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675000009229E13F47D.png" manifest:media-type="image/png"/>
  <manifest:file-entry manifest:full-path="Pictures/10000001000000450000000F7E22EAD7.png" manifest:media-type="image/png"/>
  <manifest:file-entry manifest:full-path="Pictures/100000010000007C0000000E88F650CF.png" manifest:media-type="image/png"/>
  <manifest:file-entry manifest:full-path="Pictures/10000001000000400000000F875BAC8D.png" manifest:media-type="image/png"/>
  <manifest:file-entry manifest:full-path="Pictures/10000001000000170000000F4235E835.png" manifest:media-type="image/png"/>
  <manifest:file-entry manifest:full-path="Pictures/100000010000009A0000001336B1C700.png" manifest:media-type="image/png"/>
  <manifest:file-entry manifest:full-path="Pictures/10000001000000180000000F96C37239.png" manifest:media-type="image/png"/>
  <manifest:file-entry manifest:full-path="Pictures/10000001000000180000000F9A0F69B2.png" manifest:media-type="image/png"/>
  <manifest:file-entry manifest:full-path="Pictures/10000001000000260000000EE5775668.png" manifest:media-type="image/png"/>
  <manifest:file-entry manifest:full-path="Pictures/10000001000000350000000E519B5F83.png" manifest:media-type="image/png"/>
  <manifest:file-entry manifest:full-path="Pictures/100000010000008600000012698E5B47.png" manifest:media-type="image/png"/>
  <manifest:file-entry manifest:full-path="Pictures/100000010000005F00000012168976A7.png" manifest:media-type="image/png"/>
  <manifest:file-entry manifest:full-path="Pictures/100000010000007800000011C245EDAA.png" manifest:media-type="image/png"/>
  <manifest:file-entry manifest:full-path="Pictures/10000001000000610000000FD3C8152E.png" manifest:media-type="image/png"/>
  <manifest:file-entry manifest:full-path="Pictures/100000010000006D0000000F6FD9EC90.png" manifest:media-type="image/png"/>
  <manifest:file-entry manifest:full-path="Pictures/100000010000008800000012B0550C6B.png" manifest:media-type="image/png"/>
  <manifest:file-entry manifest:full-path="Pictures/100000010000000B00000016F1A68B0E.png" manifest:media-type="image/png"/>
  <manifest:file-entry manifest:full-path="Pictures/100000010000002200000012672ED378.png" manifest:media-type="image/png"/>
  <manifest:file-entry manifest:full-path="Pictures/100000010000002200000012C38DE1CB.png" manifest:media-type="image/png"/>
  <manifest:file-entry manifest:full-path="Pictures/100000010000007900000012ACDFF58A.png" manifest:media-type="image/png"/>
  <manifest:file-entry manifest:full-path="Pictures/10000001000000180000000B4ABB0076.png" manifest:media-type="image/png"/>
  <manifest:file-entry manifest:full-path="Pictures/10000001000000360000000F1F08222A.png" manifest:media-type="image/png"/>
  <manifest:file-entry manifest:full-path="Pictures/100000010000004000000012ADD19D9C.png" manifest:media-type="image/png"/>
  <manifest:file-entry manifest:full-path="Pictures/10000001000000450000000F3D6D1DBD.png" manifest:media-type="image/png"/>
  <manifest:file-entry manifest:full-path="Pictures/100000010000005000000012415DF9D1.png" manifest:media-type="image/png"/>
  <manifest:file-entry manifest:full-path="Pictures/100000010000009700000012499E6403.png" manifest:media-type="image/png"/>
  <manifest:file-entry manifest:full-path="Pictures/10000001000000250000000E90E62CE7.png" manifest:media-type="image/png"/>
  <manifest:file-entry manifest:full-path="Pictures/10000001000000190000000ECC1DF0DB.png" manifest:media-type="image/png"/>
  <manifest:file-entry manifest:full-path="Pictures/100000010000005F0000000E44474F88.png" manifest:media-type="image/png"/>
  <manifest:file-entry manifest:full-path="Pictures/10000001000000340000000F2A67C340.png" manifest:media-type="image/png"/>
  <manifest:file-entry manifest:full-path="Pictures/10000001000000950000000F195CFBD5.png" manifest:media-type="image/png"/>
  <manifest:file-entry manifest:full-path="Pictures/10000001000000190000000E8158A229.png" manifest:media-type="image/png"/>
  <manifest:file-entry manifest:full-path="Pictures/100000010000007800000012887BEBF4.png" manifest:media-type="image/png"/>
  <manifest:file-entry manifest:full-path="Pictures/10000001000000180000000EED7C42BE.png" manifest:media-type="image/png"/>
  <manifest:file-entry manifest:full-path="Pictures/10000001000000340000000DD93947CB.png" manifest:media-type="image/png"/>
  <manifest:file-entry manifest:full-path="Pictures/100000010000006A000000134FBE7D59.png" manifest:media-type="image/png"/>
  <manifest:file-entry manifest:full-path="Pictures/10000001000000260000000DE0F2F20E.png" manifest:media-type="image/png"/>
  <manifest:file-entry manifest:full-path="Pictures/10000001000000680000000E6D48270D.png" manifest:media-type="image/png"/>
  <manifest:file-entry manifest:full-path="Pictures/10000001000000510000000F5105EC35.png" manifest:media-type="image/png"/>
  <manifest:file-entry manifest:full-path="Pictures/100000010000009700000017CB397B64.png" manifest:media-type="image/png"/>
  <manifest:file-entry manifest:full-path="Pictures/10000001000000290000000F8EA59580.png" manifest:media-type="image/png"/>
  <manifest:file-entry manifest:full-path="Pictures/100000010000006D000000144B6C21CF.png" manifest:media-type="image/png"/>
  <manifest:file-entry manifest:full-path="Pictures/100000010000001B0000000E3DF35328.png" manifest:media-type="image/png"/>
  <manifest:file-entry manifest:full-path="Pictures/100000010000001C0000000ECA9B4E51.png" manifest:media-type="image/png"/>
  <manifest:file-entry manifest:full-path="Pictures/10000001000000870000000E54ABCAFF.png" manifest:media-type="image/png"/>
  <manifest:file-entry manifest:full-path="Pictures/10000001000000280000001047C7F0FB.png" manifest:media-type="image/png"/>
  <manifest:file-entry manifest:full-path="Pictures/100000010000006D0000000F5523B53C.png" manifest:media-type="image/png"/>
  <manifest:file-entry manifest:full-path="Pictures/10000001000000530000000DE77B9AF4.png" manifest:media-type="image/png"/>
  <manifest:file-entry manifest:full-path="Pictures/100000010000007C0000000D0893A0B0.png" manifest:media-type="image/png"/>
  <manifest:file-entry manifest:full-path="Pictures/10000001000000400000000F40449CD8.png" manifest:media-type="image/png"/>
  <manifest:file-entry manifest:full-path="Pictures/10000001000000170000000FC9C1245A.png" manifest:media-type="image/png"/>
  <manifest:file-entry manifest:full-path="Pictures/10000001000000C1000000132F0EF7B7.png" manifest:media-type="image/png"/>
  <manifest:file-entry manifest:full-path="Pictures/10000001000000DF0000000F112DBBE8.png" manifest:media-type="image/png"/>
  <manifest:file-entry manifest:full-path="Pictures/100000010000000B0000000B86C72968.png" manifest:media-type="image/png"/>
  <manifest:file-entry manifest:full-path="Pictures/100000010000005200000013066E6715.png" manifest:media-type="image/png"/>
  <manifest:file-entry manifest:full-path="Pictures/10000001000000600000000F4F437CB7.png" manifest:media-type="image/png"/>
  <manifest:file-entry manifest:full-path="Pictures/10000001000000180000000ADD919944.png" manifest:media-type="image/png"/>
  <manifest:file-entry manifest:full-path="Pictures/10000001000000180000000F941E9A83.png" manifest:media-type="image/png"/>
  <manifest:file-entry manifest:full-path="Pictures/10000001000000180000000ED8B9498A.png" manifest:media-type="image/png"/>
  <manifest:file-entry manifest:full-path="Pictures/10000001000000500000001187B36E43.png" manifest:media-type="image/png"/>
  <manifest:file-entry manifest:full-path="Pictures/10000001000000180000000EF48DCD38.png" manifest:media-type="image/png"/>
  <manifest:file-entry manifest:full-path="Pictures/10000001000000190000000E75173D8E.png" manifest:media-type="image/png"/>
  <manifest:file-entry manifest:full-path="Pictures/10000001000000410000000FA8867FE8.png" manifest:media-type="image/png"/>
  <manifest:file-entry manifest:full-path="Pictures/10000001000000270000000FAFC17A9B.png" manifest:media-type="image/png"/>
  <manifest:file-entry manifest:full-path="Pictures/10000001000000410000000D800947F6.png" manifest:media-type="image/png"/>
  <manifest:file-entry manifest:full-path="Pictures/10000001000000420000000E80A6E0D4.png" manifest:media-type="image/png"/>
  <manifest:file-entry manifest:full-path="Pictures/100000010000006C0000000FE671427D.png" manifest:media-type="image/png"/>
  <manifest:file-entry manifest:full-path="Pictures/100000010000008800000012CA26EB9D.png" manifest:media-type="image/png"/>
  <manifest:file-entry manifest:full-path="Pictures/100000010000000B0000000A1247D675.png" manifest:media-type="image/png"/>
  <manifest:file-entry manifest:full-path="Pictures/100000010000001B0000000A8834B6C7.png" manifest:media-type="image/png"/>
  <manifest:file-entry manifest:full-path="Pictures/10000001000000260000000D225CFA92.png" manifest:media-type="image/png"/>
  <manifest:file-entry manifest:full-path="Pictures/10000001000000220000001237C50AC4.png" manifest:media-type="image/png"/>
  <manifest:file-entry manifest:full-path="Pictures/100000010000002200000012BC131442.png" manifest:media-type="image/png"/>
  <manifest:file-entry manifest:full-path="Pictures/100000010000007900000012BC644BA3.png" manifest:media-type="image/png"/>
  <manifest:file-entry manifest:full-path="Pictures/10000001000000700000000F804F1030.png" manifest:media-type="image/png"/>
  <manifest:file-entry manifest:full-path="Pictures/10000001000000180000000B78DE5A1F.png" manifest:media-type="image/png"/>
  <manifest:file-entry manifest:full-path="Pictures/10000001000000290000000B2A971DB1.png" manifest:media-type="image/png"/>
  <manifest:file-entry manifest:full-path="Pictures/100000010000005D00000012F2F88260.png" manifest:media-type="image/png"/>
  <manifest:file-entry manifest:full-path="Pictures/10000001000000360000000FC2E899B4.png" manifest:media-type="image/png"/>
  <manifest:file-entry manifest:full-path="Pictures/100000010000000B0000000BC567B774.png" manifest:media-type="image/png"/>
  <manifest:file-entry manifest:full-path="Pictures/1000000100000040000000120705618A.png" manifest:media-type="image/png"/>
  <manifest:file-entry manifest:full-path="Pictures/100000010000000B0000000A59C8A2E4.png" manifest:media-type="image/png"/>
  <manifest:file-entry manifest:full-path="Pictures/10000001000000620000000FBCA285D9.png" manifest:media-type="image/png"/>
  <manifest:file-entry manifest:full-path="Pictures/10000001000000340000000FFA9FD81C.png" manifest:media-type="image/png"/>
  <manifest:file-entry manifest:full-path="Pictures/100000010000000D0000000EB3A55451.png" manifest:media-type="image/png"/>
  <manifest:file-entry manifest:full-path="Pictures/100000010000003700000010783723DE.png" manifest:media-type="image/png"/>
  <manifest:file-entry manifest:full-path="Pictures/10000001000000280000000F8ABFF6AB.png" manifest:media-type="image/png"/>
  <manifest:file-entry manifest:full-path="Pictures/100000010000004F0000000E9A980CFD.png" manifest:media-type="image/png"/>
  <manifest:file-entry manifest:full-path="Pictures/100000010000009500000012997B2F25.png" manifest:media-type="image/png"/>
  <manifest:file-entry manifest:full-path="Pictures/10000001000000340000000F31405AA9.png" manifest:media-type="image/png"/>
  <manifest:file-entry manifest:full-path="Pictures/10000001000000790000000EA6843C48.png" manifest:media-type="image/png"/>
  <manifest:file-entry manifest:full-path="Pictures/100000010000005C0000000F53A8FCB5.png" manifest:media-type="image/png"/>
  <manifest:file-entry manifest:full-path="Pictures/10000001000000180000000F0010EA65.png" manifest:media-type="image/png"/>
  <manifest:file-entry manifest:full-path="Pictures/10000001000000340000000F5C3323DC.png" manifest:media-type="image/png"/>
  <manifest:file-entry manifest:full-path="Pictures/10000001000000180000000F1CA8D902.png" manifest:media-type="image/png"/>
  <manifest:file-entry manifest:full-path="Pictures/10000001000000790000000F1C9FC9B4.png" manifest:media-type="image/png"/>
  <manifest:file-entry manifest:full-path="Pictures/10000001000000180000000FA44C6946.png" manifest:media-type="image/png"/>
  <manifest:file-entry manifest:full-path="Pictures/1000000100000079000000131724B2DA.png" manifest:media-type="image/png"/>
  <manifest:file-entry manifest:full-path="Pictures/10000001000000190000000F9110329E.png" manifest:media-type="image/png"/>
  <manifest:file-entry manifest:full-path="Pictures/100000010000005E00000011F1061080.png" manifest:media-type="image/png"/>
  <manifest:file-entry manifest:full-path="Pictures/10000001000000690000000E4B4E2044.png" manifest:media-type="image/png"/>
  <manifest:file-entry manifest:full-path="Pictures/10000001000000A100000012E1F98080.png" manifest:media-type="image/png"/>
  <manifest:file-entry manifest:full-path="Pictures/10000001000000510000000F50407AD2.png" manifest:media-type="image/png"/>
  <manifest:file-entry manifest:full-path="Pictures/1000000100000050000000115CF402A2.png" manifest:media-type="image/png"/>
  <manifest:file-entry manifest:full-path="Pictures/1000000100000097000000164FCDB509.png" manifest:media-type="image/png"/>
  <manifest:file-entry manifest:full-path="Pictures/100000010000001C0000000F52DE4AA4.png" manifest:media-type="image/png"/>
  <manifest:file-entry manifest:full-path="Pictures/100000010000001B0000000F84A6A1DB.png" manifest:media-type="image/png"/>
  <manifest:file-entry manifest:full-path="Pictures/10000001000000520000000FF459B63E.png" manifest:media-type="image/png"/>
  <manifest:file-entry manifest:full-path="Pictures/100000010000007B0000000FF0B6ADD3.png" manifest:media-type="image/png"/>
  <manifest:file-entry manifest:full-path="Pictures/100000010000001A0000000E1EAC61C4.png" manifest:media-type="image/png"/>
  <manifest:file-entry manifest:full-path="Pictures/100000010000000C00000002F4B58647.png" manifest:media-type="image/png"/>
  <manifest:file-entry manifest:full-path="Pictures/100000010000019E00000030E86520D0.png" manifest:media-type="image/png"/>
  <manifest:file-entry manifest:full-path="Pictures/10000001000001B60000001430DE3D60.png" manifest:media-type="image/png"/>
  <manifest:file-entry manifest:full-path="Pictures/10000001000000390000001207B03B60.png" manifest:media-type="image/png"/>
  <manifest:file-entry manifest:full-path="Pictures/100000010000004A0000000F4098A280.png" manifest:media-type="image/png"/>
  <manifest:file-entry manifest:full-path="Pictures/10000001000000490000000F523E0F93.png" manifest:media-type="image/png"/>
  <manifest:file-entry manifest:full-path="Pictures/1000000100000038000000121AC6BAD8.png" manifest:media-type="image/png"/>
  <manifest:file-entry manifest:full-path="Pictures/100000010000004B0000000F97149550.png" manifest:media-type="image/png"/>
  <manifest:file-entry manifest:full-path="Pictures/10000001000000600000000FAE193ED3.png" manifest:media-type="image/png"/>
  <manifest:file-entry manifest:full-path="Pictures/10000001000000710000000F47C63A91.png" manifest:media-type="image/png"/>
  <manifest:file-entry manifest:full-path="Pictures/100000010000004A0000000F5FA7D3F8.png" manifest:media-type="image/png"/>
  <manifest:file-entry manifest:full-path="Pictures/10000001000000600000000F3A9E5114.png" manifest:media-type="image/png"/>
  <manifest:file-entry manifest:full-path="Pictures/10000001000000520000000FFE34636D.png" manifest:media-type="image/png"/>
  <manifest:file-entry manifest:full-path="Pictures/10000001000000390000001135117EFB.png" manifest:media-type="image/png"/>
  <manifest:file-entry manifest:full-path="Pictures/100000010000004A0000000E97ED2D38.png" manifest:media-type="image/png"/>
  <manifest:file-entry manifest:full-path="Pictures/10000001000000550000000ED485238C.png" manifest:media-type="image/png"/>
  <manifest:file-entry manifest:full-path="Pictures/10000001000000600000000FF7CAAC72.png" manifest:media-type="image/png"/>
  <manifest:file-entry manifest:full-path="Pictures/10000001000000360000000F872DAC51.png" manifest:media-type="image/png"/>
  <manifest:file-entry manifest:full-path="Pictures/10000001000000710000000FA9EF7964.png" manifest:media-type="image/png"/>
  <manifest:file-entry manifest:full-path="Pictures/10000001000000540000000FC5EF04D4.png" manifest:media-type="image/png"/>
  <manifest:file-entry manifest:full-path="Pictures/1000000100000038000000110D81ED0B.png" manifest:media-type="image/png"/>
  <manifest:file-entry manifest:full-path="Pictures/100000010000004B0000000E7E1AE7A4.png" manifest:media-type="image/png"/>
  <manifest:file-entry manifest:full-path="Pictures/10000001000000710000000E102ACF42.png" manifest:media-type="image/png"/>
  <manifest:file-entry manifest:full-path="Pictures/100000010000003E0000000EA742154C.png" manifest:media-type="image/png"/>
  <manifest:file-entry manifest:full-path="Pictures/100000010000005A0000000EAB2CDC37.png" manifest:media-type="image/png"/>
  <manifest:file-entry manifest:full-path="Pictures/1000000100000038000000122071CCB7.png" manifest:media-type="image/png"/>
  <manifest:file-entry manifest:full-path="Pictures/100000010000003E0000000F57E07447.png" manifest:media-type="image/png"/>
  <manifest:file-entry manifest:full-path="Pictures/10000001000000600000000EF71F64F7.png" manifest:media-type="image/png"/>
  <manifest:file-entry manifest:full-path="Pictures/10000001000000710000000E63688AF4.png" manifest:media-type="image/png"/>
  <manifest:file-entry manifest:full-path="Pictures/10000001000000500000000E6E1EC96F.png" manifest:media-type="image/png"/>
  <manifest:file-entry manifest:full-path="Pictures/100000010000004A0000000F0003E5B5.png" manifest:media-type="image/png"/>
  <manifest:file-entry manifest:full-path="Pictures/10000001000000600000000F7FBE75BC.png" manifest:media-type="image/png"/>
  <manifest:file-entry manifest:full-path="Pictures/10000001000000700000000F1EE63B05.png" manifest:media-type="image/png"/>
  <manifest:file-entry manifest:full-path="Pictures/1000000100000038000000118D7E91E4.png" manifest:media-type="image/png"/>
  <manifest:file-entry manifest:full-path="Pictures/100000010000004A0000000EEEBF795B.png" manifest:media-type="image/png"/>
  <manifest:file-entry manifest:full-path="Pictures/10000001000000600000000ED1A2CDE3.png" manifest:media-type="image/png"/>
  <manifest:file-entry manifest:full-path="Pictures/10000001000000700000000E5B4AC8FF.png" manifest:media-type="image/png"/>
  <manifest:file-entry manifest:full-path="Pictures/10000001000000350000000F6C412916.png" manifest:media-type="image/png"/>
  <manifest:file-entry manifest:full-path="Pictures/100000010000005B0000000EE692CA2C.png" manifest:media-type="image/png"/>
  <manifest:file-entry manifest:full-path="Pictures/100000010000004A0000000FD93C731A.png" manifest:media-type="image/png"/>
  <manifest:file-entry manifest:full-path="Pictures/10000001000000600000000FAC7B60FE.png" manifest:media-type="image/png"/>
  <manifest:file-entry manifest:full-path="Pictures/100000010000003E0000000FF661294D.png" manifest:media-type="image/png"/>
  <manifest:file-entry manifest:full-path="Pictures/10000001000000540000000FAAEBFECC.png" manifest:media-type="image/png"/>
  <manifest:file-entry manifest:full-path="Pictures/100000010000005F0000000E9FCAA10E.png" manifest:media-type="image/png"/>
  <manifest:file-entry manifest:full-path="Pictures/10000001000000710000000E3C58C363.png" manifest:media-type="image/png"/>
  <manifest:file-entry manifest:full-path="Pictures/100000010000009400000010F4CEEBC8.png" manifest:media-type="image/png"/>
  <manifest:file-entry manifest:full-path="Pictures/100000010000003E0000000EF62C5B95.png" manifest:media-type="image/png"/>
  <manifest:file-entry manifest:full-path="Pictures/10000001000000380000001190582DD8.png" manifest:media-type="image/png"/>
  <manifest:file-entry manifest:full-path="Pictures/100000010000003E0000000EF31B1093.png" manifest:media-type="image/png"/>
  <manifest:file-entry manifest:full-path="Pictures/10000001000000570000000E173B9F1F.png" manifest:media-type="image/png"/>
  <manifest:file-entry manifest:full-path="Pictures/10000001000000380000001287085565.png" manifest:media-type="image/png"/>
  <manifest:file-entry manifest:full-path="Pictures/100000010000004F0000000EB00BD5E4.png" manifest:media-type="image/png"/>
  <manifest:file-entry manifest:full-path="Pictures/10000001000000380000001162645140.png" manifest:media-type="image/png"/>
  <manifest:file-entry manifest:full-path="Pictures/10000001000000600000000E5AE726B2.png" manifest:media-type="image/png"/>
  <manifest:file-entry manifest:full-path="Pictures/100000010000003900000012D6C0C581.png" manifest:media-type="image/png"/>
  <manifest:file-entry manifest:full-path="Pictures/100000010000004A0000000F54A44A29.png" manifest:media-type="image/png"/>
  <manifest:file-entry manifest:full-path="Pictures/10000001000000600000000F934AB522.png" manifest:media-type="image/png"/>
  <manifest:file-entry manifest:full-path="Pictures/10000001000000700000000F298C4C8A.png" manifest:media-type="image/png"/>
  <manifest:file-entry manifest:full-path="Pictures/100000010000003E0000000FE66C9311.png" manifest:media-type="image/png"/>
  <manifest:file-entry manifest:full-path="Pictures/100000010000003800000011C8C20767.png" manifest:media-type="image/png"/>
  <manifest:file-entry manifest:full-path="Pictures/100000010000004A0000000ECDC60EE7.png" manifest:media-type="image/png"/>
  <manifest:file-entry manifest:full-path="Pictures/100000010000005F0000000E9B1CF557.png" manifest:media-type="image/png"/>
  <manifest:file-entry manifest:full-path="Pictures/10000001000000710000000E08F171EE.png" manifest:media-type="image/png"/>
  <manifest:file-entry manifest:full-path="Pictures/100000010000005E00000011E12DD655.png" manifest:media-type="image/png"/>
  <manifest:file-entry manifest:full-path="Pictures/100000010000004B0000000F496C63B8.png" manifest:media-type="image/png"/>
  <manifest:file-entry manifest:full-path="Pictures/10000001000000710000000F8EB410C2.png" manifest:media-type="image/png"/>
  <manifest:file-entry manifest:full-path="Pictures/100000010000003E0000000FF3EA4D7E.png" manifest:media-type="image/png"/>
  <manifest:file-entry manifest:full-path="Pictures/1000000100000038000000112EFD9648.png" manifest:media-type="image/png"/>
  <manifest:file-entry manifest:full-path="Pictures/10000001000000600000000E4D330E2C.png" manifest:media-type="image/png"/>
  <manifest:file-entry manifest:full-path="Pictures/10000001000000710000000E9DC95C48.png" manifest:media-type="image/png"/>
  <manifest:file-entry manifest:full-path="Pictures/10000001000000390000001248156B11.png" manifest:media-type="image/png"/>
  <manifest:file-entry manifest:full-path="Pictures/100000010000004A0000000FA06292F6.png" manifest:media-type="image/png"/>
  <manifest:file-entry manifest:full-path="Pictures/100000010000005000000012D43AC4CA.png" manifest:media-type="image/png"/>
  <manifest:file-entry manifest:full-path="Pictures/10000001000000600000000F8B5148D9.png" manifest:media-type="image/png"/>
  <manifest:file-entry manifest:full-path="Pictures/10000001000000710000000FA70773B6.png" manifest:media-type="image/png"/>
  <manifest:file-entry manifest:full-path="Pictures/10000001000000460000000FC38EF1EE.png" manifest:media-type="image/png"/>
  <manifest:file-entry manifest:full-path="Pictures/100000010000003800000012307ED20F.png" manifest:media-type="image/png"/>
  <manifest:file-entry manifest:full-path="Pictures/100000010000004B0000000F2D0B38D7.png" manifest:media-type="image/png"/>
  <manifest:file-entry manifest:full-path="Pictures/10000001000000600000000F684F3F42.png" manifest:media-type="image/png"/>
  <manifest:file-entry manifest:full-path="Pictures/100000010000003E0000000FD70653D6.png" manifest:media-type="image/png"/>
  <manifest:file-entry manifest:full-path="Pictures/100000010000004B0000000F71C47E2A.png" manifest:media-type="image/png"/>
  <manifest:file-entry manifest:full-path="Pictures/10000001000000600000000F4694DE4E.png" manifest:media-type="image/png"/>
  <manifest:file-entry manifest:full-path="Pictures/10000001000000710000000FC6FEA741.png" manifest:media-type="image/png"/>
  <manifest:file-entry manifest:full-path="Pictures/100000010000006E00000014D6B359A1.png" manifest:media-type="image/png"/>
  <manifest:file-entry manifest:full-path="Pictures/100000010000003E0000000F854D111F.png" manifest:media-type="image/png"/>
  <manifest:file-entry manifest:full-path="Pictures/10000001000000550000000F7EA5945B.png" manifest:media-type="image/png"/>
  <manifest:file-entry manifest:full-path="Pictures/100000010000003E0000000F6670F5A1.png" manifest:media-type="image/png"/>
  <manifest:file-entry manifest:full-path="Pictures/100000010000004A0000000FE3137C1F.png" manifest:media-type="image/png"/>
  <manifest:file-entry manifest:full-path="Pictures/10000001000000710000000F28702D9E.png" manifest:media-type="image/png"/>
  <manifest:file-entry manifest:full-path="Pictures/100000010000003E0000000FB82667E6.png" manifest:media-type="image/png"/>
  <manifest:file-entry manifest:full-path="Pictures/100000010000005B0000000F40BEF8EA.png" manifest:media-type="image/png"/>
  <manifest:file-entry manifest:full-path="Pictures/1000000100000038000000124490694C.png" manifest:media-type="image/png"/>
  <manifest:file-entry manifest:full-path="Pictures/100000010000004B0000000FF8C362E8.png" manifest:media-type="image/png"/>
  <manifest:file-entry manifest:full-path="Pictures/10000001000000710000000FA8008235.png" manifest:media-type="image/png"/>
  <manifest:file-entry manifest:full-path="Pictures/100000010000003E0000000F37969A3A.png" manifest:media-type="image/png"/>
  <manifest:file-entry manifest:full-path="Pictures/100000010000003800000012F1CD6A48.png" manifest:media-type="image/png"/>
  <manifest:file-entry manifest:full-path="Pictures/100000010000004B0000000F82AFB34B.png" manifest:media-type="image/png"/>
  <manifest:file-entry manifest:full-path="Pictures/10000001000000600000000FAA2F5C6F.png" manifest:media-type="image/png"/>
  <manifest:file-entry manifest:full-path="Pictures/10000001000000550000000F1C06494A.png" manifest:media-type="image/png"/>
  <manifest:file-entry manifest:full-path="Pictures/1000000100000038000000114894FA17.png" manifest:media-type="image/png"/>
  <manifest:file-entry manifest:full-path="Pictures/100000010000004B0000000EF2537EA9.png" manifest:media-type="image/png"/>
  <manifest:file-entry manifest:full-path="Pictures/100000010000003E0000000E8B5EAB3E.png" manifest:media-type="image/png"/>
  <manifest:file-entry manifest:full-path="Pictures/10000001000000700000000FC546A054.png" manifest:media-type="image/png"/>
  <manifest:file-entry manifest:full-path="Pictures/10000001000000500000000E4697AD34.png" manifest:media-type="image/png"/>
  <manifest:file-entry manifest:full-path="Pictures/10000001000000570000000F78B87E01.png" manifest:media-type="image/png"/>
  <manifest:file-entry manifest:full-path="Pictures/10000001000000710000000EACC4BA91.png" manifest:media-type="image/png"/>
  <manifest:file-entry manifest:full-path="Pictures/1000000100000038000000121EF43D28.png" manifest:media-type="image/png"/>
  <manifest:file-entry manifest:full-path="Pictures/100000010000001C0000000E4CEA6578.png" manifest:media-type="image/png"/>
  <manifest:file-entry manifest:full-path="Pictures/100000010000004B0000000F90108252.png" manifest:media-type="image/png"/>
  <manifest:file-entry manifest:full-path="Pictures/10000001000000600000000FA33D3574.png" manifest:media-type="image/png"/>
  <manifest:file-entry manifest:full-path="Pictures/100000010000005E0000001129250DE8.png" manifest:media-type="image/png"/>
  <manifest:file-entry manifest:full-path="Pictures/10000001000000710000000F824B512B.png" manifest:media-type="image/png"/>
  <manifest:file-entry manifest:full-path="Pictures/10000001000000600000000FE7FB6F33.png" manifest:media-type="image/png"/>
  <manifest:file-entry manifest:full-path="Pictures/100000010000003E0000000FC76CB6E5.png" manifest:media-type="image/png"/>
  <manifest:file-entry manifest:full-path="Pictures/10000001000000470000000F68452BE2.png" manifest:media-type="image/png"/>
  <manifest:file-entry manifest:full-path="Pictures/1000000100000039000000119440F2B2.png" manifest:media-type="image/png"/>
  <manifest:file-entry manifest:full-path="Pictures/100000010000008700000013445BEC20.png" manifest:media-type="image/png"/>
  <manifest:file-entry manifest:full-path="Pictures/100000010000003800000012F71F9D0E.png" manifest:media-type="image/png"/>
  <manifest:file-entry manifest:full-path="Pictures/100000010000004B0000000E1D524734.png" manifest:media-type="image/png"/>
  <manifest:file-entry manifest:full-path="Pictures/100000010000004B0000000E6D14F04C.png" manifest:media-type="image/png"/>
  <manifest:file-entry manifest:full-path="Pictures/100000010000004B0000000F49E7E5AF.png" manifest:media-type="image/png"/>
  <manifest:file-entry manifest:full-path="Pictures/10000001000000600000000F6DF0C080.png" manifest:media-type="image/png"/>
  <manifest:file-entry manifest:full-path="Pictures/10000001000000720000000FA654800F.png" manifest:media-type="image/png"/>
  <manifest:file-entry manifest:full-path="Pictures/100000010000003E0000000F9B1B17B3.png" manifest:media-type="image/png"/>
  <manifest:file-entry manifest:full-path="Pictures/100000010000003E0000000F443BB43D.png" manifest:media-type="image/png"/>
  <manifest:file-entry manifest:full-path="Pictures/10000001000000500000000F1EAC6DEB.png" manifest:media-type="image/png"/>
  <manifest:file-entry manifest:full-path="Pictures/10000001000000600000000F7DF3CEF6.png" manifest:media-type="image/png"/>
  <manifest:file-entry manifest:full-path="Pictures/100000010000003E0000000F94E9EA71.png" manifest:media-type="image/png"/>
  <manifest:file-entry manifest:full-path="Pictures/10000001000000570000000F36709F57.png" manifest:media-type="image/png"/>
  <manifest:file-entry manifest:full-path="Pictures/1000000100000038000000112CDAFFC8.png" manifest:media-type="image/png"/>
  <manifest:file-entry manifest:full-path="Pictures/100000010000005F0000000EF06ACB38.png" manifest:media-type="image/png"/>
  <manifest:file-entry manifest:full-path="Pictures/10000001000000720000000E12D3755F.png" manifest:media-type="image/png"/>
  <manifest:file-entry manifest:full-path="Pictures/100000010000005F0000000FB5DA7037.png" manifest:media-type="image/png"/>
  <manifest:file-entry manifest:full-path="Pictures/100000010000003E0000000F877F4832.png" manifest:media-type="image/png"/>
  <manifest:file-entry manifest:full-path="Pictures/100000010000003800000011FC7B7FBF.png" manifest:media-type="image/png"/>
  <manifest:file-entry manifest:full-path="Pictures/10000001000000700000000F4A70145F.png" manifest:media-type="image/png"/>
  <manifest:file-entry manifest:full-path="Pictures/10000001000000600000000E4406715D.png" manifest:media-type="image/png"/>
  <manifest:file-entry manifest:full-path="Pictures/10000001000000560000000FA08C4C43.png" manifest:media-type="image/png"/>
  <manifest:file-entry manifest:full-path="Pictures/10000001000000190000000E966A3039.png" manifest:media-type="image/png"/>
  <manifest:file-entry manifest:full-path="Pictures/100000010000001D0000000FBDDA80F6.png" manifest:media-type="image/png"/>
  <manifest:file-entry manifest:full-path="Pictures/100000010000003E0000000E0436165B.png" manifest:media-type="image/png"/>
  <manifest:file-entry manifest:full-path="Pictures/100000010000005D0000000E6305BCDC.png" manifest:media-type="image/png"/>
  <manifest:file-entry manifest:full-path="Pictures/100000010000004B0000000E67A1ECD7.png" manifest:media-type="image/png"/>
  <manifest:file-entry manifest:full-path="Pictures/10000001000000600000000E15BCD9BE.png" manifest:media-type="image/png"/>
  <manifest:file-entry manifest:full-path="Pictures/100000010000003E0000000EE5407C37.png" manifest:media-type="image/png"/>
  <manifest:file-entry manifest:full-path="Pictures/100000010000004B0000000F623B220E.png" manifest:media-type="image/png"/>
  <manifest:file-entry manifest:full-path="Pictures/100000010000003E0000000F4E877F9F.png" manifest:media-type="image/png"/>
  <manifest:file-entry manifest:full-path="Pictures/10000001000000520000000F862EE023.png" manifest:media-type="image/png"/>
  <manifest:file-entry manifest:full-path="Pictures/100000010000003E0000000E93D48B5F.png" manifest:media-type="image/png"/>
  <manifest:file-entry manifest:full-path="Pictures/100000010000003900000012B2D138CF.png" manifest:media-type="image/png"/>
  <manifest:file-entry manifest:full-path="Pictures/100000010000004B0000000ECF7786DE.png" manifest:media-type="image/png"/>
  <manifest:file-entry manifest:full-path="Pictures/10000001000000600000000EC1E247D9.png" manifest:media-type="image/png"/>
  <manifest:file-entry manifest:full-path="Pictures/10000001000000570000000F656936D2.png" manifest:media-type="image/png"/>
  <manifest:file-entry manifest:full-path="Pictures/100000010000001D0000000F1394C8AD.png" manifest:media-type="image/png"/>
  <manifest:file-entry manifest:full-path="Pictures/100000010000003E0000000EC3F67E58.png" manifest:media-type="image/png"/>
  <manifest:file-entry manifest:full-path="Pictures/100000010000005A0000001251475811.png" manifest:media-type="image/png"/>
  <manifest:file-entry manifest:full-path="Pictures/100000010000004B0000000F0414227A.png" manifest:media-type="image/png"/>
  <manifest:file-entry manifest:full-path="Pictures/10000001000000600000000FF621D9AE.png" manifest:media-type="image/png"/>
  <manifest:file-entry manifest:full-path="Pictures/10000001000000580000000F3EA8B515.png" manifest:media-type="image/png"/>
  <manifest:file-entry manifest:full-path="Pictures/100000010000004B0000000E5C7F7C14.png" manifest:media-type="image/png"/>
  <manifest:file-entry manifest:full-path="Pictures/100000010000005F0000000E540D48D7.png" manifest:media-type="image/png"/>
  <manifest:file-entry manifest:full-path="Pictures/100000010000003800000012263F4338.png" manifest:media-type="image/png"/>
  <manifest:file-entry manifest:full-path="Pictures/100000010000004B0000000E9439F90B.png" manifest:media-type="image/png"/>
  <manifest:file-entry manifest:full-path="Pictures/10000001000000790000000F29216E7F.png" manifest:media-type="image/png"/>
  <manifest:file-entry manifest:full-path="Pictures/10000001000000600000000E95DF2A7D.png" manifest:media-type="image/png"/>
  <manifest:file-entry manifest:full-path="Pictures/10000001000000950000000F5B7B19B9.png" manifest:media-type="image/png"/>
  <manifest:file-entry manifest:full-path="Pictures/100000010000001D0000000F1D311435.png" manifest:media-type="image/png"/>
  <manifest:file-entry manifest:full-path="Pictures/100000010000003E0000000E9A04DFE7.png" manifest:media-type="image/png"/>
  <manifest:file-entry manifest:full-path="Pictures/100000010000004A0000000ED598134A.png" manifest:media-type="image/png"/>
  <manifest:file-entry manifest:full-path="Pictures/10000001000000600000000E365E2194.png" manifest:media-type="image/png"/>
  <manifest:file-entry manifest:full-path="Pictures/100000010000004B0000000EC04B9ABE.png" manifest:media-type="image/png"/>
  <manifest:file-entry manifest:full-path="Pictures/10000001000000580000000F8BFB8BF9.png" manifest:media-type="image/png"/>
  <manifest:file-entry manifest:full-path="Pictures/100000010000004B0000000F10757190.png" manifest:media-type="image/png"/>
  <manifest:file-entry manifest:full-path="Pictures/10000001000006750000092278079568.png" manifest:media-type="image/png"/>
  <manifest:file-entry manifest:full-path="Pictures/100000010000005F0000000F636A20B7.png" manifest:media-type="image/png"/>
  <manifest:file-entry manifest:full-path="Pictures/100000010000003F0000000E74897850.png" manifest:media-type="image/png"/>
  <manifest:file-entry manifest:full-path="Pictures/10000001000000190000000F89EA6C0B.png" manifest:media-type="image/png"/>
  <manifest:file-entry manifest:full-path="Pictures/100000010000003E0000000FB528C38E.png" manifest:media-type="image/png"/>
  <manifest:file-entry manifest:full-path="Pictures/100000010000003E0000000FA1CE745F.png" manifest:media-type="image/png"/>
  <manifest:file-entry manifest:full-path="Pictures/100000010000005F0000000E1A0EB80A.png" manifest:media-type="image/png"/>
  <manifest:file-entry manifest:full-path="Pictures/10000001000000570000000EFBA4C21C.png" manifest:media-type="image/png"/>
  <manifest:file-entry manifest:full-path="Pictures/100000010000003E0000000EB2F0AF97.png" manifest:media-type="image/png"/>
  <manifest:file-entry manifest:full-path="Pictures/10000001000000600000000EFC4A6D0A.png" manifest:media-type="image/png"/>
  <manifest:file-entry manifest:full-path="Pictures/10000001000000710000000F37D0227F.png" manifest:media-type="image/png"/>
  <manifest:file-entry manifest:full-path="Pictures/100000010000004B0000000F76F1FCAF.png" manifest:media-type="image/png"/>
  <manifest:file-entry manifest:full-path="Pictures/100000010000001D0000000F04DF6BC8.png" manifest:media-type="image/png"/>
  <manifest:file-entry manifest:full-path="Pictures/100000010000005B00000011782C8D7E.png" manifest:media-type="image/png"/>
  <manifest:file-entry manifest:full-path="Pictures/10000001000000710000000E6A1FA5B9.png" manifest:media-type="image/png"/>
  <manifest:file-entry manifest:full-path="Pictures/10000001000000340000000E0BADB99F.png" manifest:media-type="image/png"/>
  <manifest:file-entry manifest:full-path="Pictures/100000010000005F0000000E38B2CB94.png" manifest:media-type="image/png"/>
  <manifest:file-entry manifest:full-path="Pictures/100000010000004B0000000FBC4E59ED.png" manifest:media-type="image/png"/>
  <manifest:file-entry manifest:full-path="Pictures/100000010000005E0000000FE4B8C7B1.png" manifest:media-type="image/png"/>
  <manifest:file-entry manifest:full-path="Pictures/100000010000003900000012CA037167.png" manifest:media-type="image/png"/>
  <manifest:file-entry manifest:full-path="Pictures/100000010000003E0000000F572CF9B5.png" manifest:media-type="image/png"/>
  <manifest:file-entry manifest:full-path="Pictures/10000001000000590000000FF36913ED.png" manifest:media-type="image/png"/>
  <manifest:file-entry manifest:full-path="Pictures/1000000100000182000000115ECCF352.png" manifest:media-type="image/png"/>
  <manifest:file-entry manifest:full-path="Pictures/10000001000000720000000EFFE0C51F.png" manifest:media-type="image/png"/>
  <manifest:file-entry manifest:full-path="Pictures/10000001000000570000001232404E7C.png" manifest:media-type="image/png"/>
  <manifest:file-entry manifest:full-path="Pictures/10000001000000720000000EF23B8424.png" manifest:media-type="image/png"/>
  <manifest:file-entry manifest:full-path="Pictures/100000010000004B0000000FE3BA3071.png" manifest:media-type="image/png"/>
  <manifest:file-entry manifest:full-path="Pictures/10000001000003FD0000000119459CF8.png" manifest:media-type="image/png"/>
  <manifest:file-entry manifest:full-path="Pictures/10000001000004670000063A2C949854.png" manifest:media-type="image/png"/>
  <manifest:file-entry manifest:full-path="Pictures/10000001000000720000000ED457EDAE.png" manifest:media-type="image/png"/>
  <manifest:file-entry manifest:full-path="Pictures/10000001000000720000000EB2AAC064.png" manifest:media-type="image/png"/>
  <manifest:file-entry manifest:full-path="Pictures/10000001000000560000000EF66486C0.png" manifest:media-type="image/png"/>
  <manifest:file-entry manifest:full-path="Pictures/100000010000004B0000000FAA50BEC9.png" manifest:media-type="image/png"/>
  <manifest:file-entry manifest:full-path="Pictures/100000010000003E0000000E6FCE1B7A.png" manifest:media-type="image/png"/>
  <manifest:file-entry manifest:full-path="Pictures/100000010000005A00000012712D242C.png" manifest:media-type="image/png"/>
  <manifest:file-entry manifest:full-path="Pictures/10000001000000390000001266D65EA6.png" manifest:media-type="image/png"/>
  <manifest:file-entry manifest:full-path="Pictures/10000001000000710000000E713DD8F3.png" manifest:media-type="image/png"/>
  <manifest:file-entry manifest:full-path="Pictures/100000010000003E0000000EEE6781EF.png" manifest:media-type="image/png"/>
  <manifest:file-entry manifest:full-path="Pictures/100000010000003E0000000ED702B6B5.png" manifest:media-type="image/png"/>
  <manifest:file-entry manifest:full-path="Pictures/10000001000000540000000F4FC28B3D.png" manifest:media-type="image/png"/>
  <manifest:file-entry manifest:full-path="Pictures/100000010000004B0000000E4B645335.png" manifest:media-type="image/png"/>
  <manifest:file-entry manifest:full-path="Pictures/10000001000000600000000FEAFBD8D9.png" manifest:media-type="image/png"/>
  <manifest:file-entry manifest:full-path="Pictures/100000010000082D0000002F8F759303.png" manifest:media-type="image/png"/>
  <manifest:file-entry manifest:full-path="Pictures/100000010000005B0000000F598C6679.png" manifest:media-type="image/png"/>
  <manifest:file-entry manifest:full-path="Pictures/10000001000000720000000E309DEEE2.png" manifest:media-type="image/png"/>
  <manifest:file-entry manifest:full-path="Pictures/10000001000000550000000E7EEFE2E3.png" manifest:media-type="image/png"/>
  <manifest:file-entry manifest:full-path="Pictures/100000010000005B0000000E79F0024E.png" manifest:media-type="image/png"/>
  <manifest:file-entry manifest:full-path="Pictures/100000010000004B0000000EE926F6A9.png" manifest:media-type="image/png"/>
  <manifest:file-entry manifest:full-path="Pictures/100000010000004D0000000FE1712394.png" manifest:media-type="image/png"/>
  <manifest:file-entry manifest:full-path="Pictures/100000010000001D0000000F57699D9F.png" manifest:media-type="image/png"/>
  <manifest:file-entry manifest:full-path="Pictures/100000010000005B0000000EDA021126.png" manifest:media-type="image/png"/>
  <manifest:file-entry manifest:full-path="Pictures/100000010000003E0000000E9998A99D.png" manifest:media-type="image/png"/>
  <manifest:file-entry manifest:full-path="Pictures/10000001000004670000063AC19DE231.png" manifest:media-type="image/png"/>
  <manifest:file-entry manifest:full-path="Pictures/1000000100000038000000128A4332A8.png" manifest:media-type="image/png"/>
  <manifest:file-entry manifest:full-path="Pictures/100000010000001D0000000F564A587A.png" manifest:media-type="image/png"/>
  <manifest:file-entry manifest:full-path="Pictures/100000010000005B000000121B204EA0.png" manifest:media-type="image/png"/>
  <manifest:file-entry manifest:full-path="Pictures/10000001000000600000000F4CA0E350.png" manifest:media-type="image/png"/>
  <manifest:file-entry manifest:full-path="Pictures/100000010000005D0000000F5E016697.png" manifest:media-type="image/png"/>
  <manifest:file-entry manifest:full-path="Pictures/100000010000004B0000000F77067CE0.png" manifest:media-type="image/png"/>
  <manifest:file-entry manifest:full-path="Pictures/100000010000001D0000000F3AE10A19.png" manifest:media-type="image/png"/>
  <manifest:file-entry manifest:full-path="Pictures/10000001000000530000000F8C5A8155.png" manifest:media-type="image/png"/>
  <manifest:file-entry manifest:full-path="Pictures/100000010000005A0000000E300CDB5D.png" manifest:media-type="image/png"/>
  <manifest:file-entry manifest:full-path="Pictures/100000010000071700000005A370E7F4.png" manifest:media-type="image/png"/>
  <manifest:file-entry manifest:full-path="Pictures/10000001000000600000000F9C7FD34E.png" manifest:media-type="image/png"/>
  <manifest:file-entry manifest:full-path="Pictures/10000001000000600000000E4ACACBEB.png" manifest:media-type="image/png"/>
  <manifest:file-entry manifest:full-path="Pictures/100000010000005A00000012550C72D0.png" manifest:media-type="image/png"/>
  <manifest:file-entry manifest:full-path="Pictures/10000001000000720000000F2FD9768F.png" manifest:media-type="image/png"/>
  <manifest:file-entry manifest:full-path="Pictures/10000001000000720000000F6FF4E6CB.png" manifest:media-type="image/png"/>
  <manifest:file-entry manifest:full-path="Pictures/10000001000000710000000FAE6447DC.png" manifest:media-type="image/png"/>
  <manifest:file-entry manifest:full-path="Pictures/100000010000005E0000000F6283E110.png" manifest:media-type="image/png"/>
  <manifest:file-entry manifest:full-path="Pictures/10000001000000720000000FBE2C312B.png" manifest:media-type="image/png"/>
  <manifest:file-entry manifest:full-path="Pictures/1000000100000038000000125D7A872A.png" manifest:media-type="image/png"/>
  <manifest:file-entry manifest:full-path="Pictures/100000010000003E0000000F840DA2AA.png" manifest:media-type="image/png"/>
  <manifest:file-entry manifest:full-path="Pictures/10000001000000710000000FC00267A0.png" manifest:media-type="image/png"/>
  <manifest:file-entry manifest:full-path="Pictures/10000001000000720000000EB1530980.png" manifest:media-type="image/png"/>
  <manifest:file-entry manifest:full-path="Pictures/10000001000000500000000F8D91946C.png" manifest:media-type="image/png"/>
  <manifest:file-entry manifest:full-path="Pictures/10000001000000720000000FF6F874B8.png" manifest:media-type="image/png"/>
  <manifest:file-entry manifest:full-path="Pictures/10000001000000710000000FE461CA33.png" manifest:media-type="image/png"/>
  <manifest:file-entry manifest:full-path="Pictures/10000001000000600000000F31D15DE2.png" manifest:media-type="image/png"/>
  <manifest:file-entry manifest:full-path="Pictures/100000010000003E0000000F96D16094.png" manifest:media-type="image/png"/>
  <manifest:file-entry manifest:full-path="Pictures/100000010000003E0000000F8A447EB3.png" manifest:media-type="image/png"/>
  <manifest:file-entry manifest:full-path="Pictures/100000010000003F0000000E1BC3B461.png" manifest:media-type="image/png"/>
  <manifest:file-entry manifest:full-path="Pictures/10000001000000720000000E0AA8EC41.png" manifest:media-type="image/png"/>
  <manifest:file-entry manifest:full-path="Pictures/10000001000000600000000E6C50AF05.png" manifest:media-type="image/png"/>
  <manifest:file-entry manifest:full-path="Pictures/10000001000000580000000EA28E99E9.png" manifest:media-type="image/png"/>
  <manifest:file-entry manifest:full-path="Pictures/100000010000003E0000000E97D27579.png" manifest:media-type="image/png"/>
  <manifest:file-entry manifest:full-path="Pictures/100000010000005E0000000E1D523924.png" manifest:media-type="image/png"/>
  <manifest:file-entry manifest:full-path="Pictures/10000001000000710000000EC35C804A.png" manifest:media-type="image/png"/>
  <manifest:file-entry manifest:full-path="Pictures/10000001000000570000000FF54ECD55.png" manifest:media-type="image/png"/>
  <manifest:file-entry manifest:full-path="Pictures/100000010000004A0000000EEA35476A.png" manifest:media-type="image/png"/>
  <manifest:file-entry manifest:full-path="Pictures/100000010000003E0000000E5EEFD5BE.png" manifest:media-type="image/png"/>
  <manifest:file-entry manifest:full-path="Pictures/100000010000005400000011C39D4188.png" manifest:media-type="image/png"/>
  <manifest:file-entry manifest:full-path="Pictures/100000010000005F0000000E7C93C68C.png" manifest:media-type="image/png"/>
  <manifest:file-entry manifest:full-path="Pictures/100000010000003E0000000E4A4BF647.png" manifest:media-type="image/png"/>
  <manifest:file-entry manifest:full-path="Pictures/10000001000000720000000F93E62DA8.png" manifest:media-type="image/png"/>
  <manifest:file-entry manifest:full-path="Pictures/100000010000005E0000000F86BAA46A.png" manifest:media-type="image/png"/>
  <manifest:file-entry manifest:full-path="Pictures/10000001000000580000000E4D7F7C8E.png" manifest:media-type="image/png"/>
  <manifest:file-entry manifest:full-path="Pictures/10000001000000580000000E30A6A452.png" manifest:media-type="image/png"/>
  <manifest:file-entry manifest:full-path="Pictures/100000010000004B0000000F607CE6EC.png" manifest:media-type="image/png"/>
  <manifest:file-entry manifest:full-path="Pictures/10000001000000600000000EFAA2BB18.png" manifest:media-type="image/png"/>
  <manifest:file-entry manifest:full-path="Pictures/10000001000001F20000000E4655466A.png" manifest:media-type="image/png"/>
  <manifest:file-entry manifest:full-path="Pictures/100000010000004B0000000F6F8444F3.png" manifest:media-type="image/png"/>
  <manifest:file-entry manifest:full-path="Pictures/10000001000000600000000F117C29A5.png" manifest:media-type="image/png"/>
  <manifest:file-entry manifest:full-path="Pictures/100000010000004B0000000ED8C85EEE.png" manifest:media-type="image/png"/>
  <manifest:file-entry manifest:full-path="Pictures/100000010000003E0000000E59E76D2E.png" manifest:media-type="image/png"/>
  <manifest:file-entry manifest:full-path="Pictures/10000001000000720000000F4A1E876A.png" manifest:media-type="image/png"/>
  <manifest:file-entry manifest:full-path="Pictures/100000010000000A00000002B6954DEE.png" manifest:media-type="image/png"/>
  <manifest:file-entry manifest:full-path="Pictures/100000010000005800000011B7C54B94.png" manifest:media-type="image/png"/>
  <manifest:file-entry manifest:full-path="Pictures/10000001000000530000000F77DC2976.png" manifest:media-type="image/png"/>
  <manifest:file-entry manifest:full-path="Pictures/100000010000001D0000000FCA70C102.png" manifest:media-type="image/png"/>
  <manifest:file-entry manifest:full-path="Pictures/10000001000000510000000FD4B9C931.png" manifest:media-type="image/png"/>
  <manifest:file-entry manifest:full-path="Pictures/100000010000003E0000000E3265CB1D.png" manifest:media-type="image/png"/>
  <manifest:file-entry manifest:full-path="Pictures/10000001000000720000000F12F0CBA4.png" manifest:media-type="image/png"/>
  <manifest:file-entry manifest:full-path="Pictures/100000010000005E0000000EB4F6B98F.png" manifest:media-type="image/png"/>
  <manifest:file-entry manifest:full-path="Pictures/100000010000001D0000000FA9B6D8DB.png" manifest:media-type="image/png"/>
  <manifest:file-entry manifest:full-path="Pictures/10000001000000720000000FA0BA6472.png" manifest:media-type="image/png"/>
  <manifest:file-entry manifest:full-path="Pictures/10000001000000380000001156B333C6.png" manifest:media-type="image/png"/>
  <manifest:file-entry manifest:full-path="Pictures/100000010000003E0000000EC756E67D.png" manifest:media-type="image/png"/>
  <manifest:file-entry manifest:full-path="Pictures/100000010000005E0000000F2E0C4343.png" manifest:media-type="image/png"/>
  <manifest:file-entry manifest:full-path="Pictures/10000001000000600000000E4859DA3A.png" manifest:media-type="image/png"/>
  <manifest:file-entry manifest:full-path="Pictures/100000010000003E0000000FB3CA811D.png" manifest:media-type="image/png"/>
  <manifest:file-entry manifest:full-path="Pictures/100000010000009700000012E41D5B5F.png" manifest:media-type="image/png"/>
  <manifest:file-entry manifest:full-path="Pictures/10000001000000720000000F4F7ADDAE.png" manifest:media-type="image/png"/>
  <manifest:file-entry manifest:full-path="Pictures/100000010000004B0000000F5EC7A17A.png" manifest:media-type="image/png"/>
  <manifest:file-entry manifest:full-path="Pictures/100000010000005E0000000E55F6A1CF.png" manifest:media-type="image/png"/>
  <manifest:file-entry manifest:full-path="Pictures/10000001000000570000000F2C347EDD.png" manifest:media-type="image/png"/>
  <manifest:file-entry manifest:full-path="Pictures/10000001000000600000000E64A9B8FA.png" manifest:media-type="image/png"/>
  <manifest:file-entry manifest:full-path="Pictures/10000001000000720000000EC324E91F.png" manifest:media-type="image/png"/>
  <manifest:file-entry manifest:full-path="Pictures/100000010000003E0000000E38F3BD9C.png" manifest:media-type="image/png"/>
  <manifest:file-entry manifest:full-path="Pictures/100000010000004B0000000F6453EBE6.png" manifest:media-type="image/png"/>
  <manifest:file-entry manifest:full-path="Pictures/100000010000005E0000000F3274F365.png" manifest:media-type="image/png"/>
  <manifest:file-entry manifest:full-path="Pictures/100000010000005D0000001256F40EBA.png" manifest:media-type="image/png"/>
  <manifest:file-entry manifest:full-path="Pictures/100000010000005E0000000FC7BAF03F.png" manifest:media-type="image/png"/>
  <manifest:file-entry manifest:full-path="Pictures/100000010000005A000000123D2E4463.png" manifest:media-type="image/png"/>
  <manifest:file-entry manifest:full-path="Pictures/10000001000002FD0000002916EB0B3B.png" manifest:media-type="image/png"/>
  <manifest:file-entry manifest:full-path="Pictures/100000010000003E0000000E971D1A42.png" manifest:media-type="image/png"/>
  <manifest:file-entry manifest:full-path="Pictures/10000001000000360000000F571A9E9D.png" manifest:media-type="image/png"/>
  <manifest:file-entry manifest:full-path="Pictures/10000001000000710000000F45823B0D.png" manifest:media-type="image/png"/>
  <manifest:file-entry manifest:full-path="Pictures/100000010000004B0000000F614ABABB.png" manifest:media-type="image/png"/>
  <manifest:file-entry manifest:full-path="Pictures/1000000100000038000000124561E59B.png" manifest:media-type="image/png"/>
  <manifest:file-entry manifest:full-path="Pictures/10000001000000720000000E8598636D.png" manifest:media-type="image/png"/>
  <manifest:file-entry manifest:full-path="Pictures/10000001000000720000000FC49DC8A1.png" manifest:media-type="image/png"/>
  <manifest:file-entry manifest:full-path="Pictures/10000001000000950000000EB2082CD8.png" manifest:media-type="image/png"/>
  <manifest:file-entry manifest:full-path="Pictures/100000010000005E0000000ED2883B7F.png" manifest:media-type="image/png"/>
  <manifest:file-entry manifest:full-path="Pictures/100000010000004B0000000E3B9D76F8.png" manifest:media-type="image/png"/>
  <manifest:file-entry manifest:full-path="Pictures/10000001000000710000000E018FAC08.png" manifest:media-type="image/png"/>
  <manifest:file-entry manifest:full-path="Pictures/100000010000005D0000000EB8757298.png" manifest:media-type="image/png"/>
  <manifest:file-entry manifest:full-path="Pictures/10000001000000600000000F47C1E3E9.png" manifest:media-type="image/png"/>
  <manifest:file-entry manifest:full-path="Pictures/10000001000000600000000F24398BA9.png" manifest:media-type="image/png"/>
  <manifest:file-entry manifest:full-path="Pictures/10000001000000720000000E610F5C18.png" manifest:media-type="image/png"/>
  <manifest:file-entry manifest:full-path="Pictures/10000001000000600000000F83025F5C.png" manifest:media-type="image/png"/>
  <manifest:file-entry manifest:full-path="Pictures/10000001000000170000000FDFE0CFAC.png" manifest:media-type="image/png"/>
  <manifest:file-entry manifest:full-path="Pictures/100000010000001D0000000FED43A844.png" manifest:media-type="image/png"/>
  <manifest:file-entry manifest:full-path="Pictures/100000010000047100000648B4FCF57D.png" manifest:media-type="image/png"/>
  <manifest:file-entry manifest:full-path="Pictures/10000001000000720000000E1659143C.png" manifest:media-type="image/png"/>
  <manifest:file-entry manifest:full-path="Pictures/100000010000004B0000000F1F1FB866.png" manifest:media-type="image/png"/>
  <manifest:file-entry manifest:full-path="Pictures/100000010000005E0000000FA0BB5653.png" manifest:media-type="image/png"/>
  <manifest:file-entry manifest:full-path="Pictures/10000001000000720000000EB15AFF50.png" manifest:media-type="image/png"/>
  <manifest:file-entry manifest:full-path="Pictures/100000010000000A000000138B58987C.png" manifest:media-type="image/png"/>
  <manifest:file-entry manifest:full-path="Pictures/10000001000000500000000F6FB6C50E.png" manifest:media-type="image/png"/>
  <manifest:file-entry manifest:full-path="Pictures/100000010000005E0000000F23C9B2D3.png" manifest:media-type="image/png"/>
  <manifest:file-entry manifest:full-path="Pictures/10000001000000710000000F023FD9CC.png" manifest:media-type="image/png"/>
  <manifest:file-entry manifest:full-path="Pictures/10000001000000600000000F9DF0CA63.png" manifest:media-type="image/png"/>
  <manifest:file-entry manifest:full-path="Pictures/10000001000000710000000F14B311FF.png" manifest:media-type="image/png"/>
  <manifest:file-entry manifest:full-path="Pictures/100000010000003E0000000F54967DDA.png" manifest:media-type="image/png"/>
  <manifest:file-entry manifest:full-path="Pictures/100000010000004B0000000F26D1EFBA.png" manifest:media-type="image/png"/>
  <manifest:file-entry manifest:full-path="Pictures/10000001000000540000000F2C800538.png" manifest:media-type="image/png"/>
  <manifest:file-entry manifest:full-path="Pictures/100000010000001D0000000FF96C0ECA.png" manifest:media-type="image/png"/>
  <manifest:file-entry manifest:full-path="Pictures/100000010000003800000012518079D4.png" manifest:media-type="image/png"/>
  <manifest:file-entry manifest:full-path="Pictures/100000010000004B0000000FA525B291.png" manifest:media-type="image/png"/>
  <manifest:file-entry manifest:full-path="Pictures/10000001000000880000000EB59C2F32.png" manifest:media-type="image/png"/>
  <manifest:file-entry manifest:full-path="Pictures/100000010000042D0000009A29E0B4B0.png" manifest:media-type="image/png"/>
  <manifest:file-entry manifest:full-path="Pictures/10000001000000390000001179CB0A6A.png" manifest:media-type="image/png"/>
  <manifest:file-entry manifest:full-path="Pictures/10000001000000560000000E587127E2.png" manifest:media-type="image/png"/>
  <manifest:file-entry manifest:full-path="Pictures/100000010000004B0000000E232B4230.png" manifest:media-type="image/png"/>
  <manifest:file-entry manifest:full-path="Pictures/10000001000000720000000EE63720B7.png" manifest:media-type="image/png"/>
  <manifest:file-entry manifest:full-path="Pictures/100000010000003E0000000F5CC8CE63.png" manifest:media-type="image/png"/>
  <manifest:file-entry manifest:full-path="Pictures/100000010000000B0000000A7626BBBC.png" manifest:media-type="image/png"/>
  <manifest:file-entry manifest:full-path="Pictures/100000010000004B0000000E1CF78184.png" manifest:media-type="image/png"/>
  <manifest:file-entry manifest:full-path="Pictures/100000010000004B0000000EDCC76FBE.png" manifest:media-type="image/png"/>
  <manifest:file-entry manifest:full-path="Pictures/100000010000003E0000000FCAC8D65C.png" manifest:media-type="image/png"/>
  <manifest:file-entry manifest:full-path="Pictures/100000010000004B0000000FB883DFE6.png" manifest:media-type="image/png"/>
  <manifest:file-entry manifest:full-path="Pictures/10000001000000600000000E5B3833AE.png" manifest:media-type="image/png"/>
  <manifest:file-entry manifest:full-path="Pictures/100000010000003E0000000EF77C8965.png" manifest:media-type="image/png"/>
  <manifest:file-entry manifest:full-path="Pictures/1000000100000057000000122B915FCA.png" manifest:media-type="image/png"/>
  <manifest:file-entry manifest:full-path="Pictures/10000001000000600000000FBFBCEF8B.png" manifest:media-type="image/png"/>
  <manifest:file-entry manifest:full-path="Pictures/100000010000005B0000000ED2C08936.png" manifest:media-type="image/png"/>
  <manifest:file-entry manifest:full-path="Pictures/100000010000005E0000000ECAAD0103.png" manifest:media-type="image/png"/>
  <manifest:file-entry manifest:full-path="Pictures/100000010000005D0000000F79FE99EF.png" manifest:media-type="image/png"/>
  <manifest:file-entry manifest:full-path="Pictures/10000001000000710000000E63C3D9F9.png" manifest:media-type="image/png"/>
  <manifest:file-entry manifest:full-path="Pictures/10000001000000720000000ECF62C6EC.png" manifest:media-type="image/png"/>
  <manifest:file-entry manifest:full-path="Pictures/100000010000003800000011724AA02A.png" manifest:media-type="image/png"/>
  <manifest:file-entry manifest:full-path="Pictures/100000010000003E0000000EB0C0233F.png" manifest:media-type="image/png"/>
  <manifest:file-entry manifest:full-path="Pictures/100000010000005E0000000F84818F0B.png" manifest:media-type="image/png"/>
  <manifest:file-entry manifest:full-path="Pictures/100000010000005A0000000E070CE605.png" manifest:media-type="image/png"/>
  <manifest:file-entry manifest:full-path="Pictures/100000010000004B0000000E40DF7524.png" manifest:media-type="image/png"/>
  <manifest:file-entry manifest:full-path="Pictures/100000010000005E0000000E92F5B34A.png" manifest:media-type="image/png"/>
  <manifest:file-entry manifest:full-path="Pictures/10000001000000600000000EEFC0BC82.png" manifest:media-type="image/png"/>
  <manifest:file-entry manifest:full-path="Pictures/100000010000004B0000000F4EE9E8C6.png" manifest:media-type="image/png"/>
  <manifest:file-entry manifest:full-path="Pictures/100000010000005E0000000FD7288A19.png" manifest:media-type="image/png"/>
  <manifest:file-entry manifest:full-path="Pictures/10000001000000710000000F5A0B26B3.png" manifest:media-type="image/png"/>
  <manifest:file-entry manifest:full-path="Pictures/100000010000003E0000000EA46400C6.png" manifest:media-type="image/png"/>
  <manifest:file-entry manifest:full-path="Pictures/100000010000001D0000000FE64BB64B.png" manifest:media-type="image/png"/>
  <manifest:file-entry manifest:full-path="Pictures/100000010000005300000013FACBBFE0.png" manifest:media-type="image/png"/>
  <manifest:file-entry manifest:full-path="Pictures/10000001000000500000000FCE20B489.png" manifest:media-type="image/png"/>
  <manifest:file-entry manifest:full-path="Pictures/10000001000000590000000F63916E44.png" manifest:media-type="image/png"/>
  <manifest:file-entry manifest:full-path="Pictures/100000010000004B0000000EADA69F18.png" manifest:media-type="image/png"/>
  <manifest:file-entry manifest:full-path="Pictures/100000010000004A0000000E3697EA65.png" manifest:media-type="image/png"/>
  <manifest:file-entry manifest:full-path="Pictures/100000010000004B0000000F027C16F6.png" manifest:media-type="image/png"/>
  <manifest:file-entry manifest:full-path="Pictures/10000001000000710000000F52C4042D.png" manifest:media-type="image/png"/>
  <manifest:file-entry manifest:full-path="Pictures/10000001000000720000000E85D8554A.png" manifest:media-type="image/png"/>
  <manifest:file-entry manifest:full-path="Pictures/100000010000003E0000000FEE13CD6F.png" manifest:media-type="image/png"/>
  <manifest:file-entry manifest:full-path="Pictures/100000010000004B0000000EAFE27C20.png" manifest:media-type="image/png"/>
  <manifest:file-entry manifest:full-path="Pictures/100000010000004B0000000F56A8B595.png" manifest:media-type="image/png"/>
  <manifest:file-entry manifest:full-path="Pictures/10000001000003DA0000000EEEE7ED1A.png" manifest:media-type="image/png"/>
  <manifest:file-entry manifest:full-path="Pictures/10000001000000550000000E1AD64C1B.png" manifest:media-type="image/png"/>
  <manifest:file-entry manifest:full-path="Pictures/100000010000003E0000000F662FE0E9.png" manifest:media-type="image/png"/>
  <manifest:file-entry manifest:full-path="Pictures/100000010000004B0000000EB2CF83E2.png" manifest:media-type="image/png"/>
  <manifest:file-entry manifest:full-path="Pictures/10000001000000570000000FF83BF3B1.png" manifest:media-type="image/png"/>
  <manifest:file-entry manifest:full-path="Pictures/10000001000000590000000E3ED46D01.png" manifest:media-type="image/png"/>
  <manifest:file-entry manifest:full-path="Pictures/10000001000000580000000EABD543DF.png" manifest:media-type="image/png"/>
  <manifest:file-entry manifest:full-path="Pictures/100000010000004B0000000E3175AE66.png" manifest:media-type="image/png"/>
  <manifest:file-entry manifest:full-path="Pictures/100000010000004B0000000FCFB33D8F.png" manifest:media-type="image/png"/>
  <manifest:file-entry manifest:full-path="Pictures/100000010000005E0000000FC7CB408D.png" manifest:media-type="image/png"/>
  <manifest:file-entry manifest:full-path="Pictures/100000010000006A000000126A8ECB8C.png" manifest:media-type="image/png"/>
  <manifest:file-entry manifest:full-path="Pictures/10000001000000570000000FA637B99E.png" manifest:media-type="image/png"/>
  <manifest:file-entry manifest:full-path="Pictures/10000001000000700000000E0F312AE5.png" manifest:media-type="image/png"/>
  <manifest:file-entry manifest:full-path="Pictures/10000001000000600000000FDCBDAB83.png" manifest:media-type="image/png"/>
  <manifest:file-entry manifest:full-path="Pictures/10000001000000520000000FE984C416.png" manifest:media-type="image/png"/>
  <manifest:file-entry manifest:full-path="Pictures/100000010000008600000012302C60C7.png" manifest:media-type="image/png"/>
  <manifest:file-entry manifest:full-path="Pictures/100000010000004B0000000F7FA86F52.png" manifest:media-type="image/png"/>
  <manifest:file-entry manifest:full-path="Pictures/10000001000000530000000FD5E71EAB.png" manifest:media-type="image/png"/>
  <manifest:file-entry manifest:full-path="Pictures/100000010000005F0000000E05225E57.png" manifest:media-type="image/png"/>
  <manifest:file-entry manifest:full-path="Pictures/10000001000000720000000FD65FB065.png" manifest:media-type="image/png"/>
  <manifest:file-entry manifest:full-path="Pictures/100000010000005F0000000E5A7D941B.png" manifest:media-type="image/png"/>
  <manifest:file-entry manifest:full-path="Pictures/100000000000061100000009C8D11D07.png" manifest:media-type="image/png"/>
  <manifest:file-entry manifest:full-path="Pictures/10000001000000590000000E7B8B81E0.png" manifest:media-type="image/png"/>
  <manifest:file-entry manifest:full-path="Pictures/100000010000003E0000000F2B5232AF.png" manifest:media-type="image/png"/>
  <manifest:file-entry manifest:full-path="Pictures/100000010000033700000001B11F737D.png" manifest:media-type="image/png"/>
  <manifest:file-entry manifest:full-path="Pictures/100000010000000B000000162A2D8424.png" manifest:media-type="image/png"/>
  <manifest:file-entry manifest:full-path="Pictures/10000001000000600000000E558E3907.png" manifest:media-type="image/png"/>
  <manifest:file-entry manifest:full-path="Pictures/10000001000000790000000F3F35469C.png" manifest:media-type="image/png"/>
  <manifest:file-entry manifest:full-path="Pictures/10000001000000570000000F14C0E243.png" manifest:media-type="image/png"/>
  <manifest:file-entry manifest:full-path="Pictures/100000010000005C0000000F6C260E00.png" manifest:media-type="image/png"/>
  <manifest:file-entry manifest:full-path="Pictures/100000010000004F0000000E40F441DA.png" manifest:media-type="image/png"/>
  <manifest:file-entry manifest:full-path="Pictures/100000010000005B0000000EFE589904.png" manifest:media-type="image/png"/>
  <manifest:file-entry manifest:full-path="Pictures/100000010000005F0000000E85A0B4F5.png" manifest:media-type="image/png"/>
  <manifest:file-entry manifest:full-path="Pictures/100000010000004A0000000EC613B086.png" manifest:media-type="image/png"/>
  <manifest:file-entry manifest:full-path="Pictures/100000010000004B0000000F0320FE2B.png" manifest:media-type="image/png"/>
  <manifest:file-entry manifest:full-path="Pictures/10000001000003DB000000232C063FB6.png" manifest:media-type="image/png"/>
  <manifest:file-entry manifest:full-path="Pictures/100000010000006D00000011FF831B53.png" manifest:media-type="image/png"/>
  <manifest:file-entry manifest:full-path="Pictures/100000010000004B0000000F6CEF3A6B.png" manifest:media-type="image/png"/>
  <manifest:file-entry manifest:full-path="Pictures/100000010000003900000011887E9F11.png" manifest:media-type="image/png"/>
  <manifest:file-entry manifest:full-path="Pictures/10000001000000720000000FD5EE97F7.png" manifest:media-type="image/png"/>
  <manifest:file-entry manifest:full-path="Pictures/1000000100000038000000115E1EE4DF.png" manifest:media-type="image/png"/>
  <manifest:file-entry manifest:full-path="Pictures/100000010000004B0000000FD749F176.png" manifest:media-type="image/png"/>
  <manifest:file-entry manifest:full-path="Pictures/100000010000003E0000000EBE853BF1.png" manifest:media-type="image/png"/>
  <manifest:file-entry manifest:full-path="Pictures/10000001000000720000000FCB72509D.png" manifest:media-type="image/png"/>
  <manifest:file-entry manifest:full-path="Pictures/10000001000003FC0000000EFA999A8D.png" manifest:media-type="image/png"/>
  <manifest:file-entry manifest:full-path="Pictures/100000010000004D0000000E7F4BDF5E.png" manifest:media-type="image/png"/>
  <manifest:file-entry manifest:full-path="Pictures/10000001000000600000000F841C6422.png" manifest:media-type="image/png"/>
  <manifest:file-entry manifest:full-path="Pictures/100000010000004B0000000F28D17A01.png" manifest:media-type="image/png"/>
  <manifest:file-entry manifest:full-path="Pictures/100000010000004B0000000FB98E2C69.png" manifest:media-type="image/png"/>
  <manifest:file-entry manifest:full-path="Pictures/10000001000000720000000E71BA9860.png" manifest:media-type="image/png"/>
  <manifest:file-entry manifest:full-path="Pictures/1000000100000039000000117DC91E8E.png" manifest:media-type="image/png"/>
  <manifest:file-entry manifest:full-path="Pictures/100000010000003E0000000EA5E2B1AC.png" manifest:media-type="image/png"/>
  <manifest:file-entry manifest:full-path="Pictures/10000001000000710000000E11321AF8.png" manifest:media-type="image/png"/>
  <manifest:file-entry manifest:full-path="Pictures/100000010000003E0000000ED4313943.png" manifest:media-type="image/png"/>
  <manifest:file-entry manifest:full-path="Pictures/100000010000004B0000000FAC5A625D.png" manifest:media-type="image/png"/>
  <manifest:file-entry manifest:full-path="Pictures/100000010000005F0000000E6EEC5BC0.png" manifest:media-type="image/png"/>
  <manifest:file-entry manifest:full-path="Pictures/1000000100000464000006360EC41EC7.png" manifest:media-type="image/png"/>
  <manifest:file-entry manifest:full-path="Pictures/100000010000003F0000000E0723E848.png" manifest:media-type="image/png"/>
  <manifest:file-entry manifest:full-path="Pictures/100000010000003F0000000EF4342F73.png" manifest:media-type="image/png"/>
  <manifest:file-entry manifest:full-path="Pictures/100000010000009A0000001322ABF290.png" manifest:media-type="image/png"/>
  <manifest:file-entry manifest:full-path="Pictures/100000010000021E00000028903B1A6B.png" manifest:media-type="image/png"/>
  <manifest:file-entry manifest:full-path="Pictures/100000010000004B0000000F491B8F34.png" manifest:media-type="image/png"/>
  <manifest:file-entry manifest:full-path="Pictures/10000001000000600000000EED78B373.png" manifest:media-type="image/png"/>
  <manifest:file-entry manifest:full-path="Pictures/100000010000004B0000000FDAC5BDB2.png" manifest:media-type="image/png"/>
  <manifest:file-entry manifest:full-path="Pictures/100000010000005F0000000EF523BD2E.png" manifest:media-type="image/png"/>
  <manifest:file-entry manifest:full-path="Pictures/100000010000040400000027AA89754F.png" manifest:media-type="image/png"/>
  <manifest:file-entry manifest:full-path="Pictures/10000001000000570000000EAF4B8CC4.png" manifest:media-type="image/png"/>
  <manifest:file-entry manifest:full-path="Pictures/10000001000000600000000EEBAD494A.png" manifest:media-type="image/png"/>
  <manifest:file-entry manifest:full-path="Pictures/10000001000000600000000FE58A271B.png" manifest:media-type="image/png"/>
  <manifest:file-entry manifest:full-path="Pictures/1000000000000599000000192D58F001.png" manifest:media-type="image/png"/>
  <manifest:file-entry manifest:full-path="Pictures/10000001000000710000000F1D938339.png" manifest:media-type="image/png"/>
  <manifest:file-entry manifest:full-path="Pictures/1000000100000404000000270172D3F6.png" manifest:media-type="image/png"/>
  <manifest:file-entry manifest:full-path="Pictures/100000010000040400000027795C0072.png" manifest:media-type="image/png"/>
  <manifest:file-entry manifest:full-path="Pictures/10000001000000340000000FEECB7A33.png" manifest:media-type="image/png"/>
  <manifest:file-entry manifest:full-path="Pictures/100000010000005E0000000EFA3432E6.png" manifest:media-type="image/png"/>
  <manifest:file-entry manifest:full-path="Pictures/100000000000085F00000C98EA7A2207.png" manifest:media-type="image/png"/>
  <manifest:file-entry manifest:full-path="Pictures/10000001000000720000000EE1EFB750.png" manifest:media-type="image/png"/>
  <manifest:file-entry manifest:full-path="Pictures/100000010000004F0000000E80683286.png" manifest:media-type="image/png"/>
  <manifest:file-entry manifest:full-path="Pictures/100000010000003900000012BC9C04F3.png" manifest:media-type="image/png"/>
  <manifest:file-entry manifest:full-path="Pictures/100000010000004B0000000F03F0FB68.png" manifest:media-type="image/png"/>
  <manifest:file-entry manifest:full-path="Pictures/100000010000061300000115FB6770EA.png" manifest:media-type="image/png"/>
  <manifest:file-entry manifest:full-path="Pictures/100000010000004B0000000F44F199ED.png" manifest:media-type="image/png"/>
  <manifest:file-entry manifest:full-path="Pictures/10000001000000570000000FF7542CBA.png" manifest:media-type="image/png"/>
  <manifest:file-entry manifest:full-path="Pictures/10000001000000560000000F486CDE2A.png" manifest:media-type="image/png"/>
  <manifest:file-entry manifest:full-path="Pictures/10000001000000540000000ECC3E1D0C.png" manifest:media-type="image/png"/>
  <manifest:file-entry manifest:full-path="Pictures/100000010000005A000000122E8667D0.png" manifest:media-type="image/png"/>
  <manifest:file-entry manifest:full-path="Pictures/10000001000000720000000EB0618086.png" manifest:media-type="image/png"/>
  <manifest:file-entry manifest:full-path="Pictures/100000010000004B0000000FB2BCCD25.png" manifest:media-type="image/png"/>
  <manifest:file-entry manifest:full-path="Pictures/10000001000002A8000000293FA60735.png" manifest:media-type="image/png"/>
  <manifest:file-entry manifest:full-path="Pictures/10000001000000600000000FFD15C2C7.png" manifest:media-type="image/png"/>
  <manifest:file-entry manifest:full-path="Pictures/100000010000045F0000062ED729EE27.png" manifest:media-type="image/png"/>
  <manifest:file-entry manifest:full-path="Pictures/100000010000003E0000000FDD359417.png" manifest:media-type="image/png"/>
  <manifest:file-entry manifest:full-path="Pictures/10000001000000270000000A7714A20F.png" manifest:media-type="image/png"/>
  <manifest:file-entry manifest:full-path="Pictures/100000010000005F0000000E328B6ACC.png" manifest:media-type="image/png"/>
  <manifest:file-entry manifest:full-path="Pictures/10000001000000580000000F62E14157.png" manifest:media-type="image/png"/>
  <manifest:file-entry manifest:full-path="Pictures/10000001000005340000011568EFA48A.png" manifest:media-type="image/png"/>
  <manifest:file-entry manifest:full-path="Pictures/100000010000005A0000000E7C4A4F54.png" manifest:media-type="image/png"/>
  <manifest:file-entry manifest:full-path="Pictures/100000010000005E0000000F776BA296.png" manifest:media-type="image/png"/>
  <manifest:file-entry manifest:full-path="Pictures/100000010000001B0000000AEF27740A.png" manifest:media-type="image/png"/>
  <manifest:file-entry manifest:full-path="Pictures/1000000100000039000000127B36E94D.png" manifest:media-type="image/png"/>
  <manifest:file-entry manifest:full-path="Pictures/10000001000000720000000EF399350F.png" manifest:media-type="image/png"/>
  <manifest:file-entry manifest:full-path="Pictures/100000010000003E0000000F389F7DBF.png" manifest:media-type="image/png"/>
  <manifest:file-entry manifest:full-path="Pictures/100000010000004B0000000E386DBED4.png" manifest:media-type="image/png"/>
  <manifest:file-entry manifest:full-path="Pictures/10000001000003DA0000000DF3845700.png" manifest:media-type="image/png"/>
  <manifest:file-entry manifest:full-path="Pictures/100000010000014B0000002D5B185035.png" manifest:media-type="image/png"/>
  <manifest:file-entry manifest:full-path="Pictures/100000010000005600000011F6054537.png" manifest:media-type="image/png"/>
  <manifest:file-entry manifest:full-path="Pictures/10000001000000EB000000D4780AC659.png" manifest:media-type="image/png"/>
  <manifest:file-entry manifest:full-path="Pictures/100000010000019F00000003D552EBB4.png" manifest:media-type="image/png"/>
  <manifest:file-entry manifest:full-path="Pictures/100000010000005F0000000E705C817F.png" manifest:media-type="image/png"/>
  <manifest:file-entry manifest:full-path="Pictures/100000010000001B0000000FC253F20B.png" manifest:media-type="image/png"/>
  <manifest:file-entry manifest:full-path="Pictures/1000000100000404000000402A6B93F4.png" manifest:media-type="image/png"/>
  <manifest:file-entry manifest:full-path="Pictures/100000010000005F0000000FFFB70362.png" manifest:media-type="image/png"/>
  <manifest:file-entry manifest:full-path="Pictures/10000001000000340000000E4E9C6084.png" manifest:media-type="image/png"/>
  <manifest:file-entry manifest:full-path="Pictures/100000010000003E0000000E0A109DC4.png" manifest:media-type="image/png"/>
  <manifest:file-entry manifest:full-path="Pictures/100000010000004B0000000E9133596E.png" manifest:media-type="image/png"/>
  <manifest:file-entry manifest:full-path="Pictures/10000001000000720000000E53EA3D50.png" manifest:media-type="image/png"/>
  <manifest:file-entry manifest:full-path="Pictures/10000001000000570000000FDCE50947.png" manifest:media-type="image/png"/>
  <manifest:file-entry manifest:full-path="Pictures/10000001000000720000000E75E20EB9.png" manifest:media-type="image/png"/>
  <manifest:file-entry manifest:full-path="Pictures/1000000100000038000000125051A769.png" manifest:media-type="image/png"/>
  <manifest:file-entry manifest:full-path="Pictures/10000001000000730000000FED452294.png" manifest:media-type="image/png"/>
  <manifest:file-entry manifest:full-path="Pictures/10000001000003DA0000000D6130EC73.png" manifest:media-type="image/png"/>
  <manifest:file-entry manifest:full-path="Pictures/100000010000003E0000000ED32ECA03.png" manifest:media-type="image/png"/>
  <manifest:file-entry manifest:full-path="Pictures/10000001000000560000000EBE70AFE8.png" manifest:media-type="image/png"/>
  <manifest:file-entry manifest:full-path="Pictures/100000010000005A0000000E78B55064.png" manifest:media-type="image/png"/>
  <manifest:file-entry manifest:full-path="Pictures/10000001000000570000000F4CA60BEF.png" manifest:media-type="image/png"/>
  <manifest:file-entry manifest:full-path="Pictures/10000001000000510000000FB2FF7CDE.png" manifest:media-type="image/png"/>
  <manifest:file-entry manifest:full-path="Pictures/100000010000003F0000000F10829569.png" manifest:media-type="image/png"/>
  <manifest:file-entry manifest:full-path="Pictures/100000010000003F0000000E35478701.png" manifest:media-type="image/png"/>
  <manifest:file-entry manifest:full-path="Pictures/100000010000004B0000000E0E67E693.png" manifest:media-type="image/png"/>
  <manifest:file-entry manifest:full-path="Pictures/1000000100000426000000282C2596F7.png" manifest:media-type="image/png"/>
  <manifest:file-entry manifest:full-path="Pictures/100000010000040B00000095F16B13E5.png" manifest:media-type="image/png"/>
  <manifest:file-entry manifest:full-path="Pictures/10000001000000720000000E539CED05.png" manifest:media-type="image/png"/>
  <manifest:file-entry manifest:full-path="Pictures/10000001000000570000000F710ABA5D.png" manifest:media-type="image/png"/>
  <manifest:file-entry manifest:full-path="Pictures/10000001000000570000000F0D1C3814.png" manifest:media-type="image/png"/>
  <manifest:file-entry manifest:full-path="Pictures/10000001000000710000000F9047F23A.png" manifest:media-type="image/png"/>
  <manifest:file-entry manifest:full-path="Pictures/10000001000000600000000EF2E2FF62.png" manifest:media-type="image/png"/>
  <manifest:file-entry manifest:full-path="Pictures/100000010000004B0000000E90424F0C.png" manifest:media-type="image/png"/>
  <manifest:file-entry manifest:full-path="Pictures/10000001000000710000000E355622D4.png" manifest:media-type="image/png"/>
  <manifest:file-entry manifest:full-path="Pictures/10000001000000700000000E7D722FD3.png" manifest:media-type="image/png"/>
  <manifest:file-entry manifest:full-path="Pictures/100000010000022D0000000DAA6B90E8.png" manifest:media-type="image/png"/>
  <manifest:file-entry manifest:full-path="Pictures/10000001000000600000000EB112B3D5.png" manifest:media-type="image/png"/>
  <manifest:file-entry manifest:full-path="Pictures/100000010000003E0000000E87C6A6B3.png" manifest:media-type="image/png"/>
  <manifest:file-entry manifest:full-path="Pictures/10000001000003D90000000E1858CCD8.png" manifest:media-type="image/png"/>
  <manifest:file-entry manifest:full-path="Pictures/100000010000005E0000000F70B85278.png" manifest:media-type="image/png"/>
  <manifest:file-entry manifest:full-path="Pictures/100000010000003800000011B2775933.png" manifest:media-type="image/png"/>
  <manifest:file-entry manifest:full-path="Pictures/10000001000003DA0000000D58D3BB2F.png" manifest:media-type="image/png"/>
  <manifest:file-entry manifest:full-path="Pictures/10000001000000720000000F4B3748BA.png" manifest:media-type="image/png"/>
  <manifest:file-entry manifest:full-path="Pictures/10000001000000270000000A4A9F96DB.png" manifest:media-type="image/png"/>
  <manifest:file-entry manifest:full-path="Pictures/10000001000000870000000FC253A0C6.png" manifest:media-type="image/png"/>
  <manifest:file-entry manifest:full-path="Pictures/10000001000000580000000E37FB87AF.png" manifest:media-type="image/png"/>
  <manifest:file-entry manifest:full-path="Pictures/10000001000000600000000F6FDF1F50.png" manifest:media-type="image/png"/>
  <manifest:file-entry manifest:full-path="Pictures/100000010000004B0000000FC5D97810.png" manifest:media-type="image/png"/>
  <manifest:file-entry manifest:full-path="Pictures/10000001000000260000000DA50DC404.png" manifest:media-type="image/png"/>
  <manifest:file-entry manifest:full-path="Pictures/100000010000003E0000000E9B6B1A92.png" manifest:media-type="image/png"/>
  <manifest:file-entry manifest:full-path="Pictures/100000010000005E0000000ED7CC440C.png" manifest:media-type="image/png"/>
  <manifest:file-entry manifest:full-path="Pictures/100000010000003E0000000FB78F7BF5.png" manifest:media-type="image/png"/>
  <manifest:file-entry manifest:full-path="Pictures/100000010000003E0000000F46EE0A0F.png" manifest:media-type="image/png"/>
  <manifest:file-entry manifest:full-path="Pictures/100000010000003E0000000F654631CD.png" manifest:media-type="image/png"/>
  <manifest:file-entry manifest:full-path="Pictures/100000010000003E0000000FC9DAFD51.png" manifest:media-type="image/png"/>
  <manifest:file-entry manifest:full-path="Pictures/100000010000004B0000000FA9C8D070.png" manifest:media-type="image/png"/>
  <manifest:file-entry manifest:full-path="Pictures/1000000100000063000000132F932A1B.png" manifest:media-type="image/png"/>
  <manifest:file-entry manifest:full-path="Pictures/10000001000000600000000EFDA183E0.png" manifest:media-type="image/png"/>
  <manifest:file-entry manifest:full-path="Pictures/100000010000053A0000004D7FA8675E.png" manifest:media-type="image/png"/>
  <manifest:file-entry manifest:full-path="Pictures/100000010000004B0000000F1193A461.png" manifest:media-type="image/png"/>
  <manifest:file-entry manifest:full-path="Pictures/100000010000003E0000000FF622ECA3.png" manifest:media-type="image/png"/>
  <manifest:file-entry manifest:full-path="Pictures/1000000100000038000000116B072B5E.png" manifest:media-type="image/png"/>
  <manifest:file-entry manifest:full-path="Pictures/100000010000003E0000000FC49AA9F9.png" manifest:media-type="image/png"/>
  <manifest:file-entry manifest:full-path="Pictures/100000010000001D0000000FB9AEF055.png" manifest:media-type="image/png"/>
  <manifest:file-entry manifest:full-path="Pictures/10000001000001F20000000FBDF0FBBB.png" manifest:media-type="image/png"/>
  <manifest:file-entry manifest:full-path="Pictures/100000010000002700000019D898E835.png" manifest:media-type="image/png"/>
  <manifest:file-entry manifest:full-path="Pictures/10000001000000570000000F6594EAF1.png" manifest:media-type="image/png"/>
  <manifest:file-entry manifest:full-path="Pictures/10000001000000840000007752069C51.png" manifest:media-type="image/png"/>
  <manifest:file-entry manifest:full-path="Pictures/100000010000003E0000000E07D91568.png" manifest:media-type="image/png"/>
  <manifest:file-entry manifest:full-path="Pictures/10000001000001DB000000160E7F3BEE.png" manifest:media-type="image/png"/>
  <manifest:file-entry manifest:full-path="Pictures/100000010000023000000029A087CE88.png" manifest:media-type="image/png"/>
  <manifest:file-entry manifest:full-path="Pictures/10000001000000570000000FE4749362.png" manifest:media-type="image/png"/>
  <manifest:file-entry manifest:full-path="Pictures/100000010000004B0000000ECEB89D89.png" manifest:media-type="image/png"/>
  <manifest:file-entry manifest:full-path="Pictures/100000010000005B0000000E51A0067B.png" manifest:media-type="image/png"/>
  <manifest:file-entry manifest:full-path="Pictures/100000010000005B000000115066EE76.png" manifest:media-type="image/png"/>
  <manifest:file-entry manifest:full-path="Pictures/10000001000000710000000F6DFDC1CB.png" manifest:media-type="image/png"/>
  <manifest:file-entry manifest:full-path="Pictures/10000001000000540000000E9A0A79B7.png" manifest:media-type="image/png"/>
  <manifest:file-entry manifest:full-path="Pictures/10000001000000710000000F95D5C6BA.png" manifest:media-type="image/png"/>
  <manifest:file-entry manifest:full-path="Pictures/100000010000005E0000000F9D3CFC16.png" manifest:media-type="image/png"/>
  <manifest:file-entry manifest:full-path="Pictures/10000001000000720000000FAD4902FC.png" manifest:media-type="image/png"/>
  <manifest:file-entry manifest:full-path="Pictures/100000010000003E0000000F9B7A1542.png" manifest:media-type="image/png"/>
  <manifest:file-entry manifest:full-path="Pictures/100000010000013F000000509651FD70.png" manifest:media-type="image/png"/>
  <manifest:file-entry manifest:full-path="Pictures/10000001000000870000000F6A5AF722.png" manifest:media-type="image/png"/>
  <manifest:file-entry manifest:full-path="Pictures/10000001000004850000004BA8DE727D.png" manifest:media-type="image/png"/>
  <manifest:file-entry manifest:full-path="Pictures/100000010000001900000019E9558BF9.png" manifest:media-type="image/png"/>
  <manifest:file-entry manifest:full-path="Pictures/100000010000004A0000000F0EED85B0.png" manifest:media-type="image/png"/>
  <manifest:file-entry manifest:full-path="Pictures/100000010000003E0000000F9F86B6F1.png" manifest:media-type="image/png"/>
  <manifest:file-entry manifest:full-path="Pictures/100000010000004B0000000E1B0F92F5.png" manifest:media-type="image/png"/>
  <manifest:file-entry manifest:full-path="Pictures/1000000100000046000000465E8A04A8.png" manifest:media-type="image/png"/>
  <manifest:file-entry manifest:full-path="Pictures/10000000000009180000019B66CD77B4.png" manifest:media-type="image/png"/>
  <manifest:file-entry manifest:full-path="Pictures/100000010000009600000010AD15A5B6.png" manifest:media-type="image/png"/>
  <manifest:file-entry manifest:full-path="Pictures/10000001000000590000000F2FB3DEDB.png" manifest:media-type="image/png"/>
  <manifest:file-entry manifest:full-path="Pictures/10000001000000720000000F05D11542.png" manifest:media-type="image/png"/>
  <manifest:file-entry manifest:full-path="Pictures/100000010000003E0000000FF3D7EA65.png" manifest:media-type="image/png"/>
  <manifest:file-entry manifest:full-path="Pictures/1000000100000059000000127E048320.png" manifest:media-type="image/png"/>
  <manifest:file-entry manifest:full-path="Pictures/10000001000000710000000E78323EC2.png" manifest:media-type="image/png"/>
  <manifest:file-entry manifest:full-path="Pictures/10000001000000600000000F1B8242D9.png" manifest:media-type="image/png"/>
  <manifest:file-entry manifest:full-path="Pictures/10000001000006740000049260CDF91D.png" manifest:media-type="image/png"/>
  <manifest:file-entry manifest:full-path="Pictures/1000000100000038000000123ED6766D.png" manifest:media-type="image/png"/>
  <manifest:file-entry manifest:full-path="Pictures/10000001000000720000000E1402E9D8.png" manifest:media-type="image/png"/>
  <manifest:file-entry manifest:full-path="Pictures/10000001000000590000001224D7B5F1.png" manifest:media-type="image/png"/>
  <manifest:file-entry manifest:full-path="Pictures/10000001000000710000000E0659FAE7.png" manifest:media-type="image/png"/>
  <manifest:file-entry manifest:full-path="Pictures/10000001000000590000000E5EA49FB3.png" manifest:media-type="image/png"/>
  <manifest:file-entry manifest:full-path="Pictures/10000001000000700000000ED1B5B3C4.png" manifest:media-type="image/png"/>
  <manifest:file-entry manifest:full-path="Pictures/10000001000000530000000E37560011.png" manifest:media-type="image/png"/>
  <manifest:file-entry manifest:full-path="Pictures/100000010000004F0000000EDB0D1CD7.png" manifest:media-type="image/png"/>
  <manifest:file-entry manifest:full-path="Pictures/10000001000003DA0000000D2770A116.png" manifest:media-type="image/png"/>
  <manifest:file-entry manifest:full-path="Pictures/100000010000000A0000000358B12C12.png" manifest:media-type="image/png"/>
  <manifest:file-entry manifest:full-path="Pictures/100000010000005E0000000E5853D215.png" manifest:media-type="image/png"/>
  <manifest:file-entry manifest:full-path="Pictures/10000001000000510000000E3E86553B.png" manifest:media-type="image/png"/>
  <manifest:file-entry manifest:full-path="Pictures/10000001000000570000000FD90656AE.png" manifest:media-type="image/png"/>
  <manifest:file-entry manifest:full-path="Pictures/10000001000000390000001108375683.png" manifest:media-type="image/png"/>
  <manifest:file-entry manifest:full-path="Pictures/10000001000000550000000F01B42CC1.png" manifest:media-type="image/png"/>
  <manifest:file-entry manifest:full-path="Pictures/10000001000000590000000F78F64598.png" manifest:media-type="image/png"/>
  <manifest:file-entry manifest:full-path="Pictures/1000000100000613000001153857E5DA.png" manifest:media-type="image/png"/>
  <manifest:file-entry manifest:full-path="Pictures/10000001000000710000000E747BC560.png" manifest:media-type="image/png"/>
  <manifest:file-entry manifest:full-path="Pictures/10000001000000720000000F21023E83.png" manifest:media-type="image/png"/>
  <manifest:file-entry manifest:full-path="Pictures/100000010000025E0000002B6E3DF65A.png" manifest:media-type="image/png"/>
  <manifest:file-entry manifest:full-path="Pictures/100000010000003E0000000E9BF00D15.png" manifest:media-type="image/png"/>
  <manifest:file-entry manifest:full-path="Pictures/10000000000000D0000000B830B1DD11.jpg" manifest:media-type="image/jpeg"/>
  <manifest:file-entry manifest:full-path="Pictures/10000001000000550000000EC64798D8.png" manifest:media-type="image/png"/>
  <manifest:file-entry manifest:full-path="Pictures/10000001000000570000000F891B74E9.png" manifest:media-type="image/png"/>
  <manifest:file-entry manifest:full-path="Pictures/100000010000005F0000000FA0A3B83C.png" manifest:media-type="image/png"/>
  <manifest:file-entry manifest:full-path="Pictures/100000000000061100000015E56BCFD6.png" manifest:media-type="image/png"/>
  <manifest:file-entry manifest:full-path="Pictures/10000001000000720000000FF7B67EFF.png" manifest:media-type="image/png"/>
  <manifest:file-entry manifest:full-path="Pictures/10000001000000560000000F5C333E18.png" manifest:media-type="image/png"/>
  <manifest:file-entry manifest:full-path="Pictures/100000010000003800000011DFC3847D.png" manifest:media-type="image/png"/>
  <manifest:file-entry manifest:full-path="Pictures/10000001000000720000000EFE01804A.png" manifest:media-type="image/png"/>
  <manifest:file-entry manifest:full-path="Pictures/100000010000003800000011CDF9D6CC.png" manifest:media-type="image/png"/>
  <manifest:file-entry manifest:full-path="Pictures/10000001000003DA0000000D74A1D9E4.png" manifest:media-type="image/png"/>
  <manifest:file-entry manifest:full-path="Pictures/100000010000003E0000000E06864EB9.png" manifest:media-type="image/png"/>
  <manifest:file-entry manifest:full-path="Pictures/10000001000000600000000FFB447047.png" manifest:media-type="image/png"/>
  <manifest:file-entry manifest:full-path="Pictures/10000001000000600000000FAD876F7F.png" manifest:media-type="image/png"/>
  <manifest:file-entry manifest:full-path="Pictures/10000001000002020000000FC41D9AD8.png" manifest:media-type="image/png"/>
  <manifest:file-entry manifest:full-path="Pictures/10000001000000720000000F44175442.png" manifest:media-type="image/png"/>
  <manifest:file-entry manifest:full-path="Pictures/100000010000000B0000000311E78F3F.png" manifest:media-type="image/png"/>
  <manifest:file-entry manifest:full-path="Pictures/10000001000000600000000FD306D1FB.png" manifest:media-type="image/png"/>
  <manifest:file-entry manifest:full-path="Pictures/10000001000000710000000F9F3A01CA.png" manifest:media-type="image/png"/>
  <manifest:file-entry manifest:full-path="Pictures/100000010000004B0000000F4B725FC1.png" manifest:media-type="image/png"/>
  <manifest:file-entry manifest:full-path="Pictures/100000010000005E0000000F8B429425.png" manifest:media-type="image/png"/>
  <manifest:file-entry manifest:full-path="Pictures/1000000100000039000000121C2F3E64.png" manifest:media-type="image/png"/>
  <manifest:file-entry manifest:full-path="Pictures/10000001000000C10000001362EAFA35.png" manifest:media-type="image/png"/>
  <manifest:file-entry manifest:full-path="Pictures/100000010000003F0000000F29F0C3ED.png" manifest:media-type="image/png"/>
  <manifest:file-entry manifest:full-path="Pictures/100000010000005F0000000E75E6DF2B.png" manifest:media-type="image/png"/>
  <manifest:file-entry manifest:full-path="Pictures/100000010000015500000050805DB97C.png" manifest:media-type="image/png"/>
  <manifest:file-entry manifest:full-path="Pictures/100000010000004D0000000E432B2BDC.png" manifest:media-type="image/png"/>
  <manifest:file-entry manifest:full-path="Pictures/100000010000005E0000000FA5547D2B.png" manifest:media-type="image/png"/>
  <manifest:file-entry manifest:full-path="Pictures/100000010000005A0000000EB259912C.png" manifest:media-type="image/png"/>
  <manifest:file-entry manifest:full-path="Pictures/100000010000053400000115E9DFC105.png" manifest:media-type="image/png"/>
  <manifest:file-entry manifest:full-path="Pictures/100000010000005B00000012DB6CE72C.png" manifest:media-type="image/png"/>
  <manifest:file-entry manifest:full-path="Pictures/100000010000004B0000000F236BB116.png" manifest:media-type="image/png"/>
  <manifest:file-entry manifest:full-path="Pictures/100000010000004B0000000E9A0788BD.png" manifest:media-type="image/png"/>
  <manifest:file-entry manifest:full-path="Pictures/100000010000004A0000000FF11428B0.png" manifest:media-type="image/png"/>
  <manifest:file-entry manifest:full-path="Pictures/10000001000000600000000E5380208C.png" manifest:media-type="image/png"/>
  <manifest:file-entry manifest:full-path="Pictures/100000010000004E0000000FEFDA530A.png" manifest:media-type="image/png"/>
  <manifest:file-entry manifest:full-path="Pictures/10000001000000720000000E0D67B9F5.png" manifest:media-type="image/png"/>
  <manifest:file-entry manifest:full-path="Pictures/100000010000004B0000000F309C2605.png" manifest:media-type="image/png"/>
  <manifest:file-entry manifest:full-path="Pictures/10000001000000930000000DEC1B5AF6.png" manifest:media-type="image/png"/>
  <manifest:file-entry manifest:full-path="Pictures/10000001000000600000000EF15EBA2A.png" manifest:media-type="image/png"/>
  <manifest:file-entry manifest:full-path="Pictures/100000010000003E0000000E164B48D8.png" manifest:media-type="image/png"/>
  <manifest:file-entry manifest:full-path="Pictures/100000010000004B0000000E146D1AA6.png" manifest:media-type="image/png"/>
  <manifest:file-entry manifest:full-path="Pictures/100000010000005A0000000F8A3FFC1E.png" manifest:media-type="image/png"/>
  <manifest:file-entry manifest:full-path="Pictures/100000010000003F0000000F6A142B7A.png" manifest:media-type="image/png"/>
  <manifest:file-entry manifest:full-path="Pictures/10000001000000890000007B65EB5E14.png" manifest:media-type="image/png"/>
  <manifest:file-entry manifest:full-path="Pictures/100000010000004A0000000FF8686A15.png" manifest:media-type="image/png"/>
  <manifest:file-entry manifest:full-path="Pictures/100000010000004B0000000E1376F13C.png" manifest:media-type="image/png"/>
  <manifest:file-entry manifest:full-path="Pictures/10000001000000600000000F16843E74.png" manifest:media-type="image/png"/>
  <manifest:file-entry manifest:full-path="Pictures/100000010000005E0000000F2158CF69.png" manifest:media-type="image/png"/>
  <manifest:file-entry manifest:full-path="Pictures/100000010000005E0000000FC97BEC2B.png" manifest:media-type="image/png"/>
  <manifest:file-entry manifest:full-path="Pictures/100000010000004B0000000FECA7C4E9.png" manifest:media-type="image/png"/>
  <manifest:file-entry manifest:full-path="Pictures/10000001000008470000001FCB49C8DA.png" manifest:media-type="image/png"/>
  <manifest:file-entry manifest:full-path="Pictures/100000010000003E0000000F9760FCC8.png" manifest:media-type="image/png"/>
  <manifest:file-entry manifest:full-path="Pictures/100000010000004B0000000ECC9A160D.png" manifest:media-type="image/png"/>
  <manifest:file-entry manifest:full-path="Pictures/100000010000005E0000000F18F07A3C.png" manifest:media-type="image/png"/>
  <manifest:file-entry manifest:full-path="Pictures/100000010000005F0000000EF651FC3B.png" manifest:media-type="image/png"/>
  <manifest:file-entry manifest:full-path="Pictures/100000010000004B0000000EE67FAAD2.png" manifest:media-type="image/png"/>
  <manifest:file-entry manifest:full-path="Pictures/10000001000000500000000E8F4E603E.png" manifest:media-type="image/png"/>
  <manifest:file-entry manifest:full-path="Pictures/100000010000003E0000000E12956AEB.png" manifest:media-type="image/png"/>
  <manifest:file-entry manifest:full-path="Pictures/100000010000004A0000000E5334F42D.png" manifest:media-type="image/png"/>
  <manifest:file-entry manifest:full-path="Pictures/10000001000000700000000FAF4CAF1C.png" manifest:media-type="image/png"/>
  <manifest:file-entry manifest:full-path="Pictures/100000010000003900000012327C2564.png" manifest:media-type="image/png"/>
  <manifest:file-entry manifest:full-path="Pictures/10000001000000170000000F31344081.png" manifest:media-type="image/png"/>
  <manifest:file-entry manifest:full-path="Pictures/100000010000003E0000000F10A2B232.png" manifest:media-type="image/png"/>
  <manifest:file-entry manifest:full-path="Pictures/100000010000019A0000012CF46A0DA6.png" manifest:media-type="image/png"/>
  <manifest:file-entry manifest:full-path="Pictures/10000001000000580000000F0CB6E3D6.png" manifest:media-type="image/png"/>
  <manifest:file-entry manifest:full-path="Pictures/100000010000000B00000002658F6DB7.png" manifest:media-type="image/png"/>
  <manifest:file-entry manifest:full-path="Pictures/100000010000005F0000000E5FB72446.png" manifest:media-type="image/png"/>
  <manifest:file-entry manifest:full-path="Pictures/100000010000004B0000000E24F16BD6.png" manifest:media-type="image/png"/>
  <manifest:file-entry manifest:full-path="Pictures/10000001000000710000000EFCE4BD32.png" manifest:media-type="image/png"/>
  <manifest:file-entry manifest:full-path="Pictures/10000001000000560000000F9D3870E0.png" manifest:media-type="image/png"/>
  <manifest:file-entry manifest:full-path="Pictures/10000001000000600000000E5ABA88D6.png" manifest:media-type="image/png"/>
  <manifest:file-entry manifest:full-path="Pictures/10000001000000520000000E417DC42B.png" manifest:media-type="image/png"/>
  <manifest:file-entry manifest:full-path="Pictures/100000010000004B0000000E6AF1BE6E.png" manifest:media-type="image/png"/>
  <manifest:file-entry manifest:full-path="Pictures/10000001000000720000000E33BF16CE.png" manifest:media-type="image/png"/>
  <manifest:file-entry manifest:full-path="Pictures/10000001000000600000000E389E53D1.png" manifest:media-type="image/png"/>
  <manifest:file-entry manifest:full-path="Pictures/10000001000001F20000000E407CB3D8.png" manifest:media-type="image/png"/>
  <manifest:file-entry manifest:full-path="Pictures/100000010000003E0000000F1C44668C.png" manifest:media-type="image/png"/>
  <manifest:file-entry manifest:full-path="Pictures/100000010000003E0000000F57D1BE78.png" manifest:media-type="image/png"/>
  <manifest:file-entry manifest:full-path="Pictures/100000010000004B0000000F65C9646A.png" manifest:media-type="image/png"/>
  <manifest:file-entry manifest:full-path="Pictures/100000010000009A00000011D99CD86A.png" manifest:media-type="image/png"/>
  <manifest:file-entry manifest:full-path="Pictures/100000010000001B0000000D4EC76D09.png" manifest:media-type="image/png"/>
  <manifest:file-entry manifest:full-path="Pictures/100000010000004B0000000EEA4C7D9C.png" manifest:media-type="image/png"/>
  <manifest:file-entry manifest:full-path="Pictures/1000000100000057000000125A5F1AFD.png" manifest:media-type="image/png"/>
  <manifest:file-entry manifest:full-path="Pictures/10000001000000560000000FA4331A27.png" manifest:media-type="image/png"/>
  <manifest:file-entry manifest:full-path="Pictures/10000001000000600000000FE0820320.png" manifest:media-type="image/png"/>
  <manifest:file-entry manifest:full-path="Pictures/10000001000000720000000FAB32818C.png" manifest:media-type="image/png"/>
  <manifest:file-entry manifest:full-path="Pictures/10000001000000600000000F484841B5.png" manifest:media-type="image/png"/>
  <manifest:file-entry manifest:full-path="Pictures/10000001000000720000000F9850036B.png" manifest:media-type="image/png"/>
  <manifest:file-entry manifest:full-path="Pictures/100000010000004A0000000FE468491F.png" manifest:media-type="image/png"/>
  <manifest:file-entry manifest:full-path="Pictures/100000010000003E0000000F938CD9E0.png" manifest:media-type="image/png"/>
  <manifest:file-entry manifest:full-path="Pictures/100000010000005E0000000E7D84BFFE.png" manifest:media-type="image/png"/>
  <manifest:file-entry manifest:full-path="Pictures/100000010000003F0000000E9DC3BCB1.png" manifest:media-type="image/png"/>
  <manifest:file-entry manifest:full-path="Pictures/100000010000004B0000000E50770F4C.png" manifest:media-type="image/png"/>
  <manifest:file-entry manifest:full-path="Pictures/100000010000004A0000000F0E9165B7.png" manifest:media-type="image/png"/>
  <manifest:file-entry manifest:full-path="Pictures/100000010000003E0000000FF7846641.png" manifest:media-type="image/png"/>
  <manifest:file-entry manifest:full-path="Pictures/100000010000005F0000000E79D57EE2.png" manifest:media-type="image/png"/>
  <manifest:file-entry manifest:full-path="Pictures/100000010000003E0000000E820EF258.png" manifest:media-type="image/png"/>
  <manifest:file-entry manifest:full-path="Pictures/100000010000004B0000000EA417FD7D.png" manifest:media-type="image/png"/>
  <manifest:file-entry manifest:full-path="Pictures/10000001000000600000000E9C3087CE.png" manifest:media-type="image/png"/>
  <manifest:file-entry manifest:full-path="Pictures/100000010000005F0000000E98B2620B.png" manifest:media-type="image/png"/>
  <manifest:file-entry manifest:full-path="Pictures/10000001000000550000000FB770CA68.png" manifest:media-type="image/png"/>
  <manifest:file-entry manifest:full-path="Pictures/100000010000003E0000000F5AA1E1B1.png" manifest:media-type="image/png"/>
  <manifest:file-entry manifest:full-path="Pictures/10000001000001CC0000001650846186.png" manifest:media-type="image/png"/>
  <manifest:file-entry manifest:full-path="Pictures/100000010000015A00000001E818B2BB.png" manifest:media-type="image/png"/>
  <manifest:file-entry manifest:full-path="Pictures/10000001000000580000000E3BDD1430.png" manifest:media-type="image/png"/>
  <manifest:file-entry manifest:full-path="Pictures/100000010000005D0000000F32DE5510.png" manifest:media-type="image/png"/>
  <manifest:file-entry manifest:full-path="Pictures/10000001000001550000002E3785D1FB.png" manifest:media-type="image/png"/>
  <manifest:file-entry manifest:full-path="Pictures/1000000000000599000000012FBB90C9.png" manifest:media-type="image/png"/>
  <manifest:file-entry manifest:full-path="Pictures/10000001000000890000007C1AA9694F.png" manifest:media-type="image/png"/>
  <manifest:file-entry manifest:full-path="Pictures/10000001000000710000000EB9509EA6.png" manifest:media-type="image/png"/>
  <manifest:file-entry manifest:full-path="Pictures/100000010000005A0000001235B9BDA7.png" manifest:media-type="image/png"/>
  <manifest:file-entry manifest:full-path="Pictures/100000010000004A0000000FEFC0E50B.png" manifest:media-type="image/png"/>
  <manifest:file-entry manifest:full-path="Pictures/100000010000005E0000000F32171AA9.png" manifest:media-type="image/png"/>
  <manifest:file-entry manifest:full-path="Pictures/100000010000016600000001E9143D61.png" manifest:media-type="image/png"/>
  <manifest:file-entry manifest:full-path="Pictures/100000010000003E0000000F9062BADF.png" manifest:media-type="image/png"/>
  <manifest:file-entry manifest:full-path="Pictures/100000010000003E0000000E9C80F714.png" manifest:media-type="image/png"/>
  <manifest:file-entry manifest:full-path="Pictures/100000010000003E0000000FC1B9F87F.png" manifest:media-type="image/png"/>
  <manifest:file-entry manifest:full-path="Pictures/100000010000003800000012D10ED834.png" manifest:media-type="image/png"/>
  <manifest:file-entry manifest:full-path="Pictures/10000001000000710000000E1E3A5944.png" manifest:media-type="image/png"/>
  <manifest:file-entry manifest:full-path="Pictures/100000010000003E0000000EFD2513FA.png" manifest:media-type="image/png"/>
  <manifest:file-entry manifest:full-path="Pictures/100000010000003F0000000E88B0FB43.png" manifest:media-type="image/png"/>
  <manifest:file-entry manifest:full-path="Pictures/100000010000005F0000000F1828A26C.png" manifest:media-type="image/png"/>
  <manifest:file-entry manifest:full-path="Pictures/100000010000005E0000000E5A4F4F3D.png" manifest:media-type="image/png"/>
  <manifest:file-entry manifest:full-path="Pictures/10000001000000600000000EF4EBFC5C.png" manifest:media-type="image/png"/>
  <manifest:file-entry manifest:full-path="Pictures/10000001000000720000000EFB3B5AC1.png" manifest:media-type="image/png"/>
  <manifest:file-entry manifest:full-path="Pictures/100000010000004E0000000F962B9724.png" manifest:media-type="image/png"/>
  <manifest:file-entry manifest:full-path="Pictures/100000010000004A0000000E38B68006.png" manifest:media-type="image/png"/>
  <manifest:file-entry manifest:full-path="Pictures/10000001000000500000000E357FA745.png" manifest:media-type="image/png"/>
  <manifest:file-entry manifest:full-path="Pictures/100000010000021E00000028F61FF2E6.png" manifest:media-type="image/png"/>
  <manifest:file-entry manifest:full-path="Pictures/10000001000000550000000F2EA17B1D.png" manifest:media-type="image/png"/>
  <manifest:file-entry manifest:full-path="Pictures/10000001000003FA0000000E0D3F1E5D.png" manifest:media-type="image/png"/>
  <manifest:file-entry manifest:full-path="Pictures/10000001000000720000000F2040F99E.png" manifest:media-type="image/png"/>
  <manifest:file-entry manifest:full-path="Pictures/100000010000003E0000000E1D404541.png" manifest:media-type="image/png"/>
  <manifest:file-entry manifest:full-path="Pictures/100000010000005A0000001270668A55.png" manifest:media-type="image/png"/>
  <manifest:file-entry manifest:full-path="Pictures/100000010000004B0000000ED3FFE003.png" manifest:media-type="image/png"/>
  <manifest:file-entry manifest:full-path="Pictures/10000001000000710000000FE02D50D0.png" manifest:media-type="image/png"/>
  <manifest:file-entry manifest:full-path="Pictures/10000001000000600000000ED74FC131.png" manifest:media-type="image/png"/>
  <manifest:file-entry manifest:full-path="Pictures/10000001000000450000000F17464777.png" manifest:media-type="image/png"/>
  <manifest:file-entry manifest:full-path="Pictures/100000010000003800000011039BF26F.png" manifest:media-type="image/png"/>
  <manifest:file-entry manifest:full-path="Pictures/100000010000005F0000000F35C97514.png" manifest:media-type="image/png"/>
  <manifest:file-entry manifest:full-path="Pictures/10000001000000720000000E004CEF57.png" manifest:media-type="image/png"/>
  <manifest:file-entry manifest:full-path="Pictures/100000010000004A0000000F4A398250.png" manifest:media-type="image/png"/>
  <manifest:file-entry manifest:full-path="Pictures/1000000100000675000009228A12735B.png" manifest:media-type="image/png"/>
  <manifest:file-entry manifest:full-path="Pictures/100000010000003F0000000FE48E0029.png" manifest:media-type="image/png"/>
  <manifest:file-entry manifest:full-path="Pictures/100000010000003F0000000E60260E22.png" manifest:media-type="image/png"/>
  <manifest:file-entry manifest:full-path="Pictures/10000001000004750000064E259969A5.png" manifest:media-type="image/png"/>
  <manifest:file-entry manifest:full-path="Pictures/100000010000005F0000000E7FD49FE2.png" manifest:media-type="image/png"/>
  <manifest:file-entry manifest:full-path="Pictures/100000010000003E0000000E5231A57A.png" manifest:media-type="image/png"/>
  <manifest:file-entry manifest:full-path="Pictures/100000010000003F0000000F245543CE.png" manifest:media-type="image/png"/>
  <manifest:file-entry manifest:full-path="Pictures/100000010000003800000011591BCF0B.png" manifest:media-type="image/png"/>
  <manifest:file-entry manifest:full-path="Pictures/100000010000004B0000000E6A69A978.png" manifest:media-type="image/png"/>
  <manifest:file-entry manifest:full-path="Pictures/100000010000017F0000001931F81BC8.png" manifest:media-type="image/png"/>
  <manifest:file-entry manifest:full-path="Pictures/100000010000004B0000000FD70024E2.png" manifest:media-type="image/png"/>
  <manifest:file-entry manifest:full-path="Pictures/10000001000000530000000E5B56B60B.png" manifest:media-type="image/png"/>
  <manifest:file-entry manifest:full-path="Pictures/100000010000004A0000000E9B49B907.png" manifest:media-type="image/png"/>
  <manifest:file-entry manifest:full-path="Pictures/1000000000000611000000147B32C572.png" manifest:media-type="image/png"/>
  <manifest:file-entry manifest:full-path="Pictures/10000001000000560000000F71E8AD0E.png" manifest:media-type="image/png"/>
  <manifest:file-entry manifest:full-path="Pictures/10000001000000720000000E6A3CF3B0.png" manifest:media-type="image/png"/>
  <manifest:file-entry manifest:full-path="Pictures/100000010000005C0000000FFBB9213B.png" manifest:media-type="image/png"/>
  <manifest:file-entry manifest:full-path="Pictures/10000001000000600000000E46138EC1.png" manifest:media-type="image/png"/>
  <manifest:file-entry manifest:full-path="Pictures/10000001000000710000000EECF0F0C2.png" manifest:media-type="image/png"/>
  <manifest:file-entry manifest:full-path="Pictures/100000010000003E0000000F759E3E1A.png" manifest:media-type="image/png"/>
  <manifest:file-entry manifest:full-path="Pictures/10000001000000550000000FF44B6E67.png" manifest:media-type="image/png"/>
  <manifest:file-entry manifest:full-path="Pictures/100000010000001D0000000F94C831FA.png" manifest:media-type="image/png"/>
  <manifest:file-entry manifest:full-path="Pictures/100000010000001B0000000E4704EACA.png" manifest:media-type="image/png"/>
  <manifest:file-entry manifest:full-path="Pictures/1000000100000038000000119CFA4FAE.png" manifest:media-type="image/png"/>
  <manifest:file-entry manifest:full-path="Pictures/10000001000001F20000000EC65B6462.png" manifest:media-type="image/png"/>
  <manifest:file-entry manifest:full-path="Pictures/100000010000005900000011D11CE0A6.png" manifest:media-type="image/png"/>
  <manifest:file-entry manifest:full-path="Pictures/10000001000000720000000F7D6EB942.png" manifest:media-type="image/png"/>
  <manifest:file-entry manifest:full-path="Pictures/100000010000004B0000000E31CC80E4.png" manifest:media-type="image/png"/>
  <manifest:file-entry manifest:full-path="Pictures/10000001000000600000000E1E594D90.png" manifest:media-type="image/png"/>
  <manifest:file-entry manifest:full-path="Pictures/100000010000003700000010CB17E22D.png" manifest:media-type="image/png"/>
  <manifest:file-entry manifest:full-path="Pictures/10000001000000630000001385CB8EDE.png" manifest:media-type="image/png"/>
  <manifest:file-entry manifest:full-path="Pictures/10000001000000600000000EC76EF12A.png" manifest:media-type="image/png"/>
  <manifest:file-entry manifest:full-path="Pictures/10000001000000600000000F494BE88C.png" manifest:media-type="image/png"/>
  <manifest:file-entry manifest:full-path="Pictures/100000010000003E0000000E0F2803B7.png" manifest:media-type="image/png"/>
  <manifest:file-entry manifest:full-path="Pictures/10000001000000190000000F78E94BFE.png" manifest:media-type="image/png"/>
  <manifest:file-entry manifest:full-path="Pictures/100000010000005F0000000F064DD02C.png" manifest:media-type="image/png"/>
  <manifest:file-entry manifest:full-path="Pictures/10000001000000710000000E77B4DE58.png" manifest:media-type="image/png"/>
  <manifest:file-entry manifest:full-path="Pictures/100000010000001D0000000F1A5AE249.png" manifest:media-type="image/png"/>
  <manifest:file-entry manifest:full-path="Pictures/100000010000003F0000000F98555692.png" manifest:media-type="image/png"/>
  <manifest:file-entry manifest:full-path="Pictures/10000001000000710000000FAB93E39B.png" manifest:media-type="image/png"/>
  <manifest:file-entry manifest:full-path="Pictures/100000010000003E0000000F348C0D2F.png" manifest:media-type="image/png"/>
  <manifest:file-entry manifest:full-path="Pictures/100000010000005F0000000EEC02C278.png" manifest:media-type="image/png"/>
  <manifest:file-entry manifest:full-path="Pictures/10000001000000710000000F9274FF8C.png" manifest:media-type="image/png"/>
  <manifest:file-entry manifest:full-path="Pictures/100000010000001D0000000F9C41B45D.png" manifest:media-type="image/png"/>
  <manifest:file-entry manifest:full-path="Pictures/100000010000007B0000000E01B5FCF8.png" manifest:media-type="image/png"/>
  <manifest:file-entry manifest:full-path="Pictures/10000001000000720000000F635A60AC.png" manifest:media-type="image/png"/>
  <manifest:file-entry manifest:full-path="Pictures/100000010000003F0000000E928DFF70.png" manifest:media-type="image/png"/>
  <manifest:file-entry manifest:full-path="Pictures/100000010000004A0000000FCC3CA5D7.png" manifest:media-type="image/png"/>
  <manifest:file-entry manifest:full-path="Pictures/10000001000000570000000E84CF1334.png" manifest:media-type="image/png"/>
  <manifest:file-entry manifest:full-path="Pictures/10000001000000600000000E678CFCB5.png" manifest:media-type="image/png"/>
  <manifest:file-entry manifest:full-path="Pictures/10000001000000270000000F46E6C834.png" manifest:media-type="image/png"/>
  <manifest:file-entry manifest:full-path="Pictures/100000010000003E0000000EF44040B3.png" manifest:media-type="image/png"/>
  <manifest:file-entry manifest:full-path="Pictures/10000001000000720000000EED3A6440.png" manifest:media-type="image/png"/>
  <manifest:file-entry manifest:full-path="Pictures/100000010000004B0000000E6D55595C.png" manifest:media-type="image/png"/>
  <manifest:file-entry manifest:full-path="Pictures/100000010000005E0000000FD1EDAFD5.png" manifest:media-type="image/png"/>
  <manifest:file-entry manifest:full-path="Pictures/100000010000004A0000000ED67ABDEA.png" manifest:media-type="image/png"/>
  <manifest:file-entry manifest:full-path="Pictures/100000010000005E0000000E6F7FAF77.png" manifest:media-type="image/png"/>
  <manifest:file-entry manifest:full-path="Pictures/100000010000005F0000000F516119FD.png" manifest:media-type="image/png"/>
  <manifest:file-entry manifest:full-path="Pictures/10000001000000560000000FAA79CEF1.png" manifest:media-type="image/png"/>
  <manifest:file-entry manifest:full-path="Pictures/100000010000004B0000000E3EB751C9.png" manifest:media-type="image/png"/>
  <manifest:file-entry manifest:full-path="Pictures/100000010000005F0000000E7D5D06ED.png" manifest:media-type="image/png"/>
  <manifest:file-entry manifest:full-path="Pictures/10000001000003FA0000000E73681BE0.png" manifest:media-type="image/png"/>
  <manifest:file-entry manifest:full-path="Pictures/100000010000004A0000000F05AB8237.png" manifest:media-type="image/png"/>
  <manifest:file-entry manifest:full-path="Pictures/1000000100000057000000114FC7FD4E.png" manifest:media-type="image/png"/>
  <manifest:file-entry manifest:full-path="Pictures/10000001000000720000000FDE5B8A0B.png" manifest:media-type="image/png"/>
  <manifest:file-entry manifest:full-path="Pictures/100000010000004B0000000FF73EC763.png" manifest:media-type="image/png"/>
  <manifest:file-entry manifest:full-path="Pictures/10000001000000600000000F2F0A07D4.png" manifest:media-type="image/png"/>
  <manifest:file-entry manifest:full-path="Pictures/100000010000005F0000000FD998862F.png" manifest:media-type="image/png"/>
  <manifest:file-entry manifest:full-path="Pictures/10000001000000550000000FE0E8AC09.png" manifest:media-type="image/png"/>
  <manifest:file-entry manifest:full-path="Pictures/100000010000004A0000000EE8E3F5D6.png" manifest:media-type="image/png"/>
  <manifest:file-entry manifest:full-path="Pictures/100000010000004B0000000E2DAAEB4F.png" manifest:media-type="image/png"/>
  <manifest:file-entry manifest:full-path="Pictures/10000001000000600000000E1150D4C5.png" manifest:media-type="image/png"/>
  <manifest:file-entry manifest:full-path="Pictures/100000010000000900000001C8B387F8.png" manifest:media-type="image/png"/>
  <manifest:file-entry manifest:full-path="Pictures/100000010000004B0000000F8E1199BF.png" manifest:media-type="image/png"/>
  <manifest:file-entry manifest:full-path="Pictures/10000001000000720000000FEEBD0C7D.png" manifest:media-type="image/png"/>
  <manifest:file-entry manifest:full-path="Pictures/10000001000000710000000E6E801263.png" manifest:media-type="image/png"/>
  <manifest:file-entry manifest:full-path="Pictures/10000001000000410000000FB7433E43.png" manifest:media-type="image/png"/>
  <manifest:file-entry manifest:full-path="Pictures/10000001000000600000000EDBABB1A0.png" manifest:media-type="image/png"/>
  <manifest:file-entry manifest:full-path="Pictures/10000001000000570000000F3809B4A4.png" manifest:media-type="image/png"/>
  <manifest:file-entry manifest:full-path="Pictures/10000001000000720000000EDD3E918A.png" manifest:media-type="image/png"/>
  <manifest:file-entry manifest:full-path="Pictures/10000001000000600000000EC5BF60BF.png" manifest:media-type="image/png"/>
  <manifest:file-entry manifest:full-path="Pictures/100000010000004B0000000EDAE721B1.png" manifest:media-type="image/png"/>
  <manifest:file-entry manifest:full-path="Pictures/100000010000004B0000000F973BD2BD.png" manifest:media-type="image/png"/>
  <manifest:file-entry manifest:full-path="Pictures/100000010000018000000028EC1C6272.png" manifest:media-type="image/png"/>
  <manifest:file-entry manifest:full-path="Pictures/100000010000003F0000000F40923DFE.png" manifest:media-type="image/png"/>
  <manifest:file-entry manifest:full-path="Pictures/100000010000004B0000000E56A7A4E7.png" manifest:media-type="image/png"/>
  <manifest:file-entry manifest:full-path="Pictures/10000001000000560000000FFE49805C.png" manifest:media-type="image/png"/>
  <manifest:file-entry manifest:full-path="Pictures/100000010000004A0000000F0F43228F.png" manifest:media-type="image/png"/>
  <manifest:file-entry manifest:full-path="Pictures/10000001000000560000000F568B5615.png" manifest:media-type="image/png"/>
  <manifest:file-entry manifest:full-path="Pictures/100000010000003E0000000FBE9A990D.png" manifest:media-type="image/png"/>
  <manifest:file-entry manifest:full-path="Pictures/10000001000000570000000FB5E34AE5.png" manifest:media-type="image/png"/>
  <manifest:file-entry manifest:full-path="Pictures/100000010000004B0000000EB1D79D8F.png" manifest:media-type="image/png"/>
  <manifest:file-entry manifest:full-path="Pictures/100000010000003F0000000FD3767FA9.png" manifest:media-type="image/png"/>
  <manifest:file-entry manifest:full-path="Pictures/100000010000004F0000000EF5DB98B7.png" manifest:media-type="image/png"/>
  <manifest:file-entry manifest:full-path="Pictures/100000010000003E0000000EC7EA418A.png" manifest:media-type="image/png"/>
  <manifest:file-entry manifest:full-path="Pictures/100000010000004B0000000F8E88FE1C.png" manifest:media-type="image/png"/>
  <manifest:file-entry manifest:full-path="Pictures/100000010000003E0000000E9A9BEB30.png" manifest:media-type="image/png"/>
  <manifest:file-entry manifest:full-path="Pictures/10000001000000720000000F31720BD6.png" manifest:media-type="image/png"/>
  <manifest:file-entry manifest:full-path="Pictures/10000001000004750000064EBA17B31C.png" manifest:media-type="image/png"/>
  <manifest:file-entry manifest:full-path="Pictures/10000001000000570000000F2454F428.png" manifest:media-type="image/png"/>
  <manifest:file-entry manifest:full-path="Pictures/100000010000003E0000000ECDA8CF6D.png" manifest:media-type="image/png"/>
  <manifest:file-entry manifest:full-path="Pictures/100000010000005D0000000F963514B6.png" manifest:media-type="image/png"/>
  <manifest:file-entry manifest:full-path="Pictures/100000010000003F0000000EB59EEE76.png" manifest:media-type="image/png"/>
  <manifest:file-entry manifest:full-path="Pictures/100000010000005F0000000ED283205B.png" manifest:media-type="image/png"/>
  <manifest:file-entry manifest:full-path="Pictures/100000010000005B0000000EAE1ADE48.png" manifest:media-type="image/png"/>
  <manifest:file-entry manifest:full-path="Pictures/100000010000003800000012215BC04C.png" manifest:media-type="image/png"/>
  <manifest:file-entry manifest:full-path="Pictures/10000001000003FC00000001B0252459.png" manifest:media-type="image/png"/>
  <manifest:file-entry manifest:full-path="Pictures/100000010000004B0000000E3EC44B99.png" manifest:media-type="image/png"/>
  <manifest:file-entry manifest:full-path="Pictures/100000010000003800000012A31977F2.png" manifest:media-type="image/png"/>
  <manifest:file-entry manifest:full-path="Pictures/100000010000003F0000000E918C4441.png" manifest:media-type="image/png"/>
  <manifest:file-entry manifest:full-path="Pictures/10000001000000600000000E83347454.png" manifest:media-type="image/png"/>
  <manifest:file-entry manifest:full-path="Pictures/100000010000004B0000000F31FB98CE.png" manifest:media-type="image/png"/>
  <manifest:file-entry manifest:full-path="Pictures/100000010000005F0000000F33E1BCCA.png" manifest:media-type="image/png"/>
  <manifest:file-entry manifest:full-path="Pictures/100000010000003E0000000EF36FB3C0.png" manifest:media-type="image/png"/>
  <manifest:file-entry manifest:full-path="Pictures/10000001000000710000000E417A3812.png" manifest:media-type="image/png"/>
  <manifest:file-entry manifest:full-path="Pictures/100000010000003900000011790897E2.png" manifest:media-type="image/png"/>
  <manifest:file-entry manifest:full-path="Pictures/10000001000000720000000E4FFB3081.png" manifest:media-type="image/png"/>
  <manifest:file-entry manifest:full-path="Pictures/100000010000004B0000000EC8B2D31E.png" manifest:media-type="image/png"/>
  <manifest:file-entry manifest:full-path="Pictures/10000001000000600000000F6B10D551.png" manifest:media-type="image/png"/>
  <manifest:file-entry manifest:full-path="Pictures/10000001000000600000000F64554D69.png" manifest:media-type="image/png"/>
  <manifest:file-entry manifest:full-path="Pictures/100000010000003E0000000EB1110B09.png" manifest:media-type="image/png"/>
  <manifest:file-entry manifest:full-path="Pictures/100000010000005A0000000F56B23B8D.png" manifest:media-type="image/png"/>
  <manifest:file-entry manifest:full-path="Pictures/100000010000003E0000000F41EC4C18.png" manifest:media-type="image/png"/>
  <manifest:file-entry manifest:full-path="Pictures/10000001000000530000000E4644E895.png" manifest:media-type="image/png"/>
  <manifest:file-entry manifest:full-path="Pictures/100000010000004B0000000EB6627B2C.png" manifest:media-type="image/png"/>
  <manifest:file-entry manifest:full-path="Pictures/10000001000000700000000E3E6E9EB0.png" manifest:media-type="image/png"/>
  <manifest:file-entry manifest:full-path="Pictures/1000000100000058000000116E20DB77.png" manifest:media-type="image/png"/>
  <manifest:file-entry manifest:full-path="Pictures/100000010000046400000636529FACFF.png" manifest:media-type="image/png"/>
  <manifest:file-entry manifest:full-path="Pictures/10000001000000720000000EDE2AA679.png" manifest:media-type="image/png"/>
  <manifest:file-entry manifest:full-path="Pictures/10000001000000570000000F0677694A.png" manifest:media-type="image/png"/>
  <manifest:file-entry manifest:full-path="Pictures/10000001000000550000000E3D3254EB.png" manifest:media-type="image/png"/>
  <manifest:file-entry manifest:full-path="Pictures/10000001000000710000000EC2160DAE.png" manifest:media-type="image/png"/>
  <manifest:file-entry manifest:full-path="Pictures/100000010000004A0000000E66A31AA6.png" manifest:media-type="image/png"/>
  <manifest:file-entry manifest:full-path="Pictures/100000010000003E0000000FE6A54C1A.png" manifest:media-type="image/png"/>
  <manifest:file-entry manifest:full-path="Pictures/10000001000000720000000F8E891BA0.png" manifest:media-type="image/png"/>
  <manifest:file-entry manifest:full-path="Pictures/100000010000004B0000000F606F7FA0.png" manifest:media-type="image/png"/>
  <manifest:file-entry manifest:full-path="Pictures/100000010000003800000011246F278B.png" manifest:media-type="image/png"/>
  <manifest:file-entry manifest:full-path="Pictures/10000001000000720000000ED60BD9B9.png" manifest:media-type="image/png"/>
  <manifest:file-entry manifest:full-path="Pictures/10000001000003FC00000024C44E1C77.png" manifest:media-type="image/png"/>
  <manifest:file-entry manifest:full-path="Pictures/10000001000000580000000E6B8A24C4.png" manifest:media-type="image/png"/>
  <manifest:file-entry manifest:full-path="Pictures/100000010000005B0000000EADD34128.png" manifest:media-type="image/png"/>
  <manifest:file-entry manifest:full-path="Pictures/10000001000000570000000F32E5680F.png" manifest:media-type="image/png"/>
  <manifest:file-entry manifest:full-path="Pictures/10000001000000600000000F7F436E19.png" manifest:media-type="image/png"/>
  <manifest:file-entry manifest:full-path="Pictures/100000010000005E0000000F46E2345E.png" manifest:media-type="image/png"/>
  <manifest:file-entry manifest:full-path="Pictures/100000010000004B0000000E7E97654E.png" manifest:media-type="image/png"/>
  <manifest:file-entry manifest:full-path="Pictures/10000001000000580000000FCA2C7CFF.png" manifest:media-type="image/png"/>
  <manifest:file-entry manifest:full-path="Pictures/100000010000003F0000000E35E99ACF.png" manifest:media-type="image/png"/>
  <manifest:file-entry manifest:full-path="Pictures/100000010000004B0000000EC9759D57.png" manifest:media-type="image/png"/>
  <manifest:file-entry manifest:full-path="Pictures/10000001000000600000000EBDAA9887.png" manifest:media-type="image/png"/>
  <manifest:file-entry manifest:full-path="Pictures/100000010000005300000012887DB9D2.png" manifest:media-type="image/png"/>
  <manifest:file-entry manifest:full-path="Pictures/10000001000000600000000E0EC4806D.png" manifest:media-type="image/png"/>
  <manifest:file-entry manifest:full-path="Pictures/100000010000003800000011F1D6E3CD.png" manifest:media-type="image/png"/>
  <manifest:file-entry manifest:full-path="Pictures/100000010000003E0000000FAA8E46FF.png" manifest:media-type="image/png"/>
  <manifest:file-entry manifest:full-path="Pictures/10000001000000540000000FB8F00588.png" manifest:media-type="image/png"/>
  <manifest:file-entry manifest:full-path="Pictures/100000010000004D0000000E417C2547.png" manifest:media-type="image/png"/>
  <manifest:file-entry manifest:full-path="Pictures/100000010000005E0000000F3C1E84D2.png" manifest:media-type="image/png"/>
  <manifest:file-entry manifest:full-path="Pictures/100000010000005E0000000FEA5C01A9.png" manifest:media-type="image/png"/>
  <manifest:file-entry manifest:full-path="Pictures/100000010000005F0000000EF3FDECD0.png" manifest:media-type="image/png"/>
  <manifest:file-entry manifest:full-path="Pictures/100000010000004B0000000F12DCDCF3.png" manifest:media-type="image/png"/>
  <manifest:file-entry manifest:full-path="Pictures/10000001000000720000000E54FF445F.png" manifest:media-type="image/png"/>
  <manifest:file-entry manifest:full-path="Pictures/100000010000004B0000000E760843A6.png" manifest:media-type="image/png"/>
  <manifest:file-entry manifest:full-path="Pictures/100000010000005E0000000EAB098973.png" manifest:media-type="image/png"/>
  <manifest:file-entry manifest:full-path="Pictures/10000001000000720000000FB0B39F7F.png" manifest:media-type="image/png"/>
  <manifest:file-entry manifest:full-path="Pictures/10000001000003DA0000000DB696C1A6.png" manifest:media-type="image/png"/>
  <manifest:file-entry manifest:full-path="Pictures/10000001000000600000000F80AF3173.png" manifest:media-type="image/png"/>
  <manifest:file-entry manifest:full-path="Pictures/100000010000005B0000000FBF00353B.png" manifest:media-type="image/png"/>
  <manifest:file-entry manifest:full-path="Pictures/10000001000000720000000ECFD0E68B.png" manifest:media-type="image/png"/>
  <manifest:file-entry manifest:full-path="Pictures/100000010000004B0000000F0FCEA1EE.png" manifest:media-type="image/png"/>
  <manifest:file-entry manifest:full-path="Pictures/100000010000004B0000000F8305E478.png" manifest:media-type="image/png"/>
  <manifest:file-entry manifest:full-path="Pictures/100000010000005E0000000E0BDBD204.png" manifest:media-type="image/png"/>
  <manifest:file-entry manifest:full-path="Pictures/100000010000005900000011132E2A12.png" manifest:media-type="image/png"/>
  <manifest:file-entry manifest:full-path="Pictures/10000001000000720000000E9BF851D6.png" manifest:media-type="image/png"/>
  <manifest:file-entry manifest:full-path="Pictures/100000010000005F0000000E5202EA62.png" manifest:media-type="image/png"/>
  <manifest:file-entry manifest:full-path="Pictures/100000010000004B0000000FCA453E17.png" manifest:media-type="image/png"/>
  <manifest:file-entry manifest:full-path="Pictures/10000001000000720000000EE90FCDA6.png" manifest:media-type="image/png"/>
  <manifest:file-entry manifest:full-path="Pictures/10000001000000570000000F0C1C0DEB.png" manifest:media-type="image/png"/>
  <manifest:file-entry manifest:full-path="Pictures/100000010000000B00000016C566E4B7.png" manifest:media-type="image/png"/>
  <manifest:file-entry manifest:full-path="Pictures/100000010000003E0000000F3D397565.png" manifest:media-type="image/png"/>
  <manifest:file-entry manifest:full-path="Pictures/100000010000004B0000000E0B1FCABB.png" manifest:media-type="image/png"/>
  <manifest:file-entry manifest:full-path="Pictures/100000010000005F0000000FB61BDF35.png" manifest:media-type="image/png"/>
  <manifest:file-entry manifest:full-path="Pictures/10000001000000440000000EE1C98EC5.png" manifest:media-type="image/png"/>
  <manifest:file-entry manifest:full-path="Pictures/10000001000000720000000FADE2BC87.png" manifest:media-type="image/png"/>
  <manifest:file-entry manifest:full-path="Pictures/100000010000003E0000000EB194D570.png" manifest:media-type="image/png"/>
  <manifest:file-entry manifest:full-path="Pictures/10000001000000810000000FB10FFA58.png" manifest:media-type="image/png"/>
  <manifest:file-entry manifest:full-path="Pictures/100000010000005E0000000ED520F619.png" manifest:media-type="image/png"/>
  <manifest:file-entry manifest:full-path="Pictures/100000010000004B0000000E8064CCCB.png" manifest:media-type="image/png"/>
  <manifest:file-entry manifest:full-path="Pictures/10000001000000580000000E71611613.png" manifest:media-type="image/png"/>
  <manifest:file-entry manifest:full-path="Pictures/10000001000000550000000EC981DA5D.png" manifest:media-type="image/png"/>
  <manifest:file-entry manifest:full-path="Pictures/10000001000000500000000E69F51AAA.png" manifest:media-type="image/png"/>
  <manifest:file-entry manifest:full-path="Pictures/10000001000000720000000E62BE30A7.png" manifest:media-type="image/png"/>
  <manifest:file-entry manifest:full-path="Pictures/100000010000004B0000000E3A5210F8.png" manifest:media-type="image/png"/>
  <manifest:file-entry manifest:full-path="Pictures/10000001000003FC0000000E300F00F0.png" manifest:media-type="image/png"/>
  <manifest:file-entry manifest:full-path="Pictures/100000010000001D0000000F967E9FBB.png" manifest:media-type="image/png"/>
  <manifest:file-entry manifest:full-path="Pictures/100000010000003E0000000E7ACF8D9B.png" manifest:media-type="image/png"/>
  <manifest:file-entry manifest:full-path="Pictures/10000001000000600000000FF5EA6493.png" manifest:media-type="image/png"/>
  <manifest:file-entry manifest:full-path="Pictures/10000001000000560000000F749E4A19.png" manifest:media-type="image/png"/>
  <manifest:file-entry manifest:full-path="Pictures/100000010000005E0000000E2EEF568D.png" manifest:media-type="image/png"/>
  <manifest:file-entry manifest:full-path="Pictures/10000001000000810000000F25A79D32.png" manifest:media-type="image/png"/>
  <manifest:file-entry manifest:full-path="Pictures/100000010000004B0000000E8C25C850.png" manifest:media-type="image/png"/>
  <manifest:file-entry manifest:full-path="Pictures/10000001000000560000000E6020DC55.png" manifest:media-type="image/png"/>
  <manifest:file-entry manifest:full-path="Pictures/100000010000000A000000135B3710F9.png" manifest:media-type="image/png"/>
  <manifest:file-entry manifest:full-path="Pictures/10000001000000380000001272593672.png" manifest:media-type="image/png"/>
  <manifest:file-entry manifest:full-path="Pictures/100000010000005B0000000F7EA3C027.png" manifest:media-type="image/png"/>
  <manifest:file-entry manifest:full-path="Pictures/10000001000000720000000FCDBB563A.png" manifest:media-type="image/png"/>
  <manifest:file-entry manifest:full-path="Pictures/100000010000003E0000000F53618676.png" manifest:media-type="image/png"/>
  <manifest:file-entry manifest:full-path="Pictures/100000010000005F0000000F962F1D44.png" manifest:media-type="image/png"/>
  <manifest:file-entry manifest:full-path="Pictures/100000010000005F0000000F84483F0F.png" manifest:media-type="image/png"/>
  <manifest:file-entry manifest:full-path="Pictures/1000000100000087000000132A32DB0F.png" manifest:media-type="image/png"/>
  <manifest:file-entry manifest:full-path="Pictures/10000001000000580000000EDB5A94ED.png" manifest:media-type="image/png"/>
  <manifest:file-entry manifest:full-path="Pictures/100000010000004B0000000FE69128A3.png" manifest:media-type="image/png"/>
  <manifest:file-entry manifest:full-path="Pictures/100000010000005D0000000EEA381761.png" manifest:media-type="image/png"/>
  <manifest:file-entry manifest:full-path="Pictures/1000000100000038000000120CAAC872.png" manifest:media-type="image/png"/>
  <manifest:file-entry manifest:full-path="Pictures/10000001000000720000000E15F292F3.png" manifest:media-type="image/png"/>
  <manifest:file-entry manifest:full-path="Pictures/10000001000000600000000F0B78176A.png" manifest:media-type="image/png"/>
  <manifest:file-entry manifest:full-path="Pictures/10000001000000540000000E4D904FF4.png" manifest:media-type="image/png"/>
  <manifest:file-entry manifest:full-path="Pictures/100000010000023F0000000E7A076D57.png" manifest:media-type="image/png"/>
  <manifest:file-entry manifest:full-path="Pictures/100000010000005F0000000EDA4CA6BF.png" manifest:media-type="image/png"/>
  <manifest:file-entry manifest:full-path="Pictures/10000001000000720000000EAD3C9FB8.png" manifest:media-type="image/png"/>
  <manifest:file-entry manifest:full-path="Pictures/10000001000000570000000E3886A26C.png" manifest:media-type="image/png"/>
  <manifest:file-entry manifest:full-path="Pictures/10000001000000450000000FE821BF1F.png" manifest:media-type="image/png"/>
  <manifest:file-entry manifest:full-path="Pictures/10000001000000600000000FB027D665.png" manifest:media-type="image/png"/>
  <manifest:file-entry manifest:full-path="Pictures/100000010000005E0000000E020C5AA6.png" manifest:media-type="image/png"/>
  <manifest:file-entry manifest:full-path="Pictures/100000010000004B0000000E1F34A117.png" manifest:media-type="image/png"/>
  <manifest:file-entry manifest:full-path="Pictures/10000001000000560000000FECAEC3D8.png" manifest:media-type="image/png"/>
  <manifest:file-entry manifest:full-path="Pictures/100000010000003E0000000E59280215.png" manifest:media-type="image/png"/>
  <manifest:file-entry manifest:full-path="Pictures/100000010000003E0000000FAEC9E1E8.png" manifest:media-type="image/png"/>
  <manifest:file-entry manifest:full-path="Pictures/10000001000000720000000FF3FC7942.png" manifest:media-type="image/png"/>
  <manifest:file-entry manifest:full-path="Pictures/10000001000000600000000E50FBF55C.png" manifest:media-type="image/png"/>
  <manifest:file-entry manifest:full-path="Pictures/100000010000004B0000000F6EC0622E.png" manifest:media-type="image/png"/>
  <manifest:file-entry manifest:full-path="Pictures/100000010000005F0000000FCDA46BCE.png" manifest:media-type="image/png"/>
  <manifest:file-entry manifest:full-path="Pictures/10000001000000520000000FC5D0F354.png" manifest:media-type="image/png"/>
  <manifest:file-entry manifest:full-path="Pictures/100000010000004B0000000F28823467.png" manifest:media-type="image/png"/>
  <manifest:file-entry manifest:full-path="Pictures/100000010000005A0000001207129AE0.png" manifest:media-type="image/png"/>
  <manifest:file-entry manifest:full-path="Pictures/10000001000000570000000FCECDC1B5.png" manifest:media-type="image/png"/>
  <manifest:file-entry manifest:full-path="Pictures/100000010000003E0000000E4DD32004.png" manifest:media-type="image/png"/>
  <manifest:file-entry manifest:full-path="Pictures/100000010000004B0000000E00D6C4C5.png" manifest:media-type="image/png"/>
  <manifest:file-entry manifest:full-path="Pictures/100000010000004B0000000E9808B866.png" manifest:media-type="image/png"/>
  <manifest:file-entry manifest:full-path="Pictures/10000001000000720000000E2451E7B7.png" manifest:media-type="image/png"/>
  <manifest:file-entry manifest:full-path="Pictures/10000000000000BB00000004D0B6265E.png" manifest:media-type="image/png"/>
  <manifest:file-entry manifest:full-path="Pictures/100000010000003E0000000E34B347CB.png" manifest:media-type="image/png"/>
  <manifest:file-entry manifest:full-path="Pictures/10000001000000550000000F407A63A8.png" manifest:media-type="image/png"/>
  <manifest:file-entry manifest:full-path="Pictures/100000010000004B0000000F7A868D1F.png" manifest:media-type="image/png"/>
  <manifest:file-entry manifest:full-path="Pictures/10000001000000570000000FF7ECA6E2.png" manifest:media-type="image/png"/>
  <manifest:file-entry manifest:full-path="Pictures/100000010000005E0000000FDA6291FE.png" manifest:media-type="image/png"/>
  <manifest:file-entry manifest:full-path="Pictures/100000010000004B0000000E24E75629.png" manifest:media-type="image/png"/>
  <manifest:file-entry manifest:full-path="Pictures/1000000100000426000000287F9C1ECF.png" manifest:media-type="image/png"/>
  <manifest:file-entry manifest:full-path="Pictures/100000010000003E0000000E29ABB14B.png" manifest:media-type="image/png"/>
  <manifest:file-entry manifest:full-path="Pictures/100000010000005E0000000E4B7C59A8.png" manifest:media-type="image/png"/>
  <manifest:file-entry manifest:full-path="Pictures/10000001000000540000000E0E9DFC13.png" manifest:media-type="image/png"/>
  <manifest:file-entry manifest:full-path="Pictures/100000010000003E0000000E82CEC0DD.png" manifest:media-type="image/png"/>
  <manifest:file-entry manifest:full-path="Pictures/100000010000003E0000000EDFF16E9D.png" manifest:media-type="image/png"/>
  <manifest:file-entry manifest:full-path="Pictures/10000001000000590000000E6E8D18EF.png" manifest:media-type="image/png"/>
  <manifest:file-entry manifest:full-path="Pictures/10000001000000600000000FF8CBB01C.png" manifest:media-type="image/png"/>
  <manifest:file-entry manifest:full-path="Pictures/100000010000005F0000000E21EABBB5.png" manifest:media-type="image/png"/>
  <manifest:file-entry manifest:full-path="Pictures/100000010000004B0000000EC2AD8499.png" manifest:media-type="image/png"/>
  <manifest:file-entry manifest:full-path="Pictures/100000010000004B0000000E0D858AAF.png" manifest:media-type="image/png"/>
  <manifest:file-entry manifest:full-path="Pictures/100000010000005F0000000F5930DCEC.png" manifest:media-type="image/png"/>
  <manifest:file-entry manifest:full-path="Pictures/100000010000003F0000000F89A33660.png" manifest:media-type="image/png"/>
  <manifest:file-entry manifest:full-path="Pictures/100000010000004B0000000E516DF82C.png" manifest:media-type="image/png"/>
  <manifest:file-entry manifest:full-path="Pictures/10000001000000550000000FC47E90FC.png" manifest:media-type="image/png"/>
  <manifest:file-entry manifest:full-path="Pictures/100000010000003E0000000FC4B820A5.png" manifest:media-type="image/png"/>
  <manifest:file-entry manifest:full-path="Pictures/10000001000000570000001120F2719D.png" manifest:media-type="image/png"/>
  <manifest:file-entry manifest:full-path="Pictures/100000010000005E0000000FF3BB169C.png" manifest:media-type="image/png"/>
  <manifest:file-entry manifest:full-path="Pictures/100000010000003E0000000E201EC83F.png" manifest:media-type="image/png"/>
  <manifest:file-entry manifest:full-path="Pictures/100000010000004B0000000EB7A46188.png" manifest:media-type="image/png"/>
  <manifest:file-entry manifest:full-path="Pictures/10000001000000600000000F7C514926.png" manifest:media-type="image/png"/>
  <manifest:file-entry manifest:full-path="Pictures/100000010000004A0000000EB631B7F8.png" manifest:media-type="image/png"/>
  <manifest:file-entry manifest:full-path="Pictures/10000001000000570000000F2E38C7BD.png" manifest:media-type="image/png"/>
  <manifest:file-entry manifest:full-path="Pictures/100000010000003E0000000F4445DA36.png" manifest:media-type="image/png"/>
  <manifest:file-entry manifest:full-path="Pictures/10000001000000710000000FC2A3F36C.png" manifest:media-type="image/png"/>
  <manifest:file-entry manifest:full-path="Pictures/100000010000005E0000000F842EA7A8.png" manifest:media-type="image/png"/>
  <manifest:file-entry manifest:full-path="Pictures/100000010000004B0000000F301E67B3.png" manifest:media-type="image/png"/>
  <manifest:file-entry manifest:full-path="Pictures/100000010000004B0000000F6691856C.png" manifest:media-type="image/png"/>
  <manifest:file-entry manifest:full-path="Pictures/10000001000000600000000E3E88192B.png" manifest:media-type="image/png"/>
  <manifest:file-entry manifest:full-path="Pictures/100000010000005B0000000FCFE2128E.png" manifest:media-type="image/png"/>
  <manifest:file-entry manifest:full-path="Pictures/100000010000004A0000000ECC162789.png" manifest:media-type="image/png"/>
  <manifest:file-entry manifest:full-path="Pictures/100000010000003E0000000F46DC2989.png" manifest:media-type="image/png"/>
  <manifest:file-entry manifest:full-path="Pictures/10000001000000720000000FD1B2B15A.png" manifest:media-type="image/png"/>
  <manifest:file-entry manifest:full-path="Pictures/10000001000000350000000F67310831.png" manifest:media-type="image/png"/>
  <manifest:file-entry manifest:full-path="Pictures/100000010000003E0000000FFD0F738F.png" manifest:media-type="image/png"/>
  <manifest:file-entry manifest:full-path="Pictures/10000001000000590000000E9632EBC3.png" manifest:media-type="image/png"/>
  <manifest:file-entry manifest:full-path="Pictures/10000001000000600000000E34D99268.png" manifest:media-type="image/png"/>
  <manifest:file-entry manifest:full-path="Pictures/100000010000005F0000000E2B452165.png" manifest:media-type="image/png"/>
  <manifest:file-entry manifest:full-path="Pictures/100000010000004B0000000E24B1F476.png" manifest:media-type="image/png"/>
  <manifest:file-entry manifest:full-path="Pictures/10000001000000700000000F46B5A573.png" manifest:media-type="image/png"/>
  <manifest:file-entry manifest:full-path="Pictures/100000010000003E0000000F0652751A.png" manifest:media-type="image/png"/>
  <manifest:file-entry manifest:full-path="Pictures/100000010000004B0000000F6EB4AF02.png" manifest:media-type="image/png"/>
  <manifest:file-entry manifest:full-path="Pictures/100000010000003E0000000E8119FB16.png" manifest:media-type="image/png"/>
  <manifest:file-entry manifest:full-path="Pictures/100000010000004A0000000E11E3C80B.png" manifest:media-type="image/png"/>
  <manifest:file-entry manifest:full-path="Pictures/100000010000004B0000000E3316CE6C.png" manifest:media-type="image/png"/>
  <manifest:file-entry manifest:full-path="Pictures/10000001000000720000000FE50C2EDD.png" manifest:media-type="image/png"/>
  <manifest:file-entry manifest:full-path="Pictures/10000001000000590000000F43F533A5.png" manifest:media-type="image/png"/>
  <manifest:file-entry manifest:full-path="Pictures/100000010000004F00000010A26BC128.png" manifest:media-type="image/png"/>
  <manifest:file-entry manifest:full-path="Pictures/10000001000000710000000FBADA8AF9.png" manifest:media-type="image/png"/>
  <manifest:file-entry manifest:full-path="Pictures/100000010000004B0000000FE58378A1.png" manifest:media-type="image/png"/>
  <manifest:file-entry manifest:full-path="Pictures/100000010000003E0000000FE5AE4067.png" manifest:media-type="image/png"/>
  <manifest:file-entry manifest:full-path="Pictures/100000010000004B0000000ED106E651.png" manifest:media-type="image/png"/>
  <manifest:file-entry manifest:full-path="Pictures/100000010000004B0000000E967D7DB1.png" manifest:media-type="image/png"/>
  <manifest:file-entry manifest:full-path="Pictures/100000010000003E0000000E0D02BEB4.png" manifest:media-type="image/png"/>
  <manifest:file-entry manifest:full-path="Pictures/10000001000000710000000E34C64F1D.png" manifest:media-type="image/png"/>
  <manifest:file-entry manifest:full-path="Pictures/100000010000005E0000000E11968206.png" manifest:media-type="image/png"/>
  <manifest:file-entry manifest:full-path="Pictures/100000010000004B0000000E4B31F44C.png" manifest:media-type="image/png"/>
  <manifest:file-entry manifest:full-path="Pictures/100000010000005B0000000EA5D71DB5.png" manifest:media-type="image/png"/>
  <manifest:file-entry manifest:full-path="Pictures/1000000100000038000000118D6DDDFD.png" manifest:media-type="image/png"/>
  <manifest:file-entry manifest:full-path="Pictures/100000010000003E0000000E0B4983B7.png" manifest:media-type="image/png"/>
  <manifest:file-entry manifest:full-path="Pictures/100000010000003E0000000FF0333C5C.png" manifest:media-type="image/png"/>
  <manifest:file-entry manifest:full-path="Pictures/10000001000000570000000F264C3960.png" manifest:media-type="image/png"/>
  <manifest:file-entry manifest:full-path="Pictures/10000001000000700000000E5B5C3D16.png" manifest:media-type="image/png"/>
  <manifest:file-entry manifest:full-path="Pictures/100000010000005E0000000F12850AC5.png" manifest:media-type="image/png"/>
  <manifest:file-entry manifest:full-path="Pictures/100000010000004B0000000F93ED495F.png" manifest:media-type="image/png"/>
  <manifest:file-entry manifest:full-path="Pictures/100000010000003E0000000EDB668292.png" manifest:media-type="image/png"/>
  <manifest:file-entry manifest:full-path="Pictures/10000001000000710000000FD75C3FA4.png" manifest:media-type="image/png"/>
  <manifest:file-entry manifest:full-path="Pictures/100000010000005E0000000E48C203E1.png" manifest:media-type="image/png"/>
  <manifest:file-entry manifest:full-path="Pictures/100000010000003E0000000EEC1A1CE7.png" manifest:media-type="image/png"/>
  <manifest:file-entry manifest:full-path="Pictures/10000001000001B70000001421C57749.png" manifest:media-type="image/png"/>
  <manifest:file-entry manifest:full-path="Pictures/10000001000000600000000E41097C32.png" manifest:media-type="image/png"/>
  <manifest:file-entry manifest:full-path="Pictures/100000010000019E00000030CB43A5CC.png" manifest:media-type="image/png"/>
  <manifest:file-entry manifest:full-path="Pictures/100000010000003E0000000E4F9A845E.png" manifest:media-type="image/png"/>
  <manifest:file-entry manifest:full-path="Pictures/10000001000000940000000F82815DB8.png" manifest:media-type="image/png"/>
  <manifest:file-entry manifest:full-path="Pictures/100000010000003E0000000EDE63233C.png" manifest:media-type="image/png"/>
  <manifest:file-entry manifest:full-path="Pictures/10000001000000600000000E95BAC893.png" manifest:media-type="image/png"/>
  <manifest:file-entry manifest:full-path="Pictures/100000010000004B0000000FF4B35D17.png" manifest:media-type="image/png"/>
  <manifest:file-entry manifest:full-path="Pictures/10000001000000580000000E179E0B13.png" manifest:media-type="image/png"/>
  <manifest:file-entry manifest:full-path="Pictures/100000010000004B0000000E80B71DA6.png" manifest:media-type="image/png"/>
  <manifest:file-entry manifest:full-path="Pictures/100000010000005E0000000F5F92786B.png" manifest:media-type="image/png"/>
  <manifest:file-entry manifest:full-path="Pictures/100000010000004B0000000F3E063BE8.png" manifest:media-type="image/png"/>
  <manifest:file-entry manifest:full-path="Pictures/100000010000001D0000000F8DB86908.png" manifest:media-type="image/png"/>
  <manifest:file-entry manifest:full-path="Pictures/100000010000005E0000000FD3A2E4E2.png" manifest:media-type="image/png"/>
  <manifest:file-entry manifest:full-path="Pictures/10000001000000570000000F4310E6E6.png" manifest:media-type="image/png"/>
  <manifest:file-entry manifest:full-path="Pictures/100000000000055B0000000A617CE20D.png" manifest:media-type="image/png"/>
  <manifest:file-entry manifest:full-path="Pictures/10000001000000710000000EAE7CAE02.png" manifest:media-type="image/png"/>
  <manifest:file-entry manifest:full-path="Pictures/10000001000000540000000FCC3471B4.png" manifest:media-type="image/png"/>
  <manifest:file-entry manifest:full-path="Pictures/10000001000000600000000EA4D22A3C.png" manifest:media-type="image/png"/>
  <manifest:file-entry manifest:full-path="Pictures/100000010000004B0000000E8ED1B681.png" manifest:media-type="image/png"/>
  <manifest:file-entry manifest:full-path="Pictures/100000010000003900000011341DD808.png" manifest:media-type="image/png"/>
  <manifest:file-entry manifest:full-path="Pictures/10000001000000500000000E8FF6655C.png" manifest:media-type="image/png"/>
  <manifest:file-entry manifest:full-path="Pictures/100000010000003E0000000F65F510F9.png" manifest:media-type="image/png"/>
  <manifest:file-entry manifest:full-path="Pictures/100000010000003E0000000E02C89022.png" manifest:media-type="image/png"/>
  <manifest:file-entry manifest:full-path="Pictures/100000010000004B0000000F363C9E87.png" manifest:media-type="image/png"/>
  <manifest:file-entry manifest:full-path="Pictures/100000010000003800000012BF7D3969.png" manifest:media-type="image/png"/>
  <manifest:file-entry manifest:full-path="Pictures/100000010000003E0000000ECBA00D97.png" manifest:media-type="image/png"/>
  <manifest:file-entry manifest:full-path="Pictures/10000001000000950000000F83703C76.png" manifest:media-type="image/png"/>
  <manifest:file-entry manifest:full-path="Pictures/10000001000000710000000E857C2B8D.png" manifest:media-type="image/png"/>
  <manifest:file-entry manifest:full-path="Pictures/10000001000000600000000E1A8C0E47.png" manifest:media-type="image/png"/>
  <manifest:file-entry manifest:full-path="Pictures/10000001000000600000000EC7F07817.png" manifest:media-type="image/png"/>
  <manifest:file-entry manifest:full-path="Pictures/100000010000005A00000012701C470A.png" manifest:media-type="image/png"/>
  <manifest:file-entry manifest:full-path="Pictures/10000001000000720000000FD85B372F.png" manifest:media-type="image/png"/>
  <manifest:file-entry manifest:full-path="Pictures/100000010000003E0000000FCFD4666B.png" manifest:media-type="image/png"/>
  <manifest:file-entry manifest:full-path="Pictures/100000010000001D0000000F86D5F16E.png" manifest:media-type="image/png"/>
  <manifest:file-entry manifest:full-path="Pictures/100000010000003E0000000FA40D554A.png" manifest:media-type="image/png"/>
  <manifest:file-entry manifest:full-path="Pictures/10000001000000600000000FC6FAE3D5.png" manifest:media-type="image/png"/>
  <manifest:file-entry manifest:full-path="Pictures/100000010000004B0000000F51631C81.png" manifest:media-type="image/png"/>
  <manifest:file-entry manifest:full-path="Pictures/10000001000000530000000EFBF07507.png" manifest:media-type="image/png"/>
  <manifest:file-entry manifest:full-path="Pictures/10000001000000260000000F8A3C454C.png" manifest:media-type="image/png"/>
  <manifest:file-entry manifest:full-path="Pictures/10000001000000590000000EC7566973.png" manifest:media-type="image/png"/>
  <manifest:file-entry manifest:full-path="Pictures/1000000100000038000000128DCFAFD0.png" manifest:media-type="image/png"/>
  <manifest:file-entry manifest:full-path="Pictures/100000010000004A0000000E08AD5FE1.png" manifest:media-type="image/png"/>
  <manifest:file-entry manifest:full-path="Pictures/10000001000000710000000F6A54CC5C.png" manifest:media-type="image/png"/>
  <manifest:file-entry manifest:full-path="Pictures/10000001000000710000000E45446250.png" manifest:media-type="image/png"/>
  <manifest:file-entry manifest:full-path="Pictures/10000001000000710000000E52645CFF.png" manifest:media-type="image/png"/>
  <manifest:file-entry manifest:full-path="Pictures/10000001000000550000000F041F39A4.png" manifest:media-type="image/png"/>
  <manifest:file-entry manifest:full-path="Pictures/10000001000000710000000F00368A81.png" manifest:media-type="image/png"/>
  <manifest:file-entry manifest:full-path="Pictures/100000010000005C0000000E0B871A37.png" manifest:media-type="image/png"/>
  <manifest:file-entry manifest:full-path="Pictures/100000010000003E0000000E124BF89A.png" manifest:media-type="image/png"/>
  <manifest:file-entry manifest:full-path="Pictures/10000001000000600000000EB5EE5368.png" manifest:media-type="image/png"/>
  <manifest:file-entry manifest:full-path="Pictures/100000010000005F0000000E9E55C406.png" manifest:media-type="image/png"/>
  <manifest:file-entry manifest:full-path="Pictures/1000000100000039000000129C6AB5DF.png" manifest:media-type="image/png"/>
  <manifest:file-entry manifest:full-path="Pictures/10000001000000600000000E1B81C39F.png" manifest:media-type="image/png"/>
  <manifest:file-entry manifest:full-path="Pictures/10000001000000510000000E26B2657C.png" manifest:media-type="image/png"/>
  <manifest:file-entry manifest:full-path="Pictures/10000001000000710000000EB2776247.png" manifest:media-type="image/png"/>
  <manifest:file-entry manifest:full-path="Pictures/100000010000001C0000000FBBFB6AE9.png" manifest:media-type="image/png"/>
  <manifest:file-entry manifest:full-path="Pictures/10000001000000600000000EF5D190EE.png" manifest:media-type="image/png"/>
  <manifest:file-entry manifest:full-path="Pictures/100000010000001A0000000E84067736.png" manifest:media-type="image/png"/>
  <manifest:file-entry manifest:full-path="Pictures/100000010000003E0000000FC62E02E2.png" manifest:media-type="image/png"/>
  <manifest:file-entry manifest:full-path="Pictures/100000010000003E0000000ECCFB2679.png" manifest:media-type="image/png"/>
  <manifest:file-entry manifest:full-path="Pictures/100000010000006D0000000F63CF2100.png" manifest:media-type="image/png"/>
  <manifest:file-entry manifest:full-path="Pictures/1000000100000038000000121CF7C485.png" manifest:media-type="image/png"/>
  <manifest:file-entry manifest:full-path="Pictures/100000010000004B0000000E6C154153.png" manifest:media-type="image/png"/>
  <manifest:file-entry manifest:full-path="Pictures/10000001000000710000000E526ABD08.png" manifest:media-type="image/png"/>
  <manifest:file-entry manifest:full-path="Pictures/10000001000000550000000E2DE58EDC.png" manifest:media-type="image/png"/>
  <manifest:file-entry manifest:full-path="Pictures/100000010000004E0000000E9DE28679.png" manifest:media-type="image/png"/>
  <manifest:file-entry manifest:full-path="Pictures/100000010000003E0000000E924E3B57.png" manifest:media-type="image/png"/>
  <manifest:file-entry manifest:full-path="Pictures/10000001000000600000000E31871E1D.png" manifest:media-type="image/png"/>
  <manifest:file-entry manifest:full-path="Pictures/10000001000000560000000EE8CCFFF5.png" manifest:media-type="image/png"/>
  <manifest:file-entry manifest:full-path="Pictures/100000010000004A0000000E798FFAE0.png" manifest:media-type="image/png"/>
  <manifest:file-entry manifest:full-path="Pictures/100000010000005A00000012C8B5C5E2.png" manifest:media-type="image/png"/>
  <manifest:file-entry manifest:full-path="Pictures/100000010000003E0000000E5053FAA1.png" manifest:media-type="image/png"/>
  <manifest:file-entry manifest:full-path="Pictures/10000001000000710000000EE380B4A8.png" manifest:media-type="image/png"/>
  <manifest:file-entry manifest:full-path="Pictures/10000001000000600000000FBC643D1C.png" manifest:media-type="image/png"/>
  <manifest:file-entry manifest:full-path="Pictures/100000010000003800000012C9AADD41.png" manifest:media-type="image/png"/>
  <manifest:file-entry manifest:full-path="Pictures/100000010000005F0000000F6F64F2A3.png" manifest:media-type="image/png"/>
  <manifest:file-entry manifest:full-path="Pictures/10000001000000390000001194CD48FD.png" manifest:media-type="image/png"/>
  <manifest:file-entry manifest:full-path="Pictures/10000001000000710000000FC7BBF1DF.png" manifest:media-type="image/png"/>
  <manifest:file-entry manifest:full-path="Pictures/100000010000003E0000000ECFC32691.png" manifest:media-type="image/png"/>
  <manifest:file-entry manifest:full-path="Pictures/100000010000053A0000000167335D98.png" manifest:media-type="image/png"/>
  <manifest:file-entry manifest:full-path="Pictures/10000001000000600000000F1C11E71D.png" manifest:media-type="image/png"/>
  <manifest:file-entry manifest:full-path="Pictures/100000010000004C0000000F631A3FED.png" manifest:media-type="image/png"/>
  <manifest:file-entry manifest:full-path="Pictures/10000001000000590000000EB50698AE.png" manifest:media-type="image/png"/>
  <manifest:file-entry manifest:full-path="Pictures/10000001000000600000000E6E8FA3F1.png" manifest:media-type="image/png"/>
  <manifest:file-entry manifest:full-path="Pictures/10000001000000700000000E45440536.png" manifest:media-type="image/png"/>
  <manifest:file-entry manifest:full-path="Pictures/10000001000000600000000EB8F647EA.png" manifest:media-type="image/png"/>
  <manifest:file-entry manifest:full-path="Pictures/10000001000000550000000F08D78418.png" manifest:media-type="image/png"/>
  <manifest:file-entry manifest:full-path="Pictures/10000001000000600000000E0FA9727D.png" manifest:media-type="image/png"/>
  <manifest:file-entry manifest:full-path="Pictures/10000001000000710000000F487F2C84.png" manifest:media-type="image/png"/>
  <manifest:file-entry manifest:full-path="Pictures/10000001000000500000000EEC18D631.png" manifest:media-type="image/png"/>
  <manifest:file-entry manifest:full-path="Pictures/10000001000000550000000E3C544F8E.png" manifest:media-type="image/png"/>
  <manifest:file-entry manifest:full-path="Pictures/10000001000000710000000E1EA903AE.png" manifest:media-type="image/png"/>
  <manifest:file-entry manifest:full-path="Pictures/100000010000004B0000000E56941AEF.png" manifest:media-type="image/png"/>
  <manifest:file-entry manifest:full-path="Pictures/10000001000000600000000E446BB422.png" manifest:media-type="image/png"/>
  <manifest:file-entry manifest:full-path="Pictures/10000001000000540000000F459C09E8.png" manifest:media-type="image/png"/>
  <manifest:file-entry manifest:full-path="Pictures/100000010000004A0000000E21FE0573.png" manifest:media-type="image/png"/>
  <manifest:file-entry manifest:full-path="Pictures/10000001000000600000000FAA3E8185.png" manifest:media-type="image/png"/>
  <manifest:file-entry manifest:full-path="Pictures/10000001000000600000000EF277E496.png" manifest:media-type="image/png"/>
  <manifest:file-entry manifest:full-path="Pictures/10000001000000390000001209826246.png" manifest:media-type="image/png"/>
  <manifest:file-entry manifest:full-path="Pictures/100000010000004B0000000FBB8E201B.png" manifest:media-type="image/png"/>
  <manifest:file-entry manifest:full-path="Pictures/100000010000003E0000000FFB048564.png" manifest:media-type="image/png"/>
  <manifest:file-entry manifest:full-path="Pictures/10000001000000570000000F8A86A033.png" manifest:media-type="image/png"/>
  <manifest:file-entry manifest:full-path="Pictures/100000010000005F0000000EC9F2E355.png" manifest:media-type="image/png"/>
  <manifest:file-entry manifest:full-path="Pictures/100000010000053B00000014D1F43CA3.png" manifest:media-type="image/png"/>
  <manifest:file-entry manifest:full-path="Pictures/10000001000000190000000E11E8F8E6.png" manifest:media-type="image/png"/>
  <manifest:file-entry manifest:full-path="Pictures/100000010000004B0000000E6D9BB1FA.png" manifest:media-type="image/png"/>
  <manifest:file-entry manifest:full-path="Pictures/10000001000000710000000F8637C2F7.png" manifest:media-type="image/png"/>
  <manifest:file-entry manifest:full-path="Pictures/1000000100000039000000126C129FDF.png" manifest:media-type="image/png"/>
  <manifest:file-entry manifest:full-path="Pictures/10000001000000570000000ED662980E.png" manifest:media-type="image/png"/>
  <manifest:file-entry manifest:full-path="Pictures/10000001000000600000000F087B7873.png" manifest:media-type="image/png"/>
  <manifest:file-entry manifest:full-path="Pictures/10000001000001B60000000E8F076B74.png" manifest:media-type="image/png"/>
  <manifest:file-entry manifest:full-path="Pictures/100000010000003E0000000E01D4555A.png" manifest:media-type="image/png"/>
  <manifest:file-entry manifest:full-path="Pictures/10000001000000570000000F4FBB4401.png" manifest:media-type="image/png"/>
  <manifest:file-entry manifest:full-path="Pictures/100000010000004B0000000E0EC2226E.png" manifest:media-type="image/png"/>
  <manifest:file-entry manifest:full-path="Pictures/100000010000003E0000000FC63D250B.png" manifest:media-type="image/png"/>
  <manifest:file-entry manifest:full-path="Pictures/100000010000005600000012347C7257.png" manifest:media-type="image/png"/>
  <manifest:file-entry manifest:full-path="Pictures/100000010000000B000000161917ADEF.png" manifest:media-type="image/png"/>
  <manifest:file-entry manifest:full-path="Pictures/100000010000004A0000000F060CD265.png" manifest:media-type="image/png"/>
  <manifest:file-entry manifest:full-path="Pictures/10000001000000580000000E023F9297.png" manifest:media-type="image/png"/>
  <manifest:file-entry manifest:full-path="Pictures/1000000100000038000000121D71E0F5.png" manifest:media-type="image/png"/>
  <manifest:file-entry manifest:full-path="Pictures/10000001000000720000000F1DBC1997.png" manifest:media-type="image/png"/>
  <manifest:file-entry manifest:full-path="Pictures/10000001000000570000000E1BFFEDF0.png" manifest:media-type="image/png"/>
  <manifest:file-entry manifest:full-path="Pictures/100000010000005F0000000E995CF859.png" manifest:media-type="image/png"/>
  <manifest:file-entry manifest:full-path="Pictures/10000001000000700000000E42D4F903.png" manifest:media-type="image/png"/>
  <manifest:file-entry manifest:full-path="Pictures/100000010000004B0000000E08D4903C.png" manifest:media-type="image/png"/>
  <manifest:file-entry manifest:full-path="Pictures/10000001000000570000000E5E60D443.png" manifest:media-type="image/png"/>
  <manifest:file-entry manifest:full-path="Pictures/100000010000003E0000000EDBE05713.png" manifest:media-type="image/png"/>
  <manifest:file-entry manifest:full-path="Pictures/10000001000000710000000E15A56DB3.png" manifest:media-type="image/png"/>
  <manifest:file-entry manifest:full-path="Pictures/10000001000000350000000F78AA580F.png" manifest:media-type="image/png"/>
  <manifest:file-entry manifest:full-path="Pictures/10000001000000570000000FD17A390E.png" manifest:media-type="image/png"/>
  <manifest:file-entry manifest:full-path="Pictures/10000001000000710000000F7199DD61.png" manifest:media-type="image/png"/>
  <manifest:file-entry manifest:full-path="Pictures/10000001000000380000001215EF722E.png" manifest:media-type="image/png"/>
  <manifest:file-entry manifest:full-path="Pictures/100000010000005B0000000F6FB86763.png" manifest:media-type="image/png"/>
  <manifest:file-entry manifest:full-path="Pictures/10000001000000570000000FAB8D1D5F.png" manifest:media-type="image/png"/>
  <manifest:file-entry manifest:full-path="Pictures/10000001000000550000000E7B1E9075.png" manifest:media-type="image/png"/>
  <manifest:file-entry manifest:full-path="Pictures/10000001000000380000001289F6CFC1.png" manifest:media-type="image/png"/>
  <manifest:file-entry manifest:full-path="Pictures/100000010000004B0000000E6D5F8E60.png" manifest:media-type="image/png"/>
  <manifest:file-entry manifest:full-path="Pictures/10000001000000600000000EF109DAB3.png" manifest:media-type="image/png"/>
  <manifest:file-entry manifest:full-path="Pictures/100000010000004B0000000F8515DA14.png" manifest:media-type="image/png"/>
  <manifest:file-entry manifest:full-path="Pictures/10000001000000710000000E6255A9A2.png" manifest:media-type="image/png"/>
  <manifest:file-entry manifest:full-path="Pictures/10000001000000710000000E4DBFF026.png" manifest:media-type="image/png"/>
  <manifest:file-entry manifest:full-path="Pictures/100000010000004A0000000ED0F74B26.png" manifest:media-type="image/png"/>
  <manifest:file-entry manifest:full-path="Pictures/100000010000003E0000000E438C7D99.png" manifest:media-type="image/png"/>
  <manifest:file-entry manifest:full-path="Pictures/100000010000004A0000000E987A1774.png" manifest:media-type="image/png"/>
  <manifest:file-entry manifest:full-path="Pictures/10000001000000600000000EE1889518.png" manifest:media-type="image/png"/>
  <manifest:file-entry manifest:full-path="Pictures/10000001000000600000000F57280E85.png" manifest:media-type="image/png"/>
  <manifest:file-entry manifest:full-path="Pictures/10000001000000720000000F9CFD58B4.png" manifest:media-type="image/png"/>
  <manifest:file-entry manifest:full-path="Pictures/100000010000003800000011B5A9A6C9.png" manifest:media-type="image/png"/>
  <manifest:file-entry manifest:full-path="Pictures/10000001000000600000000E3A42FA66.png" manifest:media-type="image/png"/>
  <manifest:file-entry manifest:full-path="Pictures/10000001000000570000000FEA7FFF37.png" manifest:media-type="image/png"/>
  <manifest:file-entry manifest:full-path="Pictures/100000010000004A0000000F7DD13269.png" manifest:media-type="image/png"/>
  <manifest:file-entry manifest:full-path="Pictures/1000000100000038000000126E69FEE0.png" manifest:media-type="image/png"/>
  <manifest:file-entry manifest:full-path="Pictures/10000001000000190000000FD96AEC60.png" manifest:media-type="image/png"/>
  <manifest:file-entry manifest:full-path="Pictures/10000001000000390000001144E691E8.png" manifest:media-type="image/png"/>
  <manifest:file-entry manifest:full-path="Pictures/100000010000001D0000000F4BD15F30.png" manifest:media-type="image/png"/>
  <manifest:file-entry manifest:full-path="Pictures/10000001000000710000000F4E0E36E5.png" manifest:media-type="image/png"/>
  <manifest:file-entry manifest:full-path="Pictures/10000001000000560000000FEB423541.png" manifest:media-type="image/png"/>
  <manifest:file-entry manifest:full-path="Pictures/10000001000000700000000F2E8FE9B0.png" manifest:media-type="image/png"/>
  <manifest:file-entry manifest:full-path="Pictures/10000001000000600000000EDCAF946E.png" manifest:media-type="image/png"/>
  <manifest:file-entry manifest:full-path="Pictures/10000001000000600000000F1409BEE1.png" manifest:media-type="image/png"/>
  <manifest:file-entry manifest:full-path="Pictures/100000010000004B0000000EA2046725.png" manifest:media-type="image/png"/>
  <manifest:file-entry manifest:full-path="Pictures/10000001000000570000000EB07BBF2E.png" manifest:media-type="image/png"/>
  <manifest:file-entry manifest:full-path="Pictures/10000001000000710000000F8D492DEC.png" manifest:media-type="image/png"/>
  <manifest:file-entry manifest:full-path="Pictures/100000010000003E0000000FA7B34ABE.png" manifest:media-type="image/png"/>
  <manifest:file-entry manifest:full-path="Pictures/10000001000000720000000FB5A60930.png" manifest:media-type="image/png"/>
  <manifest:file-entry manifest:full-path="Pictures/10000001000000710000000FCE3CDE43.png" manifest:media-type="image/png"/>
  <manifest:file-entry manifest:full-path="Pictures/10000001000000720000000E8B121323.png" manifest:media-type="image/png"/>
  <manifest:file-entry manifest:full-path="Pictures/100000010000004B0000000FEC405F77.png" manifest:media-type="image/png"/>
  <manifest:file-entry manifest:full-path="Pictures/10000001000000600000000E32C7C5A5.png" manifest:media-type="image/png"/>
  <manifest:file-entry manifest:full-path="Pictures/10000001000000380000001105F0D6D9.png" manifest:media-type="image/png"/>
  <manifest:file-entry manifest:full-path="Pictures/100000010000004B0000000E85D4D14F.png" manifest:media-type="image/png"/>
  <manifest:file-entry manifest:full-path="Pictures/10000001000000510000000F6DF41526.png" manifest:media-type="image/png"/>
  <manifest:file-entry manifest:full-path="Pictures/10000001000000600000000F52BF9AAC.png" manifest:media-type="image/png"/>
  <manifest:file-entry manifest:full-path="Pictures/100000010000003900000012424754A2.png" manifest:media-type="image/png"/>
  <manifest:file-entry manifest:full-path="Pictures/10000001000000710000000E0D98E849.png" manifest:media-type="image/png"/>
  <manifest:file-entry manifest:full-path="Pictures/10000001000000600000000E781ECD79.png" manifest:media-type="image/png"/>
  <manifest:file-entry manifest:full-path="Pictures/10000001000000550000000FCFBF310A.png" manifest:media-type="image/png"/>
  <manifest:file-entry manifest:full-path="Pictures/100000010000004A0000000EC08261C6.png" manifest:media-type="image/png"/>
  <manifest:file-entry manifest:full-path="Pictures/1000000100000039000000124E40B40E.png" manifest:media-type="image/png"/>
  <manifest:file-entry manifest:full-path="Pictures/10000001000000600000000E0AAAABBB.png" manifest:media-type="image/png"/>
  <manifest:file-entry manifest:full-path="Pictures/100000010000004A0000000EFBA0DBD6.png" manifest:media-type="image/png"/>
  <manifest:file-entry manifest:full-path="Pictures/100000010000004B0000000E9204D513.png" manifest:media-type="image/png"/>
  <manifest:file-entry manifest:full-path="Pictures/10000001000000700000000EF74E7435.png" manifest:media-type="image/png"/>
  <manifest:file-entry manifest:full-path="Pictures/10000001000000600000000EB6F85905.png" manifest:media-type="image/png"/>
  <manifest:file-entry manifest:full-path="Pictures/100000010000004B0000000E632C8322.png" manifest:media-type="image/png"/>
  <manifest:file-entry manifest:full-path="Pictures/10000001000000720000000FCB2FEEEF.png" manifest:media-type="image/png"/>
  <manifest:file-entry manifest:full-path="Pictures/10000001000000710000000E40BEDE48.png" manifest:media-type="image/png"/>
  <manifest:file-entry manifest:full-path="Pictures/100000010000005E0000000E87D50A93.png" manifest:media-type="image/png"/>
  <manifest:file-entry manifest:full-path="Pictures/100000010000053B0000081B7E5ACCB3.png" manifest:media-type="image/png"/>
  <manifest:file-entry manifest:full-path="Pictures/100000010000005F0000000E2377E52C.png" manifest:media-type="image/png"/>
  <manifest:file-entry manifest:full-path="Pictures/100000010000005C0000000E7B45D8CE.png" manifest:media-type="image/png"/>
  <manifest:file-entry manifest:full-path="Pictures/100000010000004A0000000E4DB94645.png" manifest:media-type="image/png"/>
  <manifest:file-entry manifest:full-path="Pictures/10000001000000540000000E22A13E96.png" manifest:media-type="image/png"/>
  <manifest:file-entry manifest:full-path="Pictures/10000001000000710000000E40297836.png" manifest:media-type="image/png"/>
  <manifest:file-entry manifest:full-path="Pictures/100000010000005D0000000E3A0603B4.png" manifest:media-type="image/png"/>
  <manifest:file-entry manifest:full-path="Pictures/100000010000005F0000000E1536435A.png" manifest:media-type="image/png"/>
  <manifest:file-entry manifest:full-path="Pictures/10000001000000720000000F1B7528DC.png" manifest:media-type="image/png"/>
  <manifest:file-entry manifest:full-path="Pictures/10000001000000710000000E012A6FD6.png" manifest:media-type="image/png"/>
  <manifest:file-entry manifest:full-path="Pictures/100000010000004B0000000EE08AD343.png" manifest:media-type="image/png"/>
  <manifest:file-entry manifest:full-path="Pictures/100000010000004A0000000EFABD7FD4.png" manifest:media-type="image/png"/>
  <manifest:file-entry manifest:full-path="Pictures/100000010000004B0000000E1E7CFDEC.png" manifest:media-type="image/png"/>
  <manifest:file-entry manifest:full-path="Pictures/1000000100000039000000126EC10464.png" manifest:media-type="image/png"/>
  <manifest:file-entry manifest:full-path="Pictures/100000010000004A0000000F87334A3A.png" manifest:media-type="image/png"/>
  <manifest:file-entry manifest:full-path="Pictures/10000001000000720000000F3BADBA74.png" manifest:media-type="image/png"/>
  <manifest:file-entry manifest:full-path="Pictures/100000010000003800000012BAB021C5.png" manifest:media-type="image/png"/>
  <manifest:file-entry manifest:full-path="Pictures/10000001000000540000000E36FBC6A8.png" manifest:media-type="image/png"/>
  <manifest:file-entry manifest:full-path="Pictures/10000001000000570000000E0F43B83B.png" manifest:media-type="image/png"/>
  <manifest:file-entry manifest:full-path="Pictures/1000000100000039000000113E9E0144.png" manifest:media-type="image/png"/>
  <manifest:file-entry manifest:full-path="Pictures/10000001000000380000001162D48FA0.png" manifest:media-type="image/png"/>
  <manifest:file-entry manifest:full-path="Pictures/10000001000000600000000FF6D3FA06.png" manifest:media-type="image/png"/>
  <manifest:file-entry manifest:full-path="Pictures/100000010000004B0000000EEFE374D8.png" manifest:media-type="image/png"/>
  <manifest:file-entry manifest:full-path="Pictures/10000001000000720000000EC8892E8F.png" manifest:media-type="image/png"/>
  <manifest:file-entry manifest:full-path="Pictures/100000010000004B0000000FFC5081F5.png" manifest:media-type="image/png"/>
  <manifest:file-entry manifest:full-path="Pictures/1000000100000039000000128FA0A88A.png" manifest:media-type="image/png"/>
  <manifest:file-entry manifest:full-path="Pictures/100000010000003E0000000E3DC00602.png" manifest:media-type="image/png"/>
  <manifest:file-entry manifest:full-path="Pictures/10000001000000570000000F34095899.png" manifest:media-type="image/png"/>
  <manifest:file-entry manifest:full-path="Pictures/10000001000000730000000EC8BFA683.png" manifest:media-type="image/png"/>
  <manifest:file-entry manifest:full-path="Pictures/10000001000000710000000F21283405.png" manifest:media-type="image/png"/>
  <manifest:file-entry manifest:full-path="Pictures/100000010000004B0000000F2A7431EE.png" manifest:media-type="image/png"/>
  <manifest:file-entry manifest:full-path="Pictures/100000010000003E0000000F6193B735.png" manifest:media-type="image/png"/>
  <manifest:file-entry manifest:full-path="Pictures/10000001000000710000000E4EA7D805.png" manifest:media-type="image/png"/>
  <manifest:file-entry manifest:full-path="Pictures/100000010000005E0000000E76525084.png" manifest:media-type="image/png"/>
  <manifest:file-entry manifest:full-path="Pictures/100000010000004B0000000FAC876F65.png" manifest:media-type="image/png"/>
  <manifest:file-entry manifest:full-path="Pictures/100000010000003900000012F656CE68.png" manifest:media-type="image/png"/>
  <manifest:file-entry manifest:full-path="Pictures/10000001000000710000000E8427B94A.png" manifest:media-type="image/png"/>
  <manifest:file-entry manifest:full-path="Pictures/10000001000000600000000FF5CE010E.png" manifest:media-type="image/png"/>
  <manifest:file-entry manifest:full-path="Pictures/100000010000003800000012A4A6CE2D.png" manifest:media-type="image/png"/>
  <manifest:file-entry manifest:full-path="Pictures/10000001000000570000000FEEC26F48.png" manifest:media-type="image/png"/>
  <manifest:file-entry manifest:full-path="Pictures/100000010000005E0000000F7D2F4F1B.png" manifest:media-type="image/png"/>
  <manifest:file-entry manifest:full-path="Pictures/10000001000000720000000FF3D74D86.png" manifest:media-type="image/png"/>
  <manifest:file-entry manifest:full-path="Pictures/100000010000005F0000000F67F40F70.png" manifest:media-type="image/png"/>
  <manifest:file-entry manifest:full-path="Pictures/100000010000005B0000000F7E8324B4.png" manifest:media-type="image/png"/>
  <manifest:file-entry manifest:full-path="Pictures/1000000100000038000000128F81A56E.png" manifest:media-type="image/png"/>
  <manifest:file-entry manifest:full-path="Pictures/10000001000000550000000F1D263073.png" manifest:media-type="image/png"/>
  <manifest:file-entry manifest:full-path="Pictures/100000010000003E0000000F03CA0CF7.png" manifest:media-type="image/png"/>
  <manifest:file-entry manifest:full-path="Pictures/10000001000000280000000D57162E97.png" manifest:media-type="image/png"/>
  <manifest:file-entry manifest:full-path="Pictures/100000010000001D0000000F8DDDA2F3.png" manifest:media-type="image/png"/>
  <manifest:file-entry manifest:full-path="Pictures/100000010000008F0000000C059D7003.png" manifest:media-type="image/png"/>
  <manifest:file-entry manifest:full-path="Pictures/100000010000003900000012ED0ADE33.png" manifest:media-type="image/png"/>
  <manifest:file-entry manifest:full-path="Pictures/100000010000004B0000000EAD1FA1DF.png" manifest:media-type="image/png"/>
  <manifest:file-entry manifest:full-path="Pictures/10000001000000560000000EE1792B11.png" manifest:media-type="image/png"/>
  <manifest:file-entry manifest:full-path="Pictures/100000010000003E0000000E46C56D97.png" manifest:media-type="image/png"/>
  <manifest:file-entry manifest:full-path="Pictures/10000001000000710000000E8CC591A4.png" manifest:media-type="image/png"/>
  <manifest:file-entry manifest:full-path="Pictures/10000001000000340000000F68705A95.png" manifest:media-type="image/png"/>
  <manifest:file-entry manifest:full-path="Pictures/10000001000000600000000EE229BA2C.png" manifest:media-type="image/png"/>
  <manifest:file-entry manifest:full-path="Pictures/100000010000003E0000000E329B1867.png" manifest:media-type="image/png"/>
  <manifest:file-entry manifest:full-path="Pictures/10000001000000700000000F046AFDAC.png" manifest:media-type="image/png"/>
  <manifest:file-entry manifest:full-path="Pictures/100000010000003E0000000E366B9EF5.png" manifest:media-type="image/png"/>
  <manifest:file-entry manifest:full-path="Pictures/10000001000000710000000EC9FEB527.png" manifest:media-type="image/png"/>
  <manifest:file-entry manifest:full-path="Pictures/10000001000000380000001154D00BC2.png" manifest:media-type="image/png"/>
  <manifest:file-entry manifest:full-path="Pictures/10000001000000380000001282DF87F3.png" manifest:media-type="image/png"/>
  <manifest:file-entry manifest:full-path="Pictures/100000010000004E0000000EA8E4CF21.png" manifest:media-type="image/png"/>
  <manifest:file-entry manifest:full-path="Pictures/100000010000003E0000000E5AADFCB7.png" manifest:media-type="image/png"/>
  <manifest:file-entry manifest:full-path="Pictures/100000010000005F0000000EF2CAFC78.png" manifest:media-type="image/png"/>
  <manifest:file-entry manifest:full-path="Pictures/100000010000004B0000000E4EBB782C.png" manifest:media-type="image/png"/>
  <manifest:file-entry manifest:full-path="Pictures/1000000100000038000000124AF1F995.png" manifest:media-type="image/png"/>
  <manifest:file-entry manifest:full-path="Pictures/100000010000005F0000000F4C2A53B0.png" manifest:media-type="image/png"/>
  <manifest:file-entry manifest:full-path="Pictures/10000001000000380000001222B62CC6.png" manifest:media-type="image/png"/>
  <manifest:file-entry manifest:full-path="Pictures/100000010000001D0000000F092DDF7A.png" manifest:media-type="image/png"/>
  <manifest:file-entry manifest:full-path="Pictures/100000010000003E0000000F6E278636.png" manifest:media-type="image/png"/>
  <manifest:file-entry manifest:full-path="Pictures/10000001000000720000000E7DBD4044.png" manifest:media-type="image/png"/>
  <manifest:file-entry manifest:full-path="Pictures/10000001000000600000000E79E81140.png" manifest:media-type="image/png"/>
  <manifest:file-entry manifest:full-path="Pictures/100000010000004B0000000E2DA7949A.png" manifest:media-type="image/png"/>
  <manifest:file-entry manifest:full-path="Pictures/100000010000004B0000000EA8669957.png" manifest:media-type="image/png"/>
  <manifest:file-entry manifest:full-path="Pictures/100000010000004B0000000F0CB58B20.png" manifest:media-type="image/png"/>
  <manifest:file-entry manifest:full-path="Pictures/100000010000003800000012ECF470A9.png" manifest:media-type="image/png"/>
  <manifest:file-entry manifest:full-path="Pictures/10000001000000A1000000121383501C.png" manifest:media-type="image/png"/>
  <manifest:file-entry manifest:full-path="Pictures/10000001000000500000000E8D86C643.png" manifest:media-type="image/png"/>
  <manifest:file-entry manifest:full-path="Pictures/100000010000003E0000000E9806890D.png" manifest:media-type="image/png"/>
  <manifest:file-entry manifest:full-path="Pictures/10000001000000710000000F7519C97F.png" manifest:media-type="image/png"/>
  <manifest:file-entry manifest:full-path="Pictures/100000010000004B0000000FB951E765.png" manifest:media-type="image/png"/>
  <manifest:file-entry manifest:full-path="Pictures/10000001000000710000000E6169345E.png" manifest:media-type="image/png"/>
  <manifest:file-entry manifest:full-path="Pictures/1000000100000039000000127FA135FE.png" manifest:media-type="image/png"/>
  <manifest:file-entry manifest:full-path="Pictures/100000010000001D0000000F84D54B0D.png" manifest:media-type="image/png"/>
  <manifest:file-entry manifest:full-path="Pictures/10000001000000570000000E7AB0BA61.png" manifest:media-type="image/png"/>
  <manifest:file-entry manifest:full-path="Pictures/100000010000003E0000000E5D3357DE.png" manifest:media-type="image/png"/>
  <manifest:file-entry manifest:full-path="Pictures/100000010000004B0000000E7E997D0A.png" manifest:media-type="image/png"/>
  <manifest:file-entry manifest:full-path="Pictures/100000010000003800000012D1517314.png" manifest:media-type="image/png"/>
  <manifest:file-entry manifest:full-path="Pictures/100000010000005D0000000F78EF2719.png" manifest:media-type="image/png"/>
  <manifest:file-entry manifest:full-path="Pictures/100000010000005B0000000F036F0710.png" manifest:media-type="image/png"/>
  <manifest:file-entry manifest:full-path="Pictures/10000001000000600000000FDE8C70B3.png" manifest:media-type="image/png"/>
  <manifest:file-entry manifest:full-path="Pictures/100000010000009500000013A5888B61.png" manifest:media-type="image/png"/>
  <manifest:file-entry manifest:full-path="Pictures/100000010000003E0000000F39DBC072.png" manifest:media-type="image/png"/>
  <manifest:file-entry manifest:full-path="Pictures/100000010000004B0000000F593EEB7A.png" manifest:media-type="image/png"/>
  <manifest:file-entry manifest:full-path="Pictures/100000010000003E0000000E4B817042.png" manifest:media-type="image/png"/>
  <manifest:file-entry manifest:full-path="Pictures/100000010000067500000922B68524A1.png" manifest:media-type="image/png"/>
  <manifest:file-entry manifest:full-path="Pictures/10000001000000380000001209E1D2CD.png" manifest:media-type="image/png"/>
  <manifest:file-entry manifest:full-path="Pictures/100000010000005A000000112DE6C26D.png" manifest:media-type="image/png"/>
  <manifest:file-entry manifest:full-path="Pictures/100000010000003E0000000EC9236204.png" manifest:media-type="image/png"/>
  <manifest:file-entry manifest:full-path="Pictures/10000001000005340000011599C03542.png" manifest:media-type="image/png"/>
  <manifest:file-entry manifest:full-path="Pictures/100000010000005D0000000E5B9C2A1C.png" manifest:media-type="image/png"/>
  <manifest:file-entry manifest:full-path="Pictures/100000010000003E0000000E2D0771C9.png" manifest:media-type="image/png"/>
  <manifest:file-entry manifest:full-path="Pictures/100000010000004B0000000FCF0D3D9C.png" manifest:media-type="image/png"/>
  <manifest:file-entry manifest:full-path="Pictures/1000000100000039000000117181148B.png" manifest:media-type="image/png"/>
  <manifest:file-entry manifest:full-path="Pictures/10000001000000710000000E41DCBB54.png" manifest:media-type="image/png"/>
  <manifest:file-entry manifest:full-path="Pictures/10000001000000170000000F02A76E5C.png" manifest:media-type="image/png"/>
  <manifest:file-entry manifest:full-path="Pictures/100000010000003E0000000FFDDE827F.png" manifest:media-type="image/png"/>
  <manifest:file-entry manifest:full-path="Pictures/100000010000019D00000011DC15483D.png" manifest:media-type="image/png"/>
  <manifest:file-entry manifest:full-path="Pictures/10000001000000540000000F53FA2A33.png" manifest:media-type="image/png"/>
  <manifest:file-entry manifest:full-path="Pictures/100000010000003E0000000F0FF32099.png" manifest:media-type="image/png"/>
  <manifest:file-entry manifest:full-path="Pictures/10000001000000720000000FDEF4C940.png" manifest:media-type="image/png"/>
  <manifest:file-entry manifest:full-path="Pictures/10000001000001F20000000E2DFB2350.png" manifest:media-type="image/png"/>
  <manifest:file-entry manifest:full-path="Pictures/10000001000000530000000EFDAFA7DC.png" manifest:media-type="image/png"/>
  <manifest:file-entry manifest:full-path="Pictures/1000000100000038000000126E02327A.png" manifest:media-type="image/png"/>
  <manifest:file-entry manifest:full-path="Pictures/100000010000003E0000000F2C813DE1.png" manifest:media-type="image/png"/>
  <manifest:file-entry manifest:full-path="Pictures/10000001000000710000000E5A664815.png" manifest:media-type="image/png"/>
  <manifest:file-entry manifest:full-path="Pictures/100000010000003E0000000E08A035D9.png" manifest:media-type="image/png"/>
  <manifest:file-entry manifest:full-path="Pictures/100000010000005A0000000F58BB458D.png" manifest:media-type="image/png"/>
  <manifest:file-entry manifest:full-path="Pictures/10000001000000540000000F78C4A31F.png" manifest:media-type="image/png"/>
  <manifest:file-entry manifest:full-path="Pictures/100000010000003E0000000F29B97F8B.png" manifest:media-type="image/png"/>
  <manifest:file-entry manifest:full-path="Pictures/1000000100000038000000125FCCCA8F.png" manifest:media-type="image/png"/>
  <manifest:file-entry manifest:full-path="Pictures/100000010000004B0000000E51BF6B56.png" manifest:media-type="image/png"/>
  <manifest:file-entry manifest:full-path="Pictures/10000001000000540000000FD43099FA.png" manifest:media-type="image/png"/>
  <manifest:file-entry manifest:full-path="Pictures/100000010000003E0000000F2287F85C.png" manifest:media-type="image/png"/>
  <manifest:file-entry manifest:full-path="Pictures/100000010000001A0000000E6CAC9E5D.png" manifest:media-type="image/png"/>
  <manifest:file-entry manifest:full-path="Pictures/100000010000001D0000000F07639E65.png" manifest:media-type="image/png"/>
  <manifest:file-entry manifest:full-path="Pictures/100000010000004B0000000EF97D7E82.png" manifest:media-type="image/png"/>
  <manifest:file-entry manifest:full-path="Pictures/10000001000000570000000FCF7A4072.png" manifest:media-type="image/png"/>
  <manifest:file-entry manifest:full-path="Pictures/10000001000000720000000F13269352.png" manifest:media-type="image/png"/>
  <manifest:file-entry manifest:full-path="Pictures/100000010000004B0000000F0A813DA9.png" manifest:media-type="image/png"/>
  <manifest:file-entry manifest:full-path="Pictures/10000001000003D2000005B45CBAF1DC.png" manifest:media-type="image/png"/>
  <manifest:file-entry manifest:full-path="Pictures/100000010000005F0000000E9AAECB59.png" manifest:media-type="image/png"/>
  <manifest:file-entry manifest:full-path="Pictures/100000010000003E0000000E872043B2.png" manifest:media-type="image/png"/>
  <manifest:file-entry manifest:full-path="Pictures/100000010000004A0000000E83313600.png" manifest:media-type="image/png"/>
  <manifest:file-entry manifest:full-path="Pictures/100000010000004B0000000E912F0001.png" manifest:media-type="image/png"/>
  <manifest:file-entry manifest:full-path="Pictures/100000010000000D0000000FBB42A756.png" manifest:media-type="image/png"/>
  <manifest:file-entry manifest:full-path="Pictures/10000001000000550000000F2658A4FD.png" manifest:media-type="image/png"/>
  <manifest:file-entry manifest:full-path="Pictures/100000010000005300000013E03E89F6.png" manifest:media-type="image/png"/>
  <manifest:file-entry manifest:full-path="Pictures/100000010000004B0000000F62F5D034.png" manifest:media-type="image/png"/>
  <manifest:file-entry manifest:full-path="Pictures/100000010000005E0000000E81DB2BBF.png" manifest:media-type="image/png"/>
  <manifest:file-entry manifest:full-path="Pictures/10000001000000710000000E584A6468.png" manifest:media-type="image/png"/>
  <manifest:file-entry manifest:full-path="Pictures/100000010000003E0000000FA3128ECA.png" manifest:media-type="image/png"/>
  <manifest:file-entry manifest:full-path="Pictures/1000000100000038000000111D44BC22.png" manifest:media-type="image/png"/>
  <manifest:file-entry manifest:full-path="Pictures/10000001000000540000000E310C74C0.png" manifest:media-type="image/png"/>
  <manifest:file-entry manifest:full-path="Pictures/10000001000000560000000F50D06D1B.png" manifest:media-type="image/png"/>
  <manifest:file-entry manifest:full-path="Pictures/100000010000003E0000000E625F91D3.png" manifest:media-type="image/png"/>
  <manifest:file-entry manifest:full-path="Pictures/100000010000004B0000000EC65F98C4.png" manifest:media-type="image/png"/>
  <manifest:file-entry manifest:full-path="Pictures/100000010000004B0000000FBFFAD0C2.png" manifest:media-type="image/png"/>
  <manifest:file-entry manifest:full-path="Pictures/100000010000003E0000000F6F33E87A.png" manifest:media-type="image/png"/>
  <manifest:file-entry manifest:full-path="Pictures/100000010000003800000012AB052F2D.png" manifest:media-type="image/png"/>
  <manifest:file-entry manifest:full-path="Pictures/10000001000000550000000E30FB9EE7.png" manifest:media-type="image/png"/>
  <manifest:file-entry manifest:full-path="Pictures/1000000100000038000000129203FCD2.png" manifest:media-type="image/png"/>
  <manifest:file-entry manifest:full-path="Pictures/10000001000000600000000F8C781F53.png" manifest:media-type="image/png"/>
  <manifest:file-entry manifest:full-path="Pictures/10000001000000560000000EFC85D355.png" manifest:media-type="image/png"/>
  <manifest:file-entry manifest:full-path="Pictures/10000001000003DA0000000EDFF1A3B8.png" manifest:media-type="image/png"/>
  <manifest:file-entry manifest:full-path="Pictures/10000001000000710000000E92295015.png" manifest:media-type="image/png"/>
  <manifest:file-entry manifest:full-path="Pictures/100000010000005F0000000E6D54DA1C.png" manifest:media-type="image/png"/>
  <manifest:file-entry manifest:full-path="Pictures/100000010000003E0000000F5515D0B2.png" manifest:media-type="image/png"/>
  <manifest:file-entry manifest:full-path="Pictures/100000010000003800000011FFD919FA.png" manifest:media-type="image/png"/>
  <manifest:file-entry manifest:full-path="Pictures/10000001000000570000000EF515D182.png" manifest:media-type="image/png"/>
  <manifest:file-entry manifest:full-path="Pictures/100000010000005F0000000EEB616A0A.png" manifest:media-type="image/png"/>
  <manifest:file-entry manifest:full-path="Pictures/100000010000005A000000118FBAEE35.png" manifest:media-type="image/png"/>
  <manifest:file-entry manifest:full-path="Pictures/10000001000000710000000EABCC1216.png" manifest:media-type="image/png"/>
  <manifest:file-entry manifest:full-path="Pictures/100000010000003E0000000E345AE745.png" manifest:media-type="image/png"/>
  <manifest:file-entry manifest:full-path="Pictures/10000001000000290000000FBB56D6B2.png" manifest:media-type="image/png"/>
  <manifest:file-entry manifest:full-path="Pictures/100000010000001D0000000F732BCD70.png" manifest:media-type="image/png"/>
  <manifest:file-entry manifest:full-path="Pictures/100000010000003E0000000F4B727959.png" manifest:media-type="image/png"/>
  <manifest:file-entry manifest:full-path="Pictures/10000001000000500000000E72A4402B.png" manifest:media-type="image/png"/>
  <manifest:file-entry manifest:full-path="Pictures/100000010000004A0000000F9594B01F.png" manifest:media-type="image/png"/>
  <manifest:file-entry manifest:full-path="Pictures/1000000100000039000000124280D3DB.png" manifest:media-type="image/png"/>
  <manifest:file-entry manifest:full-path="Pictures/10000001000000570000000EBE27A130.png" manifest:media-type="image/png"/>
  <manifest:file-entry manifest:full-path="Pictures/10000001000000720000000F942D9872.png" manifest:media-type="image/png"/>
  <manifest:file-entry manifest:full-path="Pictures/100000010000003E0000000E4E59345A.png" manifest:media-type="image/png"/>
  <manifest:file-entry manifest:full-path="Pictures/10000001000000710000000EAC22D81D.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4.7854in" fo:margin-left="1.3938in" fo:margin-top="0in" fo:margin-bottom="0in" table:align="left" style:writing-mode="page"/>
    </style:style>
    <style:style style:name="Table1.A" style:family="table-column">
      <style:table-column-properties style:column-width="1.4833in"/>
    </style:style>
    <style:style style:name="Table1.B" style:family="table-column">
      <style:table-column-properties style:column-width="2.075in"/>
    </style:style>
    <style:style style:name="Table1.C" style:family="table-column">
      <style:table-column-properties style:column-width="0.5944in"/>
    </style:style>
    <style:style style:name="Table1.D" style:family="table-column">
      <style:table-column-properties style:column-width="0.6326in"/>
    </style:style>
    <style:style style:name="Table1.1" style:family="table-row">
      <style:table-row-properties style:min-row-height="0.1743in" fo:keep-together="auto"/>
    </style:style>
    <style:style style:name="Table1.A1" style:family="table-cell">
      <style:table-cell-properties fo:padding-left="0.0035in" fo:padding-right="0.0035in" fo:padding-top="0in" fo:padding-bottom="0in" fo:border="0.5pt solid #000000"/>
    </style:style>
    <style:style style:name="Table1.2" style:family="table-row">
      <style:table-row-properties style:min-row-height="0.2146in" fo:keep-together="auto"/>
    </style:style>
    <style:style style:name="Table2" style:family="table">
      <style:table-properties style:width="5.2799in" fo:margin-left="1.0493in" fo:margin-top="0in" fo:margin-bottom="0in" table:align="left" style:writing-mode="page"/>
    </style:style>
    <style:style style:name="Table2.A" style:family="table-column">
      <style:table-column-properties style:column-width="1.6139in"/>
    </style:style>
    <style:style style:name="Table2.B" style:family="table-column">
      <style:table-column-properties style:column-width="2.0076in"/>
    </style:style>
    <style:style style:name="Table2.C" style:family="table-column">
      <style:table-column-properties style:column-width="0.5in"/>
    </style:style>
    <style:style style:name="Table2.D" style:family="table-column">
      <style:table-column-properties style:column-width="0.5167in"/>
    </style:style>
    <style:style style:name="Table2.E" style:family="table-column">
      <style:table-column-properties style:column-width="0.6417in"/>
    </style:style>
    <style:style style:name="Table2.1" style:family="table-row">
      <style:table-row-properties style:min-row-height="0.1569in" fo:keep-together="auto"/>
    </style:style>
    <style:style style:name="Table2.A1" style:family="table-cell">
      <style:table-cell-properties fo:padding-left="0.0035in" fo:padding-right="0.0035in" fo:padding-top="0in" fo:padding-bottom="0in" fo:border="0.5pt solid #000000"/>
    </style:style>
    <style:style style:name="Table2.2" style:family="table-row">
      <style:table-row-properties style:min-row-height="0.1882in" fo:keep-together="auto"/>
    </style:style>
    <style:style style:name="Table3" style:family="table">
      <style:table-properties style:width="5.2799in" fo:margin-left="1.0493in" fo:margin-top="0in" fo:margin-bottom="0in" table:align="left" style:writing-mode="page"/>
    </style:style>
    <style:style style:name="Table3.A" style:family="table-column">
      <style:table-column-properties style:column-width="1.6139in"/>
    </style:style>
    <style:style style:name="Table3.B" style:family="table-column">
      <style:table-column-properties style:column-width="2.0076in"/>
    </style:style>
    <style:style style:name="Table3.C" style:family="table-column">
      <style:table-column-properties style:column-width="0.5in"/>
    </style:style>
    <style:style style:name="Table3.D" style:family="table-column">
      <style:table-column-properties style:column-width="0.5167in"/>
    </style:style>
    <style:style style:name="Table3.E" style:family="table-column">
      <style:table-column-properties style:column-width="0.6417in"/>
    </style:style>
    <style:style style:name="Table3.1" style:family="table-row">
      <style:table-row-properties style:min-row-height="0.1569in" fo:keep-together="auto"/>
    </style:style>
    <style:style style:name="Table3.A1" style:family="table-cell">
      <style:table-cell-properties fo:padding-left="0.0035in" fo:padding-right="0.0035in" fo:padding-top="0in" fo:padding-bottom="0in" fo:border="0.5pt solid #000000"/>
    </style:style>
    <style:style style:name="Table4" style:family="table">
      <style:table-properties style:width="4.4583in" fo:margin-left="1.5167in" fo:margin-top="0in" fo:margin-bottom="0in" table:align="left" style:writing-mode="page"/>
    </style:style>
    <style:style style:name="Table4.A" style:family="table-column">
      <style:table-column-properties style:column-width="0.784in"/>
    </style:style>
    <style:style style:name="Table4.B" style:family="table-column">
      <style:table-column-properties style:column-width="0.4521in"/>
    </style:style>
    <style:style style:name="Table4.C" style:family="table-column">
      <style:table-column-properties style:column-width="0.7875in"/>
    </style:style>
    <style:style style:name="Table4.D" style:family="table-column">
      <style:table-column-properties style:column-width="0.5056in"/>
    </style:style>
    <style:style style:name="Table4.E" style:family="table-column">
      <style:table-column-properties style:column-width="0.3722in"/>
    </style:style>
    <style:style style:name="Table4.F" style:family="table-column">
      <style:table-column-properties style:column-width="0.5069in"/>
    </style:style>
    <style:style style:name="Table4.H" style:family="table-column">
      <style:table-column-properties style:column-width="0.5444in"/>
    </style:style>
    <style:style style:name="Table4.1" style:family="table-row">
      <style:table-row-properties style:min-row-height="0.2986in" fo:keep-together="auto"/>
    </style:style>
    <style:style style:name="Table4.A1" style:family="table-cell">
      <style:table-cell-properties fo:padding-left="0.0035in" fo:padding-right="0.0035in" fo:padding-top="0in" fo:padding-bottom="0in" fo:border="0.5pt solid #000000"/>
    </style:style>
    <style:style style:name="Table4.2" style:family="table-row">
      <style:table-row-properties style:min-row-height="0.334in" fo:keep-together="auto"/>
    </style:style>
    <style:style style:name="Table5" style:family="table">
      <style:table-properties style:width="4.2569in" fo:margin-left="1.575in" fo:margin-top="0in" fo:margin-bottom="0in" table:align="left" style:writing-mode="page"/>
    </style:style>
    <style:style style:name="Table5.A" style:family="table-column">
      <style:table-column-properties style:column-width="1.1701in"/>
    </style:style>
    <style:style style:name="Table5.B" style:family="table-column">
      <style:table-column-properties style:column-width="0.7194in"/>
    </style:style>
    <style:style style:name="Table5.C" style:family="table-column">
      <style:table-column-properties style:column-width="0.4507in"/>
    </style:style>
    <style:style style:name="Table5.D" style:family="table-column">
      <style:table-column-properties style:column-width="0.6424in"/>
    </style:style>
    <style:style style:name="Table5.E" style:family="table-column">
      <style:table-column-properties style:column-width="0.5799in"/>
    </style:style>
    <style:style style:name="Table5.F" style:family="table-column">
      <style:table-column-properties style:column-width="0.6944in"/>
    </style:style>
    <style:style style:name="Table5.1" style:family="table-row">
      <style:table-row-properties style:min-row-height="0.3056in" fo:keep-together="auto"/>
    </style:style>
    <style:style style:name="Table5.A1" style:family="table-cell">
      <style:table-cell-properties fo:padding-left="0.0014in" fo:padding-right="0.0014in" fo:padding-top="0in" fo:padding-bottom="0in" fo:border="0.25pt solid #000000"/>
    </style:style>
    <style:style style:name="Table5.2" style:family="table-row">
      <style:table-row-properties style:min-row-height="0.4069in" fo:keep-together="auto"/>
    </style:style>
    <style:style style:name="Table5.3" style:family="table-row">
      <style:table-row-properties style:min-row-height="0.2069in" fo:keep-together="auto"/>
    </style:style>
    <style:style style:name="Table5.A3" style:family="table-cell">
      <style:table-cell-properties fo:padding-left="0.0014in" fo:padding-right="0.0014in" fo:padding-top="0in" fo:padding-bottom="0in" fo:border-left="0.25pt solid #000000" fo:border-right="0.25pt solid #000000" fo:border-top="0.25pt solid #000000" fo:border-bottom="none"/>
    </style:style>
    <style:style style:name="Table5.4" style:family="table-row">
      <style:table-row-properties style:min-row-height="0.291in" fo:keep-together="auto"/>
    </style:style>
    <style:style style:name="Table5.A4" style:family="table-cell">
      <style:table-cell-properties fo:padding-left="0.0014in" fo:padding-right="0.0014in" fo:padding-top="0in" fo:padding-bottom="0in" fo:border-left="0.25pt solid #000000" fo:border-right="0.25pt solid #000000" fo:border-top="none" fo:border-bottom="0.25pt solid #000000"/>
    </style:style>
    <style:style style:name="Table6" style:family="table">
      <style:table-properties style:width="4.0479in" fo:margin-left="1.6889in" fo:margin-top="0in" fo:margin-bottom="0in" table:align="left" style:writing-mode="page"/>
    </style:style>
    <style:style style:name="Table6.A" style:family="table-column">
      <style:table-column-properties style:column-width="0.6653in"/>
    </style:style>
    <style:style style:name="Table6.B" style:family="table-column">
      <style:table-column-properties style:column-width="1.3035in"/>
    </style:style>
    <style:style style:name="Table6.C" style:family="table-column">
      <style:table-column-properties style:column-width="1.4625in"/>
    </style:style>
    <style:style style:name="Table6.D" style:family="table-column">
      <style:table-column-properties style:column-width="0.6167in"/>
    </style:style>
    <style:style style:name="Table6.1" style:family="table-row">
      <style:table-row-properties style:min-row-height="0.2875in" fo:keep-together="auto"/>
    </style:style>
    <style:style style:name="Table6.A1" style:family="table-cell">
      <style:table-cell-properties fo:padding-left="0.0035in" fo:padding-right="0.0035in" fo:padding-top="0in" fo:padding-bottom="0in" fo:border="0.5pt solid #231f20"/>
    </style:style>
    <style:style style:name="Table6.2" style:family="table-row">
      <style:table-row-properties style:min-row-height="0.6014in" fo:keep-together="auto"/>
    </style:style>
    <style:style style:name="Table7" style:family="table">
      <style:table-properties style:width="4.109in" fo:margin-left="1.6618in" fo:margin-top="0in" fo:margin-bottom="0in" table:align="left" style:writing-mode="page"/>
    </style:style>
    <style:style style:name="Table7.A" style:family="table-column">
      <style:table-column-properties style:column-width="0.7229in"/>
    </style:style>
    <style:style style:name="Table7.B" style:family="table-column">
      <style:table-column-properties style:column-width="0.9701in"/>
    </style:style>
    <style:style style:name="Table7.C" style:family="table-column">
      <style:table-column-properties style:column-width="1.7917in"/>
    </style:style>
    <style:style style:name="Table7.D" style:family="table-column">
      <style:table-column-properties style:column-width="0.6243in"/>
    </style:style>
    <style:style style:name="Table7.1" style:family="table-row">
      <style:table-row-properties style:min-row-height="0.2236in" fo:keep-together="auto"/>
    </style:style>
    <style:style style:name="Table7.A1" style:family="table-cell">
      <style:table-cell-properties fo:padding-left="0.0035in" fo:padding-right="0.0035in" fo:padding-top="0in" fo:padding-bottom="0in" fo:border="0.5pt solid #000000"/>
    </style:style>
    <style:style style:name="Table7.2" style:family="table-row">
      <style:table-row-properties style:min-row-height="0.5799in" fo:keep-together="auto"/>
    </style:style>
    <style:style style:name="Table8" style:family="table">
      <style:table-properties style:width="4.1778in" fo:margin-left="1.6049in" fo:margin-top="0in" fo:margin-bottom="0in" table:align="left" style:writing-mode="page"/>
    </style:style>
    <style:style style:name="Table8.A" style:family="table-column">
      <style:table-column-properties style:column-width="2.0757in"/>
    </style:style>
    <style:style style:name="Table8.B" style:family="table-column">
      <style:table-column-properties style:column-width="0.916in"/>
    </style:style>
    <style:style style:name="Table8.C" style:family="table-column">
      <style:table-column-properties style:column-width="1.1861in"/>
    </style:style>
    <style:style style:name="Table8.1" style:family="table-row">
      <style:table-row-properties style:min-row-height="0.1472in" fo:keep-together="auto"/>
    </style:style>
    <style:style style:name="Table8.A1" style:family="table-cell">
      <style:table-cell-properties fo:padding-left="0.0035in" fo:padding-right="0.0035in" fo:padding-top="0in" fo:padding-bottom="0in" fo:border="0.5pt solid #000000"/>
    </style:style>
    <style:style style:name="Table8.2" style:family="table-row">
      <style:table-row-properties style:min-row-height="0.2319in" fo:keep-together="auto"/>
    </style:style>
    <style:style style:name="Table8.3" style:family="table-row">
      <style:table-row-properties style:min-row-height="0.2306in" fo:keep-together="auto"/>
    </style:style>
    <style:style style:name="Table9" style:family="table">
      <style:table-properties style:width="4.4993in" fo:margin-left="1.4806in" fo:margin-top="0in" fo:margin-bottom="0in" table:align="left" style:writing-mode="page"/>
    </style:style>
    <style:style style:name="Table9.A" style:family="table-column">
      <style:table-column-properties style:column-width="0.484in"/>
    </style:style>
    <style:style style:name="Table9.B" style:family="table-column">
      <style:table-column-properties style:column-width="0.8424in"/>
    </style:style>
    <style:style style:name="Table9.C" style:family="table-column">
      <style:table-column-properties style:column-width="0.5069in"/>
    </style:style>
    <style:style style:name="Table9.D" style:family="table-column">
      <style:table-column-properties style:column-width="0.4257in"/>
    </style:style>
    <style:style style:name="Table9.E" style:family="table-column">
      <style:table-column-properties style:column-width="0.4993in"/>
    </style:style>
    <style:style style:name="Table9.F" style:family="table-column">
      <style:table-column-properties style:column-width="0.366in"/>
    </style:style>
    <style:style style:name="Table9.G" style:family="table-column">
      <style:table-column-properties style:column-width="0.7368in"/>
    </style:style>
    <style:style style:name="Table9.H" style:family="table-column">
      <style:table-column-properties style:column-width="0.6382in"/>
    </style:style>
    <style:style style:name="Table9.1" style:family="table-row">
      <style:table-row-properties style:min-row-height="0.216in" fo:keep-together="auto"/>
    </style:style>
    <style:style style:name="Table9.A1" style:family="table-cell">
      <style:table-cell-properties fo:padding-left="0.0035in" fo:padding-right="0.0035in" fo:padding-top="0in" fo:padding-bottom="0in" fo:border="0.5pt solid #000000"/>
    </style:style>
    <style:style style:name="Table9.2" style:family="table-row">
      <style:table-row-properties style:min-row-height="0.3347in" fo:keep-together="auto"/>
    </style:style>
    <style:style style:name="Table10" style:family="table">
      <style:table-properties style:width="4.5243in" fo:margin-left="1.4694in" fo:margin-top="0in" fo:margin-bottom="0in" table:align="left" style:writing-mode="page"/>
    </style:style>
    <style:style style:name="Table10.A" style:family="table-column">
      <style:table-column-properties style:column-width="0.4875in"/>
    </style:style>
    <style:style style:name="Table10.B" style:family="table-column">
      <style:table-column-properties style:column-width="0.7042in"/>
    </style:style>
    <style:style style:name="Table10.C" style:family="table-column">
      <style:table-column-properties style:column-width="0.4799in"/>
    </style:style>
    <style:style style:name="Table10.D" style:family="table-column">
      <style:table-column-properties style:column-width="0.6in"/>
    </style:style>
    <style:style style:name="Table10.E" style:family="table-column">
      <style:table-column-properties style:column-width="0.5014in"/>
    </style:style>
    <style:style style:name="Table10.F" style:family="table-column">
      <style:table-column-properties style:column-width="0.3688in"/>
    </style:style>
    <style:style style:name="Table10.G" style:family="table-column">
      <style:table-column-properties style:column-width="0.741in"/>
    </style:style>
    <style:style style:name="Table10.H" style:family="table-column">
      <style:table-column-properties style:column-width="0.6417in"/>
    </style:style>
    <style:style style:name="Table10.1" style:family="table-row">
      <style:table-row-properties style:min-row-height="0.2174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0.3361in" fo:keep-together="auto"/>
    </style:style>
    <style:style style:name="Table11" style:family="table">
      <style:table-properties style:width="4.2014in" fo:margin-left="1.7389in" fo:margin-top="0in" fo:margin-bottom="0in" table:align="left" style:writing-mode="page"/>
    </style:style>
    <style:style style:name="Table11.A" style:family="table-column">
      <style:table-column-properties style:column-width="0.575in"/>
    </style:style>
    <style:style style:name="Table11.B" style:family="table-column">
      <style:table-column-properties style:column-width="1.05in"/>
    </style:style>
    <style:style style:name="Table11.C" style:family="table-column">
      <style:table-column-properties style:column-width="1.9646in"/>
    </style:style>
    <style:style style:name="Table11.D" style:family="table-column">
      <style:table-column-properties style:column-width="0.6118in"/>
    </style:style>
    <style:style style:name="Table11.1" style:family="table-row">
      <style:table-row-properties style:min-row-height="0.2069in" fo:keep-together="auto"/>
    </style:style>
    <style:style style:name="Table11.A1" style:family="table-cell">
      <style:table-cell-properties fo:padding-left="0.0035in" fo:padding-right="0.0035in" fo:padding-top="0in" fo:padding-bottom="0in" fo:border="0.5pt solid #000000"/>
    </style:style>
    <style:style style:name="Table11.2" style:family="table-row">
      <style:table-row-properties style:min-row-height="0.7965in" fo:keep-together="auto"/>
    </style:style>
    <style:style style:name="Table12" style:family="table">
      <style:table-properties style:width="5.1076in" fo:margin-left="1.2181in" fo:margin-top="0in" fo:margin-bottom="0in" table:align="left" style:writing-mode="page"/>
    </style:style>
    <style:style style:name="Table12.A" style:family="table-column">
      <style:table-column-properties style:column-width="0.9986in"/>
    </style:style>
    <style:style style:name="Table12.B" style:family="table-column">
      <style:table-column-properties style:column-width="0.7778in"/>
    </style:style>
    <style:style style:name="Table12.C" style:family="table-column">
      <style:table-column-properties style:column-width="1.0542in"/>
    </style:style>
    <style:style style:name="Table12.D" style:family="table-column">
      <style:table-column-properties style:column-width="1.0549in"/>
    </style:style>
    <style:style style:name="Table12.E" style:family="table-column">
      <style:table-column-properties style:column-width="1.2222in"/>
    </style:style>
    <style:style style:name="Table12.1" style:family="table-row">
      <style:table-row-properties style:min-row-height="0.3313in" fo:keep-together="auto"/>
    </style:style>
    <style:style style:name="Table12.A1" style:family="table-cell">
      <style:table-cell-properties fo:padding-left="0in" fo:padding-right="0.0049in" fo:padding-top="0in" fo:padding-bottom="0in" fo:border-left="none" fo:border-right="0.75pt solid #000000" fo:border-top="0.75pt solid #000000" fo:border-bottom="0.75pt solid #000000"/>
    </style:style>
    <style:style style:name="Table12.B1" style:family="table-cell">
      <style:table-cell-properties fo:padding-left="0in" fo:padding-right="0.0049in" fo:padding-top="0in" fo:padding-bottom="0in" fo:border="0.75pt solid #000000"/>
    </style:style>
    <style:style style:name="Table12.E1" style:family="table-cell">
      <style:table-cell-properties fo:padding-left="0in" fo:padding-right="0.0049in" fo:padding-top="0in" fo:padding-bottom="0in" fo:border-left="0.75pt solid #000000" fo:border-right="none" fo:border-top="0.75pt solid #000000" fo:border-bottom="0.75pt solid #000000"/>
    </style:style>
    <style:style style:name="Table12.2" style:family="table-row">
      <style:table-row-properties style:min-row-height="0.3299in" fo:keep-together="auto"/>
    </style:style>
    <style:style style:name="Table12.8" style:family="table-row">
      <style:table-row-properties style:min-row-height="0.2194in" fo:keep-together="auto"/>
    </style:style>
    <style:style style:name="Table13" style:family="table">
      <style:table-properties style:width="5.1222in" fo:margin-left="1.1854in" fo:margin-top="0in" fo:margin-bottom="0in" table:align="left" style:writing-mode="page"/>
    </style:style>
    <style:style style:name="Table13.A" style:family="table-column">
      <style:table-column-properties style:column-width="1.0028in"/>
    </style:style>
    <style:style style:name="Table13.B" style:family="table-column">
      <style:table-column-properties style:column-width="0.7792in"/>
    </style:style>
    <style:style style:name="Table13.C" style:family="table-column">
      <style:table-column-properties style:column-width="1.0576in"/>
    </style:style>
    <style:style style:name="Table13.D" style:family="table-column">
      <style:table-column-properties style:column-width="1.0569in"/>
    </style:style>
    <style:style style:name="Table13.E" style:family="table-column">
      <style:table-column-properties style:column-width="1.2257in"/>
    </style:style>
    <style:style style:name="Table13.1" style:family="table-row">
      <style:table-row-properties style:min-row-height="0.3326in" fo:keep-together="auto"/>
    </style:style>
    <style:style style:name="Table13.A1" style:family="table-cell">
      <style:table-cell-properties fo:padding-left="0in" fo:padding-right="0.0049in" fo:padding-top="0in" fo:padding-bottom="0in" fo:border-left="none" fo:border-right="0.75pt solid #000000" fo:border-top="0.75pt solid #000000" fo:border-bottom="0.75pt solid #000000"/>
    </style:style>
    <style:style style:name="Table13.B1" style:family="table-cell">
      <style:table-cell-properties fo:padding-left="0in" fo:padding-right="0.0049in" fo:padding-top="0in" fo:padding-bottom="0in" fo:border="0.75pt solid #000000"/>
    </style:style>
    <style:style style:name="Table13.E1" style:family="table-cell">
      <style:table-cell-properties fo:padding-left="0in" fo:padding-right="0.0049in" fo:padding-top="0in" fo:padding-bottom="0in" fo:border-left="0.75pt solid #000000" fo:border-right="none" fo:border-top="0.75pt solid #000000" fo:border-bottom="0.75pt solid #000000"/>
    </style:style>
    <style:style style:name="Table13.2" style:family="table-row">
      <style:table-row-properties style:min-row-height="0.3313in" fo:keep-together="auto"/>
    </style:style>
    <style:style style:name="Table14" style:family="table">
      <style:table-properties style:width="5.1389in" fo:margin-left="1.1771in" fo:margin-top="0in" fo:margin-bottom="0in" table:align="left" style:writing-mode="page"/>
    </style:style>
    <style:style style:name="Table14.A" style:family="table-column">
      <style:table-column-properties style:column-width="1.0056in"/>
    </style:style>
    <style:style style:name="Table14.B" style:family="table-column">
      <style:table-column-properties style:column-width="0.7806in"/>
    </style:style>
    <style:style style:name="Table14.C" style:family="table-column">
      <style:table-column-properties style:column-width="1.0618in"/>
    </style:style>
    <style:style style:name="Table14.D" style:family="table-column">
      <style:table-column-properties style:column-width="1.0611in"/>
    </style:style>
    <style:style style:name="Table14.E" style:family="table-column">
      <style:table-column-properties style:column-width="1.2299in"/>
    </style:style>
    <style:style style:name="Table14.1" style:family="table-row">
      <style:table-row-properties style:min-row-height="0.3333in" fo:keep-together="auto"/>
    </style:style>
    <style:style style:name="Table14.A1" style:family="table-cell">
      <style:table-cell-properties fo:padding-left="0in" fo:padding-right="0.0049in" fo:padding-top="0in" fo:padding-bottom="0in" fo:border-left="none" fo:border-right="0.75pt solid #000000" fo:border-top="0.75pt solid #000000" fo:border-bottom="0.75pt solid #000000"/>
    </style:style>
    <style:style style:name="Table14.B1" style:family="table-cell">
      <style:table-cell-properties fo:padding-left="0in" fo:padding-right="0.0049in" fo:padding-top="0in" fo:padding-bottom="0in" fo:border="0.75pt solid #000000"/>
    </style:style>
    <style:style style:name="Table14.E1" style:family="table-cell">
      <style:table-cell-properties fo:padding-left="0in" fo:padding-right="0.0049in" fo:padding-top="0in" fo:padding-bottom="0in" fo:border-left="0.75pt solid #000000" fo:border-right="none" fo:border-top="0.75pt solid #000000" fo:border-bottom="0.75pt solid #000000"/>
    </style:style>
    <style:style style:name="Table14.2" style:family="table-row">
      <style:table-row-properties style:min-row-height="0.3319in" fo:keep-together="auto"/>
    </style:style>
    <style:style style:name="Table15" style:family="table">
      <style:table-properties style:width="5.1389in" fo:margin-left="1.1771in" fo:margin-top="0in" fo:margin-bottom="0in" table:align="left" style:writing-mode="page"/>
    </style:style>
    <style:style style:name="Table15.A" style:family="table-column">
      <style:table-column-properties style:column-width="1.0056in"/>
    </style:style>
    <style:style style:name="Table15.B" style:family="table-column">
      <style:table-column-properties style:column-width="0.7806in"/>
    </style:style>
    <style:style style:name="Table15.C" style:family="table-column">
      <style:table-column-properties style:column-width="1.0618in"/>
    </style:style>
    <style:style style:name="Table15.D" style:family="table-column">
      <style:table-column-properties style:column-width="1.0611in"/>
    </style:style>
    <style:style style:name="Table15.E" style:family="table-column">
      <style:table-column-properties style:column-width="1.2299in"/>
    </style:style>
    <style:style style:name="Table15.1" style:family="table-row">
      <style:table-row-properties style:min-row-height="0.3333in" fo:keep-together="auto"/>
    </style:style>
    <style:style style:name="Table15.A1" style:family="table-cell">
      <style:table-cell-properties fo:padding-left="0in" fo:padding-right="0.0049in" fo:padding-top="0in" fo:padding-bottom="0in" fo:border-left="none" fo:border-right="0.75pt solid #000000" fo:border-top="0.75pt solid #000000" fo:border-bottom="0.75pt solid #000000"/>
    </style:style>
    <style:style style:name="Table15.B1" style:family="table-cell">
      <style:table-cell-properties fo:padding-left="0in" fo:padding-right="0.0049in" fo:padding-top="0in" fo:padding-bottom="0in" fo:border="0.75pt solid #000000"/>
    </style:style>
    <style:style style:name="Table15.E1" style:family="table-cell">
      <style:table-cell-properties fo:padding-left="0in" fo:padding-right="0.0049in" fo:padding-top="0in" fo:padding-bottom="0in" fo:border-left="0.75pt solid #000000" fo:border-right="none" fo:border-top="0.75pt solid #000000" fo:border-bottom="0.75pt solid #000000"/>
    </style:style>
    <style:style style:name="Table15.2" style:family="table-row">
      <style:table-row-properties style:min-row-height="0.3319in" fo:keep-together="auto"/>
    </style:style>
    <style:style style:name="Table16" style:family="table">
      <style:table-properties style:width="5.1118in" fo:margin-left="1.1896in" fo:margin-top="0in" fo:margin-bottom="0in" table:align="left" style:writing-mode="page"/>
    </style:style>
    <style:style style:name="Table16.A" style:family="table-column">
      <style:table-column-properties style:column-width="1.0007in"/>
    </style:style>
    <style:style style:name="Table16.B" style:family="table-column">
      <style:table-column-properties style:column-width="0.7771in"/>
    </style:style>
    <style:style style:name="Table16.C" style:family="table-column">
      <style:table-column-properties style:column-width="1.0556in"/>
    </style:style>
    <style:style style:name="Table16.E" style:family="table-column">
      <style:table-column-properties style:column-width="1.2229in"/>
    </style:style>
    <style:style style:name="Table16.1" style:family="table-row">
      <style:table-row-properties style:min-row-height="0.3319in" fo:keep-together="auto"/>
    </style:style>
    <style:style style:name="Table16.A1" style:family="table-cell">
      <style:table-cell-properties fo:padding-left="0in" fo:padding-right="0.0049in" fo:padding-top="0in" fo:padding-bottom="0in" fo:border-left="none" fo:border-right="0.75pt solid #000000" fo:border-top="0.75pt solid #000000" fo:border-bottom="0.75pt solid #000000"/>
    </style:style>
    <style:style style:name="Table16.B1" style:family="table-cell">
      <style:table-cell-properties fo:padding-left="0in" fo:padding-right="0.0049in" fo:padding-top="0in" fo:padding-bottom="0in" fo:border="0.75pt solid #000000"/>
    </style:style>
    <style:style style:name="Table16.E1" style:family="table-cell">
      <style:table-cell-properties fo:padding-left="0in" fo:padding-right="0.0049in" fo:padding-top="0in" fo:padding-bottom="0in" fo:border-left="0.75pt solid #000000" fo:border-right="none" fo:border-top="0.75pt solid #000000" fo:border-bottom="0.75pt solid #000000"/>
    </style:style>
    <style:style style:name="Table16.2" style:family="table-row">
      <style:table-row-properties style:min-row-height="0.3306in" fo:keep-together="auto"/>
    </style:style>
    <style:style style:name="Table17" style:family="table">
      <style:table-properties style:width="5.1118in" fo:margin-left="1.1896in" fo:margin-top="0in" fo:margin-bottom="0in" table:align="left" style:writing-mode="page"/>
    </style:style>
    <style:style style:name="Table17.A" style:family="table-column">
      <style:table-column-properties style:column-width="1.0007in"/>
    </style:style>
    <style:style style:name="Table17.B" style:family="table-column">
      <style:table-column-properties style:column-width="0.7771in"/>
    </style:style>
    <style:style style:name="Table17.C" style:family="table-column">
      <style:table-column-properties style:column-width="1.0556in"/>
    </style:style>
    <style:style style:name="Table17.E" style:family="table-column">
      <style:table-column-properties style:column-width="1.2229in"/>
    </style:style>
    <style:style style:name="Table17.1" style:family="table-row">
      <style:table-row-properties style:min-row-height="0.3319in" fo:keep-together="auto"/>
    </style:style>
    <style:style style:name="Table17.A1" style:family="table-cell">
      <style:table-cell-properties fo:padding-left="0in" fo:padding-right="0.0049in" fo:padding-top="0in" fo:padding-bottom="0in" fo:border-left="none" fo:border-right="0.75pt solid #000000" fo:border-top="0.75pt solid #000000" fo:border-bottom="0.75pt solid #000000"/>
    </style:style>
    <style:style style:name="Table17.B1" style:family="table-cell">
      <style:table-cell-properties fo:padding-left="0in" fo:padding-right="0.0049in" fo:padding-top="0in" fo:padding-bottom="0in" fo:border="0.75pt solid #000000"/>
    </style:style>
    <style:style style:name="Table17.E1" style:family="table-cell">
      <style:table-cell-properties fo:padding-left="0in" fo:padding-right="0.0049in" fo:padding-top="0in" fo:padding-bottom="0in" fo:border-left="0.75pt solid #000000" fo:border-right="none" fo:border-top="0.75pt solid #000000" fo:border-bottom="0.75pt solid #000000"/>
    </style:style>
    <style:style style:name="Table17.2" style:family="table-row">
      <style:table-row-properties style:min-row-height="0.3306in" fo:keep-together="auto"/>
    </style:style>
    <style:style style:name="Table18" style:family="table">
      <style:table-properties style:width="5.1118in" fo:margin-left="1.1896in" fo:margin-top="0in" fo:margin-bottom="0in" table:align="left" style:writing-mode="page"/>
    </style:style>
    <style:style style:name="Table18.A" style:family="table-column">
      <style:table-column-properties style:column-width="1.0007in"/>
    </style:style>
    <style:style style:name="Table18.B" style:family="table-column">
      <style:table-column-properties style:column-width="0.7771in"/>
    </style:style>
    <style:style style:name="Table18.C" style:family="table-column">
      <style:table-column-properties style:column-width="1.0556in"/>
    </style:style>
    <style:style style:name="Table18.E" style:family="table-column">
      <style:table-column-properties style:column-width="1.2229in"/>
    </style:style>
    <style:style style:name="Table18.1" style:family="table-row">
      <style:table-row-properties style:min-row-height="0.3319in" fo:keep-together="auto"/>
    </style:style>
    <style:style style:name="Table18.A1" style:family="table-cell">
      <style:table-cell-properties fo:padding-left="0in" fo:padding-right="0.0049in" fo:padding-top="0in" fo:padding-bottom="0in" fo:border-left="none" fo:border-right="0.75pt solid #000000" fo:border-top="0.75pt solid #000000" fo:border-bottom="0.75pt solid #000000"/>
    </style:style>
    <style:style style:name="Table18.B1" style:family="table-cell">
      <style:table-cell-properties fo:padding-left="0in" fo:padding-right="0.0049in" fo:padding-top="0in" fo:padding-bottom="0in" fo:border="0.75pt solid #000000"/>
    </style:style>
    <style:style style:name="Table18.E1" style:family="table-cell">
      <style:table-cell-properties fo:padding-left="0in" fo:padding-right="0.0049in" fo:padding-top="0in" fo:padding-bottom="0in" fo:border-left="0.75pt solid #000000" fo:border-right="none" fo:border-top="0.75pt solid #000000" fo:border-bottom="0.75pt solid #000000"/>
    </style:style>
    <style:style style:name="Table18.2" style:family="table-row">
      <style:table-row-properties style:min-row-height="0.3306in" fo:keep-together="auto"/>
    </style:style>
    <style:style style:name="Table19" style:family="table">
      <style:table-properties style:width="5.0993in" fo:margin-left="1.2014in" fo:margin-top="0in" fo:margin-bottom="0in" table:align="left" style:writing-mode="page"/>
    </style:style>
    <style:style style:name="Table19.A" style:family="table-column">
      <style:table-column-properties style:column-width="0.6653in"/>
    </style:style>
    <style:style style:name="Table19.B" style:family="table-column">
      <style:table-column-properties style:column-width="0.6646in"/>
    </style:style>
    <style:style style:name="Table19.C" style:family="table-column">
      <style:table-column-properties style:column-width="0.8868in"/>
    </style:style>
    <style:style style:name="Table19.D" style:family="table-column">
      <style:table-column-properties style:column-width="0.8313in"/>
    </style:style>
    <style:style style:name="Table19.E" style:family="table-column">
      <style:table-column-properties style:column-width="1.109in"/>
    </style:style>
    <style:style style:name="Table19.F" style:family="table-column">
      <style:table-column-properties style:column-width="0.9424in"/>
    </style:style>
    <style:style style:name="Table19.1" style:family="table-row">
      <style:table-row-properties style:min-row-height="0.3299in" fo:keep-together="auto"/>
    </style:style>
    <style:style style:name="Table19.A1" style:family="table-cell">
      <style:table-cell-properties fo:padding-left="0in" fo:padding-right="0.0049in" fo:padding-top="0in" fo:padding-bottom="0in" fo:border-left="none" fo:border-right="0.75pt solid #000000" fo:border-top="0.75pt solid #000000" fo:border-bottom="0.75pt solid #000000"/>
    </style:style>
    <style:style style:name="Table19.B1" style:family="table-cell">
      <style:table-cell-properties fo:padding-left="0in" fo:padding-right="0.0049in" fo:padding-top="0in" fo:padding-bottom="0in" fo:border="0.75pt solid #000000"/>
    </style:style>
    <style:style style:name="Table19.F1" style:family="table-cell">
      <style:table-cell-properties fo:padding-left="0in" fo:padding-right="0.0049in" fo:padding-top="0in" fo:padding-bottom="0in" fo:border-left="0.75pt solid #000000" fo:border-right="none" fo:border-top="0.75pt solid #000000" fo:border-bottom="0.75pt solid #000000"/>
    </style:style>
    <style:style style:name="Table19.2" style:family="table-row">
      <style:table-row-properties style:min-row-height="0.3306in" fo:keep-together="auto"/>
    </style:style>
    <style:style style:name="Table19.10" style:family="table-row">
      <style:table-row-properties style:min-row-height="0.2194in" fo:keep-together="auto"/>
    </style:style>
    <style:style style:name="Table20" style:family="table">
      <style:table-properties style:width="5.0993in" fo:margin-left="1.1958in" fo:margin-top="0in" fo:margin-bottom="0in" table:align="left" style:writing-mode="page"/>
    </style:style>
    <style:style style:name="Table20.A" style:family="table-column">
      <style:table-column-properties style:column-width="0.6639in"/>
    </style:style>
    <style:style style:name="Table20.B" style:family="table-column">
      <style:table-column-properties style:column-width="0.666in"/>
    </style:style>
    <style:style style:name="Table20.C" style:family="table-column">
      <style:table-column-properties style:column-width="0.8868in"/>
    </style:style>
    <style:style style:name="Table20.D" style:family="table-column">
      <style:table-column-properties style:column-width="0.8306in"/>
    </style:style>
    <style:style style:name="Table20.E" style:family="table-column">
      <style:table-column-properties style:column-width="1.1097in"/>
    </style:style>
    <style:style style:name="Table20.F" style:family="table-column">
      <style:table-column-properties style:column-width="0.9424in"/>
    </style:style>
    <style:style style:name="Table20.1" style:family="table-row">
      <style:table-row-properties style:min-row-height="0.3313in" fo:keep-together="auto"/>
    </style:style>
    <style:style style:name="Table20.A1" style:family="table-cell">
      <style:table-cell-properties fo:padding-left="0in" fo:padding-right="0.0049in" fo:padding-top="0in" fo:padding-bottom="0in" fo:border-left="none" fo:border-right="0.75pt solid #000000" fo:border-top="0.75pt solid #000000" fo:border-bottom="0.75pt solid #000000"/>
    </style:style>
    <style:style style:name="Table20.B1" style:family="table-cell">
      <style:table-cell-properties fo:padding-left="0in" fo:padding-right="0.0049in" fo:padding-top="0in" fo:padding-bottom="0in" fo:border="0.75pt solid #000000"/>
    </style:style>
    <style:style style:name="Table20.F1" style:family="table-cell">
      <style:table-cell-properties fo:padding-left="0in" fo:padding-right="0.0049in" fo:padding-top="0in" fo:padding-bottom="0in" fo:border-left="0.75pt solid #000000" fo:border-right="none" fo:border-top="0.75pt solid #000000" fo:border-bottom="0.75pt solid #000000"/>
    </style:style>
    <style:style style:name="Table20.2" style:family="table-row">
      <style:table-row-properties style:min-row-height="0.3299in" fo:keep-together="auto"/>
    </style:style>
    <style:style style:name="Table21" style:family="table">
      <style:table-properties style:width="5.0993in" fo:margin-left="1.1958in" fo:margin-top="0in" fo:margin-bottom="0in" table:align="left" style:writing-mode="page"/>
    </style:style>
    <style:style style:name="Table21.A" style:family="table-column">
      <style:table-column-properties style:column-width="0.6639in"/>
    </style:style>
    <style:style style:name="Table21.B" style:family="table-column">
      <style:table-column-properties style:column-width="0.666in"/>
    </style:style>
    <style:style style:name="Table21.C" style:family="table-column">
      <style:table-column-properties style:column-width="0.8868in"/>
    </style:style>
    <style:style style:name="Table21.D" style:family="table-column">
      <style:table-column-properties style:column-width="0.8306in"/>
    </style:style>
    <style:style style:name="Table21.E" style:family="table-column">
      <style:table-column-properties style:column-width="1.1097in"/>
    </style:style>
    <style:style style:name="Table21.F" style:family="table-column">
      <style:table-column-properties style:column-width="0.9424in"/>
    </style:style>
    <style:style style:name="Table21.1" style:family="table-row">
      <style:table-row-properties style:min-row-height="0.3313in" fo:keep-together="auto"/>
    </style:style>
    <style:style style:name="Table21.A1" style:family="table-cell">
      <style:table-cell-properties fo:padding-left="0in" fo:padding-right="0.0049in" fo:padding-top="0in" fo:padding-bottom="0in" fo:border-left="none" fo:border-right="0.75pt solid #000000" fo:border-top="0.75pt solid #000000" fo:border-bottom="0.75pt solid #000000"/>
    </style:style>
    <style:style style:name="Table21.B1" style:family="table-cell">
      <style:table-cell-properties fo:padding-left="0in" fo:padding-right="0.0049in" fo:padding-top="0in" fo:padding-bottom="0in" fo:border="0.75pt solid #000000"/>
    </style:style>
    <style:style style:name="Table21.F1" style:family="table-cell">
      <style:table-cell-properties fo:padding-left="0in" fo:padding-right="0.0049in" fo:padding-top="0in" fo:padding-bottom="0in" fo:border-left="0.75pt solid #000000" fo:border-right="none" fo:border-top="0.75pt solid #000000" fo:border-bottom="0.75pt solid #000000"/>
    </style:style>
    <style:style style:name="Table21.2" style:family="table-row">
      <style:table-row-properties style:min-row-height="0.3299in" fo:keep-together="auto"/>
    </style:style>
    <style:style style:name="Table22" style:family="table">
      <style:table-properties style:width="5.1111in" fo:margin-left="1.1896in" fo:margin-top="0in" fo:margin-bottom="0in" table:align="left" style:writing-mode="page"/>
    </style:style>
    <style:style style:name="Table22.A" style:family="table-column">
      <style:table-column-properties style:column-width="0.666in"/>
    </style:style>
    <style:style style:name="Table22.B" style:family="table-column">
      <style:table-column-properties style:column-width="0.6674in"/>
    </style:style>
    <style:style style:name="Table22.C" style:family="table-column">
      <style:table-column-properties style:column-width="0.8875in"/>
    </style:style>
    <style:style style:name="Table22.D" style:family="table-column">
      <style:table-column-properties style:column-width="0.834in"/>
    </style:style>
    <style:style style:name="Table22.E" style:family="table-column">
      <style:table-column-properties style:column-width="1.1111in"/>
    </style:style>
    <style:style style:name="Table22.F" style:family="table-column">
      <style:table-column-properties style:column-width="0.9451in"/>
    </style:style>
    <style:style style:name="Table22.1" style:family="table-row">
      <style:table-row-properties style:min-row-height="0.3319in" fo:keep-together="auto"/>
    </style:style>
    <style:style style:name="Table22.A1" style:family="table-cell">
      <style:table-cell-properties fo:padding-left="0in" fo:padding-right="0.0049in" fo:padding-top="0in" fo:padding-bottom="0in" fo:border-left="none" fo:border-right="0.75pt solid #000000" fo:border-top="0.75pt solid #000000" fo:border-bottom="0.75pt solid #000000"/>
    </style:style>
    <style:style style:name="Table22.B1" style:family="table-cell">
      <style:table-cell-properties fo:padding-left="0in" fo:padding-right="0.0049in" fo:padding-top="0in" fo:padding-bottom="0in" fo:border="0.75pt solid #000000"/>
    </style:style>
    <style:style style:name="Table22.F1" style:family="table-cell">
      <style:table-cell-properties fo:padding-left="0in" fo:padding-right="0.0049in" fo:padding-top="0in" fo:padding-bottom="0in" fo:border-left="0.75pt solid #000000" fo:border-right="none" fo:border-top="0.75pt solid #000000" fo:border-bottom="0.75pt solid #000000"/>
    </style:style>
    <style:style style:name="Table22.2" style:family="table-row">
      <style:table-row-properties style:min-row-height="0.3306in" fo:keep-together="auto"/>
    </style:style>
    <style:style style:name="Table23" style:family="table">
      <style:table-properties style:width="5.1111in" fo:margin-left="1.1896in" fo:margin-top="0in" fo:margin-bottom="0in" table:align="left" style:writing-mode="page"/>
    </style:style>
    <style:style style:name="Table23.A" style:family="table-column">
      <style:table-column-properties style:column-width="0.666in"/>
    </style:style>
    <style:style style:name="Table23.B" style:family="table-column">
      <style:table-column-properties style:column-width="0.6674in"/>
    </style:style>
    <style:style style:name="Table23.C" style:family="table-column">
      <style:table-column-properties style:column-width="0.8875in"/>
    </style:style>
    <style:style style:name="Table23.D" style:family="table-column">
      <style:table-column-properties style:column-width="0.834in"/>
    </style:style>
    <style:style style:name="Table23.E" style:family="table-column">
      <style:table-column-properties style:column-width="1.1111in"/>
    </style:style>
    <style:style style:name="Table23.F" style:family="table-column">
      <style:table-column-properties style:column-width="0.9451in"/>
    </style:style>
    <style:style style:name="Table23.1" style:family="table-row">
      <style:table-row-properties style:min-row-height="0.3319in" fo:keep-together="auto"/>
    </style:style>
    <style:style style:name="Table23.A1" style:family="table-cell">
      <style:table-cell-properties fo:padding-left="0in" fo:padding-right="0.0049in" fo:padding-top="0in" fo:padding-bottom="0in" fo:border-left="none" fo:border-right="0.75pt solid #000000" fo:border-top="0.75pt solid #000000" fo:border-bottom="0.75pt solid #000000"/>
    </style:style>
    <style:style style:name="Table23.B1" style:family="table-cell">
      <style:table-cell-properties fo:padding-left="0in" fo:padding-right="0.0049in" fo:padding-top="0in" fo:padding-bottom="0in" fo:border="0.75pt solid #000000"/>
    </style:style>
    <style:style style:name="Table23.F1" style:family="table-cell">
      <style:table-cell-properties fo:padding-left="0in" fo:padding-right="0.0049in" fo:padding-top="0in" fo:padding-bottom="0in" fo:border-left="0.75pt solid #000000" fo:border-right="none" fo:border-top="0.75pt solid #000000" fo:border-bottom="0.75pt solid #000000"/>
    </style:style>
    <style:style style:name="Table23.2" style:family="table-row">
      <style:table-row-properties style:min-row-height="0.3306in" fo:keep-together="auto"/>
    </style:style>
    <style:style style:name="Table24" style:family="table">
      <style:table-properties style:width="5.0993in" fo:margin-left="1.1958in" fo:margin-top="0in" fo:margin-bottom="0in" table:align="left" style:writing-mode="page"/>
    </style:style>
    <style:style style:name="Table24.A" style:family="table-column">
      <style:table-column-properties style:column-width="0.6639in"/>
    </style:style>
    <style:style style:name="Table24.B" style:family="table-column">
      <style:table-column-properties style:column-width="0.666in"/>
    </style:style>
    <style:style style:name="Table24.C" style:family="table-column">
      <style:table-column-properties style:column-width="0.8868in"/>
    </style:style>
    <style:style style:name="Table24.D" style:family="table-column">
      <style:table-column-properties style:column-width="0.8306in"/>
    </style:style>
    <style:style style:name="Table24.E" style:family="table-column">
      <style:table-column-properties style:column-width="1.1097in"/>
    </style:style>
    <style:style style:name="Table24.F" style:family="table-column">
      <style:table-column-properties style:column-width="0.9424in"/>
    </style:style>
    <style:style style:name="Table24.1" style:family="table-row">
      <style:table-row-properties style:min-row-height="0.3313in" fo:keep-together="auto"/>
    </style:style>
    <style:style style:name="Table24.A1" style:family="table-cell">
      <style:table-cell-properties fo:padding-left="0in" fo:padding-right="0.0049in" fo:padding-top="0in" fo:padding-bottom="0in" fo:border-left="none" fo:border-right="0.75pt solid #000000" fo:border-top="0.75pt solid #000000" fo:border-bottom="0.75pt solid #000000"/>
    </style:style>
    <style:style style:name="Table24.B1" style:family="table-cell">
      <style:table-cell-properties fo:padding-left="0in" fo:padding-right="0.0049in" fo:padding-top="0in" fo:padding-bottom="0in" fo:border="0.75pt solid #000000"/>
    </style:style>
    <style:style style:name="Table24.F1" style:family="table-cell">
      <style:table-cell-properties fo:padding-left="0in" fo:padding-right="0.0049in" fo:padding-top="0in" fo:padding-bottom="0in" fo:border-left="0.75pt solid #000000" fo:border-right="none" fo:border-top="0.75pt solid #000000" fo:border-bottom="0.75pt solid #000000"/>
    </style:style>
    <style:style style:name="Table24.2" style:family="table-row">
      <style:table-row-properties style:min-row-height="0.3299in" fo:keep-together="auto"/>
    </style:style>
    <style:style style:name="Table25" style:family="table">
      <style:table-properties style:width="5.0993in" fo:margin-left="1.1958in" fo:margin-top="0in" fo:margin-bottom="0in" table:align="left" style:writing-mode="page"/>
    </style:style>
    <style:style style:name="Table25.A" style:family="table-column">
      <style:table-column-properties style:column-width="0.6639in"/>
    </style:style>
    <style:style style:name="Table25.B" style:family="table-column">
      <style:table-column-properties style:column-width="0.666in"/>
    </style:style>
    <style:style style:name="Table25.C" style:family="table-column">
      <style:table-column-properties style:column-width="0.8868in"/>
    </style:style>
    <style:style style:name="Table25.D" style:family="table-column">
      <style:table-column-properties style:column-width="0.8306in"/>
    </style:style>
    <style:style style:name="Table25.E" style:family="table-column">
      <style:table-column-properties style:column-width="1.1097in"/>
    </style:style>
    <style:style style:name="Table25.F" style:family="table-column">
      <style:table-column-properties style:column-width="0.9424in"/>
    </style:style>
    <style:style style:name="Table25.1" style:family="table-row">
      <style:table-row-properties style:min-row-height="0.3313in" fo:keep-together="auto"/>
    </style:style>
    <style:style style:name="Table25.A1" style:family="table-cell">
      <style:table-cell-properties fo:padding-left="0in" fo:padding-right="0.0049in" fo:padding-top="0in" fo:padding-bottom="0in" fo:border-left="none" fo:border-right="0.75pt solid #000000" fo:border-top="0.75pt solid #000000" fo:border-bottom="0.75pt solid #000000"/>
    </style:style>
    <style:style style:name="Table25.B1" style:family="table-cell">
      <style:table-cell-properties fo:padding-left="0in" fo:padding-right="0.0049in" fo:padding-top="0in" fo:padding-bottom="0in" fo:border="0.75pt solid #000000"/>
    </style:style>
    <style:style style:name="Table25.F1" style:family="table-cell">
      <style:table-cell-properties fo:padding-left="0in" fo:padding-right="0.0049in" fo:padding-top="0in" fo:padding-bottom="0in" fo:border-left="0.75pt solid #000000" fo:border-right="none" fo:border-top="0.75pt solid #000000" fo:border-bottom="0.75pt solid #000000"/>
    </style:style>
    <style:style style:name="Table25.2" style:family="table-row">
      <style:table-row-properties style:min-row-height="0.3299in" fo:keep-together="auto"/>
    </style:style>
    <style:style style:name="Table26" style:family="table">
      <style:table-properties style:width="4.6208in" fo:margin-left="1.4132in" fo:margin-top="0in" fo:margin-bottom="0in" table:align="left" style:writing-mode="page"/>
    </style:style>
    <style:style style:name="Table26.A" style:family="table-column">
      <style:table-column-properties style:column-width="1.0604in"/>
    </style:style>
    <style:style style:name="Table26.B" style:family="table-column">
      <style:table-column-properties style:column-width="1.1653in"/>
    </style:style>
    <style:style style:name="Table26.C" style:family="table-column">
      <style:table-column-properties style:column-width="1.1201in"/>
    </style:style>
    <style:style style:name="Table26.D" style:family="table-column">
      <style:table-column-properties style:column-width="0.634in"/>
    </style:style>
    <style:style style:name="Table26.E" style:family="table-column">
      <style:table-column-properties style:column-width="0.641in"/>
    </style:style>
    <style:style style:name="Table26.1" style:family="table-row">
      <style:table-row-properties style:min-row-height="0.2389in" fo:keep-together="auto"/>
    </style:style>
    <style:style style:name="Table26.A1" style:family="table-cell">
      <style:table-cell-properties fo:padding-left="0.0049in" fo:padding-right="0.0049in" fo:padding-top="0in" fo:padding-bottom="0in" fo:border="0.75pt solid #000000"/>
    </style:style>
    <style:style style:name="Table26.2" style:family="table-row">
      <style:table-row-properties style:min-row-height="0.2375in" fo:keep-together="auto"/>
    </style:style>
    <style:style style:name="Table27" style:family="table">
      <style:table-properties style:width="3.9368in" fo:margin-left="1.7444in" fo:margin-top="0in" fo:margin-bottom="0in" table:align="left" style:writing-mode="page"/>
    </style:style>
    <style:style style:name="Table27.A" style:family="table-column">
      <style:table-column-properties style:column-width="3.0319in"/>
    </style:style>
    <style:style style:name="Table27.B" style:family="table-column">
      <style:table-column-properties style:column-width="0.9049in"/>
    </style:style>
    <style:style style:name="Table27.1" style:family="table-row">
      <style:table-row-properties style:min-row-height="0.2014in" fo:keep-together="auto"/>
    </style:style>
    <style:style style:name="Table27.A1" style:family="table-cell">
      <style:table-cell-properties fo:padding-left="0.0035in" fo:padding-right="0.0035in" fo:padding-top="0in" fo:padding-bottom="0in" fo:border="0.5pt solid #000000"/>
    </style:style>
    <style:style style:name="Table27.2" style:family="table-row">
      <style:table-row-properties style:min-row-height="0.2028in" fo:keep-together="auto"/>
    </style:style>
    <style:style style:name="Table28" style:family="table">
      <style:table-properties style:width="4.025in" fo:margin-left="1.7194in" fo:margin-top="0in" fo:margin-bottom="0in" table:align="left" style:writing-mode="page"/>
    </style:style>
    <style:style style:name="Table28.A" style:family="table-column">
      <style:table-column-properties style:column-width="3.141in"/>
    </style:style>
    <style:style style:name="Table28.B" style:family="table-column">
      <style:table-column-properties style:column-width="0.884in"/>
    </style:style>
    <style:style style:name="Table28.1" style:family="table-row">
      <style:table-row-properties style:min-row-height="0.2014in" fo:keep-together="auto"/>
    </style:style>
    <style:style style:name="Table28.A1" style:family="table-cell">
      <style:table-cell-properties fo:padding-left="0.0035in" fo:padding-right="0.0035in" fo:padding-top="0in" fo:padding-bottom="0in" fo:border="0.5pt solid #000000"/>
    </style:style>
    <style:style style:name="Table28.2" style:family="table-row">
      <style:table-row-properties style:min-row-height="0.2028in" fo:keep-together="auto"/>
    </style:style>
    <style:style style:name="P1" style:family="paragraph" style:parent-style-name="Text_20_body" style:master-page-name="Standard">
      <style:paragraph-properties fo:margin-left="2.328in" fo:margin-right="0in" fo:margin-top="0.0598in" fo:margin-bottom="0in" style:contextual-spacing="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Standard">
      <style:paragraph-properties fo:margin-left="0in" fo:margin-right="0.3693in" fo:margin-top="0.2193in" fo:margin-bottom="0in" style:contextual-spacing="false" fo:line-height="0.1953in" fo:text-align="center" style:justify-single-word="false" fo:text-indent="0in" style:auto-text-indent="false"/>
    </style:style>
    <style:style style:name="P4" style:family="paragraph" style:parent-style-name="Standard">
      <style:paragraph-properties fo:margin-left="0in" fo:margin-right="0.3693in" fo:margin-top="0in" fo:margin-bottom="0in" style:contextual-spacing="false" fo:line-height="0.1953in" fo:text-align="center" style:justify-single-word="false" fo:text-indent="0in" style:auto-text-indent="false"/>
    </style:style>
    <style:style style:name="P5" style:family="paragraph" style:parent-style-name="Text_20_body" style:master-page-name="Converted1">
      <style:paragraph-properties style:page-number="auto"/>
      <style:text-properties style:font-name="Source Sans Pro" fo:font-size="10pt" style:font-size-asian="10pt"/>
    </style:style>
    <style:style style:name="P6" style:family="paragraph" style:parent-style-name="Text_20_body">
      <style:text-properties style:font-name="Source Sans Pro" fo:font-size="10pt" style:font-size-asian="10pt"/>
    </style:style>
    <style:style style:name="P7" style:family="paragraph" style:parent-style-name="Text_20_body">
      <style:paragraph-properties fo:margin-top="0.1626in" fo:margin-bottom="0in" style:contextual-spacing="false"/>
      <style:text-properties style:font-name="Source Sans Pro" fo:font-size="10pt" style:font-size-asian="10pt"/>
    </style:style>
    <style:style style:name="P8" style:family="paragraph" style:parent-style-name="Standard">
      <style:paragraph-properties fo:margin-left="0.3937in" fo:margin-right="0in" fo:line-height="100%" fo:text-indent="0in" style:auto-text-indent="false"/>
    </style:style>
    <style:style style:name="P9" style:family="paragraph" style:parent-style-name="Text_20_body">
      <style:paragraph-properties fo:margin-top="0.0291in" fo:margin-bottom="0in" style:contextual-spacing="false"/>
      <style:text-properties style:font-name="Source Sans Pro" fo:font-size="10pt" style:font-size-asian="10pt"/>
    </style:style>
    <style:style style:name="P10" style:family="paragraph" style:parent-style-name="Standard">
      <style:paragraph-properties fo:margin-left="0.7484in" fo:margin-right="0in" fo:margin-top="0.0693in" fo:margin-bottom="0in" style:contextual-spacing="false" fo:text-align="center" style:justify-single-word="false" fo:text-indent="0in" style:auto-text-indent="false"/>
    </style:style>
    <style:style style:name="P11"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2" style:family="paragraph" style:parent-style-name="Standard">
      <style:paragraph-properties fo:margin-left="0in" fo:margin-right="0.4681in" fo:margin-top="0.0693in" fo:margin-bottom="0in" style:contextual-spacing="false" fo:text-align="center" style:justify-single-word="false" fo:text-indent="0in" style:auto-text-indent="false" fo:break-before="column"/>
    </style:style>
    <style:style style:name="P13"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4" style:family="paragraph" style:parent-style-name="Text_20_body">
      <style:text-properties style:font-name="Source Sans Pro" fo:font-size="12pt" style:font-size-asian="12pt"/>
    </style:style>
    <style:style style:name="P15" style:family="paragraph" style:parent-style-name="Text_20_body">
      <style:paragraph-properties fo:margin-top="0.0063in" fo:margin-bottom="0in" style:contextual-spacing="false"/>
      <style:text-properties style:font-name="Source Sans Pro" fo:font-size="12pt" style:font-size-asian="12pt"/>
    </style:style>
    <style:style style:name="P16" style:family="paragraph" style:parent-style-name="Standard">
      <style:paragraph-properties fo:margin-left="-0.0008in" fo:margin-right="0.3744in" fo:margin-top="0in" fo:margin-bottom="0in" style:contextual-spacing="false" fo:text-align="center" style:justify-single-word="false" fo:text-indent="0in" style:auto-text-indent="false"/>
    </style:style>
    <style:style style:name="P17"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8"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19" style:family="paragraph" style:parent-style-name="Heading_20_3">
      <style:paragraph-properties fo:margin-left="0.9965in" fo:margin-right="0in" fo:margin-top="0.0701in" fo:margin-bottom="0in" style:contextual-spacing="false" fo:line-height="0.1709in"/>
    </style:style>
    <style:style style:name="P20"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1" style:family="paragraph" style:parent-style-name="Heading_20_3">
      <style:paragraph-properties fo:margin-left="0.9965in" fo:margin-right="0in" fo:margin-top="0.1583in" fo:margin-bottom="0in" style:contextual-spacing="false" fo:line-height="0.1709in"/>
    </style:style>
    <style:style style:name="P22" style:family="paragraph" style:parent-style-name="Heading_20_3">
      <style:paragraph-properties fo:margin-left="0in" fo:margin-right="0.672in" fo:margin-top="0.0701in" fo:margin-bottom="0in" style:contextual-spacing="false" fo:line-height="0.1709in" fo:break-before="column"/>
    </style:style>
    <style:style style:name="P23"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4" style:family="paragraph" style:parent-style-name="Heading_20_3">
      <style:paragraph-properties fo:margin-left="0in" fo:margin-right="0.672in" fo:margin-top="0.1583in" fo:margin-bottom="0in" style:contextual-spacing="false" fo:line-height="0.1709in"/>
    </style:style>
    <style:style style:name="P25"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6" style:family="paragraph" style:parent-style-name="Standard">
      <style:paragraph-properties fo:margin-left="3.6717in" fo:margin-right="1.8043in" fo:margin-top="0in" fo:margin-bottom="0in" style:contextual-spacing="false" fo:line-height="95%" fo:text-align="left" style:justify-single-word="false" fo:text-indent="0in" style:auto-text-indent="false"/>
    </style:style>
    <style:style style:name="P27"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8" style:family="paragraph" style:parent-style-name="Text_20_body" style:master-page-name="Converted3">
      <style:paragraph-properties style:page-number="auto"/>
      <style:text-properties style:font-name="Source Sans Pro" fo:font-size="10pt" style:font-size-asian="10pt"/>
    </style:style>
    <style:style style:name="P29" style:family="paragraph" style:parent-style-name="Text_20_body">
      <style:paragraph-properties fo:margin-top="0.1598in" fo:margin-bottom="0in" style:contextual-spacing="false"/>
      <style:text-properties style:font-name="Source Sans Pro" fo:font-size="10pt" style:font-size-asian="10pt"/>
    </style:style>
    <style:style style:name="P30" style:family="paragraph" style:parent-style-name="Text_20_body">
      <style:paragraph-properties fo:margin-top="0.0063in" fo:margin-bottom="0in" style:contextual-spacing="false"/>
      <style:text-properties style:font-name="Source Sans Pro" fo:font-size="9.5pt" style:font-size-asian="9.5pt"/>
    </style:style>
    <style:style style:name="P31" style:family="paragraph" style:parent-style-name="Heading_20_2">
      <style:paragraph-properties fo:margin-left="0.3937in" fo:margin-right="0in" fo:margin-top="0.0693in" fo:margin-bottom="0in" style:contextual-spacing="false"/>
    </style:style>
    <style:style style:name="P32"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3" style:family="paragraph" style:parent-style-name="Text_20_body">
      <style:paragraph-properties fo:margin-top="0.1366in" fo:margin-bottom="0in" style:contextual-spacing="false"/>
      <style:text-properties style:font-name="Source Sans Pro" fo:font-size="10pt" style:font-size-asian="10pt"/>
    </style:style>
    <style:style style:name="P34" style:family="paragraph" style:parent-style-name="Heading_20_2">
      <style:paragraph-properties fo:margin-left="0.3937in" fo:margin-right="0in"/>
    </style:style>
    <style:style style:name="P35" style:family="paragraph" style:parent-style-name="Text_20_body">
      <style:paragraph-properties fo:margin-top="0.1374in" fo:margin-bottom="0in" style:contextual-spacing="false"/>
      <style:text-properties style:font-name="Source Sans Pro" fo:font-size="10pt" style:font-size-asian="10pt"/>
    </style:style>
    <style:style style:name="P36" style:family="paragraph" style:parent-style-name="Heading_20_2">
      <style:paragraph-properties fo:margin-left="0.3937in" fo:margin-right="0in" fo:margin-top="0.0008in" fo:margin-bottom="0in" style:contextual-spacing="false"/>
    </style:style>
    <style:style style:name="P37"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8" style:family="paragraph" style:parent-style-name="Text_20_body">
      <style:paragraph-properties fo:margin-top="0.1535in" fo:margin-bottom="0in" style:contextual-spacing="false"/>
      <style:text-properties style:font-name="Source Sans Pro" fo:font-size="10pt" style:font-size-asian="10pt"/>
    </style:style>
    <style:style style:name="P39" style:family="paragraph" style:parent-style-name="Heading_20_3">
      <style:paragraph-properties fo:margin-left="0.3937in" fo:margin-right="0in" fo:margin-top="0.0008in" fo:margin-bottom="0in" style:contextual-spacing="false" fo:line-height="0.1709in" fo:text-align="left" style:justify-single-word="false"/>
    </style:style>
    <style:style style:name="P40"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1" style:family="paragraph" style:parent-style-name="Text_20_body">
      <style:paragraph-properties fo:margin-top="0.1398in" fo:margin-bottom="0in" style:contextual-spacing="false"/>
      <style:text-properties style:font-name="Source Sans Pro" fo:font-size="10pt" style:font-size-asian="10pt"/>
    </style:style>
    <style:style style:name="P42" style:family="paragraph" style:parent-style-name="Standard">
      <style:paragraph-properties fo:margin-left="0.3937in" fo:margin-right="0in" fo:margin-top="0.0016in" fo:margin-bottom="0in" style:contextual-spacing="false" fo:line-height="95%" fo:text-align="left" style:justify-single-word="false" fo:text-indent="0in" style:auto-text-indent="false"/>
    </style:style>
    <style:style style:name="P43" style:family="paragraph" style:parent-style-name="Heading_20_2">
      <style:paragraph-properties fo:margin-left="0.3654in" fo:margin-right="0in" fo:margin-top="0.0693in" fo:margin-bottom="0in" style:contextual-spacing="false" fo:break-before="column"/>
    </style:style>
    <style:style style:name="P44"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5" style:family="paragraph" style:parent-style-name="Heading_20_2">
      <style:paragraph-properties fo:margin-left="0.3654in" fo:margin-right="0in"/>
    </style:style>
    <style:style style:name="P46" style:family="paragraph" style:parent-style-name="Standard">
      <style:paragraph-properties fo:margin-left="0.3654in" fo:margin-right="0.6654in" fo:margin-top="0.0008in" fo:margin-bottom="0in" style:contextual-spacing="false" fo:line-height="95%" fo:text-align="left" style:justify-single-word="false" fo:text-indent="0in" style:auto-text-indent="false"/>
    </style:style>
    <style:style style:name="P47" style:family="paragraph" style:parent-style-name="Text_20_body">
      <style:paragraph-properties fo:margin-top="0.1402in" fo:margin-bottom="0in" style:contextual-spacing="false"/>
      <style:text-properties style:font-name="Source Sans Pro" fo:font-size="10pt" style:font-size-asian="10pt"/>
    </style:style>
    <style:style style:name="P48" style:family="paragraph" style:parent-style-name="Standard">
      <style:paragraph-properties fo:margin-left="0.3654in" fo:margin-right="0.6654in" fo:margin-top="0.002in" fo:margin-bottom="0in" style:contextual-spacing="false" fo:line-height="95%" fo:text-align="left" style:justify-single-word="false" fo:text-indent="0in" style:auto-text-indent="false"/>
    </style:style>
    <style:style style:name="P49"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50" style:family="paragraph" style:parent-style-name="Heading_20_2">
      <style:paragraph-properties fo:margin-left="0.3654in" fo:margin-right="0in" fo:margin-top="0.0008in" fo:margin-bottom="0in" style:contextual-spacing="false"/>
    </style:style>
    <style:style style:name="P51"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52" style:family="paragraph" style:parent-style-name="Text_20_body" style:master-page-name="Converted4">
      <style:paragraph-properties style:page-number="auto"/>
      <style:text-properties style:font-name="Source Sans Pro" fo:font-size="19pt" style:font-size-asian="19pt"/>
    </style:style>
    <style:style style:name="P53" style:family="paragraph" style:parent-style-name="Text_20_body">
      <style:text-properties style:font-name="Source Sans Pro" fo:font-size="19pt" style:font-size-asian="19pt"/>
    </style:style>
    <style:style style:name="P54" style:family="paragraph" style:parent-style-name="Text_20_body">
      <style:paragraph-properties fo:margin-top="0.2457in" fo:margin-bottom="0in" style:contextual-spacing="false"/>
      <style:text-properties style:font-name="Source Sans Pro" fo:font-size="19pt" style:font-size-asian="19pt"/>
    </style:style>
    <style:style style:name="P55" style:family="paragraph" style:parent-style-name="Standard">
      <style:paragraph-properties fo:margin-left="1.5945in" fo:margin-right="3.6575in" fo:margin-top="0in" fo:margin-bottom="0in" style:contextual-spacing="false" fo:line-height="95%" fo:text-align="left" style:justify-single-word="false" fo:text-indent="0in" style:auto-text-indent="false"/>
    </style:style>
    <style:style style:name="P56"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7"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8" style:family="paragraph" style:parent-style-name="Text_20_body">
      <style:text-properties style:font-name="Source Sans Pro" fo:font-size="6pt" style:font-size-asian="6pt"/>
    </style:style>
    <style:style style:name="P59" style:family="paragraph" style:parent-style-name="Text_20_body">
      <style:paragraph-properties fo:margin-top="0.0181in" fo:margin-bottom="0in" style:contextual-spacing="false"/>
      <style:text-properties style:font-name="Source Sans Pro" fo:font-size="6pt" style:font-size-asian="6pt"/>
    </style:style>
    <style:style style:name="P60"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61"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2" style:family="paragraph" style:parent-style-name="Text_20_body">
      <style:text-properties style:font-name="Lato Black" fo:font-size="10pt" fo:font-weight="bold" style:font-size-asian="10pt" style:font-weight-asian="bold"/>
    </style:style>
    <style:style style:name="P63"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4" style:family="paragraph" style:parent-style-name="Standard">
      <style:paragraph-properties fo:margin-left="0in" fo:margin-right="0.3909in" fo:margin-top="0.2736in" fo:margin-bottom="0in" style:contextual-spacing="false" fo:text-align="center" style:justify-single-word="false" fo:text-indent="0in" style:auto-text-indent="false"/>
    </style:style>
    <style:style style:name="P65" style:family="paragraph" style:parent-style-name="Text_20_body">
      <style:text-properties style:font-name="Source Sans Pro" fo:font-size="6pt" fo:font-weight="bold" style:font-size-asian="6pt" style:font-weight-asian="bold"/>
    </style:style>
    <style:style style:name="P66" style:family="paragraph" style:parent-style-name="Heading_20_2">
      <style:paragraph-properties fo:margin-left="2.4799in" fo:margin-right="0in" fo:margin-top="0.1756in" fo:margin-bottom="0in" style:contextual-spacing="false" fo:line-height="100%"/>
    </style:style>
    <style:style style:name="P67" style:family="paragraph" style:parent-style-name="Text_20_body">
      <style:text-properties style:font-name="Source Sans Pro" fo:font-size="9.5pt" fo:font-weight="bold" style:font-size-asian="9.5pt" style:font-weight-asian="bold"/>
    </style:style>
    <style:style style:name="P68" style:family="paragraph" style:parent-style-name="Text_20_body">
      <style:paragraph-properties fo:margin-top="0.1165in" fo:margin-bottom="0in" style:contextual-spacing="false"/>
      <style:text-properties style:font-name="Source Sans Pro" fo:font-size="9.5pt" fo:font-weight="bold" style:font-size-asian="9.5pt" style:font-weight-asian="bold"/>
    </style:style>
    <style:style style:name="P69" style:family="paragraph" style:parent-style-name="Standard">
      <style:paragraph-properties fo:margin-left="1.3492in" fo:margin-right="0in" fo:margin-top="0in" fo:margin-bottom="0in" style:contextual-spacing="false" fo:text-align="left" style:justify-single-word="false" fo:text-indent="0in" style:auto-text-indent="false"/>
    </style:style>
    <style:style style:name="P70" style:family="paragraph" style:parent-style-name="Standard">
      <style:paragraph-properties fo:margin-left="2.9917in" fo:margin-right="1.8043in" fo:margin-top="0.0882in" fo:margin-bottom="0in" style:contextual-spacing="false" fo:line-height="101%" fo:text-align="left" style:justify-single-word="false" fo:text-indent="0in" style:auto-text-indent="false"/>
    </style:style>
    <style:style style:name="P71" style:family="paragraph" style:parent-style-name="Standard">
      <style:paragraph-properties fo:margin-left="2.9917in" fo:margin-right="0in" fo:margin-top="0.0866in" fo:margin-bottom="0in" style:contextual-spacing="false" fo:text-align="left" style:justify-single-word="false" fo:text-indent="0in" style:auto-text-indent="false"/>
    </style:style>
    <style:style style:name="P72" style:family="paragraph" style:parent-style-name="Standard">
      <style:paragraph-properties fo:margin-left="2.9917in" fo:margin-right="1.8043in" fo:margin-top="0.0008in" fo:margin-bottom="0in" style:contextual-spacing="false" fo:text-align="left" style:justify-single-word="false" fo:text-indent="0in" style:auto-text-indent="false"/>
    </style:style>
    <style:style style:name="P73" style:family="paragraph" style:parent-style-name="Standard">
      <style:paragraph-properties fo:margin-left="2.9917in" fo:margin-right="0in" fo:margin-top="0.0882in" fo:margin-bottom="0in" style:contextual-spacing="false" fo:text-align="left" style:justify-single-word="false" fo:text-indent="0in" style:auto-text-indent="false"/>
    </style:style>
    <style:style style:name="P74" style:family="paragraph" style:parent-style-name="Standard">
      <style:paragraph-properties fo:margin-left="1.3492in" fo:margin-right="1.8453in" fo:margin-top="0.0874in" fo:margin-bottom="0in" style:contextual-spacing="false" fo:line-height="101%" fo:text-align="justify" style:justify-single-word="false" fo:text-indent="0.3807in" style:auto-text-indent="false"/>
    </style:style>
    <style:style style:name="P75" style:family="paragraph" style:parent-style-name="Standard">
      <style:paragraph-properties fo:margin-left="1.9516in" fo:margin-right="0in" fo:margin-top="0.0953in" fo:margin-bottom="0in" style:contextual-spacing="false" fo:text-align="justify" style:justify-single-word="false" fo:text-indent="0in" style:auto-text-indent="false"/>
    </style:style>
    <style:style style:name="P76" style:family="paragraph" style:parent-style-name="Standard">
      <style:paragraph-properties fo:margin-left="1.9508in" fo:margin-right="1.8402in" fo:margin-top="0.0547in" fo:margin-bottom="0in" style:contextual-spacing="false" fo:line-height="102%" fo:text-align="justify" style:justify-single-word="false" fo:text-indent="0in" style:auto-text-indent="false"/>
    </style:style>
    <style:style style:name="P77" style:family="paragraph" style:parent-style-name="Standard">
      <style:paragraph-properties fo:margin-left="1.9508in" fo:margin-right="1.8402in" fo:margin-top="0.0016in" fo:margin-bottom="0in" style:contextual-spacing="false" fo:line-height="102%" fo:text-align="justify" style:justify-single-word="false" fo:text-indent="0in" style:auto-text-indent="false"/>
    </style:style>
    <style:style style:name="P78" style:family="paragraph" style:parent-style-name="Standard">
      <style:paragraph-properties fo:margin-left="1.3492in" fo:margin-right="1.8437in" fo:margin-top="0.0673in" fo:margin-bottom="0in" style:contextual-spacing="false" fo:text-align="justify" style:justify-single-word="false" fo:text-indent="0.3807in" style:auto-text-indent="false"/>
    </style:style>
    <style:style style:name="P79" style:family="paragraph" style:parent-style-name="Standard">
      <style:paragraph-properties fo:margin-left="0in" fo:margin-right="0.4902in" fo:margin-top="0.0681in" fo:margin-bottom="0in" style:contextual-spacing="false" fo:text-align="center" style:justify-single-word="false" fo:text-indent="0in" style:auto-text-indent="false"/>
    </style:style>
    <style:style style:name="P80" style:family="paragraph" style:parent-style-name="Standard">
      <style:paragraph-properties fo:margin-top="0in" fo:margin-bottom="0in" style:contextual-spacing="false" fo:line-height="100%"/>
      <style:text-properties fo:font-size="7.5pt" style:font-size-asian="7.5pt"/>
    </style:style>
    <style:style style:name="P81" style:family="paragraph" style:parent-style-name="Standard">
      <style:paragraph-properties fo:margin-top="0.0016in" fo:margin-bottom="0in" style:contextual-spacing="false" fo:line-height="100%"/>
      <style:text-properties fo:font-size="7.5pt" style:font-size-asian="7.5pt"/>
    </style:style>
    <style:style style:name="P82" style:family="paragraph" style:parent-style-name="Standard">
      <style:paragraph-properties fo:margin-left="0in" fo:margin-right="0.4953in" fo:margin-top="0in" fo:margin-bottom="0in" style:contextual-spacing="false" fo:text-align="center" style:justify-single-word="false" fo:text-indent="0in" style:auto-text-indent="false"/>
    </style:style>
    <style:style style:name="P83" style:family="paragraph" style:parent-style-name="Standard">
      <style:paragraph-properties fo:margin-left="0in" fo:margin-right="0.4945in" fo:margin-top="0.0008in" fo:margin-bottom="0in" style:contextual-spacing="false" fo:text-align="center" style:justify-single-word="false" fo:text-indent="0in" style:auto-text-indent="false"/>
    </style:style>
    <style:style style:name="P84" style:family="paragraph" style:parent-style-name="Standard" style:master-page-name="Converted6">
      <style:paragraph-properties fo:margin-top="0in" fo:margin-bottom="0in" style:contextual-spacing="false" fo:line-height="100%" style:page-number="auto"/>
      <style:text-properties fo:font-size="10pt" fo:font-weight="bold" style:font-size-asian="10pt" style:font-weight-asian="bold"/>
    </style:style>
    <style:style style:name="P85" style:family="paragraph" style:parent-style-name="Standard">
      <style:paragraph-properties fo:margin-top="0.0665in" fo:margin-bottom="0in" style:contextual-spacing="false" fo:line-height="100%"/>
      <style:text-properties fo:font-size="10pt" fo:font-weight="bold" style:font-size-asian="10pt" style:font-weight-asian="bold"/>
    </style:style>
    <style:style style:name="P86" style:family="paragraph" style:parent-style-name="Standard">
      <style:paragraph-properties fo:margin-left="0.9535in" fo:margin-right="0in" fo:line-height="0.0272in" fo:text-indent="0in" style:auto-text-indent="false"/>
    </style:style>
    <style:style style:name="P87" style:family="paragraph" style:parent-style-name="Standard">
      <style:paragraph-properties fo:margin-left="1.3799in" fo:margin-right="0in" fo:margin-top="0.0047in" fo:margin-bottom="0in" style:contextual-spacing="false" fo:text-align="left" style:justify-single-word="false" fo:text-indent="0in" style:auto-text-indent="false"/>
    </style:style>
    <style:style style:name="P88" style:family="paragraph" style:parent-style-name="Standard">
      <style:paragraph-properties fo:margin-top="0.1098in" fo:margin-bottom="0in" style:contextual-spacing="false" fo:line-height="100%" fo:break-before="column"/>
      <style:text-properties fo:font-size="7pt" fo:font-weight="bold" style:font-size-asian="7pt" style:font-weight-asian="bold"/>
    </style:style>
    <style:style style:name="P89" style:family="paragraph" style:parent-style-name="Standard">
      <style:paragraph-properties fo:margin-left="0.2374in" fo:margin-right="0in" fo:margin-top="0.0008in" fo:margin-bottom="0in" style:contextual-spacing="false" fo:text-align="justify" style:justify-single-word="false" fo:text-indent="0in" style:auto-text-indent="false"/>
    </style:style>
    <style:style style:name="P90" style:family="paragraph" style:parent-style-name="Standard">
      <style:paragraph-properties fo:margin-left="0.2374in" fo:margin-right="1.7398in" fo:margin-top="0.0063in" fo:margin-bottom="0in" style:contextual-spacing="false" fo:line-height="106%" fo:text-align="justify" style:justify-single-word="false" fo:text-indent="0in" style:auto-text-indent="false"/>
    </style:style>
    <style:style style:name="P91" style:family="paragraph" style:parent-style-name="Standard">
      <style:paragraph-properties fo:margin-left="0.2374in" fo:margin-right="1.7417in" fo:margin-top="0.0728in" fo:margin-bottom="0in" style:contextual-spacing="false" fo:line-height="104%" fo:text-align="justify" style:justify-single-word="false" fo:text-indent="0in" style:auto-text-indent="false"/>
    </style:style>
    <style:style style:name="P92" style:family="paragraph" style:parent-style-name="Standard">
      <style:paragraph-properties fo:margin-top="0.0035in" fo:margin-bottom="0in" style:contextual-spacing="false" fo:line-height="100%"/>
      <style:text-properties fo:font-size="7.5pt" style:font-size-asian="7.5pt"/>
    </style:style>
    <style:style style:name="P93" style:family="paragraph" style:parent-style-name="Standard">
      <style:paragraph-properties fo:margin-left="0in" fo:margin-right="1.0508in" fo:margin-top="0in" fo:margin-bottom="0in" style:contextual-spacing="false" fo:text-align="center" style:justify-single-word="false" fo:text-indent="0in" style:auto-text-indent="false"/>
    </style:style>
    <style:style style:name="P94" style:family="paragraph" style:parent-style-name="Standard">
      <style:paragraph-properties fo:margin-top="0.0098in" fo:margin-bottom="0in" style:contextual-spacing="false" fo:line-height="100%"/>
      <style:text-properties fo:font-size="7.5pt" style:font-size-asian="7.5pt"/>
    </style:style>
    <style:style style:name="P95" style:family="paragraph" style:parent-style-name="Standard">
      <style:paragraph-properties fo:margin-left="1.4827in" fo:margin-right="1.7402in" fo:margin-top="0in" fo:margin-bottom="0in" style:contextual-spacing="false" fo:line-height="104%" fo:text-align="justify" style:justify-single-word="false" fo:text-indent="0.3055in" style:auto-text-indent="false"/>
    </style:style>
    <style:style style:name="P96" style:family="paragraph" style:parent-style-name="Standard">
      <style:paragraph-properties fo:margin-top="0.0236in" fo:margin-bottom="0in" style:contextual-spacing="false" fo:line-height="100%"/>
      <style:text-properties fo:font-size="7.5pt" style:font-size-asian="7.5pt"/>
    </style:style>
    <style:style style:name="P97" style:family="paragraph" style:parent-style-name="Standard">
      <style:paragraph-properties fo:margin-left="2.028in" fo:margin-right="0in" fo:margin-top="0in" fo:margin-bottom="0in" style:contextual-spacing="false" fo:text-align="left" style:justify-single-word="false" fo:text-indent="0in" style:auto-text-indent="false"/>
    </style:style>
    <style:style style:name="P98" style:family="paragraph" style:parent-style-name="Standard">
      <style:paragraph-properties fo:margin-top="0.0126in" fo:margin-bottom="0in" style:contextual-spacing="false" fo:line-height="100%"/>
      <style:text-properties fo:font-size="7pt" fo:font-style="italic" style:font-size-asian="7pt" style:font-style-asian="italic"/>
    </style:style>
    <style:style style:name="P99" style:family="paragraph" style:parent-style-name="Standard">
      <style:paragraph-properties fo:margin-top="0.0138in" fo:margin-bottom="0in" style:contextual-spacing="false" fo:line-height="100%"/>
      <style:text-properties fo:font-size="7pt" fo:font-style="italic" style:font-size-asian="7pt" style:font-style-asian="italic"/>
    </style:style>
    <style:style style:name="P100" style:family="paragraph" style:parent-style-name="List_20_Paragraph" style:list-style-name="WWNum1">
      <style:paragraph-properties fo:margin-left="2.1709in" fo:margin-right="0in" fo:margin-top="0.0008in" fo:margin-bottom="0in" style:contextual-spacing="false" fo:line-height="100%" fo:text-align="left" style:justify-single-word="false" fo:text-indent="-0.1429in" style:auto-text-indent="false">
        <style:tab-stops>
          <style:tab-stop style:position="2.1709in"/>
        </style:tab-stops>
      </style:paragraph-properties>
    </style:style>
    <style:style style:name="P101" style:family="paragraph" style:parent-style-name="List_20_Paragraph" style:list-style-name="WWNum1">
      <style:paragraph-properties fo:margin-left="2.028in" fo:margin-right="4.3772in" fo:margin-top="0.0063in" fo:margin-bottom="0in" style:contextual-spacing="false" fo:line-height="211%" fo:text-align="left" style:justify-single-word="false" fo:text-indent="0in" style:auto-text-indent="false">
        <style:tab-stops>
          <style:tab-stop style:position="2.1728in"/>
        </style:tab-stops>
      </style:paragraph-properties>
    </style:style>
    <style:style style:name="P102" style:family="paragraph" style:parent-style-name="Standard">
      <style:paragraph-properties fo:margin-left="1.3799in" fo:margin-right="1.6362in" fo:margin-top="0.0571in" fo:margin-bottom="0in" style:contextual-spacing="false" fo:line-height="104%" fo:text-align="left" style:justify-single-word="false" fo:text-indent="0.4118in" style:auto-text-indent="false"/>
    </style:style>
    <style:style style:name="P103" style:family="paragraph" style:parent-style-name="Standard">
      <style:paragraph-properties fo:margin-top="0.0043in" fo:margin-bottom="0in" style:contextual-spacing="false" fo:line-height="100%"/>
      <style:text-properties fo:font-size="7.5pt" style:font-size-asian="7.5pt"/>
    </style:style>
    <style:style style:name="P104" style:family="paragraph" style:parent-style-name="Standard">
      <style:paragraph-properties fo:margin-left="0in" fo:margin-right="0.3602in" fo:margin-top="0in" fo:margin-bottom="0in" style:contextual-spacing="false" fo:text-align="center" style:justify-single-word="false" fo:text-indent="0in" style:auto-text-indent="false"/>
    </style:style>
    <style:style style:name="P105" style:family="paragraph" style:parent-style-name="Standard">
      <style:paragraph-properties fo:margin-top="0.0181in" fo:margin-bottom="0in" style:contextual-spacing="false" fo:line-height="100%"/>
      <style:text-properties fo:font-size="7.5pt" style:font-size-asian="7.5pt"/>
    </style:style>
    <style:style style:name="P106" style:family="paragraph" style:parent-style-name="Standard">
      <style:paragraph-properties fo:margin-left="0in" fo:margin-right="0.3602in" fo:margin-top="0.0008in" fo:margin-bottom="0in" style:contextual-spacing="false" fo:text-align="center" style:justify-single-word="false" fo:text-indent="0in" style:auto-text-indent="false"/>
    </style:style>
    <style:style style:name="P107" style:family="paragraph" style:parent-style-name="Standard">
      <style:paragraph-properties fo:margin-left="0in" fo:margin-right="0.3626in" fo:margin-top="0.0055in" fo:margin-bottom="0in" style:contextual-spacing="false" fo:text-align="center" style:justify-single-word="false" fo:text-indent="0in" style:auto-text-indent="false"/>
    </style:style>
    <style:style style:name="P108" style:family="paragraph" style:parent-style-name="Standard" style:master-page-name="Converted7">
      <style:paragraph-properties fo:margin-top="0in" fo:margin-bottom="0in" style:contextual-spacing="false" fo:line-height="100%" style:page-number="auto"/>
      <style:text-properties fo:font-size="10pt" fo:font-weight="bold" style:font-size-asian="10pt" style:font-weight-asian="bold"/>
    </style:style>
    <style:style style:name="P109" style:family="paragraph" style:parent-style-name="Standard">
      <style:paragraph-properties fo:margin-top="0.0465in" fo:margin-bottom="0in" style:contextual-spacing="false" fo:line-height="100%"/>
      <style:text-properties fo:font-size="10pt" fo:font-weight="bold" style:font-size-asian="10pt" style:font-weight-asian="bold"/>
    </style:style>
    <style:style style:name="P110" style:family="paragraph" style:parent-style-name="Standard">
      <style:paragraph-properties fo:margin-left="1.1075in" fo:margin-right="0in" fo:line-height="0.0673in" fo:text-indent="0in" style:auto-text-indent="false"/>
    </style:style>
    <style:style style:name="P111" style:family="paragraph" style:parent-style-name="Standard">
      <style:paragraph-properties fo:margin-left="1.5008in" fo:margin-right="0in" fo:margin-top="0.0161in" fo:margin-bottom="0in" style:contextual-spacing="false" fo:text-align="left" style:justify-single-word="false" fo:text-indent="0in" style:auto-text-indent="false"/>
    </style:style>
    <style:style style:name="P112" style:family="paragraph" style:parent-style-name="Standard">
      <style:paragraph-properties fo:margin-top="0.0201in" fo:margin-bottom="0in" style:contextual-spacing="false" fo:line-height="100%"/>
      <style:text-properties fo:font-size="6.5pt" fo:font-weight="bold" style:font-size-asian="6.5pt" style:font-weight-asian="bold"/>
    </style:style>
    <style:style style:name="P113" style:family="paragraph" style:parent-style-name="Standard">
      <style:paragraph-properties fo:margin-left="3.2846in" fo:margin-right="1.7138in" fo:margin-top="0in" fo:margin-bottom="0in" style:contextual-spacing="false" fo:line-height="106%" fo:text-align="justify" style:justify-single-word="false" fo:text-indent="0in" style:auto-text-indent="false"/>
    </style:style>
    <style:style style:name="P114" style:family="paragraph" style:parent-style-name="Standard">
      <style:paragraph-properties fo:margin-top="0.0055in" fo:margin-bottom="0in" style:contextual-spacing="false" fo:line-height="100%"/>
      <style:text-properties fo:font-size="6.5pt" fo:font-weight="bold" style:font-size-asian="6.5pt" style:font-weight-asian="bold"/>
    </style:style>
    <style:style style:name="P115" style:family="paragraph" style:parent-style-name="Standard">
      <style:paragraph-properties fo:margin-left="3.298in" fo:margin-right="0in" fo:margin-top="0in" fo:margin-bottom="0in" style:contextual-spacing="false" fo:text-align="left" style:justify-single-word="false" fo:text-indent="0in" style:auto-text-indent="false"/>
    </style:style>
    <style:style style:name="P116" style:family="paragraph" style:parent-style-name="Standard">
      <style:paragraph-properties fo:margin-left="3.298in" fo:margin-right="1.7146in" fo:margin-top="0.0063in" fo:margin-bottom="0in" style:contextual-spacing="false" fo:line-height="106%" fo:text-align="justify" style:justify-single-word="false" fo:text-indent="0in" style:auto-text-indent="false"/>
    </style:style>
    <style:style style:name="P117" style:family="paragraph" style:parent-style-name="Standard">
      <style:paragraph-properties fo:margin-top="0.0063in" fo:margin-bottom="0in" style:contextual-spacing="false" fo:line-height="100%"/>
      <style:text-properties fo:font-size="6.5pt" style:font-size-asian="6.5pt"/>
    </style:style>
    <style:style style:name="P118" style:family="paragraph" style:parent-style-name="Standard">
      <style:paragraph-properties fo:margin-left="3.298in" fo:margin-right="1.7134in" fo:margin-top="0.0008in" fo:margin-bottom="0in" style:contextual-spacing="false" fo:line-height="106%" fo:text-align="justify" style:justify-single-word="false" fo:text-indent="-0.0008in" style:auto-text-indent="false"/>
    </style:style>
    <style:style style:name="P119" style:family="paragraph" style:parent-style-name="Standard">
      <style:paragraph-properties fo:margin-left="3.298in" fo:margin-right="1.7126in" fo:margin-top="0in" fo:margin-bottom="0in" style:contextual-spacing="false" fo:line-height="106%" fo:text-align="justify" style:justify-single-word="false" fo:text-indent="0in" style:auto-text-indent="false"/>
    </style:style>
    <style:style style:name="P120" style:family="paragraph" style:parent-style-name="Standard">
      <style:paragraph-properties fo:margin-left="3.298in" fo:margin-right="1.7146in" fo:margin-top="0in" fo:margin-bottom="0in" style:contextual-spacing="false" fo:line-height="106%" fo:text-align="justify" style:justify-single-word="false" fo:text-indent="0in" style:auto-text-indent="false"/>
    </style:style>
    <style:style style:name="P121" style:family="paragraph" style:parent-style-name="Standard">
      <style:paragraph-properties fo:margin-top="0.0055in" fo:margin-bottom="0in" style:contextual-spacing="false" fo:line-height="100%"/>
      <style:text-properties fo:font-size="6.5pt" style:font-size-asian="6.5pt"/>
    </style:style>
    <style:style style:name="P122" style:family="paragraph" style:parent-style-name="Standard">
      <style:paragraph-properties fo:margin-left="3.298in" fo:margin-right="1.7154in" fo:margin-top="0in" fo:margin-bottom="0in" style:contextual-spacing="false" fo:line-height="107%" fo:text-align="justify" style:justify-single-word="false" fo:text-indent="0in" style:auto-text-indent="false"/>
    </style:style>
    <style:style style:name="P123" style:family="paragraph" style:parent-style-name="Standard">
      <style:paragraph-properties fo:margin-top="0.0043in" fo:margin-bottom="0in" style:contextual-spacing="false" fo:line-height="100%"/>
      <style:text-properties fo:font-size="6.5pt" style:font-size-asian="6.5pt"/>
    </style:style>
    <style:style style:name="P124" style:family="paragraph" style:parent-style-name="Standard">
      <style:paragraph-properties fo:margin-left="3.2846in" fo:margin-right="0in" fo:margin-top="0in" fo:margin-bottom="0in" style:contextual-spacing="false" fo:text-align="left" style:justify-single-word="false" fo:text-indent="0in" style:auto-text-indent="false"/>
    </style:style>
    <style:style style:name="P125" style:family="paragraph" style:parent-style-name="Standard">
      <style:paragraph-properties fo:margin-top="0.0126in" fo:margin-bottom="0in" style:contextual-spacing="false" fo:line-height="100%"/>
      <style:text-properties fo:font-size="6.5pt" fo:font-weight="bold" style:font-size-asian="6.5pt" style:font-weight-asian="bold"/>
    </style:style>
    <style:style style:name="P126" style:family="paragraph" style:parent-style-name="Standard">
      <style:paragraph-properties fo:margin-left="1.5008in" fo:margin-right="1.7126in" fo:margin-top="0.0008in" fo:margin-bottom="0in" style:contextual-spacing="false" fo:line-height="106%" fo:text-align="justify" style:justify-single-word="false" fo:text-indent="0.4283in" style:auto-text-indent="false"/>
    </style:style>
    <style:style style:name="P127" style:family="paragraph" style:parent-style-name="Standard">
      <style:paragraph-properties fo:margin-top="0.0071in" fo:margin-bottom="0in" style:contextual-spacing="false" fo:line-height="100%"/>
      <style:text-properties fo:font-size="6.5pt" style:font-size-asian="6.5pt"/>
    </style:style>
    <style:style style:name="P128" style:family="paragraph" style:parent-style-name="Standard">
      <style:paragraph-properties fo:margin-left="1.9291in" fo:margin-right="0in" fo:margin-top="0in" fo:margin-bottom="0in" style:contextual-spacing="false" fo:text-align="left" style:justify-single-word="false" fo:text-indent="0in" style:auto-text-indent="false"/>
    </style:style>
    <style:style style:name="P129" style:family="paragraph" style:parent-style-name="Standard">
      <style:paragraph-properties fo:margin-top="0.0126in" fo:margin-bottom="0in" style:contextual-spacing="false" fo:line-height="100%"/>
      <style:text-properties fo:font-size="6.5pt" style:font-size-asian="6.5pt"/>
    </style:style>
    <style:style style:name="P130" style:family="paragraph" style:parent-style-name="List_20_Paragraph" style:list-style-name="WWNum2">
      <style:paragraph-properties fo:margin-left="2.0134in" fo:margin-right="0in" fo:margin-top="0in" fo:margin-bottom="0in" style:contextual-spacing="false" fo:line-height="100%" fo:text-align="left" style:justify-single-word="false" fo:text-indent="-0.0839in" style:auto-text-indent="false">
        <style:tab-stops>
          <style:tab-stop style:position="2.0134in"/>
        </style:tab-stops>
      </style:paragraph-properties>
    </style:style>
    <style:style style:name="P131" style:family="paragraph" style:parent-style-name="List_20_Paragraph" style:list-style-name="WWNum2">
      <style:paragraph-properties fo:margin-left="2.0646in" fo:margin-right="0in" fo:margin-top="0.0063in" fo:margin-bottom="0in" style:contextual-spacing="false" fo:line-height="100%" fo:text-align="left" style:justify-single-word="false" fo:text-indent="-0.1354in" style:auto-text-indent="false">
        <style:tab-stops>
          <style:tab-stop style:position="2.0646in"/>
        </style:tab-stops>
      </style:paragraph-properties>
    </style:style>
    <style:style style:name="P132" style:family="paragraph" style:parent-style-name="List_20_Paragraph" style:list-style-name="WWNum2">
      <style:paragraph-properties fo:margin-left="2.1161in" fo:margin-right="0in" fo:margin-top="0.0063in" fo:margin-bottom="0in" style:contextual-spacing="false" fo:line-height="100%" fo:text-align="left" style:justify-single-word="false" fo:text-indent="-0.1866in" style:auto-text-indent="false">
        <style:tab-stops>
          <style:tab-stop style:position="2.1161in"/>
        </style:tab-stops>
      </style:paragraph-properties>
    </style:style>
    <style:style style:name="P133" style:family="paragraph" style:parent-style-name="List_20_Paragraph" style:list-style-name="WWNum2">
      <style:paragraph-properties fo:margin-left="2.0854in" fo:margin-right="0in" fo:margin-top="0.0075in" fo:margin-bottom="0in" style:contextual-spacing="false" fo:line-height="100%" fo:text-align="left" style:justify-single-word="false" fo:text-indent="-0.1563in" style:auto-text-indent="false">
        <style:tab-stops>
          <style:tab-stop style:position="2.0854in"/>
        </style:tab-stops>
      </style:paragraph-properties>
    </style:style>
    <style:style style:name="P134" style:family="paragraph" style:parent-style-name="Standard">
      <style:paragraph-properties fo:margin-left="1.5in" fo:margin-right="1.7126in" fo:margin-top="0in" fo:margin-bottom="0in" style:contextual-spacing="false" fo:line-height="106%" fo:text-align="justify" style:justify-single-word="false" fo:text-indent="0.4283in" style:auto-text-indent="false"/>
    </style:style>
    <style:style style:name="P135" style:family="paragraph" style:parent-style-name="Standard">
      <style:paragraph-properties fo:margin-top="0.0055in" fo:margin-bottom="0in" style:contextual-spacing="false" fo:line-height="100%"/>
      <style:text-properties fo:font-size="1.5pt" style:font-size-asian="1.5pt"/>
    </style:style>
    <style:style style:name="P136" style:family="paragraph" style:parent-style-name="Standard" style:master-page-name="Converted8">
      <style:paragraph-properties fo:margin-top="0in" fo:margin-bottom="0in" style:contextual-spacing="false" fo:line-height="100%" style:page-number="auto"/>
      <style:text-properties fo:font-size="10pt" style:font-size-asian="10pt"/>
    </style:style>
    <style:style style:name="P137" style:family="paragraph" style:parent-style-name="Standard">
      <style:paragraph-properties fo:margin-top="0.0465in" fo:margin-bottom="0in" style:contextual-spacing="false" fo:line-height="100%"/>
      <style:text-properties fo:font-size="10pt" style:font-size-asian="10pt"/>
    </style:style>
    <style:style style:name="P138" style:family="paragraph" style:parent-style-name="Standard">
      <style:paragraph-properties fo:margin-left="1.1311in" fo:margin-right="0in" fo:line-height="0.0673in" fo:text-indent="0in" style:auto-text-indent="false"/>
    </style:style>
    <style:style style:name="P139" style:family="paragraph" style:parent-style-name="Standard">
      <style:paragraph-properties fo:margin-left="1.5217in" fo:margin-right="1.7339in" fo:margin-top="0.0181in" fo:margin-bottom="0in" style:contextual-spacing="false" fo:line-height="104%" fo:text-align="justify" style:justify-single-word="false" fo:text-indent="0.4244in" style:auto-text-indent="false"/>
    </style:style>
    <style:style style:name="P140" style:family="paragraph" style:parent-style-name="Standard">
      <style:paragraph-properties fo:margin-left="1.5217in" fo:margin-right="1.7366in" fo:margin-top="0.0866in" fo:margin-bottom="0in" style:contextual-spacing="false" fo:line-height="104%" fo:text-align="justify" style:justify-single-word="false" fo:text-indent="0.4244in" style:auto-text-indent="false"/>
    </style:style>
    <style:style style:name="P141" style:family="paragraph" style:parent-style-name="Standard">
      <style:paragraph-properties fo:margin-left="1.5217in" fo:margin-right="1.7374in" fo:margin-top="0.0874in" fo:margin-bottom="0in" style:contextual-spacing="false" fo:line-height="104%" fo:text-align="justify" style:justify-single-word="false" fo:text-indent="0.4244in" style:auto-text-indent="false"/>
    </style:style>
    <style:style style:name="P142" style:family="paragraph" style:parent-style-name="Standard">
      <style:paragraph-properties fo:margin-left="1.5217in" fo:margin-right="1.7354in" fo:margin-top="0.0866in" fo:margin-bottom="0in" style:contextual-spacing="false" fo:line-height="105%" fo:text-align="justify" style:justify-single-word="false" fo:text-indent="0.4244in" style:auto-text-indent="false"/>
    </style:style>
    <style:style style:name="P143" style:family="paragraph" style:parent-style-name="Standard">
      <style:paragraph-properties fo:margin-left="1.9457in" fo:margin-right="0in" fo:margin-top="0.0846in" fo:margin-bottom="0in" style:contextual-spacing="false" fo:text-align="left" style:justify-single-word="false" fo:text-indent="0in" style:auto-text-indent="false"/>
    </style:style>
    <style:style style:name="P144" style:family="paragraph" style:parent-style-name="List_20_Paragraph" style:list-style-name="WWNum3">
      <style:paragraph-properties fo:margin-left="2.0362in" fo:margin-right="0in" fo:margin-top="0.0909in" fo:margin-bottom="0in" style:contextual-spacing="false" fo:line-height="100%" fo:text-align="left" style:justify-single-word="false" fo:text-indent="-0.0902in" style:auto-text-indent="false">
        <style:tab-stops>
          <style:tab-stop style:position="2.0362in"/>
        </style:tab-stops>
      </style:paragraph-properties>
    </style:style>
    <style:style style:name="P145" style:family="paragraph" style:parent-style-name="List_20_Paragraph" style:list-style-name="WWNum3">
      <style:paragraph-properties fo:margin-left="2.0866in" fo:margin-right="0in" fo:margin-top="0.0043in" fo:margin-bottom="0in" style:contextual-spacing="false" fo:line-height="100%" fo:text-align="left" style:justify-single-word="false" fo:text-indent="-0.1409in" style:auto-text-indent="false">
        <style:tab-stops>
          <style:tab-stop style:position="2.0866in"/>
        </style:tab-stops>
      </style:paragraph-properties>
    </style:style>
    <style:style style:name="P146" style:family="paragraph" style:parent-style-name="List_20_Paragraph" style:list-style-name="WWNum3">
      <style:paragraph-properties fo:margin-left="2.1374in" fo:margin-right="0in" fo:margin-top="0.0047in" fo:margin-bottom="0in" style:contextual-spacing="false" fo:line-height="100%" fo:text-align="left" style:justify-single-word="false" fo:text-indent="-0.1917in" style:auto-text-indent="false">
        <style:tab-stops>
          <style:tab-stop style:position="2.1374in"/>
        </style:tab-stops>
      </style:paragraph-properties>
    </style:style>
    <style:style style:name="P147" style:family="paragraph" style:parent-style-name="List_20_Paragraph" style:list-style-name="WWNum3">
      <style:paragraph-properties fo:margin-left="2.1071in" fo:margin-right="0in" fo:margin-top="0.0055in" fo:margin-bottom="0in" style:contextual-spacing="false" fo:line-height="100%" fo:text-align="left" style:justify-single-word="false" fo:text-indent="-0.161in" style:auto-text-indent="false">
        <style:tab-stops>
          <style:tab-stop style:position="2.1071in"/>
        </style:tab-stops>
      </style:paragraph-properties>
    </style:style>
    <style:style style:name="P148" style:family="paragraph" style:parent-style-name="List_20_Paragraph" style:list-style-name="WWNum3">
      <style:paragraph-properties fo:margin-left="2.0563in" fo:margin-right="0in" fo:margin-top="0.0063in" fo:margin-bottom="0in" style:contextual-spacing="false" fo:line-height="100%" fo:text-align="left" style:justify-single-word="false" fo:text-indent="-0.1102in" style:auto-text-indent="false">
        <style:tab-stops>
          <style:tab-stop style:position="2.0563in"/>
        </style:tab-stops>
      </style:paragraph-properties>
    </style:style>
    <style:style style:name="P149" style:family="paragraph" style:parent-style-name="List_20_Paragraph" style:list-style-name="WWNum3">
      <style:paragraph-properties fo:margin-left="2.1591in" fo:margin-right="0in" fo:margin-top="0.0043in" fo:margin-bottom="0in" style:contextual-spacing="false" fo:line-height="100%" fo:text-align="left" style:justify-single-word="false" fo:text-indent="-0.2134in" style:auto-text-indent="false">
        <style:tab-stops>
          <style:tab-stop style:position="2.1591in"/>
        </style:tab-stops>
      </style:paragraph-properties>
    </style:style>
    <style:style style:name="P150" style:family="paragraph" style:parent-style-name="Standard">
      <style:paragraph-properties fo:margin-left="1.5217in" fo:margin-right="1.7366in" fo:margin-top="0.0898in" fo:margin-bottom="0in" style:contextual-spacing="false" fo:line-height="105%" fo:text-align="justify" style:justify-single-word="false" fo:text-indent="0.4244in" style:auto-text-indent="false"/>
    </style:style>
    <style:style style:name="P151" style:family="paragraph" style:parent-style-name="Standard">
      <style:paragraph-properties fo:margin-left="1.5217in" fo:margin-right="1.7362in" fo:margin-top="0.0862in" fo:margin-bottom="0in" style:contextual-spacing="false" fo:line-height="105%" fo:text-align="justify" style:justify-single-word="false" fo:text-indent="0.4244in" style:auto-text-indent="false"/>
    </style:style>
    <style:style style:name="P152" style:family="paragraph" style:parent-style-name="Standard">
      <style:paragraph-properties fo:margin-left="1.5217in" fo:margin-right="1.7382in" fo:margin-top="0.0827in" fo:margin-bottom="0in" style:contextual-spacing="false" fo:line-height="106%" fo:text-align="justify" style:justify-single-word="false" fo:text-indent="0.4244in" style:auto-text-indent="false"/>
    </style:style>
    <style:style style:name="P153" style:family="paragraph" style:parent-style-name="Standard">
      <style:paragraph-properties fo:margin-left="1.5217in" fo:margin-right="1.7382in" fo:margin-top="0.0839in" fo:margin-bottom="0in" style:contextual-spacing="false" fo:line-height="105%" fo:text-align="justify" style:justify-single-word="false" fo:text-indent="0.4244in" style:auto-text-indent="false"/>
    </style:style>
    <style:style style:name="P154" style:family="paragraph" style:parent-style-name="Standard">
      <style:paragraph-properties fo:margin-left="1.9457in" fo:margin-right="0in" fo:margin-top="0.0839in" fo:margin-bottom="0in" style:contextual-spacing="false" fo:text-align="left" style:justify-single-word="false" fo:text-indent="0in" style:auto-text-indent="false"/>
    </style:style>
    <style:style style:name="P155" style:family="paragraph" style:parent-style-name="Standard">
      <style:paragraph-properties fo:margin-left="1.9457in" fo:margin-right="0in" fo:margin-top="0.0898in" fo:margin-bottom="0in" style:contextual-spacing="false" fo:text-align="left" style:justify-single-word="false" fo:text-indent="0in" style:auto-text-indent="false"/>
    </style:style>
    <style:style style:name="P156" style:family="paragraph" style:parent-style-name="Standard">
      <style:paragraph-properties fo:margin-top="0.011in" fo:margin-bottom="0in" style:contextual-spacing="false" fo:line-height="100%"/>
      <style:text-properties fo:font-size="6.5pt" style:font-size-asian="6.5pt"/>
    </style:style>
    <style:style style:name="P157" style:family="paragraph" style:parent-style-name="Standard">
      <style:paragraph-properties fo:margin-left="1.3598in" fo:margin-right="1.5752in" fo:margin-top="0.0008in" fo:margin-bottom="0in" style:contextual-spacing="false" fo:text-align="center" style:justify-single-word="false" fo:text-indent="0in" style:auto-text-indent="false"/>
    </style:style>
    <style:style style:name="P158" style:family="paragraph" style:parent-style-name="Standard">
      <style:paragraph-properties fo:margin-top="0in" fo:margin-bottom="0in" style:contextual-spacing="false" fo:line-height="100%"/>
      <style:text-properties fo:font-size="6.5pt" style:font-size-asian="6.5pt"/>
    </style:style>
    <style:style style:name="P159" style:family="paragraph" style:parent-style-name="Standard">
      <style:paragraph-properties fo:margin-top="0.0701in" fo:margin-bottom="0in" style:contextual-spacing="false" fo:line-height="100%"/>
      <style:text-properties fo:font-size="6.5pt" style:font-size-asian="6.5pt"/>
    </style:style>
    <style:style style:name="P160" style:family="paragraph" style:parent-style-name="Standard">
      <style:paragraph-properties fo:margin-left="1.3598in" fo:margin-right="1.5728in" fo:margin-top="0in" fo:margin-bottom="0in" style:contextual-spacing="false" fo:text-align="center" style:justify-single-word="false" fo:text-indent="0in" style:auto-text-indent="false"/>
    </style:style>
    <style:style style:name="P161" style:family="paragraph" style:parent-style-name="Standard">
      <style:paragraph-properties fo:margin-left="1.3598in" fo:margin-right="1.5772in" fo:margin-top="0.0126in" fo:margin-bottom="0in" style:contextual-spacing="false" fo:text-align="center" style:justify-single-word="false" fo:text-indent="0in" style:auto-text-indent="false"/>
    </style:style>
    <style:style style:name="P162" style:family="paragraph" style:parent-style-name="Text_20_body" style:master-page-name="Converted9">
      <style:paragraph-properties style:page-number="10"/>
      <style:text-properties fo:font-size="9pt" fo:font-weight="bold" style:font-size-asian="9pt" style:font-weight-asian="bold"/>
    </style:style>
    <style:style style:name="P163" style:family="paragraph" style:parent-style-name="Text_20_body">
      <style:text-properties fo:font-size="9pt" fo:font-weight="bold" style:font-size-asian="9pt" style:font-weight-asian="bold"/>
    </style:style>
    <style:style style:name="P164" style:family="paragraph" style:parent-style-name="Text_20_body">
      <style:paragraph-properties fo:margin-top="0.1256in" fo:margin-bottom="0in" style:contextual-spacing="false"/>
      <style:text-properties fo:font-size="9pt" fo:font-weight="bold" style:font-size-asian="9pt" style:font-weight-asian="bold"/>
    </style:style>
    <style:style style:name="P165" style:family="paragraph" style:parent-style-name="Standard">
      <style:paragraph-properties fo:margin-left="1.3953in" fo:margin-right="0in" fo:margin-top="0in" fo:margin-bottom="0in" style:contextual-spacing="false" fo:text-align="left" style:justify-single-word="false" fo:text-indent="0in" style:auto-text-indent="false"/>
    </style:style>
    <style:style style:name="P166" style:family="paragraph" style:parent-style-name="Heading_20_7">
      <style:paragraph-properties fo:margin-left="3.4016in" fo:margin-right="1.7134in" fo:margin-top="0.1339in" fo:margin-bottom="0in" style:contextual-spacing="false" fo:line-height="99%" fo:text-align="justify" style:justify-single-word="false"/>
    </style:style>
    <style:style style:name="P167" style:family="paragraph" style:parent-style-name="Standard">
      <style:paragraph-properties fo:margin-left="3.4016in" fo:margin-right="0in" fo:margin-top="0.1311in" fo:margin-bottom="0in" style:contextual-spacing="false" fo:line-height="0.1339in" fo:text-align="justify" style:justify-single-word="false" fo:text-indent="0in" style:auto-text-indent="false"/>
    </style:style>
    <style:style style:name="P168" style:family="paragraph" style:parent-style-name="Text_20_body">
      <style:paragraph-properties fo:margin-left="3.4016in" fo:margin-right="1.7118in" fo:text-align="justify" style:justify-single-word="false"/>
    </style:style>
    <style:style style:name="P169" style:family="paragraph" style:parent-style-name="Heading_20_7">
      <style:paragraph-properties fo:margin-left="0in" fo:margin-right="0.4634in" fo:margin-top="0.1291in" fo:margin-bottom="0in" style:contextual-spacing="false"/>
      <style:text-properties fo:letter-spacing="-0.0016in"/>
    </style:style>
    <style:style style:name="P170" style:family="paragraph" style:parent-style-name="Text_20_body">
      <style:paragraph-properties fo:margin-left="1.3953in" fo:margin-right="1.7098in" fo:margin-top="0.1335in" fo:margin-bottom="0in" style:contextual-spacing="false" fo:line-height="99%" fo:text-align="justify" style:justify-single-word="false" fo:text-indent="0.6264in" style:auto-text-indent="false"/>
    </style:style>
    <style:style style:name="P171" style:family="paragraph" style:parent-style-name="Standard">
      <style:paragraph-properties fo:margin-top="0.0055in" fo:margin-bottom="0in" style:contextual-spacing="false" fo:line-height="100%"/>
      <style:text-properties fo:font-size="7.5pt" style:font-size-asian="7.5pt"/>
    </style:style>
    <style:style style:name="P172" style:family="paragraph" style:parent-style-name="Table_20_Paragraph">
      <style:paragraph-properties fo:margin-left="0.0043in" fo:margin-right="0in" fo:margin-top="0.0409in" fo:margin-bottom="0in" style:contextual-spacing="false" fo:text-align="center" style:justify-single-word="false"/>
    </style:style>
    <style:style style:name="P173" style:family="paragraph" style:parent-style-name="Table_20_Paragraph">
      <style:paragraph-properties fo:margin-left="0.55in" fo:margin-right="0in" fo:margin-top="0.0409in" fo:margin-bottom="0in" style:contextual-spacing="false"/>
    </style:style>
    <style:style style:name="P174" style:family="paragraph" style:parent-style-name="Table_20_Paragraph">
      <style:paragraph-properties fo:margin-left="0.0028in" fo:margin-right="0.002in" fo:margin-top="0.0409in" fo:margin-bottom="0in" style:contextual-spacing="false" fo:text-align="center" style:justify-single-word="false"/>
    </style:style>
    <style:style style:name="P175" style:family="paragraph" style:parent-style-name="Table_20_Paragraph">
      <style:paragraph-properties fo:margin-left="0.0008in" fo:margin-right="0.0016in" fo:margin-top="0.0409in" fo:margin-bottom="0in" style:contextual-spacing="false" fo:text-align="center" style:justify-single-word="false"/>
    </style:style>
    <style:style style:name="P176" style:family="paragraph" style:parent-style-name="Table_20_Paragraph">
      <style:paragraph-properties fo:margin-left="0.0547in" fo:margin-right="0in" fo:margin-top="0.0535in" fo:margin-bottom="0in" style:contextual-spacing="false"/>
    </style:style>
    <style:style style:name="P177" style:family="paragraph" style:parent-style-name="Table_20_Paragraph">
      <style:paragraph-properties fo:margin-left="0.0547in" fo:margin-right="0in" fo:line-height="0.1083in"/>
    </style:style>
    <style:style style:name="P178" style:family="paragraph" style:parent-style-name="Table_20_Paragraph">
      <style:paragraph-properties fo:margin-left="0.0028in" fo:margin-right="0in" fo:margin-top="0.0535in" fo:margin-bottom="0in" style:contextual-spacing="false" fo:text-align="center" style:justify-single-word="false"/>
    </style:style>
    <style:style style:name="P179" style:family="paragraph" style:parent-style-name="Table_20_Paragraph">
      <style:paragraph-properties fo:margin-left="0.0016in" fo:margin-right="0.0008in" fo:margin-top="0.0535in" fo:margin-bottom="0in" style:contextual-spacing="false" fo:text-align="center" style:justify-single-word="false"/>
    </style:style>
    <style:style style:name="P180" style:family="paragraph" style:parent-style-name="Text_20_body">
      <style:paragraph-properties fo:margin-left="2.022in" fo:margin-right="0in" fo:margin-top="0.1307in" fo:margin-bottom="0in" style:contextual-spacing="false"/>
    </style:style>
    <style:style style:name="P181" style:family="paragraph" style:parent-style-name="Standard">
      <style:paragraph-properties fo:margin-top="0.1299in" fo:margin-bottom="0in" style:contextual-spacing="false" fo:line-height="100%"/>
      <style:text-properties fo:font-size="8pt" style:font-size-asian="8pt"/>
    </style:style>
    <style:style style:name="P182" style:family="paragraph" style:parent-style-name="Text_20_body">
      <style:paragraph-properties fo:margin-left="0in" fo:margin-right="0.3272in" fo:text-align="center" style:justify-single-word="false"/>
    </style:style>
    <style:style style:name="P183" style:family="paragraph" style:parent-style-name="Standard">
      <style:paragraph-properties fo:margin-top="0in" fo:margin-bottom="0in" style:contextual-spacing="false" fo:line-height="100%"/>
      <style:text-properties fo:font-size="8pt" style:font-size-asian="8pt"/>
    </style:style>
    <style:style style:name="P184" style:family="paragraph" style:parent-style-name="Standard">
      <style:paragraph-properties fo:margin-top="0.1272in" fo:margin-bottom="0in" style:contextual-spacing="false" fo:line-height="100%"/>
      <style:text-properties fo:font-size="8pt" style:font-size-asian="8pt"/>
    </style:style>
    <style:style style:name="P185" style:family="paragraph" style:parent-style-name="Heading_20_7">
      <style:paragraph-properties fo:margin-left="0in" fo:margin-right="0.3272in" fo:line-height="0.1339in"/>
    </style:style>
    <style:style style:name="P186" style:family="paragraph" style:parent-style-name="Standard">
      <style:paragraph-properties fo:margin-left="0in" fo:margin-right="0.3264in" fo:margin-top="0in" fo:margin-bottom="0in" style:contextual-spacing="false" fo:line-height="0.1339in" fo:text-align="center" style:justify-single-word="false" fo:text-indent="0in" style:auto-text-indent="false"/>
    </style:style>
    <style:style style:name="P187" style:family="paragraph" style:parent-style-name="Standard" style:master-page-name="Converted10">
      <style:paragraph-properties fo:margin-top="0in" fo:margin-bottom="0in" style:contextual-spacing="false" fo:line-height="100%" style:page-number="auto"/>
      <style:text-properties fo:font-size="9.5pt" fo:font-weight="bold" style:font-size-asian="9.5pt" style:font-weight-asian="bold"/>
    </style:style>
    <style:style style:name="P188" style:family="paragraph" style:parent-style-name="Standard">
      <style:paragraph-properties fo:margin-top="0.139in" fo:margin-bottom="0in" style:contextual-spacing="false" fo:line-height="100%"/>
      <style:text-properties fo:font-size="9.5pt" fo:font-weight="bold" style:font-size-asian="9.5pt" style:font-weight-asian="bold"/>
    </style:style>
    <style:style style:name="P189" style:family="paragraph" style:parent-style-name="Standard">
      <style:paragraph-properties fo:margin-left="1.4102in" fo:margin-right="0in" fo:margin-top="0.0008in" fo:margin-bottom="0in" style:contextual-spacing="false" fo:text-align="left" style:justify-single-word="false" fo:text-indent="0in" style:auto-text-indent="false"/>
    </style:style>
    <style:style style:name="P190" style:family="paragraph" style:parent-style-name="Standard">
      <style:paragraph-properties fo:margin-top="0.0693in" fo:margin-bottom="0in" style:contextual-spacing="false" fo:line-height="100%"/>
      <style:text-properties fo:font-size="7.5pt" fo:font-weight="bold" style:font-size-asian="7.5pt" style:font-weight-asian="bold"/>
    </style:style>
    <style:style style:name="P191" style:family="paragraph" style:parent-style-name="Standard">
      <style:paragraph-properties fo:margin-left="3.022in" fo:margin-right="1.761in" fo:margin-top="0in" fo:margin-bottom="0in" style:contextual-spacing="false" fo:line-height="102%" fo:text-align="justify" style:justify-single-word="false" fo:text-indent="0in" style:auto-text-indent="false"/>
    </style:style>
    <style:style style:name="P192" style:family="paragraph" style:parent-style-name="Standard">
      <style:paragraph-properties fo:margin-left="3.022in" fo:margin-right="0in" fo:margin-top="0.0827in" fo:margin-bottom="0in" style:contextual-spacing="false" fo:text-align="justify" style:justify-single-word="false" fo:text-indent="0in" style:auto-text-indent="false"/>
    </style:style>
    <style:style style:name="P193" style:family="paragraph" style:parent-style-name="Text_20_body">
      <style:paragraph-properties fo:margin-left="3.022in" fo:margin-right="1.7634in" fo:margin-top="0.0008in" fo:margin-bottom="0in" style:contextual-spacing="false" fo:line-height="101%" fo:text-align="justify" style:justify-single-word="false" fo:text-indent="-0.0008in" style:auto-text-indent="false"/>
    </style:style>
    <style:style style:name="P194" style:family="paragraph" style:parent-style-name="Standard">
      <style:paragraph-properties fo:margin-top="0.0299in" fo:margin-bottom="0in" style:contextual-spacing="false" fo:line-height="100%"/>
      <style:text-properties fo:font-size="8pt" style:font-size-asian="8pt"/>
    </style:style>
    <style:style style:name="P195" style:family="paragraph" style:parent-style-name="Standard">
      <style:paragraph-properties fo:margin-left="0in" fo:margin-right="1.2366in" fo:margin-top="0in" fo:margin-bottom="0in" style:contextual-spacing="false" fo:text-align="center" style:justify-single-word="false" fo:text-indent="0in" style:auto-text-indent="false"/>
    </style:style>
    <style:style style:name="P196" style:family="paragraph" style:parent-style-name="Standard">
      <style:paragraph-properties fo:margin-top="0.0374in" fo:margin-bottom="0in" style:contextual-spacing="false" fo:line-height="100%"/>
      <style:text-properties fo:font-size="7.5pt" fo:font-weight="bold" style:font-size-asian="7.5pt" style:font-weight-asian="bold"/>
    </style:style>
    <style:style style:name="P197" style:family="paragraph" style:parent-style-name="Standard">
      <style:paragraph-properties fo:margin-left="1.4102in" fo:margin-right="1.7618in" fo:margin-top="0in" fo:margin-bottom="0in" style:contextual-spacing="false" fo:text-align="justify" style:justify-single-word="false" fo:text-indent="0.4028in" style:auto-text-indent="false"/>
    </style:style>
    <style:style style:name="P198" style:family="paragraph" style:parent-style-name="Standard">
      <style:paragraph-properties fo:margin-top="0.0047in" fo:margin-bottom="0in" style:contextual-spacing="false" fo:line-height="100%"/>
      <style:text-properties fo:font-size="8pt" style:font-size-asian="8pt"/>
    </style:style>
    <style:style style:name="P199" style:family="paragraph" style:parent-style-name="Text_20_body">
      <style:paragraph-properties fo:margin-left="1.4102in" fo:margin-right="1.761in" fo:text-align="justify" style:justify-single-word="false" fo:text-indent="0.4028in" style:auto-text-indent="false"/>
    </style:style>
    <style:style style:name="P200" style:family="paragraph" style:parent-style-name="Standard">
      <style:paragraph-properties fo:margin-top="0.0043in" fo:margin-bottom="0in" style:contextual-spacing="false" fo:line-height="100%"/>
      <style:text-properties fo:font-size="8pt" style:font-size-asian="8pt"/>
    </style:style>
    <style:style style:name="P201" style:family="paragraph" style:parent-style-name="Text_20_body">
      <style:paragraph-properties fo:margin-left="0in" fo:margin-right="0.3492in" fo:text-align="center" style:justify-single-word="false"/>
    </style:style>
    <style:style style:name="P202" style:family="paragraph" style:parent-style-name="Heading_20_7">
      <style:paragraph-properties fo:margin-left="0in" fo:margin-right="0.3543in"/>
    </style:style>
    <style:style style:name="P203" style:family="paragraph" style:parent-style-name="Heading_20_8">
      <style:paragraph-properties fo:margin-left="0in" fo:margin-right="0.352in" fo:margin-top="0.002in" fo:margin-bottom="0in" style:contextual-spacing="false"/>
    </style:style>
    <style:style style:name="P204" style:family="paragraph" style:parent-style-name="Standard" style:master-page-name="Converted11">
      <style:paragraph-properties fo:margin-top="0in" fo:margin-bottom="0in" style:contextual-spacing="false" fo:line-height="100%" style:page-number="auto"/>
      <style:text-properties fo:font-size="9pt" fo:font-weight="bold" style:font-size-asian="9pt" style:font-weight-asian="bold"/>
    </style:style>
    <style:style style:name="P205" style:family="paragraph" style:parent-style-name="Standard">
      <style:paragraph-properties fo:margin-top="0.05in" fo:margin-bottom="0in" style:contextual-spacing="false" fo:line-height="100%"/>
      <style:text-properties fo:font-size="9pt" fo:font-weight="bold" style:font-size-asian="9pt" style:font-weight-asian="bold"/>
    </style:style>
    <style:style style:name="P206" style:family="paragraph" style:parent-style-name="Standard">
      <style:paragraph-properties fo:margin-left="0in" fo:margin-right="0.5146in" fo:margin-top="0.0008in" fo:margin-bottom="0in" style:contextual-spacing="false" fo:text-align="center" style:justify-single-word="false" fo:text-indent="0in" style:auto-text-indent="false"/>
    </style:style>
    <style:style style:name="P207" style:family="paragraph" style:parent-style-name="Text_20_body">
      <style:paragraph-properties fo:margin-top="0.052in" fo:margin-bottom="0in" style:contextual-spacing="false"/>
      <style:text-properties style:font-name="Times New Roman" fo:font-size="9pt" style:font-size-asian="9pt"/>
    </style:style>
    <style:style style:name="P208" style:family="paragraph" style:parent-style-name="Standard">
      <style:paragraph-properties fo:margin-left="4.0398in" fo:margin-right="0in" fo:margin-top="0in" fo:margin-bottom="0in" style:contextual-spacing="false" fo:text-align="left" style:justify-single-word="false" fo:text-indent="0in" style:auto-text-indent="false"/>
    </style:style>
    <style:style style:name="P209" style:family="paragraph" style:parent-style-name="Text_20_body">
      <style:text-properties style:font-name="Times New Roman" fo:font-size="9pt" fo:font-style="italic" fo:font-weight="bold" style:font-size-asian="9pt" style:font-style-asian="italic" style:font-weight-asian="bold"/>
    </style:style>
    <style:style style:name="P210" style:family="paragraph" style:parent-style-name="Text_20_body">
      <style:paragraph-properties fo:margin-top="0.1307in" fo:margin-bottom="0in" style:contextual-spacing="false"/>
      <style:text-properties style:font-name="Times New Roman" fo:font-size="9pt" fo:font-style="italic" fo:font-weight="bold" style:font-size-asian="9pt" style:font-style-asian="italic" style:font-weight-asian="bold"/>
    </style:style>
    <style:style style:name="P211" style:family="paragraph" style:parent-style-name="Standard">
      <style:paragraph-properties fo:margin-left="0.9882in" fo:margin-right="1.5339in" fo:margin-top="0in" fo:margin-bottom="0in" style:contextual-spacing="false" fo:line-height="104%" fo:text-align="justify" style:justify-single-word="false" fo:text-indent="0in" style:auto-text-indent="false"/>
    </style:style>
    <style:style style:name="P212" style:family="paragraph" style:parent-style-name="Text_20_body">
      <style:text-properties style:font-name="Times New Roman" fo:font-size="9pt" fo:font-weight="bold" style:font-size-asian="9pt" style:font-weight-asian="bold"/>
    </style:style>
    <style:style style:name="P213" style:family="paragraph" style:parent-style-name="Text_20_body">
      <style:paragraph-properties fo:margin-top="0.0327in" fo:margin-bottom="0in" style:contextual-spacing="false"/>
      <style:text-properties style:font-name="Times New Roman" fo:font-size="9pt" fo:font-weight="bold" style:font-size-asian="9pt" style:font-weight-asian="bold"/>
    </style:style>
    <style:style style:name="P214" style:family="paragraph" style:parent-style-name="Standard">
      <style:paragraph-properties fo:margin-left="0.9882in" fo:margin-right="1.5346in" fo:margin-top="0in" fo:margin-bottom="0in" style:contextual-spacing="false" fo:line-height="104%" fo:text-align="justify" style:justify-single-word="false" fo:text-indent="0in" style:auto-text-indent="false"/>
    </style:style>
    <style:style style:name="P215" style:family="paragraph" style:parent-style-name="Text_20_body">
      <style:paragraph-properties fo:margin-top="0.0972in" fo:margin-bottom="0in" style:contextual-spacing="false"/>
      <style:text-properties style:font-name="Times New Roman" fo:font-size="9pt" fo:font-weight="bold" style:font-size-asian="9pt" style:font-weight-asian="bold"/>
    </style:style>
    <style:style style:name="P216" style:family="paragraph" style:parent-style-name="Text_20_body">
      <style:paragraph-properties fo:margin-top="0.0335in" fo:margin-bottom="0in" style:contextual-spacing="false"/>
      <style:text-properties style:font-name="Times New Roman" fo:font-size="9pt" fo:font-weight="bold" style:font-size-asian="9pt" style:font-weight-asian="bold"/>
    </style:style>
    <style:style style:name="P217" style:family="paragraph" style:parent-style-name="Standard">
      <style:paragraph-properties fo:margin-left="0.9882in" fo:margin-right="1.5354in" fo:margin-top="0in" fo:margin-bottom="0in" style:contextual-spacing="false" fo:text-align="justify" style:justify-single-word="false" fo:text-indent="0in" style:auto-text-indent="false"/>
    </style:style>
    <style:style style:name="P218" style:family="paragraph" style:parent-style-name="Text_20_body">
      <style:text-properties style:font-name="Times New Roman" fo:font-size="9pt" style:font-size-asian="9pt"/>
    </style:style>
    <style:style style:name="P219" style:family="paragraph" style:parent-style-name="Standard">
      <style:paragraph-properties fo:margin-left="0.9882in" fo:margin-right="1.5339in" fo:margin-top="0in" fo:margin-bottom="0in" style:contextual-spacing="false" fo:text-align="justify" style:justify-single-word="false" fo:text-indent="0in" style:auto-text-indent="false"/>
    </style:style>
    <style:style style:name="P220" style:family="paragraph" style:parent-style-name="Text_20_body">
      <style:paragraph-properties fo:margin-top="0.1429in" fo:margin-bottom="0in" style:contextual-spacing="false"/>
      <style:text-properties style:font-name="Times New Roman" fo:font-size="9pt" style:font-size-asian="9pt"/>
    </style:style>
    <style:style style:name="P221" style:family="paragraph" style:parent-style-name="Standard">
      <style:paragraph-properties fo:margin-left="0.9882in" fo:margin-right="0in" fo:margin-top="0.0008in" fo:margin-bottom="0in" style:contextual-spacing="false" fo:text-align="justify" style:justify-single-word="false" fo:text-indent="0in" style:auto-text-indent="false"/>
    </style:style>
    <style:style style:name="P222" style:family="paragraph" style:parent-style-name="Text_20_body">
      <style:paragraph-properties fo:margin-top="0.0575in" fo:margin-bottom="0in" style:contextual-spacing="false"/>
      <style:text-properties style:font-name="Times New Roman" fo:font-size="9pt" style:font-size-asian="9pt"/>
    </style:style>
    <style:style style:name="P223" style:family="paragraph" style:parent-style-name="Standard">
      <style:paragraph-properties fo:margin-left="0in" fo:margin-right="0.5244in" fo:margin-top="0in" fo:margin-bottom="0in" style:contextual-spacing="false" fo:text-align="center" style:justify-single-word="false" fo:text-indent="0in" style:auto-text-indent="false"/>
    </style:style>
    <style:style style:name="P224" style:family="paragraph" style:parent-style-name="Text_20_body">
      <style:text-properties style:font-name="Times New Roman" fo:font-size="10pt" style:font-size-asian="10pt"/>
    </style:style>
    <style:style style:name="P225" style:family="paragraph" style:parent-style-name="Text_20_body">
      <style:paragraph-properties fo:margin-top="0.0602in" fo:margin-bottom="0in" style:contextual-spacing="false"/>
      <style:text-properties style:font-name="Times New Roman" fo:font-size="10pt" style:font-size-asian="10pt"/>
    </style:style>
    <style:style style:name="P226" style:family="paragraph" style:parent-style-name="Standard">
      <style:paragraph-properties fo:margin-left="0in" fo:margin-right="0.5236in" fo:margin-top="0.0071in" fo:margin-bottom="0in" style:contextual-spacing="false" fo:text-align="center" style:justify-single-word="false" fo:text-indent="0in" style:auto-text-indent="false"/>
    </style:style>
    <style:style style:name="P227" style:family="paragraph" style:parent-style-name="Standard">
      <style:paragraph-properties fo:margin-left="0in" fo:margin-right="0.5244in" fo:margin-top="0.0008in" fo:margin-bottom="0in" style:contextual-spacing="false" fo:text-align="center" style:justify-single-word="false" fo:text-indent="0in" style:auto-text-indent="false"/>
    </style:style>
    <style:style style:name="P228" style:family="paragraph" style:parent-style-name="Text_20_body" style:master-page-name="Converted12">
      <style:paragraph-properties style:page-number="auto"/>
      <style:text-properties style:font-name="Times New Roman" fo:font-size="10pt" fo:font-weight="bold" style:font-size-asian="10pt" style:font-weight-asian="bold"/>
    </style:style>
    <style:style style:name="P229" style:family="paragraph" style:parent-style-name="Text_20_body">
      <style:paragraph-properties fo:margin-top="0.0839in" fo:margin-bottom="0in" style:contextual-spacing="false"/>
      <style:text-properties style:font-name="Times New Roman" fo:font-size="10pt" fo:font-weight="bold" style:font-size-asian="10pt" style:font-weight-asian="bold"/>
    </style:style>
    <style:style style:name="P230" style:family="paragraph" style:parent-style-name="Standard">
      <style:paragraph-properties fo:margin-left="1.0665in" fo:margin-right="0in" fo:line-height="100%" fo:text-indent="0in" style:auto-text-indent="false"/>
    </style:style>
    <style:style style:name="P231" style:family="paragraph" style:parent-style-name="Text_20_body">
      <style:paragraph-properties fo:margin-top="0.0047in" fo:margin-bottom="0in" style:contextual-spacing="false"/>
      <style:text-properties style:font-name="Times New Roman" fo:font-size="1.5pt" fo:font-weight="bold" style:font-size-asian="1.5pt" style:font-weight-asian="bold"/>
    </style:style>
    <style:style style:name="P232" style:family="paragraph" style:parent-style-name="Standard">
      <style:paragraph-properties fo:margin-left="2.5055in" fo:margin-right="0in" fo:line-height="0.1165in" fo:text-indent="0in" style:auto-text-indent="false"/>
    </style:style>
    <style:style style:name="P233" style:family="paragraph" style:parent-style-name="Text_20_body">
      <style:paragraph-properties fo:margin-top="0.002in" fo:margin-bottom="0in" style:contextual-spacing="false"/>
      <style:text-properties style:font-name="Times New Roman" fo:font-size="2pt" fo:font-weight="bold" style:font-size-asian="2pt" style:font-weight-asian="bold"/>
    </style:style>
    <style:style style:name="P234" style:family="paragraph" style:parent-style-name="Text_20_body">
      <style:paragraph-properties fo:margin-top="0.0035in" fo:margin-bottom="0in" style:contextual-spacing="false"/>
      <style:text-properties style:font-name="Times New Roman" fo:font-size="2pt" fo:font-weight="bold" style:font-size-asian="2pt" style:font-weight-asian="bold"/>
    </style:style>
    <style:style style:name="P235" style:family="paragraph" style:parent-style-name="Text_20_body">
      <style:paragraph-properties fo:margin-top="0.0028in" fo:margin-bottom="0in" style:contextual-spacing="false"/>
      <style:text-properties style:font-name="Times New Roman" fo:font-size="2pt" fo:font-weight="bold" style:font-size-asian="2pt" style:font-weight-asian="bold"/>
    </style:style>
    <style:style style:name="P236" style:family="paragraph" style:parent-style-name="Text_20_body">
      <style:text-properties style:font-name="Times New Roman" fo:font-size="2.5pt" fo:font-weight="bold" style:font-size-asian="2.5pt" style:font-weight-asian="bold"/>
    </style:style>
    <style:style style:name="P237" style:family="paragraph" style:parent-style-name="Text_20_body">
      <style:paragraph-properties fo:margin-top="0.0055in" fo:margin-bottom="0in" style:contextual-spacing="false"/>
      <style:text-properties style:font-name="Times New Roman" fo:font-size="2pt" fo:font-weight="bold" style:font-size-asian="2pt" style:font-weight-asian="bold"/>
    </style:style>
    <style:style style:name="P238" style:family="paragraph" style:parent-style-name="Text_20_body">
      <style:paragraph-properties fo:margin-top="0.0016in" fo:margin-bottom="0in" style:contextual-spacing="false"/>
      <style:text-properties style:font-name="Times New Roman" fo:font-size="2.5pt" fo:font-weight="bold" style:font-size-asian="2.5pt" style:font-weight-asian="bold"/>
    </style:style>
    <style:style style:name="P239" style:family="paragraph" style:parent-style-name="Text_20_body">
      <style:paragraph-properties fo:margin-top="0.0043in" fo:margin-bottom="0in" style:contextual-spacing="false"/>
      <style:text-properties style:font-name="Times New Roman" fo:font-size="2pt" fo:font-weight="bold" style:font-size-asian="2pt" style:font-weight-asian="bold"/>
    </style:style>
    <style:style style:name="P240" style:family="paragraph" style:parent-style-name="Text_20_body">
      <style:paragraph-properties fo:margin-top="0.0047in" fo:margin-bottom="0in" style:contextual-spacing="false"/>
      <style:text-properties style:font-name="Times New Roman" fo:font-size="2pt" fo:font-weight="bold" style:font-size-asian="2pt" style:font-weight-asian="bold"/>
    </style:style>
    <style:style style:name="P241" style:family="paragraph" style:parent-style-name="Text_20_body">
      <style:text-properties style:font-name="Times New Roman" fo:font-size="10pt" fo:font-weight="bold" style:font-size-asian="10pt" style:font-weight-asian="bold"/>
    </style:style>
    <style:style style:name="P242" style:family="paragraph" style:parent-style-name="Text_20_body">
      <style:paragraph-properties fo:margin-top="0.0472in" fo:margin-bottom="0in" style:contextual-spacing="false"/>
      <style:text-properties style:font-name="Times New Roman" fo:font-size="10pt" fo:font-weight="bold" style:font-size-asian="10pt" style:font-weight-asian="bold"/>
    </style:style>
    <style:style style:name="P243" style:family="paragraph" style:parent-style-name="Text_20_body" style:master-page-name="Converted13">
      <style:paragraph-properties fo:margin-top="0.1256in" fo:margin-bottom="0in" style:contextual-spacing="false" style:page-number="auto"/>
      <style:text-properties style:font-name="Times New Roman" fo:font-size="10pt" fo:font-weight="bold" style:font-size-asian="10pt" style:font-weight-asian="bold"/>
    </style:style>
    <style:style style:name="P244" style:family="paragraph" style:parent-style-name="Standard">
      <style:paragraph-properties fo:margin-left="1.0992in" fo:margin-right="0in" fo:line-height="0.0665in" fo:text-indent="0in" style:auto-text-indent="false"/>
    </style:style>
    <style:style style:name="P245" style:family="paragraph" style:parent-style-name="Standard">
      <style:paragraph-properties fo:margin-left="1.3366in" fo:margin-right="0in" fo:margin-top="0in" fo:margin-bottom="0in" style:contextual-spacing="false" fo:text-align="left" style:justify-single-word="false" fo:text-indent="0in" style:auto-text-indent="false"/>
    </style:style>
    <style:style style:name="P246" style:family="paragraph" style:parent-style-name="Standard">
      <style:paragraph-properties fo:margin-top="0.0035in" fo:margin-bottom="0in" style:contextual-spacing="false" fo:line-height="100%"/>
      <style:text-properties fo:font-size="7pt" fo:font-weight="bold" style:font-size-asian="7pt" style:font-weight-asian="bold"/>
    </style:style>
    <style:style style:name="P247" style:family="paragraph" style:parent-style-name="Standard">
      <style:paragraph-properties fo:margin-left="3.2598in" fo:margin-right="1.7307in" fo:margin-top="0in" fo:margin-bottom="0in" style:contextual-spacing="false" fo:line-height="102%" fo:text-align="justify" style:justify-single-word="false" fo:text-indent="0in" style:auto-text-indent="false"/>
    </style:style>
    <style:style style:name="P248" style:family="paragraph" style:parent-style-name="Standard">
      <style:paragraph-properties fo:margin-top="0.002in" fo:margin-bottom="0in" style:contextual-spacing="false" fo:line-height="100%"/>
      <style:text-properties fo:font-size="7pt" fo:font-weight="bold" style:font-size-asian="7pt" style:font-weight-asian="bold"/>
    </style:style>
    <style:style style:name="P249" style:family="paragraph" style:parent-style-name="Standard">
      <style:paragraph-properties fo:margin-left="3.2598in" fo:margin-right="0in" fo:margin-top="0in" fo:margin-bottom="0in" style:contextual-spacing="false" fo:text-align="left" style:justify-single-word="false" fo:text-indent="0in" style:auto-text-indent="false"/>
    </style:style>
    <style:style style:name="P250" style:family="paragraph" style:parent-style-name="Standard">
      <style:paragraph-properties fo:margin-left="3.2598in" fo:margin-right="1.7327in" fo:margin-top="0.002in" fo:margin-bottom="0in" style:contextual-spacing="false" fo:line-height="102%" fo:text-align="justify" style:justify-single-word="false" fo:text-indent="0in" style:auto-text-indent="false"/>
    </style:style>
    <style:style style:name="P251" style:family="paragraph" style:parent-style-name="Standard">
      <style:paragraph-properties fo:margin-top="0.0028in" fo:margin-bottom="0in" style:contextual-spacing="false" fo:line-height="100%"/>
      <style:text-properties fo:font-size="7pt" style:font-size-asian="7pt"/>
    </style:style>
    <style:style style:name="P252" style:family="paragraph" style:parent-style-name="Standard">
      <style:paragraph-properties fo:margin-left="1.3374in" fo:margin-right="1.7299in" fo:margin-top="0in" fo:margin-bottom="0in" style:contextual-spacing="false" fo:line-height="102%" fo:text-align="justify" style:justify-single-word="false" fo:text-indent="1.922in" style:auto-text-indent="false"/>
    </style:style>
    <style:style style:name="P253" style:family="paragraph" style:parent-style-name="Standard">
      <style:paragraph-properties fo:margin-top="0.002in" fo:margin-bottom="0in" style:contextual-spacing="false" fo:line-height="100%"/>
      <style:text-properties fo:font-size="7pt" style:font-size-asian="7pt"/>
    </style:style>
    <style:style style:name="P254" style:family="paragraph" style:parent-style-name="Standard">
      <style:paragraph-properties fo:margin-left="1.3374in" fo:margin-right="1.7319in" fo:margin-top="0.002in" fo:margin-bottom="0in" style:contextual-spacing="false" fo:line-height="102%" fo:text-align="justify" style:justify-single-word="false" fo:text-indent="0in" style:auto-text-indent="false"/>
    </style:style>
    <style:style style:name="P255" style:family="paragraph" style:parent-style-name="Standard">
      <style:paragraph-properties fo:margin-top="0.0016in" fo:margin-bottom="0in" style:contextual-spacing="false" fo:line-height="100%"/>
      <style:text-properties fo:font-size="7pt" style:font-size-asian="7pt"/>
    </style:style>
    <style:style style:name="P256" style:family="paragraph" style:parent-style-name="Standard">
      <style:paragraph-properties fo:margin-left="1.3374in" fo:margin-right="1.7307in" fo:margin-top="0.0008in" fo:margin-bottom="0in" style:contextual-spacing="false" fo:line-height="102%" fo:text-align="justify" style:justify-single-word="false" fo:text-indent="1.922in" style:auto-text-indent="false"/>
    </style:style>
    <style:style style:name="P257" style:family="paragraph" style:parent-style-name="Standard">
      <style:paragraph-properties fo:margin-left="3.2602in" fo:margin-right="0in" fo:margin-top="0in" fo:margin-bottom="0in" style:contextual-spacing="false" fo:text-align="left" style:justify-single-word="false" fo:text-indent="0in" style:auto-text-indent="false"/>
    </style:style>
    <style:style style:name="P258" style:family="paragraph" style:parent-style-name="Standard">
      <style:paragraph-properties fo:margin-left="1.3374in" fo:margin-right="1.7307in" fo:margin-top="0in" fo:margin-bottom="0in" style:contextual-spacing="false" fo:line-height="102%" fo:text-align="justify" style:justify-single-word="false" fo:text-indent="0in" style:auto-text-indent="false"/>
    </style:style>
    <style:style style:name="P259" style:family="paragraph" style:parent-style-name="Standard">
      <style:paragraph-properties fo:margin-left="0in" fo:margin-right="0.802in" fo:margin-top="0.0016in" fo:margin-bottom="0in" style:contextual-spacing="false" fo:text-align="center" style:justify-single-word="false" fo:text-indent="0in" style:auto-text-indent="false"/>
    </style:style>
    <style:style style:name="P260" style:family="paragraph" style:parent-style-name="Standard">
      <style:paragraph-properties fo:margin-top="0.0055in" fo:margin-bottom="0in" style:contextual-spacing="false" fo:line-height="100%"/>
      <style:text-properties fo:font-size="7pt" fo:font-weight="bold" style:font-size-asian="7pt" style:font-weight-asian="bold"/>
    </style:style>
    <style:style style:name="P261" style:family="paragraph" style:parent-style-name="Standard">
      <style:paragraph-properties fo:margin-left="1.3374in" fo:margin-right="1.7311in" fo:margin-top="0in" fo:margin-bottom="0in" style:contextual-spacing="false" fo:line-height="102%" fo:text-align="justify" style:justify-single-word="false" fo:text-indent="0.8134in" style:auto-text-indent="false"/>
    </style:style>
    <style:style style:name="P262" style:family="paragraph" style:parent-style-name="Standard">
      <style:paragraph-properties fo:margin-left="1.3374in" fo:margin-right="1.7335in" fo:margin-top="0in" fo:margin-bottom="0in" style:contextual-spacing="false" fo:line-height="102%" fo:text-align="justify" style:justify-single-word="false" fo:text-indent="0.8134in" style:auto-text-indent="false"/>
    </style:style>
    <style:style style:name="P263" style:family="paragraph" style:parent-style-name="Standard">
      <style:paragraph-properties fo:margin-left="0in" fo:margin-right="0.3937in" fo:margin-top="0in" fo:margin-bottom="0in" style:contextual-spacing="false" fo:text-align="center" style:justify-single-word="false" fo:text-indent="0in" style:auto-text-indent="false"/>
    </style:style>
    <style:style style:name="P264" style:family="paragraph" style:parent-style-name="Standard">
      <style:paragraph-properties fo:margin-top="0in" fo:margin-bottom="0in" style:contextual-spacing="false" fo:line-height="100%"/>
      <style:text-properties fo:font-size="7pt" style:font-size-asian="7pt"/>
    </style:style>
    <style:style style:name="P265" style:family="paragraph" style:parent-style-name="Standard">
      <style:paragraph-properties fo:margin-top="0.0071in" fo:margin-bottom="0in" style:contextual-spacing="false" fo:line-height="100%"/>
      <style:text-properties fo:font-size="7pt" style:font-size-asian="7pt"/>
    </style:style>
    <style:style style:name="P266" style:family="paragraph" style:parent-style-name="Standard">
      <style:paragraph-properties fo:margin-left="0in" fo:margin-right="0.3917in" fo:margin-top="0in" fo:margin-bottom="0in" style:contextual-spacing="false" fo:text-align="center" style:justify-single-word="false" fo:text-indent="0in" style:auto-text-indent="false"/>
    </style:style>
    <style:style style:name="P267" style:family="paragraph" style:parent-style-name="Standard">
      <style:paragraph-properties fo:margin-left="0in" fo:margin-right="0.3917in" fo:margin-top="0.002in" fo:margin-bottom="0in" style:contextual-spacing="false" fo:text-align="center" style:justify-single-word="false" fo:text-indent="0in" style:auto-text-indent="false"/>
    </style:style>
    <style:style style:name="P268" style:family="paragraph" style:parent-style-name="Standard" style:master-page-name="Converted14">
      <style:paragraph-properties fo:margin-top="0in" fo:margin-bottom="0in" style:contextual-spacing="false" fo:line-height="100%" style:page-number="auto"/>
      <style:text-properties fo:font-size="9pt" fo:font-weight="bold" style:font-size-asian="9pt" style:font-weight-asian="bold"/>
    </style:style>
    <style:style style:name="P269" style:family="paragraph" style:parent-style-name="Standard">
      <style:paragraph-properties fo:margin-top="0.0701in" fo:margin-bottom="0in" style:contextual-spacing="false" fo:line-height="100%"/>
      <style:text-properties fo:font-size="9pt" fo:font-weight="bold" style:font-size-asian="9pt" style:font-weight-asian="bold"/>
    </style:style>
    <style:style style:name="P270" style:family="paragraph" style:parent-style-name="Standard">
      <style:paragraph-properties fo:margin-left="1.4429in" fo:margin-right="0in" fo:margin-top="0in" fo:margin-bottom="0in" style:contextual-spacing="false" fo:text-align="left" style:justify-single-word="false" fo:text-indent="0in" style:auto-text-indent="false"/>
    </style:style>
    <style:style style:name="P271" style:family="paragraph" style:parent-style-name="Standard">
      <style:paragraph-properties fo:margin-top="0.0299in" fo:margin-bottom="0in" style:contextual-spacing="false" fo:line-height="100%"/>
      <style:text-properties fo:font-size="7.5pt" fo:font-weight="bold" style:font-size-asian="7.5pt" style:font-weight-asian="bold"/>
    </style:style>
    <style:style style:name="P272" style:family="paragraph" style:parent-style-name="Standard">
      <style:paragraph-properties fo:margin-left="3.5016in" fo:margin-right="1.8717in" fo:margin-top="0in" fo:margin-bottom="0in" style:contextual-spacing="false" fo:line-height="105%" fo:text-align="justify" style:justify-single-word="false" fo:text-indent="0in" style:auto-text-indent="false">
        <style:tab-stops>
          <style:tab-stop style:position="4.6453in"/>
          <style:tab-stop style:position="5.8339in"/>
        </style:tab-stops>
      </style:paragraph-properties>
    </style:style>
    <style:style style:name="P273" style:family="paragraph" style:parent-style-name="Standard">
      <style:paragraph-properties fo:margin-left="3.5016in" fo:margin-right="1.872in" fo:margin-top="0in" fo:margin-bottom="0in" style:contextual-spacing="false" fo:line-height="104%" fo:text-align="justify" style:justify-single-word="false" fo:text-indent="0in" style:auto-text-indent="false"/>
    </style:style>
    <style:style style:name="P274" style:family="paragraph" style:parent-style-name="Standard">
      <style:paragraph-properties fo:margin-top="0.0047in" fo:margin-bottom="0in" style:contextual-spacing="false" fo:line-height="100%"/>
      <style:text-properties fo:font-size="7.5pt" fo:font-weight="bold" style:font-size-asian="7.5pt" style:font-weight-asian="bold"/>
    </style:style>
    <style:style style:name="P275" style:family="paragraph" style:parent-style-name="Standard">
      <style:paragraph-properties fo:margin-left="3.5016in" fo:margin-right="1.8728in" fo:margin-top="0in" fo:margin-bottom="0in" style:contextual-spacing="false" fo:line-height="104%" fo:text-align="justify" style:justify-single-word="false" fo:text-indent="0in" style:auto-text-indent="false"/>
    </style:style>
    <style:style style:name="P276" style:family="paragraph" style:parent-style-name="Standard">
      <style:paragraph-properties fo:margin-top="0.0091in" fo:margin-bottom="0in" style:contextual-spacing="false" fo:line-height="100%"/>
      <style:text-properties fo:font-size="7.5pt" style:font-size-asian="7.5pt"/>
    </style:style>
    <style:style style:name="P277" style:family="paragraph" style:parent-style-name="Standard">
      <style:paragraph-properties fo:margin-left="0in" fo:margin-right="0.2626in" fo:margin-top="0in" fo:margin-bottom="0in" style:contextual-spacing="false" fo:text-align="center" style:justify-single-word="false" fo:text-indent="0in" style:auto-text-indent="false"/>
    </style:style>
    <style:style style:name="P278" style:family="paragraph" style:parent-style-name="Standard">
      <style:paragraph-properties fo:margin-top="0.0102in" fo:margin-bottom="0in" style:contextual-spacing="false" fo:line-height="100%"/>
      <style:text-properties fo:font-size="7.5pt" fo:font-weight="bold" style:font-size-asian="7.5pt" style:font-weight-asian="bold"/>
    </style:style>
    <style:style style:name="P279" style:family="paragraph" style:parent-style-name="Standard">
      <style:paragraph-properties fo:margin-left="1.4429in" fo:margin-right="1.872in" fo:margin-top="0in" fo:margin-bottom="0in" style:contextual-spacing="false" fo:line-height="105%" fo:text-align="justify" style:justify-single-word="false" fo:text-indent="0.7346in" style:auto-text-indent="false"/>
    </style:style>
    <style:style style:name="P280" style:family="paragraph" style:parent-style-name="Standard">
      <style:paragraph-properties fo:margin-left="1.4429in" fo:margin-right="1.8728in" fo:margin-top="0in" fo:margin-bottom="0in" style:contextual-spacing="false" fo:line-height="105%" fo:text-align="justify" style:justify-single-word="false" fo:text-indent="0in" style:auto-text-indent="false"/>
    </style:style>
    <style:style style:name="P281" style:family="paragraph" style:parent-style-name="Standard">
      <style:paragraph-properties fo:margin-left="1.4429in" fo:margin-right="1.8717in" fo:margin-top="0in" fo:margin-bottom="0in" style:contextual-spacing="false" fo:line-height="104%" fo:text-align="justify" style:justify-single-word="false" fo:text-indent="0.7346in" style:auto-text-indent="false"/>
    </style:style>
    <style:style style:name="P282" style:family="paragraph" style:parent-style-name="Standard">
      <style:paragraph-properties fo:margin-top="0.0071in" fo:margin-bottom="0in" style:contextual-spacing="false" fo:line-height="100%"/>
      <style:text-properties fo:font-size="7.5pt" style:font-size-asian="7.5pt"/>
    </style:style>
    <style:style style:name="P283" style:family="paragraph" style:parent-style-name="Standard">
      <style:paragraph-properties fo:margin-left="1.4429in" fo:margin-right="1.8744in" fo:margin-top="0in" fo:margin-bottom="0in" style:contextual-spacing="false" fo:line-height="104%" fo:text-align="justify" style:justify-single-word="false" fo:text-indent="0.7346in" style:auto-text-indent="false"/>
    </style:style>
    <style:style style:name="P284" style:family="paragraph" style:parent-style-name="Standard">
      <style:paragraph-properties fo:margin-left="0in" fo:margin-right="0.4299in" fo:margin-top="0in" fo:margin-bottom="0in" style:contextual-spacing="false" fo:text-align="center" style:justify-single-word="false" fo:text-indent="0in" style:auto-text-indent="false"/>
    </style:style>
    <style:style style:name="P285" style:family="paragraph" style:parent-style-name="Standard">
      <style:paragraph-properties fo:margin-top="0.0228in" fo:margin-bottom="0in" style:contextual-spacing="false" fo:line-height="100%"/>
      <style:text-properties fo:font-size="7.5pt" style:font-size-asian="7.5pt"/>
    </style:style>
    <style:style style:name="P286" style:family="paragraph" style:parent-style-name="Standard">
      <style:paragraph-properties fo:margin-left="0in" fo:margin-right="0.4307in" fo:margin-top="0in" fo:margin-bottom="0in" style:contextual-spacing="false" fo:text-align="center" style:justify-single-word="false" fo:text-indent="0in" style:auto-text-indent="false"/>
    </style:style>
    <style:style style:name="P287" style:family="paragraph" style:parent-style-name="Standard">
      <style:paragraph-properties fo:margin-left="0in" fo:margin-right="0.4307in" fo:margin-top="0.0063in" fo:margin-bottom="0in" style:contextual-spacing="false" fo:text-align="center" style:justify-single-word="false" fo:text-indent="0in" style:auto-text-indent="false"/>
    </style:style>
    <style:style style:name="P288" style:family="paragraph" style:parent-style-name="Standard">
      <style:paragraph-properties fo:margin-top="0.0992in" fo:margin-bottom="0in" style:contextual-spacing="false" fo:line-height="100%"/>
      <style:text-properties fo:font-size="10pt" fo:font-weight="bold" style:font-size-asian="10pt" style:font-weight-asian="bold"/>
    </style:style>
    <style:style style:name="P289" style:family="paragraph" style:parent-style-name="Standard" style:master-page-name="Converted15">
      <style:paragraph-properties fo:margin-top="0in" fo:margin-bottom="0in" style:contextual-spacing="false" fo:line-height="100%" style:page-number="auto"/>
      <style:text-properties fo:font-size="9.5pt" fo:font-weight="bold" style:font-size-asian="9.5pt" style:font-weight-asian="bold"/>
    </style:style>
    <style:style style:name="P290" style:family="paragraph" style:parent-style-name="Standard">
      <style:paragraph-properties fo:margin-top="0in" fo:margin-bottom="0in" style:contextual-spacing="false" fo:line-height="100%"/>
      <style:text-properties fo:font-size="9.5pt" fo:font-weight="bold" style:font-size-asian="9.5pt" style:font-weight-asian="bold"/>
    </style:style>
    <style:style style:name="P291" style:family="paragraph" style:parent-style-name="Standard">
      <style:paragraph-properties fo:margin-top="0.0217in" fo:margin-bottom="0in" style:contextual-spacing="false" fo:line-height="100%"/>
      <style:text-properties fo:font-size="9.5pt" fo:font-weight="bold" style:font-size-asian="9.5pt" style:font-weight-asian="bold"/>
    </style:style>
    <style:style style:name="P292" style:family="paragraph" style:parent-style-name="Standard">
      <style:paragraph-properties fo:margin-left="1.0484in" fo:margin-right="0in" fo:margin-top="0.0008in" fo:margin-bottom="0in" style:contextual-spacing="false" fo:text-align="left" style:justify-single-word="false" fo:text-indent="0in" style:auto-text-indent="false"/>
    </style:style>
    <style:style style:name="P293" style:family="paragraph" style:parent-style-name="Standard">
      <style:paragraph-properties fo:margin-top="0in" fo:margin-bottom="0in" style:contextual-spacing="false" fo:line-height="100%"/>
      <style:text-properties fo:font-size="8pt" fo:font-weight="bold" style:font-size-asian="8pt" style:font-weight-asian="bold"/>
    </style:style>
    <style:style style:name="P294" style:family="paragraph" style:parent-style-name="Standard">
      <style:paragraph-properties fo:margin-top="0.0047in" fo:margin-bottom="0in" style:contextual-spacing="false" fo:line-height="100%"/>
      <style:text-properties fo:font-size="8pt" fo:font-weight="bold" style:font-size-asian="8pt" style:font-weight-asian="bold"/>
    </style:style>
    <style:style style:name="P295" style:family="paragraph" style:parent-style-name="Heading_20_7">
      <style:paragraph-properties fo:margin-left="2.9665in" fo:margin-right="0in" fo:text-align="left" style:justify-single-word="false"/>
    </style:style>
    <style:style style:name="P296" style:family="paragraph" style:parent-style-name="Text_20_body">
      <style:paragraph-properties fo:margin-left="2.9665in" fo:margin-right="1.6972in" fo:margin-top="0.002in" fo:margin-bottom="0in" style:contextual-spacing="false"/>
    </style:style>
    <style:style style:name="P297" style:family="paragraph" style:parent-style-name="Heading_20_7">
      <style:paragraph-properties fo:margin-left="2.9665in" fo:margin-right="0in" fo:text-align="left" style:justify-single-word="false"/>
      <style:text-properties fo:letter-spacing="-0.0016in"/>
    </style:style>
    <style:style style:name="P298" style:family="paragraph" style:parent-style-name="Standard">
      <style:paragraph-properties fo:margin-top="0.0283in" fo:margin-bottom="0in" style:contextual-spacing="false" fo:line-height="100%"/>
      <style:text-properties fo:font-size="8pt" fo:font-weight="bold" style:font-size-asian="8pt" style:font-weight-asian="bold"/>
    </style:style>
    <style:style style:name="P299" style:family="paragraph" style:parent-style-name="Text_20_body">
      <style:paragraph-properties fo:margin-left="1.048in" fo:margin-right="1.5752in" fo:margin-top="0.0008in" fo:margin-bottom="0.0402in" style:contextual-spacing="false" fo:line-height="101%" fo:text-align="justify" style:justify-single-word="false" fo:text-indent="0.6728in" style:auto-text-indent="false"/>
    </style:style>
    <style:style style:name="P300" style:family="paragraph" style:parent-style-name="Table_20_Paragraph">
      <style:paragraph-properties fo:margin-left="0.0016in" fo:margin-right="0in" fo:margin-top="0.0311in" fo:margin-bottom="0in" style:contextual-spacing="false" fo:text-align="center" style:justify-single-word="false"/>
    </style:style>
    <style:style style:name="P301" style:family="paragraph" style:parent-style-name="Table_20_Paragraph">
      <style:paragraph-properties fo:margin-left="0.5173in" fo:margin-right="0in" fo:margin-top="0.0311in" fo:margin-bottom="0in" style:contextual-spacing="false"/>
    </style:style>
    <style:style style:name="P302" style:family="paragraph" style:parent-style-name="Table_20_Paragraph">
      <style:paragraph-properties fo:margin-left="0.011in" fo:margin-right="0.0071in" fo:margin-top="0.0311in" fo:margin-bottom="0in" style:contextual-spacing="false" fo:text-align="center" style:justify-single-word="false"/>
    </style:style>
    <style:style style:name="P303" style:family="paragraph" style:parent-style-name="Table_20_Paragraph">
      <style:paragraph-properties fo:margin-left="0.0071in" fo:margin-right="0.0071in" fo:margin-top="0.0311in" fo:margin-bottom="0in" style:contextual-spacing="false" fo:text-align="center" style:justify-single-word="false"/>
    </style:style>
    <style:style style:name="P304" style:family="paragraph" style:parent-style-name="Table_20_Paragraph">
      <style:paragraph-properties fo:margin-left="0.0063in" fo:margin-right="0.0063in" fo:margin-top="0.0311in" fo:margin-bottom="0in" style:contextual-spacing="false" fo:text-align="center" style:justify-single-word="false"/>
    </style:style>
    <style:style style:name="P305" style:family="paragraph" style:parent-style-name="Table_20_Paragraph">
      <style:paragraph-properties fo:margin-left="0.0772in" fo:margin-right="0in" fo:margin-top="0.0319in" fo:margin-bottom="0in" style:contextual-spacing="false"/>
    </style:style>
    <style:style style:name="P306" style:family="paragraph" style:parent-style-name="Table_20_Paragraph">
      <style:paragraph-properties fo:margin-left="0.011in" fo:margin-right="0in" fo:margin-top="0.0319in" fo:margin-bottom="0in" style:contextual-spacing="false" fo:text-align="center" style:justify-single-word="false"/>
    </style:style>
    <style:style style:name="P307" style:family="paragraph" style:parent-style-name="Table_20_Paragraph">
      <style:paragraph-properties fo:margin-left="0.0071in" fo:margin-right="0in" fo:margin-top="0.0335in" fo:margin-bottom="0in" style:contextual-spacing="false" fo:text-align="center" style:justify-single-word="false"/>
    </style:style>
    <style:style style:name="P308" style:family="paragraph" style:parent-style-name="Table_20_Paragraph">
      <style:paragraph-properties fo:margin-left="0.0508in" fo:margin-right="0in" fo:line-height="0.0917in" fo:text-indent="0.1972in" style:auto-text-indent="false"/>
    </style:style>
    <style:style style:name="P309" style:family="paragraph" style:parent-style-name="Standard">
      <style:paragraph-properties fo:margin-top="0.0138in" fo:margin-bottom="0in" style:contextual-spacing="false" fo:line-height="100%"/>
      <style:text-properties fo:font-size="8pt" style:font-size-asian="8pt"/>
    </style:style>
    <style:style style:name="P310" style:family="paragraph" style:parent-style-name="Text_20_body">
      <style:paragraph-properties fo:margin-left="1.0484in" fo:margin-right="1.5744in" fo:margin-top="0.0008in" fo:margin-bottom="0in" style:contextual-spacing="false" fo:line-height="101%" fo:text-align="justify" style:justify-single-word="false" fo:text-indent="0.6728in" style:auto-text-indent="false"/>
    </style:style>
    <style:style style:name="P311" style:family="paragraph" style:parent-style-name="Standard">
      <style:paragraph-properties fo:margin-top="0.0075in" fo:margin-bottom="0in" style:contextual-spacing="false" fo:line-height="100%"/>
      <style:text-properties fo:font-size="3.5pt" style:font-size-asian="3.5pt"/>
    </style:style>
    <style:style style:name="P312" style:family="paragraph" style:parent-style-name="Table_20_Paragraph">
      <style:paragraph-properties fo:margin-left="0.0016in" fo:margin-right="0in" fo:margin-top="0.0327in" fo:margin-bottom="0in" style:contextual-spacing="false" fo:text-align="center" style:justify-single-word="false"/>
    </style:style>
    <style:style style:name="P313" style:family="paragraph" style:parent-style-name="Table_20_Paragraph">
      <style:paragraph-properties fo:margin-left="0.5173in" fo:margin-right="0in" fo:margin-top="0.0327in" fo:margin-bottom="0in" style:contextual-spacing="false"/>
    </style:style>
    <style:style style:name="P314" style:family="paragraph" style:parent-style-name="Table_20_Paragraph">
      <style:paragraph-properties fo:margin-left="0.011in" fo:margin-right="0.0071in" fo:margin-top="0.0327in" fo:margin-bottom="0in" style:contextual-spacing="false" fo:text-align="center" style:justify-single-word="false"/>
    </style:style>
    <style:style style:name="P315" style:family="paragraph" style:parent-style-name="Table_20_Paragraph">
      <style:paragraph-properties fo:margin-left="0.0071in" fo:margin-right="0.0071in" fo:margin-top="0.0327in" fo:margin-bottom="0in" style:contextual-spacing="false" fo:text-align="center" style:justify-single-word="false"/>
    </style:style>
    <style:style style:name="P316" style:family="paragraph" style:parent-style-name="Table_20_Paragraph">
      <style:paragraph-properties fo:margin-left="0.0063in" fo:margin-right="0.0055in" fo:margin-top="0.0366in" fo:margin-bottom="0in" style:contextual-spacing="false" fo:text-align="center" style:justify-single-word="false"/>
    </style:style>
    <style:style style:name="P317" style:family="paragraph" style:parent-style-name="Table_20_Paragraph">
      <style:paragraph-properties fo:margin-left="0.0772in" fo:margin-right="0in" fo:margin-top="0.0173in" fo:margin-bottom="0in" style:contextual-spacing="false"/>
    </style:style>
    <style:style style:name="P318" style:family="paragraph" style:parent-style-name="Table_20_Paragraph">
      <style:paragraph-properties fo:margin-left="0.011in" fo:margin-right="0.0016in" fo:margin-top="0.0173in" fo:margin-bottom="0in" style:contextual-spacing="false" fo:text-align="center" style:justify-single-word="false"/>
    </style:style>
    <style:style style:name="P319" style:family="paragraph" style:parent-style-name="Table_20_Paragraph">
      <style:paragraph-properties fo:margin-left="0.0071in" fo:margin-right="0in" fo:margin-top="0.0189in" fo:margin-bottom="0in" style:contextual-spacing="false" fo:text-align="center" style:justify-single-word="false"/>
    </style:style>
    <style:style style:name="P320" style:family="paragraph" style:parent-style-name="Table_20_Paragraph">
      <style:paragraph-properties fo:margin-left="0.0063in" fo:margin-right="0in" fo:margin-top="0.0189in" fo:margin-bottom="0in" style:contextual-spacing="false" fo:text-align="center" style:justify-single-word="false"/>
    </style:style>
    <style:style style:name="P321" style:family="paragraph" style:parent-style-name="Standard">
      <style:paragraph-properties fo:margin-top="0.0028in" fo:margin-bottom="0in" style:contextual-spacing="false" fo:line-height="100%"/>
      <style:text-properties fo:font-size="8pt" style:font-size-asian="8pt"/>
    </style:style>
    <style:style style:name="P322" style:family="paragraph" style:parent-style-name="Text_20_body">
      <style:paragraph-properties fo:margin-left="1.7217in" fo:margin-right="0in"/>
    </style:style>
    <style:style style:name="P323" style:family="paragraph" style:parent-style-name="Text_20_body">
      <style:paragraph-properties fo:margin-left="0in" fo:margin-right="0.6728in" fo:text-align="center" style:justify-single-word="false"/>
    </style:style>
    <style:style style:name="P324" style:family="paragraph" style:parent-style-name="Standard">
      <style:paragraph-properties fo:margin-top="0.0071in" fo:margin-bottom="0in" style:contextual-spacing="false" fo:line-height="100%"/>
      <style:text-properties fo:font-size="8pt" style:font-size-asian="8pt"/>
    </style:style>
    <style:style style:name="P325" style:family="paragraph" style:parent-style-name="Heading_20_7">
      <style:paragraph-properties fo:margin-left="0in" fo:margin-right="0.6756in"/>
    </style:style>
    <style:style style:name="P326" style:family="paragraph" style:parent-style-name="Heading_20_8">
      <style:paragraph-properties fo:margin-left="0in" fo:margin-right="0.6736in" fo:margin-top="0.0016in" fo:margin-bottom="0in" style:contextual-spacing="false"/>
    </style:style>
    <style:style style:name="P327" style:family="paragraph" style:parent-style-name="Standard">
      <style:paragraph-properties fo:margin-top="0in" fo:margin-bottom="0in" style:contextual-spacing="false" fo:line-height="100%"/>
      <style:text-properties fo:font-size="10pt" fo:font-weight="bold" style:font-size-asian="10pt" style:font-weight-asian="bold"/>
    </style:style>
    <style:style style:name="P328" style:family="paragraph" style:parent-style-name="Standard">
      <style:paragraph-properties fo:margin-top="0.0846in" fo:margin-bottom="0in" style:contextual-spacing="false" fo:line-height="100%"/>
      <style:text-properties fo:font-size="10pt" fo:font-weight="bold" style:font-size-asian="10pt" style:font-weight-asian="bold"/>
    </style:style>
    <style:style style:name="P329" style:family="paragraph" style:parent-style-name="Standard" style:master-page-name="Converted16">
      <style:paragraph-properties fo:margin-top="0in" fo:margin-bottom="0in" style:contextual-spacing="false" fo:line-height="100%" style:page-number="auto"/>
      <style:text-properties fo:font-size="9.5pt" fo:font-weight="bold" style:font-size-asian="9.5pt" style:font-weight-asian="bold"/>
    </style:style>
    <style:style style:name="P330" style:family="paragraph" style:parent-style-name="Standard">
      <style:paragraph-properties fo:margin-top="0.0799in" fo:margin-bottom="0in" style:contextual-spacing="false" fo:line-height="100%"/>
      <style:text-properties fo:font-size="9.5pt" fo:font-weight="bold" style:font-size-asian="9.5pt" style:font-weight-asian="bold"/>
    </style:style>
    <style:style style:name="P331" style:family="paragraph" style:parent-style-name="Standard">
      <style:paragraph-properties fo:margin-left="0in" fo:margin-right="0.5189in" fo:margin-top="0in" fo:margin-bottom="0in" style:contextual-spacing="false" fo:text-align="center" style:justify-single-word="false" fo:text-indent="0in" style:auto-text-indent="false"/>
    </style:style>
    <style:style style:name="P332" style:family="paragraph" style:parent-style-name="Text_20_body">
      <style:paragraph-properties fo:margin-top="0.0484in" fo:margin-bottom="0in" style:contextual-spacing="false"/>
      <style:text-properties style:font-name="Times New Roman" fo:font-size="9.5pt" style:font-size-asian="9.5pt"/>
    </style:style>
    <style:style style:name="P333" style:family="paragraph" style:parent-style-name="Standard">
      <style:paragraph-properties fo:margin-left="4.05in" fo:margin-right="0in" fo:margin-top="0in" fo:margin-bottom="0in" style:contextual-spacing="false" fo:text-align="left" style:justify-single-word="false" fo:text-indent="0in" style:auto-text-indent="false"/>
    </style:style>
    <style:style style:name="P334" style:family="paragraph" style:parent-style-name="Text_20_body">
      <style:text-properties style:font-name="Times New Roman" fo:font-size="9.5pt" fo:font-style="italic" fo:font-weight="bold" style:font-size-asian="9.5pt" style:font-style-asian="italic" style:font-weight-asian="bold"/>
    </style:style>
    <style:style style:name="P335" style:family="paragraph" style:parent-style-name="Text_20_body">
      <style:paragraph-properties fo:margin-top="0.1445in" fo:margin-bottom="0in" style:contextual-spacing="false"/>
      <style:text-properties style:font-name="Times New Roman" fo:font-size="9.5pt" fo:font-style="italic" fo:font-weight="bold" style:font-size-asian="9.5pt" style:font-style-asian="italic" style:font-weight-asian="bold"/>
    </style:style>
    <style:style style:name="P336" style:family="paragraph" style:parent-style-name="Standard">
      <style:paragraph-properties fo:margin-left="0.8909in" fo:margin-right="1.4417in" fo:margin-top="0in" fo:margin-bottom="0in" style:contextual-spacing="false" fo:line-height="102%" fo:text-align="justify" style:justify-single-word="false" fo:text-indent="0in" style:auto-text-indent="false"/>
    </style:style>
    <style:style style:name="P337" style:family="paragraph" style:parent-style-name="Text_20_body">
      <style:text-properties style:font-name="Times New Roman" fo:font-size="9.5pt" fo:font-weight="bold" style:font-size-asian="9.5pt" style:font-weight-asian="bold"/>
    </style:style>
    <style:style style:name="P338" style:family="paragraph" style:parent-style-name="Text_20_body">
      <style:paragraph-properties fo:margin-top="0.1134in" fo:margin-bottom="0in" style:contextual-spacing="false"/>
      <style:text-properties style:font-name="Times New Roman" fo:font-size="9.5pt" fo:font-weight="bold" style:font-size-asian="9.5pt" style:font-weight-asian="bold"/>
    </style:style>
    <style:style style:name="P339" style:family="paragraph" style:parent-style-name="Standard">
      <style:paragraph-properties fo:margin-left="0.8909in" fo:margin-right="1.4425in" fo:margin-top="0in" fo:margin-bottom="0in" style:contextual-spacing="false" fo:line-height="102%" fo:text-align="justify" style:justify-single-word="false" fo:text-indent="0in" style:auto-text-indent="false"/>
    </style:style>
    <style:style style:name="P340" style:family="paragraph" style:parent-style-name="Text_20_body">
      <style:paragraph-properties fo:margin-top="0.0283in" fo:margin-bottom="0in" style:contextual-spacing="false"/>
      <style:text-properties style:font-name="Times New Roman" fo:font-size="9.5pt" fo:font-weight="bold" style:font-size-asian="9.5pt" style:font-weight-asian="bold"/>
    </style:style>
    <style:style style:name="P341" style:family="paragraph" style:parent-style-name="Standard">
      <style:paragraph-properties fo:margin-left="0.8909in" fo:margin-right="0in" fo:margin-top="0in" fo:margin-bottom="0in" style:contextual-spacing="false" fo:text-align="left" style:justify-single-word="false" fo:text-indent="0in" style:auto-text-indent="false"/>
    </style:style>
    <style:style style:name="P342" style:family="paragraph" style:parent-style-name="Text_20_body">
      <style:paragraph-properties fo:margin-top="0.0272in" fo:margin-bottom="0in" style:contextual-spacing="false"/>
      <style:text-properties style:font-name="Times New Roman" fo:font-size="9.5pt" fo:font-weight="bold" style:font-size-asian="9.5pt" style:font-weight-asian="bold"/>
    </style:style>
    <style:style style:name="P343" style:family="paragraph" style:parent-style-name="Standard">
      <style:paragraph-properties fo:margin-left="0.8909in" fo:margin-right="1.4429in" fo:margin-top="0in" fo:margin-bottom="0in" style:contextual-spacing="false" fo:line-height="99%" fo:text-align="justify" style:justify-single-word="false" fo:text-indent="0in" style:auto-text-indent="false"/>
    </style:style>
    <style:style style:name="P344" style:family="paragraph" style:parent-style-name="Text_20_body">
      <style:text-properties style:font-name="Times New Roman" fo:font-size="9.5pt" style:font-size-asian="9.5pt"/>
    </style:style>
    <style:style style:name="P345" style:family="paragraph" style:parent-style-name="Text_20_body">
      <style:paragraph-properties fo:margin-top="0.139in" fo:margin-bottom="0in" style:contextual-spacing="false"/>
      <style:text-properties style:font-name="Times New Roman" fo:font-size="9.5pt" style:font-size-asian="9.5pt"/>
    </style:style>
    <style:style style:name="P346" style:family="paragraph" style:parent-style-name="Standard">
      <style:paragraph-properties fo:margin-left="0.8909in" fo:margin-right="1.4425in" fo:margin-top="0in" fo:margin-bottom="0in" style:contextual-spacing="false" fo:line-height="99%" fo:text-align="justify" style:justify-single-word="false" fo:text-indent="0in" style:auto-text-indent="false"/>
    </style:style>
    <style:style style:name="P347" style:family="paragraph" style:parent-style-name="Text_20_body">
      <style:paragraph-properties fo:margin-top="0.1374in" fo:margin-bottom="0in" style:contextual-spacing="false"/>
      <style:text-properties style:font-name="Times New Roman" fo:font-size="9.5pt" style:font-size-asian="9.5pt"/>
    </style:style>
    <style:style style:name="P348" style:family="paragraph" style:parent-style-name="Standard">
      <style:paragraph-properties fo:margin-left="0.8909in" fo:margin-right="0in" fo:margin-top="0in" fo:margin-bottom="0in" style:contextual-spacing="false" fo:text-align="justify" style:justify-single-word="false" fo:text-indent="0in" style:auto-text-indent="false"/>
    </style:style>
    <style:style style:name="P349" style:family="paragraph" style:parent-style-name="Text_20_body">
      <style:paragraph-properties fo:margin-top="0.0571in" fo:margin-bottom="0in" style:contextual-spacing="false"/>
      <style:text-properties style:font-name="Times New Roman" fo:font-size="9.5pt" style:font-size-asian="9.5pt"/>
    </style:style>
    <style:style style:name="P350" style:family="paragraph" style:parent-style-name="Standard">
      <style:paragraph-properties fo:margin-left="0in" fo:margin-right="0.5291in" fo:margin-top="0in" fo:margin-bottom="0in" style:contextual-spacing="false" fo:text-align="center" style:justify-single-word="false" fo:text-indent="0in" style:auto-text-indent="false"/>
    </style:style>
    <style:style style:name="P351" style:family="paragraph" style:parent-style-name="Text_20_body">
      <style:paragraph-properties fo:margin-top="0.0807in" fo:margin-bottom="0in" style:contextual-spacing="false"/>
      <style:text-properties style:font-name="Times New Roman" fo:font-size="10pt" style:font-size-asian="10pt"/>
    </style:style>
    <style:style style:name="P352" style:family="paragraph" style:parent-style-name="Standard">
      <style:paragraph-properties fo:margin-left="0in" fo:margin-right="0.5283in" fo:margin-top="0.0102in" fo:margin-bottom="0in" style:contextual-spacing="false" fo:text-align="center" style:justify-single-word="false" fo:text-indent="0in" style:auto-text-indent="false"/>
    </style:style>
    <style:style style:name="P353" style:family="paragraph" style:parent-style-name="Standard">
      <style:paragraph-properties fo:margin-left="0in" fo:margin-right="0.5291in" fo:margin-top="0.0047in" fo:margin-bottom="0in" style:contextual-spacing="false" fo:text-align="center" style:justify-single-word="false" fo:text-indent="0in" style:auto-text-indent="false"/>
    </style:style>
    <style:style style:name="P354" style:family="paragraph" style:parent-style-name="Text_20_body" style:master-page-name="Converted17">
      <style:paragraph-properties style:page-number="auto"/>
      <style:text-properties style:font-name="Times New Roman" fo:font-size="10pt" fo:font-weight="bold" style:font-size-asian="10pt" style:font-weight-asian="bold"/>
    </style:style>
    <style:style style:name="P355" style:family="paragraph" style:parent-style-name="Text_20_body">
      <style:paragraph-properties fo:margin-top="0.0425in" fo:margin-bottom="0.0008in" style:contextual-spacing="false"/>
      <style:text-properties style:font-name="Times New Roman" fo:font-size="10pt" fo:font-weight="bold" style:font-size-asian="10pt" style:font-weight-asian="bold"/>
    </style:style>
    <style:style style:name="P356" style:family="paragraph" style:parent-style-name="Standard">
      <style:paragraph-properties fo:margin-left="1.152in" fo:margin-right="0in" fo:line-height="100%" fo:text-indent="0in" style:auto-text-indent="false"/>
    </style:style>
    <style:style style:name="P357" style:family="paragraph" style:parent-style-name="Standard">
      <style:paragraph-properties fo:margin-left="2.5453in" fo:margin-right="0in" fo:line-height="0.1118in" fo:text-indent="0in" style:auto-text-indent="false"/>
    </style:style>
    <style:style style:name="P358" style:family="paragraph" style:parent-style-name="Text_20_body">
      <style:paragraph-properties fo:margin-top="0.0008in" fo:margin-bottom="0in" style:contextual-spacing="false"/>
      <style:text-properties style:font-name="Times New Roman" fo:font-size="2pt" fo:font-weight="bold" style:font-size-asian="2pt" style:font-weight-asian="bold"/>
    </style:style>
    <style:style style:name="P359" style:family="paragraph" style:parent-style-name="Standard">
      <style:paragraph-properties fo:margin-left="1.1717in" fo:margin-right="0in" fo:line-height="0.0862in" fo:text-indent="0in" style:auto-text-indent="false"/>
    </style:style>
    <style:style style:name="P360" style:family="paragraph" style:parent-style-name="Text_20_body">
      <style:paragraph-properties fo:margin-top="0.0063in" fo:margin-bottom="0in" style:contextual-spacing="false"/>
      <style:text-properties style:font-name="Times New Roman" fo:font-size="2pt" fo:font-weight="bold" style:font-size-asian="2pt" style:font-weight-asian="bold"/>
    </style:style>
    <style:style style:name="P361" style:family="paragraph" style:parent-style-name="Text_20_body">
      <style:paragraph-properties fo:margin-top="0.0016in" fo:margin-bottom="0in" style:contextual-spacing="false"/>
      <style:text-properties style:font-name="Times New Roman" fo:font-size="2pt" fo:font-weight="bold" style:font-size-asian="2pt" style:font-weight-asian="bold"/>
    </style:style>
    <style:style style:name="P362" style:family="paragraph" style:parent-style-name="Standard">
      <style:paragraph-properties fo:margin-left="1.1736in" fo:margin-right="0in" fo:line-height="0.0756in" fo:text-indent="0in" style:auto-text-indent="false"/>
    </style:style>
    <style:style style:name="P363" style:family="paragraph" style:parent-style-name="Text_20_body">
      <style:paragraph-properties fo:margin-top="0.0071in" fo:margin-bottom="0in" style:contextual-spacing="false"/>
      <style:text-properties style:font-name="Times New Roman" fo:font-size="1.5pt" fo:font-weight="bold" style:font-size-asian="1.5pt" style:font-weight-asian="bold"/>
    </style:style>
    <style:style style:name="P364" style:family="paragraph" style:parent-style-name="Text_20_body">
      <style:paragraph-properties fo:margin-top="0.0071in" fo:margin-bottom="0in" style:contextual-spacing="false"/>
      <style:text-properties style:font-name="Times New Roman" fo:font-size="2pt" fo:font-weight="bold" style:font-size-asian="2pt" style:font-weight-asian="bold"/>
    </style:style>
    <style:style style:name="P365" style:family="paragraph" style:parent-style-name="Text_20_body">
      <style:paragraph-properties fo:margin-top="0.0311in" fo:margin-bottom="0in" style:contextual-spacing="false"/>
      <style:text-properties style:font-name="Times New Roman" fo:font-size="10pt" fo:font-weight="bold" style:font-size-asian="10pt" style:font-weight-asian="bold"/>
    </style:style>
    <style:style style:name="P366" style:family="paragraph" style:parent-style-name="Text_20_body" style:master-page-name="Converted18">
      <style:paragraph-properties fo:margin-top="0.1264in" fo:margin-bottom="0in" style:contextual-spacing="false" style:page-number="auto"/>
      <style:text-properties style:font-name="Times New Roman" fo:font-size="11pt" fo:font-weight="bold" style:font-size-asian="11pt" style:font-weight-asian="bold"/>
    </style:style>
    <style:style style:name="P367" style:family="paragraph" style:parent-style-name="Heading_20_2">
      <style:paragraph-properties fo:margin-left="2.2555in" fo:margin-right="0in" fo:line-height="100%"/>
    </style:style>
    <style:style style:name="P368" style:family="paragraph" style:parent-style-name="Text_20_body">
      <style:text-properties style:font-name="Source Sans Pro" fo:font-size="11pt" fo:font-weight="bold" style:font-size-asian="11pt" style:font-weight-asian="bold"/>
    </style:style>
    <style:style style:name="P369" style:family="paragraph" style:parent-style-name="Text_20_body">
      <style:paragraph-properties fo:margin-top="0.0835in" fo:margin-bottom="0in" style:contextual-spacing="false"/>
      <style:text-properties style:font-name="Source Sans Pro" fo:font-size="11pt" fo:font-weight="bold" style:font-size-asian="11pt" style:font-weight-asian="bold"/>
    </style:style>
    <style:style style:name="P370" style:family="paragraph" style:parent-style-name="Standard">
      <style:paragraph-properties fo:margin-left="1.589in" fo:margin-right="0in" fo:margin-top="0in" fo:margin-bottom="0in" style:contextual-spacing="false" fo:text-align="left" style:justify-single-word="false" fo:text-indent="0in" style:auto-text-indent="false"/>
    </style:style>
    <style:style style:name="P371" style:family="paragraph" style:parent-style-name="Standard">
      <style:paragraph-properties fo:margin-top="0in" fo:margin-bottom="0in" style:contextual-spacing="false" fo:line-height="100%"/>
      <style:text-properties fo:font-size="8.5pt" fo:font-weight="bold" style:font-size-asian="8.5pt" style:font-weight-asian="bold"/>
    </style:style>
    <style:style style:name="P372" style:family="paragraph" style:parent-style-name="Heading_20_5">
      <style:paragraph-properties fo:margin-left="3.2575in" fo:margin-right="2.1063in" fo:text-align="justify" style:justify-single-word="false"/>
    </style:style>
    <style:style style:name="P373" style:family="paragraph" style:parent-style-name="Standard">
      <style:paragraph-properties fo:margin-left="3.2602in" fo:margin-right="0in" fo:margin-top="0in" fo:margin-bottom="0in" style:contextual-spacing="false" fo:text-align="justify" style:justify-single-word="false" fo:text-indent="0in" style:auto-text-indent="false"/>
    </style:style>
    <style:style style:name="P374" style:family="paragraph" style:parent-style-name="Standard">
      <style:paragraph-properties fo:margin-left="3.2602in" fo:margin-right="2.1071in" fo:margin-top="0in" fo:margin-bottom="0in" style:contextual-spacing="false" fo:text-align="justify" style:justify-single-word="false" fo:text-indent="-0.0008in" style:auto-text-indent="false"/>
    </style:style>
    <style:style style:name="P375" style:family="paragraph" style:parent-style-name="Heading_20_5">
      <style:paragraph-properties fo:margin-left="0in" fo:margin-right="0.7016in" fo:margin-top="0.1354in" fo:margin-bottom="0in" style:contextual-spacing="false"/>
      <style:text-properties fo:letter-spacing="-0.0016in"/>
    </style:style>
    <style:style style:name="P376" style:family="paragraph" style:parent-style-name="Standard">
      <style:paragraph-properties fo:margin-left="1.5898in" fo:margin-right="2.1063in" fo:margin-top="0in" fo:margin-bottom="0in" style:contextual-spacing="false" fo:text-align="justify" style:justify-single-word="false" fo:text-indent="1.6709in" style:auto-text-indent="false"/>
    </style:style>
    <style:style style:name="P377" style:family="paragraph" style:parent-style-name="Standard">
      <style:paragraph-properties fo:margin-top="0.0283in" fo:margin-bottom="0in" style:contextual-spacing="false" fo:line-height="100%"/>
      <style:text-properties fo:font-size="8.5pt" style:font-size-asian="8.5pt"/>
    </style:style>
    <style:style style:name="P378" style:family="paragraph" style:parent-style-name="Standard">
      <style:paragraph-properties fo:margin-left="1.5898in" fo:margin-right="0in" fo:margin-top="0in" fo:margin-bottom="0in" style:contextual-spacing="false" fo:text-align="left" style:justify-single-word="false" fo:text-indent="0in" style:auto-text-indent="false"/>
    </style:style>
    <style:style style:name="P379" style:family="paragraph" style:parent-style-name="Standard">
      <style:paragraph-properties fo:margin-top="0in" fo:margin-bottom="0in" style:contextual-spacing="false" fo:line-height="100%"/>
      <style:text-properties fo:font-size="8.5pt" style:font-size-asian="8.5pt"/>
    </style:style>
    <style:style style:name="P380" style:family="paragraph" style:parent-style-name="Heading_20_5">
      <style:paragraph-properties fo:margin-left="0in" fo:margin-right="0.5154in"/>
    </style:style>
    <style:style style:name="P381" style:family="paragraph" style:parent-style-name="Standard">
      <style:paragraph-properties fo:margin-left="0in" fo:margin-right="0.5161in" fo:margin-top="0in" fo:margin-bottom="0in" style:contextual-spacing="false" fo:text-align="center" style:justify-single-word="false" fo:text-indent="0in" style:auto-text-indent="false"/>
    </style:style>
    <style:style style:name="P382" style:family="paragraph" style:parent-style-name="Standard" style:master-page-name="Converted19">
      <style:paragraph-properties fo:margin-top="0in" fo:margin-bottom="0in" style:contextual-spacing="false" fo:line-height="100%" style:page-number="auto"/>
      <style:text-properties fo:font-size="8.5pt" fo:font-weight="bold" style:font-size-asian="8.5pt" style:font-weight-asian="bold"/>
    </style:style>
    <style:style style:name="P383" style:family="paragraph" style:parent-style-name="Standard">
      <style:paragraph-properties fo:margin-top="0.0583in" fo:margin-bottom="0in" style:contextual-spacing="false" fo:line-height="100%"/>
      <style:text-properties fo:font-size="8.5pt" fo:font-weight="bold" style:font-size-asian="8.5pt" style:font-weight-asian="bold"/>
    </style:style>
    <style:style style:name="P384" style:family="paragraph" style:parent-style-name="Standard">
      <style:paragraph-properties fo:margin-left="1.5165in" fo:margin-right="0in" fo:margin-top="0in" fo:margin-bottom="0in" style:contextual-spacing="false" fo:text-align="left" style:justify-single-word="false" fo:text-indent="0in" style:auto-text-indent="false"/>
    </style:style>
    <style:style style:name="P385" style:family="paragraph" style:parent-style-name="Standard">
      <style:paragraph-properties fo:margin-top="0.0028in" fo:margin-bottom="0in" style:contextual-spacing="false" fo:line-height="100%"/>
      <style:text-properties fo:font-size="8.5pt" fo:font-weight="bold" style:font-size-asian="8.5pt" style:font-weight-asian="bold"/>
    </style:style>
    <style:style style:name="P386" style:family="paragraph" style:parent-style-name="Heading_20_5">
      <style:paragraph-properties fo:margin-left="3.2043in" fo:margin-right="2.0811in" fo:line-height="101%" fo:text-align="left" style:justify-single-word="false">
        <style:tab-stops>
          <style:tab-stop style:position="3.9283in"/>
          <style:tab-stop style:position="4.5862in"/>
          <style:tab-stop style:position="5.611in"/>
        </style:tab-stops>
      </style:paragraph-properties>
    </style:style>
    <style:style style:name="P387" style:family="paragraph" style:parent-style-name="Standard">
      <style:paragraph-properties fo:margin-top="0.0016in" fo:margin-bottom="0in" style:contextual-spacing="false" fo:line-height="100%"/>
      <style:text-properties fo:font-size="8.5pt" fo:font-weight="bold" style:font-size-asian="8.5pt" style:font-weight-asian="bold"/>
    </style:style>
    <style:style style:name="P388" style:family="paragraph" style:parent-style-name="Standard">
      <style:paragraph-properties fo:margin-left="3.2043in" fo:margin-right="0in" fo:margin-top="0in" fo:margin-bottom="0in" style:contextual-spacing="false" fo:text-align="justify" style:justify-single-word="false" fo:text-indent="0in" style:auto-text-indent="false"/>
    </style:style>
    <style:style style:name="P389" style:family="paragraph" style:parent-style-name="Standard">
      <style:paragraph-properties fo:margin-left="3.2043in" fo:margin-right="1.998in" fo:margin-top="0.0016in" fo:margin-bottom="0in" style:contextual-spacing="false" fo:line-height="101%" fo:text-align="justify" style:justify-single-word="false" fo:text-indent="0in" style:auto-text-indent="false"/>
    </style:style>
    <style:style style:name="P390" style:family="paragraph" style:parent-style-name="Heading_20_5">
      <style:paragraph-properties fo:margin-left="3.2047in" fo:margin-right="0in" fo:margin-top="0.1374in" fo:margin-bottom="0in" style:contextual-spacing="false" fo:text-align="left" style:justify-single-word="false"/>
      <style:text-properties fo:letter-spacing="-0.0016in"/>
    </style:style>
    <style:style style:name="P391" style:family="paragraph" style:parent-style-name="Standard">
      <style:paragraph-properties fo:margin-top="0.002in" fo:margin-bottom="0in" style:contextual-spacing="false" fo:line-height="100%"/>
      <style:text-properties fo:font-size="8.5pt" fo:font-weight="bold" style:font-size-asian="8.5pt" style:font-weight-asian="bold"/>
    </style:style>
    <style:style style:name="P392" style:family="paragraph" style:parent-style-name="Standard">
      <style:paragraph-properties fo:margin-left="1.5165in" fo:margin-right="1.9709in" fo:margin-top="0.0008in" fo:margin-bottom="0in" style:contextual-spacing="false" fo:line-height="101%" fo:text-align="justify" style:justify-single-word="false" fo:text-indent="1.6882in" style:auto-text-indent="false"/>
    </style:style>
    <style:style style:name="P393" style:family="paragraph" style:parent-style-name="Standard">
      <style:paragraph-properties fo:margin-top="0.0008in" fo:margin-bottom="0.0008in" style:contextual-spacing="false" fo:line-height="100%"/>
      <style:text-properties fo:font-size="8pt" style:font-size-asian="8pt"/>
    </style:style>
    <style:style style:name="P394" style:family="paragraph" style:parent-style-name="Table_20_Paragraph">
      <style:paragraph-properties fo:margin-top="0.022in" fo:margin-bottom="0in" style:contextual-spacing="false"/>
      <style:text-properties fo:font-size="5pt" style:font-size-asian="5pt"/>
    </style:style>
    <style:style style:name="P395" style:family="paragraph" style:parent-style-name="Table_20_Paragraph">
      <style:paragraph-properties fo:margin-left="0.0681in" fo:margin-right="0.0626in" fo:text-align="center" style:justify-single-word="false"/>
    </style:style>
    <style:style style:name="P396" style:family="paragraph" style:parent-style-name="Table_20_Paragraph">
      <style:paragraph-properties fo:margin-left="0.0217in" fo:margin-right="0.0138in" fo:text-align="center" style:justify-single-word="false"/>
    </style:style>
    <style:style style:name="P397" style:family="paragraph" style:parent-style-name="Table_20_Paragraph">
      <style:paragraph-properties fo:margin-left="0.0445in" fo:margin-right="0.0134in" fo:text-align="center" style:justify-single-word="false"/>
    </style:style>
    <style:style style:name="P398" style:family="paragraph" style:parent-style-name="Table_20_Paragraph">
      <style:paragraph-properties fo:margin-left="0.0209in" fo:margin-right="0.0134in" fo:text-align="center" style:justify-single-word="false"/>
    </style:style>
    <style:style style:name="P399" style:family="paragraph" style:parent-style-name="Table_20_Paragraph">
      <style:paragraph-properties fo:margin-left="0.0201in" fo:margin-right="0.0134in" fo:text-align="center" style:justify-single-word="false"/>
    </style:style>
    <style:style style:name="P400" style:family="paragraph" style:parent-style-name="Table_20_Paragraph">
      <style:paragraph-properties fo:margin-left="0.0626in" fo:margin-right="0.0299in" fo:margin-top="0.0646in" fo:margin-bottom="0in" style:contextual-spacing="false" fo:text-indent="0.0409in" style:auto-text-indent="false"/>
    </style:style>
    <style:style style:name="P401" style:family="paragraph" style:parent-style-name="Table_20_Paragraph">
      <style:paragraph-properties fo:margin-left="0.1425in" fo:margin-right="0.0299in" fo:margin-top="0.0646in" fo:margin-bottom="0in" style:contextual-spacing="false" fo:text-indent="-0.0984in" style:auto-text-indent="false"/>
    </style:style>
    <style:style style:name="P402" style:family="paragraph" style:parent-style-name="Table_20_Paragraph">
      <style:paragraph-properties fo:margin-left="0.0209in" fo:margin-right="0.0146in" fo:text-align="center" style:justify-single-word="false"/>
    </style:style>
    <style:style style:name="P403" style:family="paragraph" style:parent-style-name="Table_20_Paragraph">
      <style:paragraph-properties fo:margin-left="0.048in" fo:margin-right="0.0626in" fo:margin-top="0.0626in" fo:margin-bottom="0in" style:contextual-spacing="false" fo:line-height="107%" fo:text-align="center" style:justify-single-word="false"/>
    </style:style>
    <style:style style:name="P404" style:family="paragraph" style:parent-style-name="Table_20_Paragraph">
      <style:text-properties fo:font-size="4pt" style:font-size-asian="4pt"/>
    </style:style>
    <style:style style:name="P405" style:family="paragraph" style:parent-style-name="Table_20_Paragraph">
      <style:paragraph-properties fo:margin-left="0.0075in" fo:margin-right="0.0217in" fo:text-align="center" style:justify-single-word="false"/>
    </style:style>
    <style:style style:name="P406" style:family="paragraph" style:parent-style-name="Table_20_Paragraph">
      <style:paragraph-properties fo:margin-left="0.0311in" fo:margin-right="0.0445in" fo:text-align="center" style:justify-single-word="false"/>
    </style:style>
    <style:style style:name="P407" style:family="paragraph" style:parent-style-name="Table_20_Paragraph">
      <style:paragraph-properties fo:margin-left="0.0075in" fo:margin-right="0.0209in" fo:text-align="center" style:justify-single-word="false"/>
    </style:style>
    <style:style style:name="P408" style:family="paragraph" style:parent-style-name="Table_20_Paragraph">
      <style:paragraph-properties fo:margin-left="0in" fo:margin-right="0.0134in" fo:text-align="center" style:justify-single-word="false"/>
    </style:style>
    <style:style style:name="P409" style:family="paragraph" style:parent-style-name="Table_20_Paragraph">
      <style:paragraph-properties fo:margin-top="0.0311in" fo:margin-bottom="0in" style:contextual-spacing="false"/>
      <style:text-properties fo:font-size="4pt" style:font-size-asian="4pt"/>
    </style:style>
    <style:style style:name="P410" style:family="paragraph" style:parent-style-name="Table_20_Paragraph">
      <style:paragraph-properties fo:margin-left="0.0354in" fo:margin-right="0in"/>
    </style:style>
    <style:style style:name="P411" style:family="paragraph" style:parent-style-name="Table_20_Paragraph">
      <style:paragraph-properties fo:margin-left="0.0634in" fo:margin-right="0in" fo:margin-top="0.0047in" fo:margin-bottom="0in" style:contextual-spacing="false"/>
    </style:style>
    <style:style style:name="P412" style:family="paragraph" style:parent-style-name="Table_20_Paragraph">
      <style:paragraph-properties fo:margin-left="0.0346in" fo:margin-right="0.0492in" fo:line-height="107%" fo:text-indent="0.0382in" style:auto-text-indent="false"/>
    </style:style>
    <style:style style:name="P413" style:family="paragraph" style:parent-style-name="Table_20_Paragraph">
      <style:paragraph-properties fo:margin-left="0.0063in" fo:margin-right="0.0209in" fo:text-align="center" style:justify-single-word="false"/>
    </style:style>
    <style:style style:name="P414" style:family="paragraph" style:parent-style-name="Standard">
      <style:paragraph-properties fo:margin-left="3.2043in" fo:margin-right="0in" fo:margin-top="0.1362in" fo:margin-bottom="0in" style:contextual-spacing="false" fo:text-align="left" style:justify-single-word="false" fo:text-indent="0in" style:auto-text-indent="false"/>
    </style:style>
    <style:style style:name="P415" style:family="paragraph" style:parent-style-name="Standard">
      <style:paragraph-properties fo:margin-left="1.5165in" fo:margin-right="0in" fo:margin-top="0.0016in" fo:margin-bottom="0in" style:contextual-spacing="false" fo:text-align="left" style:justify-single-word="false" fo:text-indent="0in" style:auto-text-indent="false"/>
    </style:style>
    <style:style style:name="P416" style:family="paragraph" style:parent-style-name="Standard">
      <style:paragraph-properties fo:margin-top="0.1398in" fo:margin-bottom="0in" style:contextual-spacing="false" fo:line-height="100%"/>
      <style:text-properties fo:font-size="8.5pt" style:font-size-asian="8.5pt"/>
    </style:style>
    <style:style style:name="P417" style:family="paragraph" style:parent-style-name="Standard">
      <style:paragraph-properties fo:margin-left="0in" fo:margin-right="0.5673in" fo:margin-top="0in" fo:margin-bottom="0in" style:contextual-spacing="false" fo:text-align="center" style:justify-single-word="false" fo:text-indent="0in" style:auto-text-indent="false"/>
    </style:style>
    <style:style style:name="P418" style:family="paragraph" style:parent-style-name="Standard">
      <style:paragraph-properties fo:margin-top="0.0043in" fo:margin-bottom="0in" style:contextual-spacing="false" fo:line-height="100%"/>
      <style:text-properties fo:font-size="8.5pt" style:font-size-asian="8.5pt"/>
    </style:style>
    <style:style style:name="P419" style:family="paragraph" style:parent-style-name="Heading_20_5">
      <style:paragraph-properties fo:margin-left="0in" fo:margin-right="0.5638in" fo:margin-top="0.0008in" fo:margin-bottom="0in" style:contextual-spacing="false"/>
    </style:style>
    <style:style style:name="P420" style:family="paragraph" style:parent-style-name="Standard">
      <style:paragraph-properties fo:margin-left="0in" fo:margin-right="0.5638in" fo:margin-top="0.0016in" fo:margin-bottom="0in" style:contextual-spacing="false" fo:text-align="center" style:justify-single-word="false" fo:text-indent="0in" style:auto-text-indent="false"/>
    </style:style>
    <style:style style:name="P421" style:family="paragraph" style:parent-style-name="Standard" style:master-page-name="Converted20">
      <style:paragraph-properties fo:margin-top="0in" fo:margin-bottom="0in" style:contextual-spacing="false" fo:line-height="100%" style:page-number="auto"/>
      <style:text-properties fo:font-size="8.5pt" fo:font-weight="bold" style:font-size-asian="8.5pt" style:font-weight-asian="bold"/>
    </style:style>
    <style:style style:name="P422" style:family="paragraph" style:parent-style-name="Standard">
      <style:paragraph-properties fo:margin-top="0.0799in" fo:margin-bottom="0in" style:contextual-spacing="false" fo:line-height="100%"/>
      <style:text-properties fo:font-size="8.5pt" fo:font-weight="bold" style:font-size-asian="8.5pt" style:font-weight-asian="bold"/>
    </style:style>
    <style:style style:name="P423" style:family="paragraph" style:parent-style-name="Standard">
      <style:paragraph-properties fo:margin-left="1.5965in" fo:margin-right="0in" fo:margin-top="0in" fo:margin-bottom="0in" style:contextual-spacing="false" fo:text-align="left" style:justify-single-word="false" fo:text-indent="0in" style:auto-text-indent="false"/>
    </style:style>
    <style:style style:name="P424" style:family="paragraph" style:parent-style-name="Heading_20_5">
      <style:paragraph-properties fo:margin-left="3.2681in" fo:margin-right="2.0689in" fo:text-align="justify" style:justify-single-word="false"/>
    </style:style>
    <style:style style:name="P425" style:family="paragraph" style:parent-style-name="Standard">
      <style:paragraph-properties fo:margin-left="3.2681in" fo:margin-right="0in" fo:margin-top="0.1429in" fo:margin-bottom="0in" style:contextual-spacing="false" fo:text-align="justify" style:justify-single-word="false" fo:text-indent="0in" style:auto-text-indent="false"/>
    </style:style>
    <style:style style:name="P426" style:family="paragraph" style:parent-style-name="Standard">
      <style:paragraph-properties fo:margin-left="3.2681in" fo:margin-right="2.0701in" fo:margin-top="0in" fo:margin-bottom="0in" style:contextual-spacing="false" fo:text-align="justify" style:justify-single-word="false" fo:text-indent="-0.0008in" style:auto-text-indent="false"/>
    </style:style>
    <style:style style:name="P427" style:family="paragraph" style:parent-style-name="Standard">
      <style:paragraph-properties fo:margin-left="1.6028in" fo:margin-right="2.0693in" fo:margin-top="0in" fo:margin-bottom="0in" style:contextual-spacing="false" fo:text-align="justify" style:justify-single-word="false" fo:text-indent="1.6744in" style:auto-text-indent="false"/>
    </style:style>
    <style:style style:name="P428" style:family="paragraph" style:parent-style-name="Standard">
      <style:paragraph-properties fo:margin-top="0.0075in" fo:margin-bottom="0.0008in" style:contextual-spacing="false" fo:line-height="100%"/>
      <style:text-properties fo:font-size="10pt" style:font-size-asian="10pt"/>
    </style:style>
    <style:style style:name="P429" style:family="paragraph" style:parent-style-name="Table_20_Paragraph">
      <style:paragraph-properties fo:margin-top="0.0134in" fo:margin-bottom="0in" style:contextual-spacing="false"/>
      <style:text-properties fo:font-size="5pt" style:font-size-asian="5pt"/>
    </style:style>
    <style:style style:name="P430" style:family="paragraph" style:parent-style-name="Table_20_Paragraph">
      <style:paragraph-properties fo:margin-left="0.0016in" fo:margin-right="0in" fo:text-align="center" style:justify-single-word="false"/>
    </style:style>
    <style:style style:name="P431" style:family="paragraph" style:parent-style-name="Table_20_Paragraph">
      <style:paragraph-properties fo:margin-left="0.002in" fo:margin-right="0in" fo:text-align="center" style:justify-single-word="false"/>
    </style:style>
    <style:style style:name="P432" style:family="paragraph" style:parent-style-name="Table_20_Paragraph">
      <style:paragraph-properties fo:margin-left="0.0693in" fo:margin-right="0.0618in" fo:margin-top="0.0252in" fo:margin-bottom="0in" style:contextual-spacing="false" fo:text-align="justify" style:justify-single-word="false" fo:text-indent="-0.0047in" style:auto-text-indent="false"/>
    </style:style>
    <style:style style:name="P433" style:family="paragraph" style:parent-style-name="Table_20_Paragraph">
      <style:paragraph-properties fo:margin-left="0.0008in" fo:margin-right="0in" fo:text-align="center" style:justify-single-word="false"/>
    </style:style>
    <style:style style:name="P434" style:family="paragraph" style:parent-style-name="Table_20_Paragraph">
      <style:paragraph-properties fo:text-align="center" style:justify-single-word="false"/>
    </style:style>
    <style:style style:name="P435" style:family="paragraph" style:parent-style-name="Table_20_Paragraph">
      <style:paragraph-properties fo:margin-top="0.0339in" fo:margin-bottom="0in" style:contextual-spacing="false"/>
      <style:text-properties fo:font-size="5pt" style:font-size-asian="5pt"/>
    </style:style>
    <style:style style:name="P436" style:family="paragraph" style:parent-style-name="Table_20_Paragraph">
      <style:paragraph-properties fo:margin-left="0.3402in" fo:margin-right="0.1283in" fo:margin-top="0.0008in" fo:margin-bottom="0in" style:contextual-spacing="false" fo:text-indent="-0.1382in" style:auto-text-indent="false"/>
    </style:style>
    <style:style style:name="P437" style:family="paragraph" style:parent-style-name="Table_20_Paragraph">
      <style:paragraph-properties fo:margin-left="0.1957in" fo:margin-right="0.1256in" fo:margin-top="0.0008in" fo:margin-bottom="0in" style:contextual-spacing="false" fo:text-indent="-0.0602in" style:auto-text-indent="false"/>
    </style:style>
    <style:style style:name="P438" style:family="paragraph" style:parent-style-name="Table_20_Paragraph">
      <style:paragraph-properties fo:margin-top="0.0764in" fo:margin-bottom="0in" style:contextual-spacing="false"/>
      <style:text-properties fo:font-size="5pt" style:font-size-asian="5pt"/>
    </style:style>
    <style:style style:name="P439" style:family="paragraph" style:parent-style-name="Table_20_Paragraph">
      <style:paragraph-properties fo:margin-left="0.002in" fo:margin-right="0.0008in" fo:text-align="center" style:justify-single-word="false"/>
    </style:style>
    <style:style style:name="P440" style:family="paragraph" style:parent-style-name="Table_20_Paragraph">
      <style:text-properties fo:font-size="5pt" style:font-size-asian="5pt"/>
    </style:style>
    <style:style style:name="P441" style:family="paragraph" style:parent-style-name="Table_20_Paragraph">
      <style:paragraph-properties fo:margin-top="0.0063in" fo:margin-bottom="0in" style:contextual-spacing="false"/>
      <style:text-properties fo:font-size="5pt" style:font-size-asian="5pt"/>
    </style:style>
    <style:style style:name="P442" style:family="paragraph" style:parent-style-name="Table_20_Paragraph">
      <style:paragraph-properties fo:margin-top="0.0193in" fo:margin-bottom="0in" style:contextual-spacing="false"/>
      <style:text-properties fo:font-size="5pt" style:font-size-asian="5pt"/>
    </style:style>
    <style:style style:name="P443" style:family="paragraph" style:parent-style-name="Table_20_Paragraph">
      <style:paragraph-properties fo:margin-left="0.05in" fo:margin-right="0in"/>
    </style:style>
    <style:style style:name="P444" style:family="paragraph" style:parent-style-name="Table_20_Paragraph">
      <style:paragraph-properties fo:margin-left="0.0827in" fo:margin-right="0in" fo:margin-top="0.0583in" fo:margin-bottom="0in" style:contextual-spacing="false"/>
    </style:style>
    <style:style style:name="P445" style:family="paragraph" style:parent-style-name="Table_20_Paragraph">
      <style:paragraph-properties fo:margin-left="0.1264in" fo:margin-right="0in" fo:line-height="0.0839in"/>
    </style:style>
    <style:style style:name="P446" style:family="paragraph" style:parent-style-name="Table_20_Paragraph">
      <style:paragraph-properties fo:margin-left="0.111in" fo:margin-right="0in" fo:line-height="0.0839in"/>
    </style:style>
    <style:style style:name="P447" style:family="paragraph" style:parent-style-name="Table_20_Paragraph">
      <style:text-properties style:font-name="Times New Roman" fo:font-size="7pt" style:font-size-asian="7pt"/>
    </style:style>
    <style:style style:name="P448" style:family="paragraph" style:parent-style-name="Table_20_Paragraph">
      <style:paragraph-properties fo:margin-top="0.0382in" fo:margin-bottom="0in" style:contextual-spacing="false"/>
      <style:text-properties fo:font-size="5pt" style:font-size-asian="5pt"/>
    </style:style>
    <style:style style:name="P449" style:family="paragraph" style:parent-style-name="Table_20_Paragraph">
      <style:paragraph-properties fo:margin-left="0.002in" fo:margin-right="0in" fo:line-height="0.0701in" fo:text-align="center" style:justify-single-word="false"/>
    </style:style>
    <style:style style:name="P450" style:family="paragraph" style:parent-style-name="Table_20_Paragraph">
      <style:paragraph-properties fo:margin-left="0.0008in" fo:margin-right="0in" fo:margin-top="0.0835in" fo:margin-bottom="0in" style:contextual-spacing="false" fo:text-align="center" style:justify-single-word="false"/>
    </style:style>
    <style:style style:name="P451" style:family="paragraph" style:parent-style-name="Table_20_Paragraph">
      <style:paragraph-properties fo:margin-left="0.0016in" fo:margin-right="0in" fo:line-height="0.0839in" fo:text-align="center" style:justify-single-word="false"/>
    </style:style>
    <style:style style:name="P452" style:family="paragraph" style:parent-style-name="Table_20_Paragraph">
      <style:paragraph-properties fo:margin-left="0.239in" fo:margin-right="0.0398in" fo:text-indent="-0.1957in" style:auto-text-indent="false"/>
    </style:style>
    <style:style style:name="P453" style:family="paragraph" style:parent-style-name="Table_20_Paragraph">
      <style:paragraph-properties fo:margin-left="0.002in" fo:margin-right="0.0008in" fo:line-height="0.0839in" fo:text-align="center" style:justify-single-word="false"/>
    </style:style>
    <style:style style:name="P454" style:family="paragraph" style:parent-style-name="Table_20_Paragraph">
      <style:paragraph-properties fo:margin-left="0.0016in" fo:margin-right="0in" fo:margin-top="0.0138in" fo:margin-bottom="0in" style:contextual-spacing="false" fo:text-align="center" style:justify-single-word="false"/>
    </style:style>
    <style:style style:name="P455" style:family="paragraph" style:parent-style-name="Table_20_Paragraph">
      <style:paragraph-properties fo:margin-left="0.0008in" fo:margin-right="0in" fo:margin-top="0.0189in" fo:margin-bottom="0in" style:contextual-spacing="false" fo:text-align="center" style:justify-single-word="false"/>
    </style:style>
    <style:style style:name="P456" style:family="paragraph" style:parent-style-name="Table_20_Paragraph">
      <style:paragraph-properties fo:line-height="0.0839in" fo:text-align="center" style:justify-single-word="false"/>
    </style:style>
    <style:style style:name="P457" style:family="paragraph" style:parent-style-name="Standard">
      <style:paragraph-properties fo:margin-left="1.5965in" fo:margin-right="2.0709in" fo:margin-top="0.1362in" fo:margin-bottom="0in" style:contextual-spacing="false" fo:text-align="justify" style:justify-single-word="false" fo:text-indent="1.6709in" style:auto-text-indent="false"/>
    </style:style>
    <style:style style:name="P458" style:family="paragraph" style:parent-style-name="Standard">
      <style:paragraph-properties fo:margin-left="0in" fo:margin-right="0.4693in" fo:margin-top="0in" fo:margin-bottom="0in" style:contextual-spacing="false" fo:text-align="center" style:justify-single-word="false" fo:text-indent="0in" style:auto-text-indent="false"/>
    </style:style>
    <style:style style:name="P459" style:family="paragraph" style:parent-style-name="Heading_20_5">
      <style:paragraph-properties fo:margin-left="0in" fo:margin-right="0.472in"/>
    </style:style>
    <style:style style:name="P460" style:family="paragraph" style:parent-style-name="Standard">
      <style:paragraph-properties fo:margin-left="0in" fo:margin-right="0.472in" fo:margin-top="0in" fo:margin-bottom="0in" style:contextual-spacing="false" fo:text-align="center" style:justify-single-word="false" fo:text-indent="0in" style:auto-text-indent="false"/>
    </style:style>
    <style:style style:name="P461" style:family="paragraph" style:parent-style-name="Standard" style:master-page-name="Converted21">
      <style:paragraph-properties fo:margin-top="0in" fo:margin-bottom="0in" style:contextual-spacing="false" fo:line-height="100%" style:page-number="auto"/>
      <style:text-properties fo:font-size="7pt" fo:font-weight="bold" style:font-size-asian="7pt" style:font-weight-asian="bold"/>
    </style:style>
    <style:style style:name="P462" style:family="paragraph" style:parent-style-name="Standard">
      <style:paragraph-properties fo:margin-top="0in" fo:margin-bottom="0in" style:contextual-spacing="false" fo:line-height="100%"/>
      <style:text-properties fo:font-size="7pt" fo:font-weight="bold" style:font-size-asian="7pt" style:font-weight-asian="bold"/>
    </style:style>
    <style:style style:name="P463" style:family="paragraph" style:parent-style-name="Standard">
      <style:paragraph-properties fo:margin-top="0.048in" fo:margin-bottom="0in" style:contextual-spacing="false" fo:line-height="100%"/>
      <style:text-properties fo:font-size="7pt" fo:font-weight="bold" style:font-size-asian="7pt" style:font-weight-asian="bold"/>
    </style:style>
    <style:style style:name="P464" style:family="paragraph" style:parent-style-name="Standard">
      <style:paragraph-properties fo:margin-left="1.6874in" fo:margin-right="0in" fo:margin-top="0.0008in" fo:margin-bottom="0in" style:contextual-spacing="false" fo:text-align="left" style:justify-single-word="false" fo:text-indent="0in" style:auto-text-indent="false"/>
    </style:style>
    <style:style style:name="P465" style:family="paragraph" style:parent-style-name="Standard">
      <style:paragraph-properties fo:margin-top="0.0028in" fo:margin-bottom="0in" style:contextual-spacing="false" fo:line-height="100%"/>
      <style:text-properties fo:font-size="7pt" fo:font-weight="bold" style:font-size-asian="7pt" style:font-weight-asian="bold"/>
    </style:style>
    <style:style style:name="P466" style:family="paragraph" style:parent-style-name="Standard">
      <style:paragraph-properties fo:margin-left="3.2909in" fo:margin-right="2.1957in" fo:margin-top="0.0008in" fo:margin-bottom="0in" style:contextual-spacing="false" fo:line-height="101%" fo:text-align="justify" style:justify-single-word="false" fo:text-indent="0in" style:auto-text-indent="false">
        <style:tab-stops>
          <style:tab-stop style:position="4.2272in"/>
          <style:tab-stop style:position="5.372in"/>
        </style:tab-stops>
      </style:paragraph-properties>
    </style:style>
    <style:style style:name="P467" style:family="paragraph" style:parent-style-name="Standard">
      <style:paragraph-properties fo:margin-left="3.3091in" fo:margin-right="0in" fo:margin-top="0in" fo:margin-bottom="0in" style:contextual-spacing="false" fo:text-align="left" style:justify-single-word="false" fo:text-indent="0in" style:auto-text-indent="false"/>
    </style:style>
    <style:style style:name="P468" style:family="paragraph" style:parent-style-name="Standard">
      <style:paragraph-properties fo:margin-left="3.3091in" fo:margin-right="2.1953in" fo:margin-top="0.0016in" fo:margin-bottom="0in" style:contextual-spacing="false" fo:line-height="101%" fo:text-align="justify" style:justify-single-word="false" fo:text-indent="0in" style:auto-text-indent="false"/>
    </style:style>
    <style:style style:name="P469" style:family="paragraph" style:parent-style-name="Standard">
      <style:paragraph-properties fo:margin-left="3.3091in" fo:margin-right="0in" fo:margin-top="0.1146in" fo:margin-bottom="0in" style:contextual-spacing="false" fo:text-align="left" style:justify-single-word="false" fo:text-indent="0in" style:auto-text-indent="false"/>
    </style:style>
    <style:style style:name="P470" style:family="paragraph" style:parent-style-name="Standard">
      <style:paragraph-properties fo:margin-left="3.3091in" fo:margin-right="0in" fo:margin-top="0.0008in" fo:margin-bottom="0in" style:contextual-spacing="false" fo:line-height="0.1173in" fo:text-align="justify" style:justify-single-word="false" fo:text-indent="0in" style:auto-text-indent="false"/>
    </style:style>
    <style:style style:name="P471" style:family="paragraph" style:parent-style-name="Standard">
      <style:paragraph-properties fo:margin-left="1.6874in" fo:margin-right="0in" fo:margin-top="0.0016in" fo:margin-bottom="0in" style:contextual-spacing="false" fo:text-align="left" style:justify-single-word="false" fo:text-indent="0in" style:auto-text-indent="false"/>
    </style:style>
    <style:style style:name="P472" style:family="paragraph" style:parent-style-name="Standard">
      <style:paragraph-properties fo:margin-left="1.6874in" fo:margin-right="2.228in" fo:margin-top="0.002in" fo:margin-bottom="0in" style:contextual-spacing="false" fo:text-align="left" style:justify-single-word="false" fo:text-indent="0in" style:auto-text-indent="false"/>
    </style:style>
    <style:style style:name="P473" style:family="paragraph" style:parent-style-name="Table_20_Paragraph">
      <style:paragraph-properties fo:margin-top="0.0035in" fo:margin-bottom="0in" style:contextual-spacing="false"/>
      <style:text-properties fo:font-size="5.5pt" style:font-size-asian="5.5pt"/>
    </style:style>
    <style:style style:name="P474" style:family="paragraph" style:parent-style-name="Table_20_Paragraph">
      <style:paragraph-properties fo:margin-left="0.0937in" fo:margin-right="0in"/>
    </style:style>
    <style:style style:name="P475" style:family="paragraph" style:parent-style-name="Table_20_Paragraph">
      <style:paragraph-properties fo:margin-left="0.3555in" fo:margin-right="0in"/>
    </style:style>
    <style:style style:name="P476" style:family="paragraph" style:parent-style-name="Table_20_Paragraph">
      <style:paragraph-properties fo:margin-left="0.0236in" fo:margin-right="0.028in" fo:text-align="center" style:justify-single-word="false"/>
    </style:style>
    <style:style style:name="P477" style:family="paragraph" style:parent-style-name="Table_20_Paragraph">
      <style:paragraph-properties fo:margin-left="0in" fo:margin-right="0.002in" fo:text-align="center" style:justify-single-word="false"/>
    </style:style>
    <style:style style:name="P478" style:family="paragraph" style:parent-style-name="Table_20_Paragraph">
      <style:text-properties fo:font-size="4.5pt" style:font-size-asian="4.5pt"/>
    </style:style>
    <style:style style:name="P479" style:family="paragraph" style:parent-style-name="Table_20_Paragraph">
      <style:paragraph-properties fo:margin-top="0.0299in" fo:margin-bottom="0in" style:contextual-spacing="false"/>
      <style:text-properties fo:font-size="4.5pt" style:font-size-asian="4.5pt"/>
    </style:style>
    <style:style style:name="P480" style:family="paragraph" style:parent-style-name="Table_20_Paragraph">
      <style:paragraph-properties fo:margin-left="0.0984in" fo:margin-right="0.0764in" fo:margin-top="0.0008in" fo:margin-bottom="0in" style:contextual-spacing="false" fo:line-height="105%" fo:text-indent="-0.0138in" style:auto-text-indent="false"/>
    </style:style>
    <style:style style:name="P481" style:family="paragraph" style:parent-style-name="Table_20_Paragraph">
      <style:paragraph-properties fo:margin-top="0.0709in" fo:margin-bottom="0in" style:contextual-spacing="false"/>
      <style:text-properties fo:font-size="4.5pt" style:font-size-asian="4.5pt"/>
    </style:style>
    <style:style style:name="P482" style:family="paragraph" style:parent-style-name="Table_20_Paragraph">
      <style:paragraph-properties fo:margin-left="0.4457in" fo:margin-right="0in" fo:line-height="104%" fo:text-indent="-0.3693in" style:auto-text-indent="false"/>
    </style:style>
    <style:style style:name="P483" style:family="paragraph" style:parent-style-name="Table_20_Paragraph">
      <style:paragraph-properties fo:margin-top="0.0327in" fo:margin-bottom="0in" style:contextual-spacing="false"/>
      <style:text-properties fo:font-size="4.5pt" style:font-size-asian="4.5pt"/>
    </style:style>
    <style:style style:name="P484" style:family="paragraph" style:parent-style-name="Table_20_Paragraph">
      <style:paragraph-properties fo:margin-left="0.028in" fo:margin-right="0.0043in" fo:margin-top="0.0008in" fo:margin-bottom="0in" style:contextual-spacing="false" fo:text-align="center" style:justify-single-word="false"/>
    </style:style>
    <style:style style:name="P485" style:family="paragraph" style:parent-style-name="Table_20_Paragraph">
      <style:paragraph-properties fo:margin-top="0.0339in" fo:margin-bottom="0in" style:contextual-spacing="false"/>
      <style:text-properties fo:font-size="4.5pt" style:font-size-asian="4.5pt"/>
    </style:style>
    <style:style style:name="P486" style:family="paragraph" style:parent-style-name="Table_20_Paragraph">
      <style:paragraph-properties fo:margin-left="0.002in" fo:margin-right="0.002in" fo:text-align="center" style:justify-single-word="false"/>
    </style:style>
    <style:style style:name="P487" style:family="paragraph" style:parent-style-name="Standard">
      <style:paragraph-properties fo:margin-top="0.0209in" fo:margin-bottom="0in" style:contextual-spacing="false" fo:line-height="100%"/>
      <style:text-properties fo:font-size="7pt" style:font-size-asian="7pt"/>
    </style:style>
    <style:style style:name="P488" style:family="paragraph" style:parent-style-name="Standard">
      <style:paragraph-properties fo:margin-left="1.6874in" fo:margin-right="2.1972in" fo:margin-top="0in" fo:margin-bottom="0in" style:contextual-spacing="false" fo:line-height="101%" fo:text-align="justify" style:justify-single-word="false" fo:text-indent="1.5953in" style:auto-text-indent="false"/>
    </style:style>
    <style:style style:name="P489" style:family="paragraph" style:parent-style-name="List_20_Paragraph" style:list-style-name="WWNum4">
      <style:paragraph-properties fo:margin-left="1.6874in" fo:margin-right="2.1957in" fo:margin-top="0.002in" fo:margin-bottom="0in" style:contextual-spacing="false" fo:line-height="116%" fo:text-align="justify" style:justify-single-word="false" fo:text-indent="0.7972in" style:auto-text-indent="false">
        <style:tab-stops>
          <style:tab-stop style:position="2.5807in"/>
        </style:tab-stops>
      </style:paragraph-properties>
    </style:style>
    <style:style style:name="P490" style:family="paragraph" style:parent-style-name="List_20_Paragraph" style:list-style-name="WWNum4">
      <style:paragraph-properties fo:margin-left="1.6874in" fo:margin-right="2.1965in" fo:margin-top="0.0563in" fo:margin-bottom="0in" style:contextual-spacing="false" fo:line-height="117%" fo:text-align="justify" style:justify-single-word="false" fo:text-indent="0.7972in" style:auto-text-indent="false">
        <style:tab-stops>
          <style:tab-stop style:position="2.6098in"/>
        </style:tab-stops>
      </style:paragraph-properties>
    </style:style>
    <style:style style:name="P491" style:family="paragraph" style:parent-style-name="List_20_Paragraph" style:list-style-name="WWNum4">
      <style:paragraph-properties fo:margin-left="1.6874in" fo:margin-right="2.1957in" fo:margin-top="0.0547in" fo:margin-bottom="0in" style:contextual-spacing="false" fo:line-height="117%" fo:text-align="justify" style:justify-single-word="false" fo:text-indent="0.7972in" style:auto-text-indent="false">
        <style:tab-stops>
          <style:tab-stop style:position="2.6819in"/>
        </style:tab-stops>
      </style:paragraph-properties>
    </style:style>
    <style:style style:name="P492" style:family="paragraph" style:parent-style-name="List_20_Paragraph" style:list-style-name="WWNum4">
      <style:paragraph-properties fo:margin-left="1.6874in" fo:margin-right="2.1953in" fo:margin-top="0.0543in" fo:margin-bottom="0in" style:contextual-spacing="false" fo:line-height="116%" fo:text-align="justify" style:justify-single-word="false" fo:text-indent="0.7972in" style:auto-text-indent="false">
        <style:tab-stops>
          <style:tab-stop style:position="2.6319in"/>
        </style:tab-stops>
      </style:paragraph-properties>
    </style:style>
    <style:style style:name="P493" style:family="paragraph" style:parent-style-name="List_20_Paragraph" style:list-style-name="WWNum4">
      <style:paragraph-properties fo:margin-left="1.6874in" fo:margin-right="2.1965in" fo:margin-top="0.0583in" fo:margin-bottom="0in" style:contextual-spacing="false" fo:line-height="117%" fo:text-align="justify" style:justify-single-word="false" fo:text-indent="0.7972in" style:auto-text-indent="false">
        <style:tab-stops>
          <style:tab-stop style:position="2.5965in"/>
        </style:tab-stops>
      </style:paragraph-properties>
    </style:style>
    <style:style style:name="P494" style:family="paragraph" style:parent-style-name="Standard" style:master-page-name="Converted22">
      <style:paragraph-properties fo:margin-top="0in" fo:margin-bottom="0in" style:contextual-spacing="false" fo:line-height="100%" style:page-number="auto"/>
      <style:text-properties fo:font-size="7pt" style:font-size-asian="7pt"/>
    </style:style>
    <style:style style:name="P495" style:family="paragraph" style:parent-style-name="Standard">
      <style:paragraph-properties fo:margin-top="0.039in" fo:margin-bottom="0in" style:contextual-spacing="false" fo:line-height="100%"/>
      <style:text-properties fo:font-size="7pt" style:font-size-asian="7pt"/>
    </style:style>
    <style:style style:name="P496" style:family="paragraph" style:parent-style-name="List_20_Paragraph" style:list-style-name="WWNum4">
      <style:paragraph-properties fo:margin-left="1.6799in" fo:margin-right="2.1146in" fo:margin-top="0in" fo:margin-bottom="0in" style:contextual-spacing="false" fo:line-height="119%" fo:text-align="justify" style:justify-single-word="false" fo:text-indent="0.8154in" style:auto-text-indent="false">
        <style:tab-stops>
          <style:tab-stop style:position="2.7in"/>
        </style:tab-stops>
      </style:paragraph-properties>
    </style:style>
    <style:style style:name="P497" style:family="paragraph" style:parent-style-name="List_20_Paragraph" style:list-style-name="WWNum4">
      <style:paragraph-properties fo:margin-left="1.6799in" fo:margin-right="2.1138in" fo:margin-top="0.0583in" fo:margin-bottom="0in" style:contextual-spacing="false" fo:line-height="119%" fo:text-align="justify" style:justify-single-word="false" fo:text-indent="0.8154in" style:auto-text-indent="false">
        <style:tab-stops>
          <style:tab-stop style:position="2.7154in"/>
        </style:tab-stops>
      </style:paragraph-properties>
    </style:style>
    <style:style style:name="P498" style:family="paragraph" style:parent-style-name="List_20_Paragraph" style:list-style-name="WWNum4">
      <style:paragraph-properties fo:margin-left="1.6799in" fo:margin-right="2.1146in" fo:margin-top="0.0571in" fo:margin-bottom="0in" style:contextual-spacing="false" fo:line-height="119%" fo:text-align="justify" style:justify-single-word="false" fo:text-indent="0.8154in" style:auto-text-indent="false">
        <style:tab-stops>
          <style:tab-stop style:position="2.7327in"/>
        </style:tab-stops>
      </style:paragraph-properties>
    </style:style>
    <style:style style:name="P499" style:family="paragraph" style:parent-style-name="List_20_Paragraph" style:list-style-name="WWNum4">
      <style:paragraph-properties fo:margin-left="1.6799in" fo:margin-right="2.1146in" fo:margin-top="0.0575in" fo:margin-bottom="0in" style:contextual-spacing="false" fo:line-height="119%" fo:text-align="justify" style:justify-single-word="false" fo:text-indent="0.8154in" style:auto-text-indent="false">
        <style:tab-stops>
          <style:tab-stop style:position="2.7008in"/>
        </style:tab-stops>
      </style:paragraph-properties>
    </style:style>
    <style:style style:name="P500" style:family="paragraph" style:parent-style-name="List_20_Paragraph" style:list-style-name="WWNum4">
      <style:paragraph-properties fo:margin-left="1.6799in" fo:margin-right="2.1146in" fo:margin-top="0.0575in" fo:margin-bottom="0in" style:contextual-spacing="false" fo:line-height="104%" fo:text-align="justify" style:justify-single-word="false" fo:text-indent="0.8154in" style:auto-text-indent="false">
        <style:tab-stops>
          <style:tab-stop style:position="2.6272in"/>
        </style:tab-stops>
      </style:paragraph-properties>
    </style:style>
    <style:style style:name="P501" style:family="paragraph" style:parent-style-name="Standard">
      <style:paragraph-properties fo:margin-top="0.0138in" fo:margin-bottom="0in" style:contextual-spacing="false" fo:line-height="100%"/>
      <style:text-properties fo:font-size="7pt" style:font-size-asian="7pt"/>
    </style:style>
    <style:style style:name="P502" style:family="paragraph" style:parent-style-name="Standard">
      <style:paragraph-properties fo:margin-left="1.6799in" fo:margin-right="2.1138in" fo:margin-top="0in" fo:margin-bottom="0in" style:contextual-spacing="false" fo:line-height="104%" fo:text-align="justify" style:justify-single-word="false" fo:text-indent="1.6307in" style:auto-text-indent="false"/>
    </style:style>
    <style:style style:name="P503" style:family="paragraph" style:parent-style-name="Standard">
      <style:paragraph-properties fo:margin-top="0.011in" fo:margin-bottom="0in" style:contextual-spacing="false" fo:line-height="100%"/>
      <style:text-properties fo:font-size="7pt" style:font-size-asian="7pt"/>
    </style:style>
    <style:style style:name="P504" style:family="paragraph" style:parent-style-name="Standard">
      <style:paragraph-properties fo:margin-left="1.6799in" fo:margin-right="2.1134in" fo:margin-top="0in" fo:margin-bottom="0in" style:contextual-spacing="false" fo:line-height="104%" fo:text-align="justify" style:justify-single-word="false" fo:text-indent="1.6307in" style:auto-text-indent="false"/>
    </style:style>
    <style:style style:name="P505" style:family="paragraph" style:parent-style-name="Standard">
      <style:paragraph-properties fo:margin-left="1.6972in" fo:margin-right="2.1154in" fo:margin-top="0in" fo:margin-bottom="0in" style:contextual-spacing="false" fo:line-height="103%" fo:text-align="justify" style:justify-single-word="false" fo:text-indent="1.6217in" style:auto-text-indent="false"/>
    </style:style>
    <style:style style:name="P506" style:family="paragraph" style:parent-style-name="Standard">
      <style:paragraph-properties fo:margin-top="0.0098in" fo:margin-bottom="0in" style:contextual-spacing="false" fo:line-height="100%"/>
      <style:text-properties fo:font-size="7pt" fo:font-weight="bold" style:font-size-asian="7pt" style:font-weight-asian="bold"/>
    </style:style>
    <style:style style:name="P507" style:family="paragraph" style:parent-style-name="Standard">
      <style:paragraph-properties fo:margin-left="0in" fo:margin-right="0.4228in" fo:margin-top="0.0008in" fo:margin-bottom="0in" style:contextual-spacing="false" fo:text-align="center" style:justify-single-word="false" fo:text-indent="0in" style:auto-text-indent="false"/>
    </style:style>
    <style:style style:name="P508" style:family="paragraph" style:parent-style-name="Standard">
      <style:paragraph-properties fo:margin-top="0.0118in" fo:margin-bottom="0in" style:contextual-spacing="false" fo:line-height="100%"/>
      <style:text-properties fo:font-size="7pt" style:font-size-asian="7pt"/>
    </style:style>
    <style:style style:name="P509" style:family="paragraph" style:parent-style-name="Heading_20_7">
      <style:paragraph-properties fo:margin-left="0in" fo:margin-right="0.4236in"/>
    </style:style>
    <style:style style:name="P510" style:family="paragraph" style:parent-style-name="Heading_20_8">
      <style:paragraph-properties fo:margin-left="0in" fo:margin-right="0.4252in" fo:margin-top="0.0055in" fo:margin-bottom="0in" style:contextual-spacing="false"/>
    </style:style>
    <style:style style:name="P511" style:family="paragraph" style:parent-style-name="Standard" style:master-page-name="Converted23">
      <style:paragraph-properties fo:margin-top="0in" fo:margin-bottom="0in" style:contextual-spacing="false" fo:line-height="100%" style:page-number="auto"/>
      <style:text-properties fo:font-size="7.5pt" fo:font-weight="bold" style:font-size-asian="7.5pt" style:font-weight-asian="bold"/>
    </style:style>
    <style:style style:name="P512" style:family="paragraph" style:parent-style-name="Standard">
      <style:paragraph-properties fo:margin-top="0in" fo:margin-bottom="0in" style:contextual-spacing="false" fo:line-height="100%"/>
      <style:text-properties fo:font-size="7.5pt" fo:font-weight="bold" style:font-size-asian="7.5pt" style:font-weight-asian="bold"/>
    </style:style>
    <style:style style:name="P513" style:family="paragraph" style:parent-style-name="Standard">
      <style:paragraph-properties fo:margin-top="0.0646in" fo:margin-bottom="0in" style:contextual-spacing="false" fo:line-height="100%"/>
      <style:text-properties fo:font-size="7.5pt" fo:font-weight="bold" style:font-size-asian="7.5pt" style:font-weight-asian="bold"/>
    </style:style>
    <style:style style:name="P514" style:family="paragraph" style:parent-style-name="Standard">
      <style:paragraph-properties fo:margin-left="1.5992in" fo:margin-right="0in" fo:margin-top="0in" fo:margin-bottom="0in" style:contextual-spacing="false" fo:text-align="left" style:justify-single-word="false" fo:text-indent="0in" style:auto-text-indent="false"/>
    </style:style>
    <style:style style:name="P515" style:family="paragraph" style:parent-style-name="Standard">
      <style:paragraph-properties fo:margin-top="0.0429in" fo:margin-bottom="0in" style:contextual-spacing="false" fo:line-height="100%"/>
      <style:text-properties fo:font-size="7.5pt" fo:font-weight="bold" style:font-size-asian="7.5pt" style:font-weight-asian="bold"/>
    </style:style>
    <style:style style:name="P516" style:family="paragraph" style:parent-style-name="Standard">
      <style:paragraph-properties fo:margin-left="3.2854in" fo:margin-right="2.1035in" fo:margin-top="0in" fo:margin-bottom="0in" style:contextual-spacing="false" fo:line-height="120%" fo:text-align="justify" style:justify-single-word="false" fo:text-indent="0in" style:auto-text-indent="false">
        <style:tab-stops>
          <style:tab-stop style:position="4.3193in"/>
          <style:tab-stop style:position="5.4346in"/>
        </style:tab-stops>
      </style:paragraph-properties>
    </style:style>
    <style:style style:name="P517" style:family="paragraph" style:parent-style-name="Standard">
      <style:paragraph-properties fo:margin-top="0.0264in" fo:margin-bottom="0in" style:contextual-spacing="false" fo:line-height="100%"/>
      <style:text-properties fo:font-size="7.5pt" fo:font-weight="bold" style:font-size-asian="7.5pt" style:font-weight-asian="bold"/>
    </style:style>
    <style:style style:name="P518" style:family="paragraph" style:parent-style-name="Standard">
      <style:paragraph-properties fo:margin-left="3.2854in" fo:margin-right="2.102in" fo:margin-top="0in" fo:margin-bottom="0in" style:contextual-spacing="false" fo:line-height="120%" fo:text-align="justify" style:justify-single-word="false" fo:text-indent="0in" style:auto-text-indent="false"/>
    </style:style>
    <style:style style:name="P519" style:family="paragraph" style:parent-style-name="Standard">
      <style:paragraph-properties fo:margin-left="3.2854in" fo:margin-right="2.1055in" fo:margin-top="0in" fo:margin-bottom="0in" style:contextual-spacing="false" fo:line-height="120%" fo:text-align="justify" style:justify-single-word="false" fo:text-indent="0in" style:auto-text-indent="false"/>
    </style:style>
    <style:style style:name="P520" style:family="paragraph" style:parent-style-name="Standard">
      <style:paragraph-properties fo:margin-left="1.6555in" fo:margin-right="2.1035in" fo:margin-top="0in" fo:margin-bottom="0in" style:contextual-spacing="false" fo:line-height="120%" fo:text-align="justify" style:justify-single-word="false" fo:text-indent="1.6291in" style:auto-text-indent="false"/>
    </style:style>
    <style:style style:name="P521" style:family="paragraph" style:parent-style-name="Standard">
      <style:paragraph-properties fo:margin-top="0.0063in" fo:margin-bottom="0in" style:contextual-spacing="false" fo:line-height="100%"/>
      <style:text-properties fo:font-size="8.5pt" style:font-size-asian="8.5pt"/>
    </style:style>
    <style:style style:name="P522" style:family="paragraph" style:parent-style-name="Table_20_Paragraph">
      <style:paragraph-properties fo:margin-left="0.1465in" fo:margin-right="0in" fo:margin-top="0.0693in" fo:margin-bottom="0in" style:contextual-spacing="false"/>
    </style:style>
    <style:style style:name="P523" style:family="paragraph" style:parent-style-name="Table_20_Paragraph">
      <style:paragraph-properties fo:margin-left="0.2161in" fo:margin-right="0in" fo:margin-top="0.0693in" fo:margin-bottom="0in" style:contextual-spacing="false"/>
    </style:style>
    <style:style style:name="P524" style:family="paragraph" style:parent-style-name="Table_20_Paragraph">
      <style:paragraph-properties fo:margin-left="0.0307in" fo:margin-right="0in" fo:margin-top="0.0693in" fo:margin-bottom="0in" style:contextual-spacing="false" fo:text-align="center" style:justify-single-word="false"/>
    </style:style>
    <style:style style:name="P525" style:family="paragraph" style:parent-style-name="Table_20_Paragraph">
      <style:paragraph-properties fo:margin-left="0.0083in" fo:margin-right="0in" fo:margin-top="0.0693in" fo:margin-bottom="0in" style:contextual-spacing="false" fo:text-align="center" style:justify-single-word="false"/>
    </style:style>
    <style:style style:name="P526" style:family="paragraph" style:parent-style-name="Table_20_Paragraph">
      <style:paragraph-properties fo:margin-top="0.0362in" fo:margin-bottom="0in" style:contextual-spacing="false"/>
      <style:text-properties fo:font-size="5pt" style:font-size-asian="5pt"/>
    </style:style>
    <style:style style:name="P527" style:family="paragraph" style:parent-style-name="Table_20_Paragraph">
      <style:paragraph-properties fo:margin-left="0.1161in" fo:margin-right="0.0835in" fo:text-indent="-0.002in" style:auto-text-indent="false"/>
    </style:style>
    <style:style style:name="P528" style:family="paragraph" style:parent-style-name="Table_20_Paragraph">
      <style:paragraph-properties fo:margin-left="0.2764in" fo:margin-right="0.1937in" fo:text-indent="-0.0516in" style:auto-text-indent="false"/>
    </style:style>
    <style:style style:name="P529" style:family="paragraph" style:parent-style-name="Table_20_Paragraph">
      <style:paragraph-properties fo:margin-left="0.0307in" fo:margin-right="0.0236in" fo:text-align="center" style:justify-single-word="false"/>
    </style:style>
    <style:style style:name="P530" style:family="paragraph" style:parent-style-name="Table_20_Paragraph">
      <style:paragraph-properties fo:margin-top="0.0783in" fo:margin-bottom="0in" style:contextual-spacing="false"/>
      <style:text-properties fo:font-size="5pt" style:font-size-asian="5pt"/>
    </style:style>
    <style:style style:name="P531" style:family="paragraph" style:parent-style-name="Table_20_Paragraph">
      <style:paragraph-properties fo:margin-left="0.0083in" fo:margin-right="0.0008in" fo:text-align="center" style:justify-single-word="false"/>
    </style:style>
    <style:style style:name="P532" style:family="paragraph" style:parent-style-name="Standard">
      <style:paragraph-properties fo:margin-top="0.0283in" fo:margin-bottom="0in" style:contextual-spacing="false" fo:line-height="100%"/>
      <style:text-properties fo:font-size="7.5pt" style:font-size-asian="7.5pt"/>
    </style:style>
    <style:style style:name="P533" style:family="paragraph" style:parent-style-name="Standard">
      <style:paragraph-properties fo:margin-left="1.6555in" fo:margin-right="2.1071in" fo:margin-top="0in" fo:margin-bottom="0in" style:contextual-spacing="false" fo:line-height="120%" fo:text-align="justify" style:justify-single-word="false" fo:text-indent="1.6291in" style:auto-text-indent="false"/>
    </style:style>
    <style:style style:name="P534" style:family="paragraph" style:parent-style-name="List_20_Paragraph" style:list-style-name="WWNum5">
      <style:paragraph-properties fo:margin-left="1.6555in" fo:margin-right="2.1102in" fo:margin-top="0.0047in" fo:margin-bottom="0in" style:contextual-spacing="false" fo:line-height="120%" fo:text-align="justify" style:justify-single-word="false" fo:text-indent="0.7862in" style:auto-text-indent="false">
        <style:tab-stops>
          <style:tab-stop style:position="2.5264in"/>
        </style:tab-stops>
      </style:paragraph-properties>
    </style:style>
    <style:style style:name="P535" style:family="paragraph" style:parent-style-name="List_20_Paragraph" style:list-style-name="WWNum5">
      <style:paragraph-properties fo:margin-left="1.6555in" fo:margin-right="2.1083in" fo:margin-top="0in" fo:margin-bottom="0in" style:contextual-spacing="false" fo:line-height="120%" fo:text-align="justify" style:justify-single-word="false" fo:text-indent="0.7862in" style:auto-text-indent="false">
        <style:tab-stops>
          <style:tab-stop style:position="2.5744in"/>
        </style:tab-stops>
      </style:paragraph-properties>
    </style:style>
    <style:style style:name="P536" style:family="paragraph" style:parent-style-name="List_20_Paragraph" style:list-style-name="WWNum5">
      <style:paragraph-properties fo:margin-left="1.6555in" fo:margin-right="2.1102in" fo:margin-top="0.0016in" fo:margin-bottom="0in" style:contextual-spacing="false" fo:line-height="120%" fo:text-align="justify" style:justify-single-word="false" fo:text-indent="0.7862in" style:auto-text-indent="false">
        <style:tab-stops>
          <style:tab-stop style:position="2.6382in"/>
        </style:tab-stops>
      </style:paragraph-properties>
    </style:style>
    <style:style style:name="P537" style:family="paragraph" style:parent-style-name="List_20_Paragraph" style:list-style-name="WWNum5">
      <style:paragraph-properties fo:margin-left="1.6563in" fo:margin-right="2.1083in" fo:margin-top="0in" fo:margin-bottom="0in" style:contextual-spacing="false" fo:line-height="120%" fo:text-align="justify" style:justify-single-word="false" fo:text-indent="0.7862in" style:auto-text-indent="false">
        <style:tab-stops>
          <style:tab-stop style:position="2.6335in"/>
        </style:tab-stops>
      </style:paragraph-properties>
    </style:style>
    <style:style style:name="P538" style:family="paragraph" style:parent-style-name="List_20_Paragraph" style:list-style-name="WWNum5">
      <style:paragraph-properties fo:margin-left="1.6563in" fo:margin-right="2.1075in" fo:margin-top="0.0016in" fo:margin-bottom="0in" style:contextual-spacing="false" fo:line-height="120%" fo:text-align="justify" style:justify-single-word="false" fo:text-indent="0.7862in" style:auto-text-indent="false">
        <style:tab-stops>
          <style:tab-stop style:position="2.6201in"/>
        </style:tab-stops>
      </style:paragraph-properties>
    </style:style>
    <style:style style:name="P539" style:family="paragraph" style:parent-style-name="Standard" style:master-page-name="Converted24">
      <style:paragraph-properties fo:margin-top="0in" fo:margin-bottom="0in" style:contextual-spacing="false" fo:line-height="100%" style:page-number="auto"/>
      <style:text-properties fo:font-size="8pt" style:font-size-asian="8pt"/>
    </style:style>
    <style:style style:name="P540" style:family="paragraph" style:parent-style-name="Standard">
      <style:paragraph-properties fo:margin-top="0.0583in" fo:margin-bottom="0in" style:contextual-spacing="false" fo:line-height="100%"/>
      <style:text-properties fo:font-size="8pt" style:font-size-asian="8pt"/>
    </style:style>
    <style:style style:name="P541" style:family="paragraph" style:parent-style-name="List_20_Paragraph" style:list-style-name="WWNum5">
      <style:paragraph-properties fo:margin-left="1.6492in" fo:margin-right="2.1508in" fo:margin-top="0in" fo:margin-bottom="0in" style:contextual-spacing="false" fo:line-height="118%" fo:text-align="justify" style:justify-single-word="false" fo:text-indent="0.7819in" style:auto-text-indent="false">
        <style:tab-stops>
          <style:tab-stop style:position="2.6272in"/>
        </style:tab-stops>
      </style:paragraph-properties>
    </style:style>
    <style:style style:name="P542" style:family="paragraph" style:parent-style-name="List_20_Paragraph" style:list-style-name="WWNum5">
      <style:paragraph-properties fo:margin-left="1.6484in" fo:margin-right="2.1453in" fo:margin-top="0.0028in" fo:margin-bottom="0in" style:contextual-spacing="false" fo:line-height="112%" fo:text-align="justify" style:justify-single-word="false" fo:text-indent="0.7827in" style:auto-text-indent="false">
        <style:tab-stops>
          <style:tab-stop style:position="2.6465in"/>
        </style:tab-stops>
      </style:paragraph-properties>
    </style:style>
    <style:style style:name="P543" style:family="paragraph" style:parent-style-name="List_20_Paragraph" style:list-style-name="WWNum5">
      <style:paragraph-properties fo:margin-left="1.6492in" fo:margin-right="2.1453in" fo:margin-top="0.0035in" fo:margin-bottom="0in" style:contextual-spacing="false" fo:line-height="118%" fo:text-align="justify" style:justify-single-word="false" fo:text-indent="0.7811in" style:auto-text-indent="false">
        <style:tab-stops>
          <style:tab-stop style:position="2.7354in"/>
        </style:tab-stops>
      </style:paragraph-properties>
    </style:style>
    <style:style style:name="P544" style:family="paragraph" style:parent-style-name="List_20_Paragraph" style:list-style-name="WWNum5">
      <style:paragraph-properties fo:margin-left="1.6492in" fo:margin-right="2.1492in" fo:margin-top="0in" fo:margin-bottom="0in" style:contextual-spacing="false" fo:line-height="118%" fo:text-align="justify" style:justify-single-word="false" fo:text-indent="0.7835in" style:auto-text-indent="false">
        <style:tab-stops>
          <style:tab-stop style:position="2.6291in"/>
        </style:tab-stops>
      </style:paragraph-properties>
    </style:style>
    <style:style style:name="P545" style:family="paragraph" style:parent-style-name="List_20_Paragraph" style:list-style-name="WWNum5">
      <style:paragraph-properties fo:margin-left="1.6492in" fo:margin-right="2.1472in" fo:margin-top="0in" fo:margin-bottom="0in" style:contextual-spacing="false" fo:line-height="120%" fo:text-align="justify" style:justify-single-word="false" fo:text-indent="0.7846in" style:auto-text-indent="false">
        <style:tab-stops>
          <style:tab-stop style:position="2.55in"/>
        </style:tab-stops>
      </style:paragraph-properties>
    </style:style>
    <style:style style:name="P546" style:family="paragraph" style:parent-style-name="Text_20_body">
      <style:paragraph-properties fo:margin-top="0.0118in" fo:margin-bottom="0in" style:contextual-spacing="false"/>
    </style:style>
    <style:style style:name="P547" style:family="paragraph" style:parent-style-name="Text_20_body">
      <style:paragraph-properties fo:margin-left="1.6492in" fo:margin-right="2.1484in" fo:line-height="118%" fo:text-align="justify" style:justify-single-word="false" fo:text-indent="1.6165in" style:auto-text-indent="false"/>
    </style:style>
    <style:style style:name="P548" style:family="paragraph" style:parent-style-name="Text_20_body">
      <style:paragraph-properties fo:margin-top="0.0228in" fo:margin-bottom="0in" style:contextual-spacing="false"/>
    </style:style>
    <style:style style:name="P549" style:family="paragraph" style:parent-style-name="Text_20_body">
      <style:paragraph-properties fo:margin-left="1.648in" fo:margin-right="2.1457in" fo:line-height="118%" fo:text-align="justify" style:justify-single-word="false" fo:text-indent="1.6173in" style:auto-text-indent="false"/>
    </style:style>
    <style:style style:name="P550" style:family="paragraph" style:parent-style-name="Text_20_body">
      <style:paragraph-properties fo:margin-top="0.0252in" fo:margin-bottom="0in" style:contextual-spacing="false"/>
    </style:style>
    <style:style style:name="P551" style:family="paragraph" style:parent-style-name="Text_20_body">
      <style:paragraph-properties fo:margin-left="1.65in" fo:margin-right="2.152in" fo:line-height="120%" fo:text-align="justify" style:justify-single-word="false" fo:text-indent="1.6161in" style:auto-text-indent="false"/>
    </style:style>
    <style:style style:name="P552" style:family="paragraph" style:parent-style-name="Text_20_body">
      <style:paragraph-properties fo:margin-top="0.0492in" fo:margin-bottom="0in" style:contextual-spacing="false"/>
    </style:style>
    <style:style style:name="P553" style:family="paragraph" style:parent-style-name="Text_20_body">
      <style:paragraph-properties fo:margin-left="0in" fo:margin-right="0.5516in" fo:text-align="center" style:justify-single-word="false"/>
    </style:style>
    <style:style style:name="P554" style:family="paragraph" style:parent-style-name="Text_20_body">
      <style:paragraph-properties fo:margin-top="0.002in" fo:margin-bottom="0in" style:contextual-spacing="false"/>
    </style:style>
    <style:style style:name="P555" style:family="paragraph" style:parent-style-name="Heading_20_7">
      <style:paragraph-properties fo:margin-left="0in" fo:margin-right="0.5209in"/>
    </style:style>
    <style:style style:name="P556" style:family="paragraph" style:parent-style-name="Heading_20_8">
      <style:paragraph-properties fo:margin-left="0in" fo:margin-right="0.5252in" fo:margin-top="0.0453in" fo:margin-bottom="0in" style:contextual-spacing="false"/>
    </style:style>
    <style:style style:name="P557" style:family="paragraph" style:parent-style-name="Text_20_body">
      <style:text-properties fo:font-size="6pt" fo:font-weight="bold" style:font-size-asian="6pt" style:font-weight-asian="bold"/>
    </style:style>
    <style:style style:name="P558" style:family="paragraph" style:parent-style-name="Text_20_body">
      <style:paragraph-properties fo:margin-top="0.0673in" fo:margin-bottom="0in" style:contextual-spacing="false"/>
      <style:text-properties fo:font-size="6pt" fo:font-weight="bold" style:font-size-asian="6pt" style:font-weight-asian="bold"/>
    </style:style>
    <style:style style:name="P559"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560" style:family="paragraph" style:parent-style-name="Standard" style:master-page-name="Converted25">
      <style:paragraph-properties fo:margin-left="1.6138in" fo:margin-right="0in" fo:margin-top="0.6252in" fo:margin-bottom="0in" style:contextual-spacing="false" fo:text-align="left" style:justify-single-word="false" fo:text-indent="0in" style:auto-text-indent="false" style:page-number="26"/>
    </style:style>
    <style:style style:name="P561" style:family="paragraph" style:parent-style-name="Heading_20_5">
      <style:paragraph-properties fo:margin-left="3.2673in" fo:margin-right="2.1346in" fo:text-align="justify" style:justify-single-word="false"/>
    </style:style>
    <style:style style:name="P562" style:family="paragraph" style:parent-style-name="Standard">
      <style:paragraph-properties fo:margin-top="0.0008in" fo:margin-bottom="0in" style:contextual-spacing="false" fo:line-height="100%"/>
      <style:text-properties fo:font-size="8.5pt" fo:font-weight="bold" style:font-size-asian="8.5pt" style:font-weight-asian="bold"/>
    </style:style>
    <style:style style:name="P563" style:family="paragraph" style:parent-style-name="Standard">
      <style:paragraph-properties fo:margin-left="3.2874in" fo:margin-right="0in" fo:margin-top="0in" fo:margin-bottom="0in" style:contextual-spacing="false" fo:text-align="justify" style:justify-single-word="false" fo:text-indent="0in" style:auto-text-indent="false"/>
    </style:style>
    <style:style style:name="P564" style:family="paragraph" style:parent-style-name="Standard">
      <style:paragraph-properties fo:margin-left="3.2874in" fo:margin-right="2.1047in" fo:margin-top="0in" fo:margin-bottom="0in" style:contextual-spacing="false" fo:text-align="justify" style:justify-single-word="false" fo:text-indent="0in" style:auto-text-indent="false"/>
    </style:style>
    <style:style style:name="P565" style:family="paragraph" style:parent-style-name="Standard">
      <style:paragraph-properties fo:margin-left="1.6217in" fo:margin-right="2.1047in" fo:margin-top="0in" fo:margin-bottom="0in" style:contextual-spacing="false" fo:text-align="justify" style:justify-single-word="false" fo:text-indent="1.6602in" style:auto-text-indent="false"/>
    </style:style>
    <style:style style:name="P566" style:family="paragraph" style:parent-style-name="Standard">
      <style:paragraph-properties fo:margin-top="0.0016in" fo:margin-bottom="0in" style:contextual-spacing="false" fo:line-height="100%"/>
      <style:text-properties fo:font-size="8.5pt" style:font-size-asian="8.5pt"/>
    </style:style>
    <style:style style:name="P567" style:family="paragraph" style:parent-style-name="Table_20_Paragraph">
      <style:paragraph-properties fo:margin-left="0.0055in" fo:margin-right="0in" fo:margin-top="0.028in" fo:margin-bottom="0in" style:contextual-spacing="false" fo:text-align="center" style:justify-single-word="false"/>
    </style:style>
    <style:style style:name="P568" style:family="paragraph" style:parent-style-name="Table_20_Paragraph">
      <style:paragraph-properties fo:margin-left="0.0035in" fo:margin-right="0in" fo:margin-top="0.028in" fo:margin-bottom="0in" style:contextual-spacing="false" fo:text-align="center" style:justify-single-word="false"/>
    </style:style>
    <style:style style:name="P569" style:family="paragraph" style:parent-style-name="Table_20_Paragraph">
      <style:paragraph-properties fo:margin-left="0.0055in" fo:margin-right="0.0008in" fo:margin-top="0.0701in" fo:margin-bottom="0in" style:contextual-spacing="false" fo:text-align="center" style:justify-single-word="false"/>
    </style:style>
    <style:style style:name="P570" style:family="paragraph" style:parent-style-name="Table_20_Paragraph">
      <style:paragraph-properties fo:margin-left="0.0035in" fo:margin-right="0in" fo:margin-top="0.0701in" fo:margin-bottom="0in" style:contextual-spacing="false" fo:text-align="center" style:justify-single-word="false"/>
    </style:style>
    <style:style style:name="P571" style:family="paragraph" style:parent-style-name="Table_20_Paragraph">
      <style:paragraph-properties fo:margin-left="0.0055in" fo:margin-right="0.0008in" fo:margin-top="0.0693in" fo:margin-bottom="0in" style:contextual-spacing="false" fo:text-align="center" style:justify-single-word="false"/>
    </style:style>
    <style:style style:name="P572" style:family="paragraph" style:parent-style-name="Table_20_Paragraph">
      <style:paragraph-properties fo:margin-left="0.0055in" fo:margin-right="0.0016in" fo:margin-top="0.0693in" fo:margin-bottom="0in" style:contextual-spacing="false" fo:text-align="center" style:justify-single-word="false"/>
    </style:style>
    <style:style style:name="P573" style:family="paragraph" style:parent-style-name="Table_20_Paragraph">
      <style:paragraph-properties fo:margin-left="0.0035in" fo:margin-right="0in" fo:margin-top="0.0693in" fo:margin-bottom="0in" style:contextual-spacing="false" fo:text-align="center" style:justify-single-word="false"/>
    </style:style>
    <style:style style:name="P574" style:family="paragraph" style:parent-style-name="Standard">
      <style:paragraph-properties fo:margin-left="1.6217in" fo:margin-right="2.1083in" fo:margin-top="0.1346in" fo:margin-bottom="0in" style:contextual-spacing="false" fo:text-align="justify" style:justify-single-word="false" fo:text-indent="1.6602in" style:auto-text-indent="false"/>
    </style:style>
    <style:style style:name="P575" style:family="paragraph" style:parent-style-name="Standard">
      <style:paragraph-properties fo:margin-top="0.0008in" fo:margin-bottom="0in" style:contextual-spacing="false" fo:line-height="100%"/>
      <style:text-properties fo:font-size="8.5pt" style:font-size-asian="8.5pt"/>
    </style:style>
    <style:style style:name="P576" style:family="paragraph" style:parent-style-name="Standard">
      <style:paragraph-properties fo:margin-left="3.2819in" fo:margin-right="0in" fo:margin-top="0in" fo:margin-bottom="0in" style:contextual-spacing="false" fo:text-align="left" style:justify-single-word="false" fo:text-indent="0in" style:auto-text-indent="false"/>
    </style:style>
    <style:style style:name="P577" style:family="paragraph" style:parent-style-name="Standard">
      <style:paragraph-properties fo:margin-left="1.6217in" fo:margin-right="0in" fo:margin-top="0in" fo:margin-bottom="0in" style:contextual-spacing="false" fo:text-align="left" style:justify-single-word="false" fo:text-indent="0in" style:auto-text-indent="false"/>
    </style:style>
    <style:style style:name="P578" style:family="paragraph" style:parent-style-name="Standard">
      <style:paragraph-properties fo:margin-top="0.0693in" fo:margin-bottom="0in" style:contextual-spacing="false" fo:line-height="100%"/>
      <style:text-properties fo:font-size="8.5pt" style:font-size-asian="8.5pt"/>
    </style:style>
    <style:style style:name="P579" style:family="paragraph" style:parent-style-name="Standard">
      <style:paragraph-properties fo:margin-left="2.1398in" fo:margin-right="0in" fo:margin-top="0in" fo:margin-bottom="0in" style:contextual-spacing="false" fo:text-align="left" style:justify-single-word="false" fo:text-indent="0in" style:auto-text-indent="false"/>
    </style:style>
    <style:style style:name="P580" style:family="paragraph" style:parent-style-name="Heading_20_5">
      <style:paragraph-properties fo:margin-left="2.311in" fo:margin-right="2.228in" fo:margin-top="0in" fo:margin-bottom="0in" style:contextual-spacing="false" fo:text-align="left" style:justify-single-word="false" fo:text-indent="0.3992in" style:auto-text-indent="false"/>
    </style:style>
    <style:style style:name="P581" style:family="paragraph" style:parent-style-name="Standard" style:master-page-name="Converted26">
      <style:paragraph-properties fo:margin-top="0in" fo:margin-bottom="0in" style:contextual-spacing="false" fo:line-height="100%" style:page-number="auto"/>
      <style:text-properties fo:font-size="8.5pt" fo:font-weight="bold" style:font-size-asian="8.5pt" style:font-weight-asian="bold"/>
    </style:style>
    <style:style style:name="P582" style:family="paragraph" style:parent-style-name="Standard">
      <style:paragraph-properties fo:margin-top="0.0374in" fo:margin-bottom="0in" style:contextual-spacing="false" fo:line-height="100%"/>
      <style:text-properties fo:font-size="8.5pt" fo:font-weight="bold" style:font-size-asian="8.5pt" style:font-weight-asian="bold"/>
    </style:style>
    <style:style style:name="P583" style:family="paragraph" style:parent-style-name="Standard">
      <style:paragraph-properties fo:margin-left="1.5138in" fo:margin-right="0in" fo:margin-top="0in" fo:margin-bottom="0in" style:contextual-spacing="false" fo:text-align="left" style:justify-single-word="false" fo:text-indent="0in" style:auto-text-indent="false"/>
    </style:style>
    <style:style style:name="P584" style:family="paragraph" style:parent-style-name="Heading_20_5">
      <style:paragraph-properties fo:margin-left="3.2043in" fo:margin-right="2.0799in" fo:margin-top="0.0008in" fo:margin-bottom="0in" style:contextual-spacing="false" fo:line-height="101%" fo:text-align="left" style:justify-single-word="false">
        <style:tab-stops>
          <style:tab-stop style:position="3.8756in"/>
          <style:tab-stop style:position="4.4807in"/>
          <style:tab-stop style:position="5.6118in"/>
        </style:tab-stops>
      </style:paragraph-properties>
    </style:style>
    <style:style style:name="P585" style:family="paragraph" style:parent-style-name="Standard">
      <style:paragraph-properties fo:margin-left="3.2043in" fo:margin-right="1.9945in" fo:margin-top="0.0016in" fo:margin-bottom="0in" style:contextual-spacing="false" fo:line-height="101%" fo:text-align="justify" style:justify-single-word="false" fo:text-indent="0in" style:auto-text-indent="false"/>
    </style:style>
    <style:style style:name="P586" style:family="paragraph" style:parent-style-name="Heading_20_5">
      <style:paragraph-properties fo:margin-left="3.2043in" fo:margin-right="0in" fo:margin-top="0.1382in" fo:margin-bottom="0in" style:contextual-spacing="false" fo:text-align="left" style:justify-single-word="false"/>
      <style:text-properties fo:letter-spacing="-0.0016in"/>
    </style:style>
    <style:style style:name="P587" style:family="paragraph" style:parent-style-name="Standard">
      <style:paragraph-properties fo:margin-top="0.0035in" fo:margin-bottom="0in" style:contextual-spacing="false" fo:line-height="100%"/>
      <style:text-properties fo:font-size="8.5pt" fo:font-weight="bold" style:font-size-asian="8.5pt" style:font-weight-asian="bold"/>
    </style:style>
    <style:style style:name="P588" style:family="paragraph" style:parent-style-name="Standard">
      <style:paragraph-properties fo:margin-left="1.5138in" fo:margin-right="1.9681in" fo:margin-top="0in" fo:margin-bottom="0in" style:contextual-spacing="false" fo:line-height="101%" fo:text-align="justify" style:justify-single-word="false" fo:text-indent="1.6898in" style:auto-text-indent="false"/>
    </style:style>
    <style:style style:name="P589" style:family="paragraph" style:parent-style-name="Standard">
      <style:paragraph-properties fo:margin-top="0.0016in" fo:margin-bottom="0.0008in" style:contextual-spacing="false" fo:line-height="100%"/>
      <style:text-properties fo:font-size="8pt" style:font-size-asian="8pt"/>
    </style:style>
    <style:style style:name="P590" style:family="paragraph" style:parent-style-name="Table_20_Paragraph">
      <style:paragraph-properties fo:margin-left="0.0209in" fo:margin-right="0.0138in" fo:margin-top="0.0661in" fo:margin-bottom="0in" style:contextual-spacing="false" fo:text-align="center" style:justify-single-word="false"/>
    </style:style>
    <style:style style:name="P591" style:family="paragraph" style:parent-style-name="Table_20_Paragraph">
      <style:paragraph-properties fo:margin-left="0.0071in" fo:margin-right="0in" fo:margin-top="0.0661in" fo:margin-bottom="0in" style:contextual-spacing="false" fo:text-align="center" style:justify-single-word="false"/>
    </style:style>
    <style:style style:name="P592" style:family="paragraph" style:parent-style-name="Table_20_Paragraph">
      <style:paragraph-properties fo:margin-left="0.0283in" fo:margin-right="0in" fo:margin-top="0.0661in" fo:margin-bottom="0in" style:contextual-spacing="false" fo:text-align="center" style:justify-single-word="false"/>
    </style:style>
    <style:style style:name="P593" style:family="paragraph" style:parent-style-name="Table_20_Paragraph">
      <style:paragraph-properties fo:margin-left="0.0193in" fo:margin-right="0.0154in" fo:margin-top="0.0661in" fo:margin-bottom="0in" style:contextual-spacing="false" fo:text-align="center" style:justify-single-word="false"/>
    </style:style>
    <style:style style:name="P594" style:family="paragraph" style:parent-style-name="Table_20_Paragraph">
      <style:paragraph-properties fo:margin-left="0.0035in" fo:margin-right="0in" fo:margin-top="0.0661in" fo:margin-bottom="0in" style:contextual-spacing="false" fo:text-align="center" style:justify-single-word="false"/>
    </style:style>
    <style:style style:name="P595" style:family="paragraph" style:parent-style-name="Table_20_Paragraph">
      <style:paragraph-properties fo:margin-left="0.1043in" fo:margin-right="0in" fo:margin-top="0.0264in" fo:margin-bottom="0in" style:contextual-spacing="false" fo:text-indent="-0.0701in" style:auto-text-indent="false"/>
    </style:style>
    <style:style style:name="P596" style:family="paragraph" style:parent-style-name="Table_20_Paragraph">
      <style:paragraph-properties fo:margin-left="0.1299in" fo:margin-right="0in" fo:margin-top="0.0264in" fo:margin-bottom="0in" style:contextual-spacing="false" fo:text-indent="-0.072in" style:auto-text-indent="false"/>
    </style:style>
    <style:style style:name="P597" style:family="paragraph" style:parent-style-name="Table_20_Paragraph">
      <style:paragraph-properties fo:margin-top="0.0673in" fo:margin-bottom="0in" style:contextual-spacing="false"/>
      <style:text-properties fo:font-size="4pt" style:font-size-asian="4pt"/>
    </style:style>
    <style:style style:name="P598" style:family="paragraph" style:parent-style-name="Table_20_Paragraph">
      <style:paragraph-properties fo:margin-left="0.0071in" fo:margin-right="0.0209in" fo:text-align="center" style:justify-single-word="false"/>
    </style:style>
    <style:style style:name="P599" style:family="paragraph" style:parent-style-name="Table_20_Paragraph">
      <style:paragraph-properties fo:margin-left="0.2008in" fo:margin-right="0.0811in" fo:line-height="107%" fo:text-indent="-0.1335in" style:auto-text-indent="false"/>
    </style:style>
    <style:style style:name="P600" style:family="paragraph" style:parent-style-name="Table_20_Paragraph">
      <style:paragraph-properties fo:margin-left="0.0283in" fo:margin-right="0.0429in" fo:text-align="center" style:justify-single-word="false"/>
    </style:style>
    <style:style style:name="P601" style:family="paragraph" style:parent-style-name="Table_20_Paragraph">
      <style:paragraph-properties fo:margin-left="0.0043in" fo:margin-right="0.0193in" fo:text-align="center" style:justify-single-word="false"/>
    </style:style>
    <style:style style:name="P602" style:family="paragraph" style:parent-style-name="Table_20_Paragraph">
      <style:paragraph-properties fo:margin-left="0.0035in" fo:margin-right="0.0217in" fo:text-align="center" style:justify-single-word="false"/>
    </style:style>
    <style:style style:name="P603" style:family="paragraph" style:parent-style-name="Table_20_Paragraph">
      <style:paragraph-properties fo:margin-left="0.148in" fo:margin-right="0in"/>
    </style:style>
    <style:style style:name="P604" style:family="paragraph" style:parent-style-name="Table_20_Paragraph">
      <style:paragraph-properties fo:margin-left="0.1764in" fo:margin-right="0in" fo:margin-top="0.0047in" fo:margin-bottom="0in" style:contextual-spacing="false"/>
    </style:style>
    <style:style style:name="P605" style:family="paragraph" style:parent-style-name="Table_20_Paragraph">
      <style:paragraph-properties fo:margin-left="0.098in" fo:margin-right="0in"/>
    </style:style>
    <style:style style:name="P606" style:family="paragraph" style:parent-style-name="Table_20_Paragraph">
      <style:paragraph-properties fo:margin-left="0.1264in" fo:margin-right="0in" fo:margin-top="0.0047in" fo:margin-bottom="0in" style:contextual-spacing="false"/>
    </style:style>
    <style:style style:name="P607" style:family="paragraph" style:parent-style-name="Standard">
      <style:paragraph-properties fo:margin-left="1.5138in" fo:margin-right="0in" fo:margin-top="0.0016in" fo:margin-bottom="0in" style:contextual-spacing="false" fo:text-align="left" style:justify-single-word="false" fo:text-indent="0in" style:auto-text-indent="false"/>
    </style:style>
    <style:style style:name="P608" style:family="paragraph" style:parent-style-name="Standard">
      <style:paragraph-properties fo:margin-top="0.1402in" fo:margin-bottom="0in" style:contextual-spacing="false" fo:line-height="100%"/>
      <style:text-properties fo:font-size="8.5pt" style:font-size-asian="8.5pt"/>
    </style:style>
    <style:style style:name="P609" style:family="paragraph" style:parent-style-name="Standard">
      <style:paragraph-properties fo:margin-top="0.0047in" fo:margin-bottom="0in" style:contextual-spacing="false" fo:line-height="100%"/>
      <style:text-properties fo:font-size="8.5pt" style:font-size-asian="8.5pt"/>
    </style:style>
    <style:style style:name="P610" style:family="paragraph" style:parent-style-name="Heading_20_5">
      <style:paragraph-properties fo:margin-left="0in" fo:margin-right="0.5654in"/>
    </style:style>
    <style:style style:name="P611" style:family="paragraph" style:parent-style-name="Standard">
      <style:paragraph-properties fo:margin-left="0in" fo:margin-right="0.5661in" fo:margin-top="0.0016in" fo:margin-bottom="0in" style:contextual-spacing="false" fo:text-align="center" style:justify-single-word="false" fo:text-indent="0in" style:auto-text-indent="false"/>
    </style:style>
    <style:style style:name="P612" style:family="paragraph" style:parent-style-name="Standard" style:master-page-name="Converted27">
      <style:paragraph-properties fo:margin-top="0in" fo:margin-bottom="0in" style:contextual-spacing="false" fo:line-height="100%" style:page-number="auto"/>
      <style:text-properties fo:font-size="8.5pt" fo:font-weight="bold" style:font-size-asian="8.5pt" style:font-weight-asian="bold"/>
    </style:style>
    <style:style style:name="P613" style:family="paragraph" style:parent-style-name="Standard">
      <style:paragraph-properties fo:margin-top="0.1417in" fo:margin-bottom="0in" style:contextual-spacing="false" fo:line-height="100%"/>
      <style:text-properties fo:font-size="8.5pt" fo:font-weight="bold" style:font-size-asian="8.5pt" style:font-weight-asian="bold"/>
    </style:style>
    <style:style style:name="P614" style:family="paragraph" style:parent-style-name="Standard">
      <style:paragraph-properties fo:margin-left="1.5028in" fo:margin-right="0in" fo:margin-top="0in" fo:margin-bottom="0in" style:contextual-spacing="false" fo:text-align="left" style:justify-single-word="false" fo:text-indent="0in" style:auto-text-indent="false"/>
    </style:style>
    <style:style style:name="P615" style:family="paragraph" style:parent-style-name="Standard">
      <style:paragraph-properties fo:margin-top="0.0047in" fo:margin-bottom="0in" style:contextual-spacing="false" fo:line-height="100%"/>
      <style:text-properties fo:font-size="8.5pt" fo:font-weight="bold" style:font-size-asian="8.5pt" style:font-weight-asian="bold"/>
    </style:style>
    <style:style style:name="P616" style:family="paragraph" style:parent-style-name="Heading_20_5">
      <style:paragraph-properties fo:margin-left="3.2016in" fo:margin-right="2.0693in" fo:line-height="102%" fo:text-align="left" style:justify-single-word="false">
        <style:tab-stops>
          <style:tab-stop style:position="3.8764in"/>
          <style:tab-stop style:position="4.4839in"/>
          <style:tab-stop style:position="5.6217in"/>
        </style:tab-stops>
      </style:paragraph-properties>
    </style:style>
    <style:style style:name="P617" style:family="paragraph" style:parent-style-name="Standard">
      <style:paragraph-properties fo:margin-left="3.2016in" fo:margin-right="0in" fo:margin-top="0.0008in" fo:margin-bottom="0in" style:contextual-spacing="false" fo:text-align="justify" style:justify-single-word="false" fo:text-indent="0in" style:auto-text-indent="false"/>
    </style:style>
    <style:style style:name="P618" style:family="paragraph" style:parent-style-name="Standard">
      <style:paragraph-properties fo:margin-left="3.2016in" fo:margin-right="1.9839in" fo:margin-top="0.002in" fo:margin-bottom="0in" style:contextual-spacing="false" fo:line-height="102%" fo:text-align="justify" style:justify-single-word="false" fo:text-indent="0in" style:auto-text-indent="false"/>
    </style:style>
    <style:style style:name="P619" style:family="paragraph" style:parent-style-name="Heading_20_5">
      <style:paragraph-properties fo:margin-left="3.2016in" fo:margin-right="0in" fo:margin-top="0.1346in" fo:margin-bottom="0in" style:contextual-spacing="false" fo:text-align="left" style:justify-single-word="false"/>
      <style:text-properties fo:letter-spacing="-0.0016in"/>
    </style:style>
    <style:style style:name="P620" style:family="paragraph" style:parent-style-name="Standard">
      <style:paragraph-properties fo:margin-top="0.0043in" fo:margin-bottom="0in" style:contextual-spacing="false" fo:line-height="100%"/>
      <style:text-properties fo:font-size="8.5pt" fo:font-weight="bold" style:font-size-asian="8.5pt" style:font-weight-asian="bold"/>
    </style:style>
    <style:style style:name="P621" style:family="paragraph" style:parent-style-name="Standard">
      <style:paragraph-properties fo:margin-left="1.5035in" fo:margin-right="1.9571in" fo:margin-top="0in" fo:margin-bottom="0in" style:contextual-spacing="false" fo:line-height="102%" fo:text-align="justify" style:justify-single-word="false" fo:text-indent="1.698in" style:auto-text-indent="false"/>
    </style:style>
    <style:style style:name="P622" style:family="paragraph" style:parent-style-name="Standard">
      <style:paragraph-properties fo:margin-top="0.0083in" fo:margin-bottom="0in" style:contextual-spacing="false" fo:line-height="100%"/>
      <style:text-properties fo:font-size="7.5pt" style:font-size-asian="7.5pt"/>
    </style:style>
    <style:style style:name="P623" style:family="paragraph" style:parent-style-name="Table_20_Paragraph">
      <style:paragraph-properties fo:margin-left="0.0201in" fo:margin-right="0.0138in" fo:margin-top="0.0665in" fo:margin-bottom="0in" style:contextual-spacing="false" fo:text-align="center" style:justify-single-word="false"/>
    </style:style>
    <style:style style:name="P624" style:family="paragraph" style:parent-style-name="Table_20_Paragraph">
      <style:paragraph-properties fo:margin-left="0.2366in" fo:margin-right="0in" fo:margin-top="0.0665in" fo:margin-bottom="0in" style:contextual-spacing="false"/>
    </style:style>
    <style:style style:name="P625" style:family="paragraph" style:parent-style-name="Table_20_Paragraph">
      <style:paragraph-properties fo:margin-left="0.0201in" fo:margin-right="0.0165in" fo:margin-top="0.0665in" fo:margin-bottom="0in" style:contextual-spacing="false" fo:text-align="center" style:justify-single-word="false"/>
    </style:style>
    <style:style style:name="P626" style:family="paragraph" style:parent-style-name="Table_20_Paragraph">
      <style:paragraph-properties fo:margin-left="0.1953in" fo:margin-right="0in" fo:margin-top="0.0665in" fo:margin-bottom="0in" style:contextual-spacing="false"/>
    </style:style>
    <style:style style:name="P627" style:family="paragraph" style:parent-style-name="Table_20_Paragraph">
      <style:paragraph-properties fo:margin-left="0.0193in" fo:margin-right="0.0181in" fo:margin-top="0.0665in" fo:margin-bottom="0in" style:contextual-spacing="false" fo:text-align="center" style:justify-single-word="false"/>
    </style:style>
    <style:style style:name="P628" style:family="paragraph" style:parent-style-name="Table_20_Paragraph">
      <style:paragraph-properties fo:margin-top="0.0665in" fo:margin-bottom="0in" style:contextual-spacing="false" fo:text-align="center" style:justify-single-word="false"/>
    </style:style>
    <style:style style:name="P629" style:family="paragraph" style:parent-style-name="Table_20_Paragraph">
      <style:paragraph-properties fo:margin-left="0.1028in" fo:margin-right="0in" fo:margin-top="0.0272in" fo:margin-bottom="0in" style:contextual-spacing="false" fo:text-indent="-0.0701in" style:auto-text-indent="false"/>
    </style:style>
    <style:style style:name="P630" style:family="paragraph" style:parent-style-name="Table_20_Paragraph">
      <style:paragraph-properties fo:margin-left="0.128in" fo:margin-right="0.0583in" fo:margin-top="0.0272in" fo:margin-bottom="0in" style:contextual-spacing="false" fo:text-indent="-0.072in" style:auto-text-indent="false"/>
    </style:style>
    <style:style style:name="P631" style:family="paragraph" style:parent-style-name="Table_20_Paragraph">
      <style:paragraph-properties fo:margin-top="0.0008in" fo:margin-bottom="0in" style:contextual-spacing="false"/>
      <style:text-properties fo:font-size="4pt" style:font-size-asian="4pt"/>
    </style:style>
    <style:style style:name="P632" style:family="paragraph" style:parent-style-name="Table_20_Paragraph">
      <style:paragraph-properties fo:margin-left="0.0063in" fo:margin-right="0.0201in" fo:text-align="center" style:justify-single-word="false"/>
    </style:style>
    <style:style style:name="P633" style:family="paragraph" style:parent-style-name="Table_20_Paragraph">
      <style:paragraph-properties fo:margin-top="0.0319in" fo:margin-bottom="0in" style:contextual-spacing="false"/>
      <style:text-properties fo:font-size="4pt" style:font-size-asian="4pt"/>
    </style:style>
    <style:style style:name="P634" style:family="paragraph" style:parent-style-name="Table_20_Paragraph">
      <style:paragraph-properties fo:margin-left="0.1839in" fo:margin-right="0in" fo:line-height="108%" fo:text-indent="-0.1335in" style:auto-text-indent="false"/>
    </style:style>
    <style:style style:name="P635" style:family="paragraph" style:parent-style-name="Table_20_Paragraph">
      <style:paragraph-properties fo:margin-left="0.0035in" fo:margin-right="0.0201in" fo:text-align="center" style:justify-single-word="false"/>
    </style:style>
    <style:style style:name="P636" style:family="paragraph" style:parent-style-name="Table_20_Paragraph">
      <style:paragraph-properties fo:margin-left="0.0693in" fo:margin-right="0in" fo:line-height="108%" fo:text-indent="0.1043in" style:auto-text-indent="false"/>
    </style:style>
    <style:style style:name="P637" style:family="paragraph" style:parent-style-name="Table_20_Paragraph">
      <style:paragraph-properties fo:margin-left="0.0016in" fo:margin-right="0.0193in" fo:text-align="center" style:justify-single-word="false"/>
    </style:style>
    <style:style style:name="P638" style:family="paragraph" style:parent-style-name="Table_20_Paragraph">
      <style:paragraph-properties fo:margin-left="0in" fo:margin-right="0.0201in" fo:text-align="center" style:justify-single-word="false"/>
    </style:style>
    <style:style style:name="P639" style:family="paragraph" style:parent-style-name="Table_20_Paragraph">
      <style:paragraph-properties fo:margin-left="0.1465in" fo:margin-right="0in"/>
    </style:style>
    <style:style style:name="P640" style:family="paragraph" style:parent-style-name="Table_20_Paragraph">
      <style:paragraph-properties fo:margin-left="0.1756in" fo:margin-right="0in" fo:margin-top="0.0055in" fo:margin-bottom="0in" style:contextual-spacing="false"/>
    </style:style>
    <style:style style:name="P641" style:family="paragraph" style:parent-style-name="Table_20_Paragraph">
      <style:paragraph-properties fo:margin-left="0.0957in" fo:margin-right="0in"/>
    </style:style>
    <style:style style:name="P642" style:family="paragraph" style:parent-style-name="Table_20_Paragraph">
      <style:paragraph-properties fo:margin-left="0.1252in" fo:margin-right="0in" fo:margin-top="0.0055in" fo:margin-bottom="0in" style:contextual-spacing="false"/>
    </style:style>
    <style:style style:name="P643" style:family="paragraph" style:parent-style-name="Standard">
      <style:paragraph-properties fo:margin-left="3.2016in" fo:margin-right="0in" fo:margin-top="0.1374in" fo:margin-bottom="0in" style:contextual-spacing="false" fo:text-align="left" style:justify-single-word="false" fo:text-indent="0in" style:auto-text-indent="false"/>
    </style:style>
    <style:style style:name="P644" style:family="paragraph" style:parent-style-name="Standard">
      <style:paragraph-properties fo:margin-left="1.5028in" fo:margin-right="0in" fo:margin-top="0.002in" fo:margin-bottom="0in" style:contextual-spacing="false" fo:text-align="left" style:justify-single-word="false" fo:text-indent="0in" style:auto-text-indent="false"/>
    </style:style>
    <style:style style:name="P645" style:family="paragraph" style:parent-style-name="Standard">
      <style:paragraph-properties fo:margin-top="0.1425in" fo:margin-bottom="0in" style:contextual-spacing="false" fo:line-height="100%"/>
      <style:text-properties fo:font-size="8.5pt" style:font-size-asian="8.5pt"/>
    </style:style>
    <style:style style:name="P646" style:family="paragraph" style:parent-style-name="Standard">
      <style:paragraph-properties fo:margin-left="0in" fo:margin-right="0.5689in" fo:margin-top="0in" fo:margin-bottom="0in" style:contextual-spacing="false" fo:text-align="center" style:justify-single-word="false" fo:text-indent="0in" style:auto-text-indent="false"/>
    </style:style>
    <style:style style:name="P647" style:family="paragraph" style:parent-style-name="Standard">
      <style:paragraph-properties fo:margin-top="0.0071in" fo:margin-bottom="0in" style:contextual-spacing="false" fo:line-height="100%"/>
      <style:text-properties fo:font-size="8.5pt" style:font-size-asian="8.5pt"/>
    </style:style>
    <style:style style:name="P648" style:family="paragraph" style:parent-style-name="Heading_20_5">
      <style:paragraph-properties fo:margin-left="0in" fo:margin-right="0.5665in"/>
    </style:style>
    <style:style style:name="P649" style:family="paragraph" style:parent-style-name="Standard">
      <style:paragraph-properties fo:margin-left="0in" fo:margin-right="0.5673in" fo:margin-top="0.002in" fo:margin-bottom="0in" style:contextual-spacing="false" fo:text-align="center" style:justify-single-word="false" fo:text-indent="0in" style:auto-text-indent="false"/>
    </style:style>
    <style:style style:name="P650" style:family="paragraph" style:parent-style-name="Standard" style:master-page-name="Converted28">
      <style:paragraph-properties fo:margin-top="0in" fo:margin-bottom="0in" style:contextual-spacing="false" fo:line-height="100%" style:page-number="auto"/>
      <style:text-properties fo:font-size="8.5pt" fo:font-weight="bold" style:font-size-asian="8.5pt" style:font-weight-asian="bold"/>
    </style:style>
    <style:style style:name="P651" style:family="paragraph" style:parent-style-name="Standard">
      <style:paragraph-properties fo:margin-top="0.1055in" fo:margin-bottom="0in" style:contextual-spacing="false" fo:line-height="100%"/>
      <style:text-properties fo:font-size="8.5pt" fo:font-weight="bold" style:font-size-asian="8.5pt" style:font-weight-asian="bold"/>
    </style:style>
    <style:style style:name="P652" style:family="paragraph" style:parent-style-name="Standard">
      <style:paragraph-properties fo:margin-left="1.7382in" fo:margin-right="0in" fo:margin-top="0in" fo:margin-bottom="0in" style:contextual-spacing="false" fo:text-align="left" style:justify-single-word="false" fo:text-indent="0in" style:auto-text-indent="false"/>
    </style:style>
    <style:style style:name="P653" style:family="paragraph" style:parent-style-name="Heading_20_5">
      <style:paragraph-properties fo:margin-left="3.3953in" fo:margin-right="1.9925in" fo:margin-top="0.1409in" fo:margin-bottom="0in" style:contextual-spacing="false" fo:text-align="justify" style:justify-single-word="false"/>
    </style:style>
    <style:style style:name="P654" style:family="paragraph" style:parent-style-name="Standard">
      <style:paragraph-properties fo:margin-left="3.3953in" fo:margin-right="0in" fo:margin-top="0.1374in" fo:margin-bottom="0in" style:contextual-spacing="false" fo:line-height="0.1429in" fo:text-align="justify" style:justify-single-word="false" fo:text-indent="0in" style:auto-text-indent="false"/>
    </style:style>
    <style:style style:name="P655" style:family="paragraph" style:parent-style-name="Standard">
      <style:paragraph-properties fo:margin-left="3.3957in" fo:margin-right="1.9917in" fo:margin-top="0in" fo:margin-bottom="0in" style:contextual-spacing="false" fo:text-align="justify" style:justify-single-word="false" fo:text-indent="-0.0008in" style:auto-text-indent="false"/>
    </style:style>
    <style:style style:name="P656" style:family="paragraph" style:parent-style-name="Heading_20_5">
      <style:paragraph-properties fo:margin-left="0in" fo:margin-right="0.4366in" fo:margin-top="0.1272in" fo:margin-bottom="0in" style:contextual-spacing="false"/>
      <style:text-properties fo:letter-spacing="-0.0016in"/>
    </style:style>
    <style:style style:name="P657" style:family="paragraph" style:parent-style-name="Standard">
      <style:paragraph-properties fo:margin-left="1.739in" fo:margin-right="1.9917in" fo:margin-top="0.1335in" fo:margin-bottom="0in" style:contextual-spacing="false" fo:text-align="justify" style:justify-single-word="false" fo:text-indent="1.6563in" style:auto-text-indent="false"/>
    </style:style>
    <style:style style:name="P658" style:family="paragraph" style:parent-style-name="Standard">
      <style:paragraph-properties fo:margin-top="0.0256in" fo:margin-bottom="0in" style:contextual-spacing="false" fo:line-height="100%"/>
      <style:text-properties fo:font-size="10pt" style:font-size-asian="10pt"/>
    </style:style>
    <style:style style:name="P659" style:family="paragraph" style:parent-style-name="Table_20_Paragraph">
      <style:paragraph-properties fo:margin-left="0.0744in" fo:margin-right="0in" fo:margin-top="0.039in" fo:margin-bottom="0in" style:contextual-spacing="false"/>
    </style:style>
    <style:style style:name="P660" style:family="paragraph" style:parent-style-name="Table_20_Paragraph">
      <style:paragraph-properties fo:margin-left="0.2602in" fo:margin-right="0in" fo:margin-top="0.039in" fo:margin-bottom="0in" style:contextual-spacing="false"/>
    </style:style>
    <style:style style:name="P661" style:family="paragraph" style:parent-style-name="Table_20_Paragraph">
      <style:paragraph-properties fo:margin-left="0.0201in" fo:margin-right="0in" fo:margin-top="0.039in" fo:margin-bottom="0in" style:contextual-spacing="false" fo:text-align="center" style:justify-single-word="false"/>
    </style:style>
    <style:style style:name="P662" style:family="paragraph" style:parent-style-name="Table_20_Paragraph">
      <style:paragraph-properties fo:margin-left="0.0043in" fo:margin-right="0.0055in" fo:margin-top="0.039in" fo:margin-bottom="0in" style:contextual-spacing="false" fo:text-align="center" style:justify-single-word="false"/>
    </style:style>
    <style:style style:name="P663" style:family="paragraph" style:parent-style-name="Table_20_Paragraph">
      <style:paragraph-properties fo:margin-top="0.0626in" fo:margin-bottom="0in" style:contextual-spacing="false"/>
      <style:text-properties fo:font-size="5pt" style:font-size-asian="5pt"/>
    </style:style>
    <style:style style:name="P664" style:family="paragraph" style:parent-style-name="Table_20_Paragraph">
      <style:paragraph-properties fo:margin-left="0.0465in" fo:margin-right="0.022in" fo:line-height="98%" fo:text-indent="-0.0134in" style:auto-text-indent="false"/>
    </style:style>
    <style:style style:name="P665" style:family="paragraph" style:parent-style-name="Table_20_Paragraph">
      <style:paragraph-properties fo:margin-top="0.061in" fo:margin-bottom="0in" style:contextual-spacing="false"/>
      <style:text-properties fo:font-size="5pt" style:font-size-asian="5pt"/>
    </style:style>
    <style:style style:name="P666" style:family="paragraph" style:parent-style-name="Table_20_Paragraph">
      <style:paragraph-properties fo:margin-left="0.0516in" fo:margin-right="0in" fo:line-height="0.0835in"/>
    </style:style>
    <style:style style:name="P667" style:family="paragraph" style:parent-style-name="Table_20_Paragraph">
      <style:paragraph-properties fo:margin-left="0.098in" fo:margin-right="0in" fo:line-height="0.0835in"/>
    </style:style>
    <style:style style:name="P668" style:family="paragraph" style:parent-style-name="Table_20_Paragraph">
      <style:paragraph-properties fo:margin-left="0.0201in" fo:margin-right="0.0154in" fo:margin-top="0.0256in" fo:margin-bottom="0in" style:contextual-spacing="false" fo:line-height="98%" fo:text-align="center" style:justify-single-word="false"/>
    </style:style>
    <style:style style:name="P669" style:family="paragraph" style:parent-style-name="Table_20_Paragraph">
      <style:paragraph-properties fo:margin-top="0.0181in" fo:margin-bottom="0in" style:contextual-spacing="false"/>
      <style:text-properties fo:font-size="5pt" style:font-size-asian="5pt"/>
    </style:style>
    <style:style style:name="P670" style:family="paragraph" style:parent-style-name="Table_20_Paragraph">
      <style:paragraph-properties fo:margin-left="0.0055in" fo:margin-right="0.0016in" fo:text-align="center" style:justify-single-word="false"/>
    </style:style>
    <style:style style:name="P671" style:family="paragraph" style:parent-style-name="Standard">
      <style:paragraph-properties fo:margin-left="1.7563in" fo:margin-right="1.9965in" fo:margin-top="0.139in" fo:margin-bottom="0in" style:contextual-spacing="false" fo:text-align="justify" style:justify-single-word="false" fo:text-indent="1.648in" style:auto-text-indent="false"/>
    </style:style>
    <style:style style:name="P672" style:family="paragraph" style:parent-style-name="Standard">
      <style:paragraph-properties fo:margin-top="0.1382in" fo:margin-bottom="0in" style:contextual-spacing="false" fo:line-height="100%"/>
      <style:text-properties fo:font-size="8.5pt" style:font-size-asian="8.5pt"/>
    </style:style>
    <style:style style:name="P673" style:family="paragraph" style:parent-style-name="Standard">
      <style:paragraph-properties fo:margin-left="0in" fo:margin-right="0.2535in" fo:margin-top="0.0008in" fo:margin-bottom="0in" style:contextual-spacing="false" fo:text-align="center" style:justify-single-word="false" fo:text-indent="0in" style:auto-text-indent="false"/>
    </style:style>
    <style:style style:name="P674" style:family="paragraph" style:parent-style-name="Heading_20_5">
      <style:paragraph-properties fo:margin-left="0in" fo:margin-right="0.2535in" fo:line-height="0.1429in"/>
    </style:style>
    <style:style style:name="P675" style:family="paragraph" style:parent-style-name="Standard">
      <style:paragraph-properties fo:margin-left="0in" fo:margin-right="0.2543in" fo:margin-top="0in" fo:margin-bottom="0in" style:contextual-spacing="false" fo:line-height="0.1429in" fo:text-align="center" style:justify-single-word="false" fo:text-indent="0in" style:auto-text-indent="false"/>
    </style:style>
    <style:style style:name="P676" style:family="paragraph" style:parent-style-name="Standard" style:master-page-name="Converted29">
      <style:paragraph-properties fo:margin-top="0in" fo:margin-bottom="0in" style:contextual-spacing="false" fo:line-height="100%" style:page-number="auto"/>
      <style:text-properties fo:font-size="8pt" fo:font-weight="bold" style:font-size-asian="8pt" style:font-weight-asian="bold"/>
    </style:style>
    <style:style style:name="P677" style:family="paragraph" style:parent-style-name="Standard">
      <style:paragraph-properties fo:margin-top="0.0701in" fo:margin-bottom="0in" style:contextual-spacing="false" fo:line-height="100%"/>
      <style:text-properties fo:font-size="8pt" fo:font-weight="bold" style:font-size-asian="8pt" style:font-weight-asian="bold"/>
    </style:style>
    <style:style style:name="P678" style:family="paragraph" style:parent-style-name="Heading_20_9">
      <style:paragraph-properties fo:margin-top="0.0008in" fo:margin-bottom="0in" style:contextual-spacing="false"/>
      <style:text-properties fo:letter-spacing="-0.0016in"/>
    </style:style>
    <style:style style:name="P679" style:family="paragraph" style:parent-style-name="Text_20_body">
      <style:paragraph-properties fo:margin-top="0.0091in" fo:margin-bottom="0in" style:contextual-spacing="false"/>
    </style:style>
    <style:style style:name="P680" style:family="paragraph" style:parent-style-name="Text_20_body">
      <style:paragraph-properties fo:margin-left="1.2366in" fo:margin-right="1.6484in" fo:line-height="102%" fo:text-align="justify" style:justify-single-word="false" fo:text-indent="-0.0008in" style:auto-text-indent="false"/>
    </style:style>
    <style:style style:name="P681" style:family="paragraph" style:parent-style-name="Text_20_body">
      <style:paragraph-properties fo:margin-left="1.2366in" fo:margin-right="1.6484in" fo:margin-top="0.0028in" fo:margin-bottom="0in" style:contextual-spacing="false" fo:line-height="102%" fo:text-align="justify" style:justify-single-word="false" fo:text-indent="-0.0008in" style:auto-text-indent="false"/>
    </style:style>
    <style:style style:name="P682" style:family="paragraph" style:parent-style-name="Text_20_body">
      <style:paragraph-properties fo:margin-top="0.0055in" fo:margin-bottom="0in" style:contextual-spacing="false"/>
    </style:style>
    <style:style style:name="P683" style:family="paragraph" style:parent-style-name="Text_20_body">
      <style:paragraph-properties fo:margin-left="1.2366in" fo:margin-right="0in" fo:margin-top="0.0008in" fo:margin-bottom="0in" style:contextual-spacing="false" fo:text-align="justify" style:justify-single-word="false"/>
    </style:style>
    <style:style style:name="P684" style:family="paragraph" style:parent-style-name="Text_20_body">
      <style:paragraph-properties fo:margin-top="0.0126in" fo:margin-bottom="0in" style:contextual-spacing="false"/>
    </style:style>
    <style:style style:name="P685" style:family="paragraph" style:parent-style-name="Text_20_body">
      <style:paragraph-properties fo:margin-left="0in" fo:margin-right="0.4429in" fo:margin-top="0.0028in" fo:margin-bottom="0in" style:contextual-spacing="false" fo:text-align="center" style:justify-single-word="false"/>
    </style:style>
    <style:style style:name="P686" style:family="paragraph" style:parent-style-name="Text_20_body">
      <style:paragraph-properties fo:margin-top="0.0181in" fo:margin-bottom="0in" style:contextual-spacing="false"/>
    </style:style>
    <style:style style:name="P687" style:family="paragraph" style:parent-style-name="Heading_20_7">
      <style:paragraph-properties fo:margin-left="0in" fo:margin-right="0.4075in"/>
    </style:style>
    <style:style style:name="P688" style:family="paragraph" style:parent-style-name="Text_20_body">
      <style:text-properties fo:font-weight="bold" style:font-weight-asian="bold"/>
    </style:style>
    <style:style style:name="P689" style:family="paragraph" style:parent-style-name="Text_20_body">
      <style:paragraph-properties fo:margin-top="0.0071in" fo:margin-bottom="0in" style:contextual-spacing="false"/>
      <style:text-properties fo:font-weight="bold" style:font-weight-asian="bold"/>
    </style:style>
    <style:style style:name="P690" style:family="paragraph" style:parent-style-name="Text_20_body">
      <style:paragraph-properties fo:margin-left="1.2543in" fo:margin-right="1.6626in" fo:line-height="102%" fo:text-align="justify" style:justify-single-word="false"/>
    </style:style>
    <style:style style:name="P691" style:family="paragraph" style:parent-style-name="Text_20_body">
      <style:paragraph-properties fo:margin-top="0.0028in" fo:margin-bottom="0in" style:contextual-spacing="false"/>
    </style:style>
    <style:style style:name="P692" style:family="paragraph" style:parent-style-name="Text_20_body">
      <style:paragraph-properties fo:margin-left="1.2543in" fo:margin-right="0in" fo:text-align="justify" style:justify-single-word="false"/>
    </style:style>
    <style:style style:name="P693" style:family="paragraph" style:parent-style-name="Text_20_body">
      <style:paragraph-properties fo:margin-top="0.0098in" fo:margin-bottom="0in" style:contextual-spacing="false"/>
    </style:style>
    <style:style style:name="P694" style:family="paragraph" style:parent-style-name="Heading_20_9">
      <style:paragraph-properties fo:margin-left="0in" fo:margin-right="0.4098in"/>
    </style:style>
    <style:style style:name="P695" style:family="paragraph" style:parent-style-name="Text_20_body">
      <style:paragraph-properties fo:margin-left="0in" fo:margin-right="0.4075in" fo:margin-top="0.002in" fo:margin-bottom="0in" style:contextual-spacing="false" fo:text-align="center" style:justify-single-word="false"/>
    </style:style>
    <style:style style:name="P696" style:family="paragraph" style:parent-style-name="Text_20_body" style:master-page-name="Converted30">
      <style:paragraph-properties fo:margin-top="0.1752in" fo:margin-bottom="0in" style:contextual-spacing="false" style:page-number="auto"/>
      <style:text-properties fo:font-size="11pt" style:font-size-asian="11pt"/>
    </style:style>
    <style:style style:name="P697" style:family="paragraph" style:parent-style-name="Heading_20_2">
      <style:paragraph-properties fo:margin-left="2.4465in" fo:margin-right="0in" fo:line-height="100%"/>
    </style:style>
    <style:style style:name="P698" style:family="paragraph" style:parent-style-name="Text_20_body">
      <style:text-properties style:font-name="Source Sans Pro" fo:font-size="6.5pt" fo:font-weight="bold" style:font-size-asian="6.5pt" style:font-weight-asian="bold"/>
    </style:style>
    <style:style style:name="P699" style:family="paragraph" style:parent-style-name="Text_20_body">
      <style:paragraph-properties fo:margin-top="0.1134in" fo:margin-bottom="0in" style:contextual-spacing="false"/>
      <style:text-properties style:font-name="Source Sans Pro" fo:font-size="6.5pt" fo:font-weight="bold" style:font-size-asian="6.5pt" style:font-weight-asian="bold"/>
    </style:style>
    <style:style style:name="P700" style:family="paragraph" style:parent-style-name="Standard">
      <style:paragraph-properties fo:margin-left="0in" fo:margin-right="1.778in" fo:margin-top="0in" fo:margin-bottom="0in" style:contextual-spacing="false" fo:text-align="right" style:justify-single-word="false" fo:text-indent="0in" style:auto-text-indent="false"/>
    </style:style>
    <style:style style:name="P701" style:family="paragraph" style:parent-style-name="Text_20_body" style:master-page-name="Converted31">
      <style:paragraph-properties style:page-number="auto"/>
      <style:text-properties fo:font-size="10pt" fo:font-weight="bold" style:font-size-asian="10pt" style:font-weight-asian="bold"/>
    </style:style>
    <style:style style:name="P702" style:family="paragraph" style:parent-style-name="Text_20_body">
      <style:paragraph-properties fo:margin-top="0.1043in" fo:margin-bottom="0in" style:contextual-spacing="false"/>
      <style:text-properties fo:font-size="10pt" fo:font-weight="bold" style:font-size-asian="10pt" style:font-weight-asian="bold"/>
    </style:style>
    <style:style style:name="P703" style:family="paragraph" style:parent-style-name="Standard">
      <style:paragraph-properties fo:margin-left="0.9425in" fo:margin-right="0in" fo:margin-top="0in" fo:margin-bottom="0in" style:contextual-spacing="false" fo:line-height="100%" fo:text-indent="0in" style:auto-text-indent="false"/>
    </style:style>
    <style:style style:name="P704" style:family="paragraph" style:parent-style-name="Text_20_body" style:master-page-name="Converted32">
      <style:paragraph-properties style:page-number="auto"/>
      <style:text-properties fo:font-size="10pt" fo:font-weight="bold" style:font-size-asian="10pt" style:font-weight-asian="bold"/>
    </style:style>
    <style:style style:name="P705" style:family="paragraph" style:parent-style-name="Standard">
      <style:paragraph-properties fo:margin-left="0.9217in" fo:margin-right="0in" fo:margin-top="0in" fo:margin-bottom="0in" style:contextual-spacing="false" fo:line-height="100%" fo:text-indent="0in" style:auto-text-indent="false"/>
    </style:style>
    <style:style style:name="P706" style:family="paragraph" style:parent-style-name="Text_20_body" style:master-page-name="Converted33">
      <style:paragraph-properties style:page-number="auto"/>
      <style:text-properties fo:font-size="10pt" fo:font-weight="bold" style:font-size-asian="10pt" style:font-weight-asian="bold"/>
    </style:style>
    <style:style style:name="P707" style:family="paragraph" style:parent-style-name="Text_20_body" style:master-page-name="Converted34">
      <style:paragraph-properties style:page-number="auto"/>
      <style:text-properties fo:font-size="10pt" fo:font-weight="bold" style:font-size-asian="10pt" style:font-weight-asian="bold"/>
    </style:style>
    <style:style style:name="P708" style:family="paragraph" style:parent-style-name="Text_20_body">
      <style:paragraph-properties fo:margin-top="0.0346in" fo:margin-bottom="0.0008in" style:contextual-spacing="false"/>
      <style:text-properties fo:font-size="10pt" fo:font-weight="bold" style:font-size-asian="10pt" style:font-weight-asian="bold"/>
    </style:style>
    <style:style style:name="P709" style:family="paragraph" style:parent-style-name="Standard">
      <style:paragraph-properties fo:margin-left="0.8972in" fo:margin-right="0in" fo:margin-top="0in" fo:margin-bottom="0in" style:contextual-spacing="false" fo:line-height="100%" fo:text-indent="0in" style:auto-text-indent="false"/>
    </style:style>
    <style:style style:name="P710" style:family="paragraph" style:parent-style-name="Text_20_body" style:master-page-name="Converted35">
      <style:paragraph-properties style:page-number="auto"/>
      <style:text-properties fo:font-size="10pt" fo:font-weight="bold" style:font-size-asian="10pt" style:font-weight-asian="bold"/>
    </style:style>
    <style:style style:name="P711" style:family="paragraph" style:parent-style-name="Text_20_body">
      <style:paragraph-properties fo:margin-top="0.1272in" fo:margin-bottom="0in" style:contextual-spacing="false"/>
      <style:text-properties fo:font-size="10pt" fo:font-weight="bold" style:font-size-asian="10pt" style:font-weight-asian="bold"/>
    </style:style>
    <style:style style:name="P712" style:family="paragraph" style:parent-style-name="Standard">
      <style:paragraph-properties fo:margin-left="1.1563in" fo:margin-right="0in" fo:line-height="100%" fo:text-indent="0in" style:auto-text-indent="false"/>
    </style:style>
    <style:style style:name="P713" style:family="paragraph" style:parent-style-name="Text_20_body">
      <style:paragraph-properties fo:margin-top="0.0055in" fo:margin-bottom="0in" style:contextual-spacing="false"/>
      <style:text-properties fo:font-size="5pt" fo:font-weight="bold" style:font-size-asian="5pt" style:font-weight-asian="bold"/>
    </style:style>
    <style:style style:name="P714" style:family="paragraph" style:parent-style-name="Standard">
      <style:paragraph-properties fo:margin-left="1.6811in" fo:margin-right="0in" fo:line-height="0.0138in" fo:text-indent="0in" style:auto-text-indent="false"/>
    </style:style>
    <style:style style:name="P715" style:family="paragraph" style:parent-style-name="Standard">
      <style:paragraph-properties fo:margin-left="2.1972in" fo:margin-right="0.0016in" fo:margin-top="0.0445in" fo:margin-bottom="0in" style:contextual-spacing="false" fo:text-align="center" style:justify-single-word="false" fo:text-indent="0in" style:auto-text-indent="false"/>
    </style:style>
    <style:style style:name="P716" style:family="paragraph" style:parent-style-name="Standard">
      <style:paragraph-properties fo:margin-left="2.1972in" fo:margin-right="0in" fo:margin-top="0.022in" fo:margin-bottom="0in" style:contextual-spacing="false" fo:text-align="center" style:justify-single-word="false" fo:text-indent="0in" style:auto-text-indent="false"/>
    </style:style>
    <style:style style:name="P717" style:family="paragraph" style:parent-style-name="Standard">
      <style:paragraph-properties fo:margin-left="0.1339in" fo:margin-right="0in" fo:margin-top="0.0425in" fo:margin-bottom="0in" style:contextual-spacing="false" fo:text-align="left" style:justify-single-word="false" fo:text-indent="0in" style:auto-text-indent="false" fo:break-before="column"/>
    </style:style>
    <style:style style:name="P718" style:family="paragraph" style:parent-style-name="Text_20_body" style:master-page-name="Converted36">
      <style:paragraph-properties style:page-number="auto"/>
      <style:text-properties fo:font-size="10pt" fo:font-weight="bold" style:font-size-asian="10pt" style:font-weight-asian="bold"/>
    </style:style>
    <style:style style:name="P719" style:family="paragraph" style:parent-style-name="Text_20_body">
      <style:paragraph-properties fo:margin-top="0.0252in" fo:margin-bottom="0in" style:contextual-spacing="false"/>
      <style:text-properties fo:font-size="10pt" fo:font-weight="bold" style:font-size-asian="10pt" style:font-weight-asian="bold"/>
    </style:style>
    <style:style style:name="P720" style:family="paragraph" style:parent-style-name="Standard">
      <style:paragraph-properties fo:margin-left="0.8866in" fo:margin-right="0in" fo:margin-top="0in" fo:margin-bottom="0in" style:contextual-spacing="false" fo:line-height="100%" fo:text-indent="0in" style:auto-text-indent="false"/>
    </style:style>
    <style:style style:name="P721" style:family="paragraph" style:parent-style-name="Text_20_body" style:master-page-name="Converted37">
      <style:paragraph-properties style:page-number="auto"/>
      <style:text-properties fo:font-size="10pt" fo:font-weight="bold" style:font-size-asian="10pt" style:font-weight-asian="bold"/>
    </style:style>
    <style:style style:name="P722" style:family="paragraph" style:parent-style-name="Text_20_body" style:master-page-name="Converted38">
      <style:paragraph-properties style:page-number="auto"/>
      <style:text-properties fo:font-size="10pt" fo:font-weight="bold" style:font-size-asian="10pt" style:font-weight-asian="bold"/>
    </style:style>
    <style:style style:name="P723" style:family="paragraph" style:parent-style-name="Text_20_body">
      <style:paragraph-properties fo:margin-top="0.0839in" fo:margin-bottom="0in" style:contextual-spacing="false"/>
      <style:text-properties fo:font-size="10pt" fo:font-weight="bold" style:font-size-asian="10pt" style:font-weight-asian="bold"/>
    </style:style>
    <style:style style:name="P724" style:family="paragraph" style:parent-style-name="Standard">
      <style:paragraph-properties fo:margin-left="0.9283in" fo:margin-right="0in" fo:margin-top="0in" fo:margin-bottom="0in" style:contextual-spacing="false" fo:line-height="100%" fo:text-indent="0in" style:auto-text-indent="false"/>
    </style:style>
    <style:style style:name="P725" style:family="paragraph" style:parent-style-name="Text_20_body" style:master-page-name="Converted39">
      <style:paragraph-properties style:page-number="auto"/>
      <style:text-properties fo:font-size="10pt" fo:font-weight="bold" style:font-size-asian="10pt" style:font-weight-asian="bold"/>
    </style:style>
    <style:style style:name="P726" style:family="paragraph" style:parent-style-name="Text_20_body" style:master-page-name="Converted40">
      <style:paragraph-properties fo:margin-top="0.1472in" fo:margin-bottom="0in" style:contextual-spacing="false" style:page-number="auto"/>
      <style:text-properties fo:font-size="11pt" fo:font-weight="bold" style:font-size-asian="11pt" style:font-weight-asian="bold"/>
    </style:style>
    <style:style style:name="P727" style:family="paragraph" style:parent-style-name="Heading_20_2">
      <style:paragraph-properties fo:margin-left="0in" fo:margin-right="0.3917in" fo:margin-top="0.0008in" fo:margin-bottom="0in" style:contextual-spacing="false" fo:line-height="100%" fo:text-align="center" style:justify-single-word="false"/>
    </style:style>
    <style:style style:name="P728" style:family="paragraph" style:parent-style-name="Text_20_body">
      <style:paragraph-properties fo:margin-top="0.0311in" fo:margin-bottom="0in" style:contextual-spacing="false"/>
      <style:text-properties style:font-name="Source Sans Pro" fo:font-size="10pt" fo:font-weight="bold" style:font-size-asian="10pt" style:font-weight-asian="bold"/>
    </style:style>
    <style:style style:name="P729" style:family="paragraph" style:parent-style-name="Heading_20_3">
      <style:paragraph-properties fo:margin-left="0in" fo:margin-right="0.3709in" fo:margin-top="0.0035in" fo:margin-bottom="0in" style:contextual-spacing="false"/>
    </style:style>
    <style:style style:name="P730" style:family="paragraph" style:parent-style-name="Text_20_body">
      <style:paragraph-properties fo:margin-top="0.0083in" fo:margin-bottom="0in" style:contextual-spacing="false"/>
      <style:text-properties fo:font-weight="bold" style:font-weight-asian="bold"/>
    </style:style>
    <style:style style:name="P731" style:family="paragraph" style:parent-style-name="Standard">
      <style:paragraph-properties fo:margin-left="1.4492in" fo:margin-right="0in" fo:margin-top="0.0008in" fo:margin-bottom="0in" style:contextual-spacing="false" fo:text-align="left" style:justify-single-word="false" fo:text-indent="0in" style:auto-text-indent="false"/>
    </style:style>
    <style:style style:name="P732" style:family="paragraph" style:parent-style-name="Text_20_body">
      <style:paragraph-properties fo:margin-top="0.102in" fo:margin-bottom="0in" style:contextual-spacing="false"/>
    </style:style>
    <style:style style:name="P733" style:family="paragraph" style:parent-style-name="Heading_20_7">
      <style:paragraph-properties fo:margin-left="1.4492in" fo:margin-right="0in" fo:text-align="left" style:justify-single-word="false"/>
    </style:style>
    <style:style style:name="P734" style:family="paragraph" style:parent-style-name="Text_20_body">
      <style:paragraph-properties fo:margin-top="0.1028in" fo:margin-bottom="0in" style:contextual-spacing="false"/>
      <style:text-properties fo:font-weight="bold" style:font-weight-asian="bold"/>
    </style:style>
    <style:style style:name="P735" style:family="paragraph" style:parent-style-name="Standard">
      <style:paragraph-properties fo:margin-left="1.4492in" fo:margin-right="1.8209in" fo:margin-top="0in" fo:margin-bottom="0in" style:contextual-spacing="false" fo:line-height="151%" fo:text-align="justify" style:justify-single-word="false" fo:text-indent="0in" style:auto-text-indent="false"/>
    </style:style>
    <style:style style:name="P736" style:family="paragraph" style:parent-style-name="Text_20_body">
      <style:paragraph-properties fo:margin-left="3.4835in" fo:margin-right="0in"/>
    </style:style>
    <style:style style:name="P737" style:family="paragraph" style:parent-style-name="Text_20_body">
      <style:text-properties fo:font-size="10pt" style:font-size-asian="10pt"/>
    </style:style>
    <style:style style:name="P738" style:family="paragraph" style:parent-style-name="Text_20_body">
      <style:paragraph-properties fo:margin-top="0.0181in" fo:margin-bottom="0in" style:contextual-spacing="false"/>
      <style:text-properties fo:font-size="10pt" style:font-size-asian="10pt"/>
    </style:style>
    <style:style style:name="P739" style:family="paragraph" style:parent-style-name="Standard">
      <style:paragraph-properties fo:margin-left="1.2618in" fo:margin-right="0in" fo:line-height="0.0146in" fo:text-indent="0in" style:auto-text-indent="false"/>
    </style:style>
    <style:style style:name="P740" style:family="paragraph" style:parent-style-name="Standard">
      <style:paragraph-properties fo:margin-left="3.7437in" fo:margin-right="0in" fo:line-height="0.0146in" fo:text-indent="0in" style:auto-text-indent="false"/>
    </style:style>
    <style:style style:name="P741" style:family="paragraph" style:parent-style-name="Standard">
      <style:paragraph-properties fo:margin-left="1.3547in" fo:margin-right="0in" fo:margin-top="0in" fo:margin-bottom="0in" style:contextual-spacing="false" fo:line-height="0.1047in" fo:text-align="center" style:justify-single-word="false" fo:text-indent="0in" style:auto-text-indent="false"/>
    </style:style>
    <style:style style:name="P742" style:family="paragraph" style:parent-style-name="Standard">
      <style:paragraph-properties fo:margin-left="1.3555in" fo:margin-right="0in" fo:margin-top="0.0028in" fo:margin-bottom="0in" style:contextual-spacing="false" fo:text-align="center" style:justify-single-word="false" fo:text-indent="0in" style:auto-text-indent="false"/>
    </style:style>
    <style:style style:name="P743" style:family="paragraph" style:parent-style-name="Standard">
      <style:paragraph-properties fo:margin-left="0.8846in" fo:margin-right="2.4693in" fo:margin-top="0.0008in" fo:margin-bottom="0in" style:contextual-spacing="false" fo:line-height="102%" fo:text-align="left" style:justify-single-word="false" fo:text-indent="-0.0075in" style:auto-text-indent="false" fo:break-before="column"/>
    </style:style>
    <style:style style:name="P744" style:family="paragraph" style:parent-style-name="Text_20_body" style:master-page-name="Converted41">
      <style:paragraph-properties fo:margin-top="0.172in" fo:margin-bottom="0in" style:contextual-spacing="false" style:page-number="auto"/>
      <style:text-properties fo:font-size="11pt" style:font-size-asian="11pt"/>
    </style:style>
    <style:style style:name="P745" style:family="paragraph" style:parent-style-name="Heading_20_2">
      <style:paragraph-properties fo:margin-left="2.5882in" fo:margin-right="0in" fo:margin-top="0.0008in" fo:margin-bottom="0in" style:contextual-spacing="false" fo:line-height="100%"/>
    </style:style>
    <style:style style:name="P746" style:family="paragraph" style:parent-style-name="Text_20_body">
      <style:text-properties style:font-name="Source Sans Pro" fo:font-size="7pt" fo:font-weight="bold" style:font-size-asian="7pt" style:font-weight-asian="bold"/>
    </style:style>
    <style:style style:name="P747" style:family="paragraph" style:parent-style-name="Text_20_body">
      <style:paragraph-properties fo:margin-top="0.0634in" fo:margin-bottom="0in" style:contextual-spacing="false"/>
      <style:text-properties style:font-name="Source Sans Pro" fo:font-size="7pt" fo:font-weight="bold" style:font-size-asian="7pt" style:font-weight-asian="bold"/>
    </style:style>
    <style:style style:name="P748" style:family="paragraph" style:parent-style-name="Standard">
      <style:paragraph-properties fo:margin-left="1.3972in" fo:margin-right="0in" fo:margin-top="0in" fo:margin-bottom="0in" style:contextual-spacing="false" fo:text-align="left" style:justify-single-word="false" fo:text-indent="0in" style:auto-text-indent="false"/>
    </style:style>
    <style:style style:name="P749" style:family="paragraph" style:parent-style-name="Text_20_body">
      <style:paragraph-properties fo:margin-top="0.0016in" fo:margin-bottom="0in" style:contextual-spacing="false"/>
      <style:text-properties fo:font-size="7pt" fo:font-weight="bold" style:font-size-asian="7pt" style:font-weight-asian="bold"/>
    </style:style>
    <style:style style:name="P750" style:family="paragraph" style:parent-style-name="Standard">
      <style:paragraph-properties fo:margin-left="1.3972in" fo:margin-right="0in" fo:margin-top="0.0008in" fo:margin-bottom="0in" style:contextual-spacing="false" fo:text-align="left" style:justify-single-word="false" fo:text-indent="0in" style:auto-text-indent="false"/>
    </style:style>
    <style:style style:name="P751" style:family="paragraph" style:parent-style-name="Text_20_body">
      <style:paragraph-properties fo:margin-top="0.0008in" fo:margin-bottom="0in" style:contextual-spacing="false"/>
      <style:text-properties fo:font-size="7pt" style:font-size-asian="7pt"/>
    </style:style>
    <style:style style:name="P752" style:family="paragraph" style:parent-style-name="Standard">
      <style:paragraph-properties fo:margin-left="1.3972in" fo:margin-right="1.8043in" fo:margin-top="0in" fo:margin-bottom="0in" style:contextual-spacing="false" fo:text-align="left" style:justify-single-word="false" fo:text-indent="0in" style:auto-text-indent="false"/>
    </style:style>
    <style:style style:name="P753" style:family="paragraph" style:parent-style-name="Text_20_body">
      <style:paragraph-properties fo:margin-top="0.002in" fo:margin-bottom="0in" style:contextual-spacing="false"/>
      <style:text-properties fo:font-size="7pt" style:font-size-asian="7pt"/>
    </style:style>
    <style:style style:name="P754" style:family="paragraph" style:parent-style-name="Standard">
      <style:paragraph-properties fo:margin-left="1.3972in" fo:margin-right="1.7728in" fo:margin-top="0in" fo:margin-bottom="0in" style:contextual-spacing="false" fo:text-align="justify" style:justify-single-word="false" fo:text-indent="0in" style:auto-text-indent="false"/>
    </style:style>
    <style:style style:name="P755" style:family="paragraph" style:parent-style-name="Standard">
      <style:paragraph-properties fo:margin-left="1.3972in" fo:margin-right="1.7689in" fo:margin-top="0.002in" fo:margin-bottom="0in" style:contextual-spacing="false" fo:text-align="justify" style:justify-single-word="false" fo:text-indent="0in" style:auto-text-indent="false"/>
    </style:style>
    <style:style style:name="P756" style:family="paragraph" style:parent-style-name="Text_20_body">
      <style:paragraph-properties fo:margin-top="0.0028in" fo:margin-bottom="0in" style:contextual-spacing="false"/>
      <style:text-properties fo:font-size="7pt" style:font-size-asian="7pt"/>
    </style:style>
    <style:style style:name="P757" style:family="paragraph" style:parent-style-name="Standard">
      <style:paragraph-properties fo:margin-left="1.3972in" fo:margin-right="1.7717in" fo:margin-top="0.0008in" fo:margin-bottom="0in" style:contextual-spacing="false" fo:text-align="justify" style:justify-single-word="false" fo:text-indent="0in" style:auto-text-indent="false"/>
    </style:style>
    <style:style style:name="P758" style:family="paragraph" style:parent-style-name="Text_20_body">
      <style:paragraph-properties fo:margin-top="0.0016in" fo:margin-bottom="0in" style:contextual-spacing="false"/>
      <style:text-properties fo:font-size="7pt" style:font-size-asian="7pt"/>
    </style:style>
    <style:style style:name="P759" style:family="paragraph" style:parent-style-name="Standard">
      <style:paragraph-properties fo:margin-left="1.3972in" fo:margin-right="1.7764in" fo:margin-top="0in" fo:margin-bottom="0in" style:contextual-spacing="false" fo:text-align="justify" style:justify-single-word="false" fo:text-indent="0in" style:auto-text-indent="false"/>
    </style:style>
    <style:style style:name="P760" style:family="paragraph" style:parent-style-name="Standard">
      <style:paragraph-properties fo:margin-left="1.3972in" fo:margin-right="0in" fo:margin-top="0in" fo:margin-bottom="0in" style:contextual-spacing="false" fo:text-align="justify" style:justify-single-word="false" fo:text-indent="0in" style:auto-text-indent="false"/>
    </style:style>
    <style:style style:name="P761" style:family="paragraph" style:parent-style-name="Standard">
      <style:paragraph-properties fo:margin-left="1.3972in" fo:margin-right="1.8043in" fo:margin-top="0in" fo:margin-bottom="0in" style:contextual-spacing="false" fo:line-height="115%" fo:text-align="left" style:justify-single-word="false" fo:text-indent="0in" style:auto-text-indent="false"/>
    </style:style>
    <style:style style:name="P762" style:family="paragraph" style:parent-style-name="Text_20_body" style:master-page-name="Converted42">
      <style:paragraph-properties fo:margin-top="0.0937in" fo:margin-bottom="0in" style:contextual-spacing="false" style:page-number="auto"/>
      <style:text-properties fo:font-size="11pt" style:font-size-asian="11pt"/>
    </style:style>
    <style:style style:name="P763" style:family="paragraph" style:parent-style-name="Heading_20_2">
      <style:paragraph-properties fo:margin-left="1.9882in" fo:margin-right="0in" fo:line-height="100%"/>
    </style:style>
    <style:style style:name="P764" style:family="paragraph" style:parent-style-name="Text_20_body">
      <style:text-properties style:font-name="Source Sans Pro" fo:font-weight="bold" style:font-weight-asian="bold"/>
    </style:style>
    <style:style style:name="P765" style:family="paragraph" style:parent-style-name="Text_20_body">
      <style:paragraph-properties fo:margin-top="0.0307in" fo:margin-bottom="0in" style:contextual-spacing="false"/>
      <style:text-properties style:font-name="Source Sans Pro" fo:font-weight="bold" style:font-weight-asian="bold"/>
    </style:style>
    <style:style style:name="P766" style:family="paragraph" style:parent-style-name="Heading_20_8">
      <style:paragraph-properties fo:margin-left="1.4173in" fo:margin-right="0in" fo:text-align="left" style:justify-single-word="false"/>
    </style:style>
    <style:style style:name="P767" style:family="paragraph" style:parent-style-name="Text_20_body">
      <style:paragraph-properties fo:margin-top="0.1in" fo:margin-bottom="0in" style:contextual-spacing="false"/>
      <style:text-properties style:font-name="Times New Roman" fo:font-weight="bold" style:font-weight-asian="bold"/>
    </style:style>
    <style:style style:name="P768" style:family="paragraph" style:parent-style-name="Text_20_body">
      <style:paragraph-properties fo:margin-left="0.9807in" fo:margin-right="1.3228in" fo:line-height="174%" fo:text-align="justify" style:justify-single-word="false"/>
    </style:style>
    <style:style style:name="P769" style:family="paragraph" style:parent-style-name="Text_20_body">
      <style:paragraph-properties fo:margin-top="0.0374in" fo:margin-bottom="0in" style:contextual-spacing="false"/>
      <style:text-properties style:font-name="Times New Roman"/>
    </style:style>
    <style:style style:name="P770" style:family="paragraph" style:parent-style-name="Text_20_body">
      <style:paragraph-properties fo:margin-left="0.9807in" fo:margin-right="1.3272in" fo:line-height="174%" fo:text-align="justify" style:justify-single-word="false"/>
    </style:style>
    <style:style style:name="P771" style:family="paragraph" style:parent-style-name="Text_20_body">
      <style:paragraph-properties fo:margin-top="0.0382in" fo:margin-bottom="0in" style:contextual-spacing="false"/>
      <style:text-properties style:font-name="Times New Roman"/>
    </style:style>
    <style:style style:name="P772" style:family="paragraph" style:parent-style-name="Text_20_body">
      <style:paragraph-properties fo:margin-left="0.9807in" fo:margin-right="1.3236in" fo:line-height="174%" fo:text-align="justify" style:justify-single-word="false"/>
    </style:style>
    <style:style style:name="P773" style:family="paragraph" style:parent-style-name="Text_20_body">
      <style:paragraph-properties fo:margin-top="0.1555in" fo:margin-bottom="0in" style:contextual-spacing="false"/>
      <style:text-properties style:font-name="Times New Roman" fo:font-size="10pt" style:font-size-asian="10pt"/>
    </style:style>
    <style:style style:name="P774" style:family="paragraph" style:parent-style-name="Heading_20_9">
      <style:paragraph-properties fo:margin-left="0in" fo:margin-right="0.3362in" fo:margin-top="0.0929in" fo:margin-bottom="0in" style:contextual-spacing="false"/>
    </style:style>
    <style:style style:name="P775" style:family="paragraph" style:parent-style-name="Text_20_body">
      <style:paragraph-properties fo:margin-top="0.0075in" fo:margin-bottom="0in" style:contextual-spacing="false"/>
      <style:text-properties style:font-name="Times New Roman" fo:font-size="6.5pt" style:font-size-asian="6.5pt"/>
    </style:style>
    <style:style style:name="P776" style:family="paragraph" style:parent-style-name="Table_20_Paragraph">
      <style:paragraph-properties fo:margin-left="0.0083in" fo:margin-right="0.002in" fo:margin-top="0.0929in" fo:margin-bottom="0in" style:contextual-spacing="false" fo:text-align="center" style:justify-single-word="false"/>
    </style:style>
    <style:style style:name="P777" style:family="paragraph" style:parent-style-name="Table_20_Paragraph">
      <style:paragraph-properties fo:margin-left="0.0028in" fo:margin-right="0.0016in" fo:margin-top="0.0929in" fo:margin-bottom="0in" style:contextual-spacing="false" fo:text-align="center" style:justify-single-word="false"/>
    </style:style>
    <style:style style:name="P778" style:family="paragraph" style:parent-style-name="Table_20_Paragraph">
      <style:paragraph-properties fo:margin-left="0.0035in" fo:margin-right="0.002in" fo:margin-top="0.0929in" fo:margin-bottom="0in" style:contextual-spacing="false" fo:text-align="center" style:justify-single-word="false"/>
    </style:style>
    <style:style style:name="P779" style:family="paragraph" style:parent-style-name="Table_20_Paragraph">
      <style:paragraph-properties fo:margin-left="0.0035in" fo:margin-right="0in" fo:margin-top="0.0929in" fo:margin-bottom="0in" style:contextual-spacing="false" fo:text-align="center" style:justify-single-word="false"/>
    </style:style>
    <style:style style:name="P780" style:family="paragraph" style:parent-style-name="Table_20_Paragraph">
      <style:paragraph-properties fo:margin-top="0.0929in" fo:margin-bottom="0in" style:contextual-spacing="false" fo:text-align="center" style:justify-single-word="false"/>
    </style:style>
    <style:style style:name="P781" style:family="paragraph" style:parent-style-name="Table_20_Paragraph">
      <style:paragraph-properties fo:margin-left="0.0083in" fo:margin-right="0in" fo:margin-top="0.0917in" fo:margin-bottom="0in" style:contextual-spacing="false" fo:text-align="center" style:justify-single-word="false"/>
    </style:style>
    <style:style style:name="P782" style:family="paragraph" style:parent-style-name="Table_20_Paragraph">
      <style:paragraph-properties fo:margin-left="0.0028in" fo:margin-right="0in" fo:margin-top="0.0917in" fo:margin-bottom="0in" style:contextual-spacing="false" fo:text-align="center" style:justify-single-word="false"/>
    </style:style>
    <style:style style:name="P783" style:family="paragraph" style:parent-style-name="Table_20_Paragraph">
      <style:paragraph-properties fo:margin-left="0.0035in" fo:margin-right="0.0016in" fo:margin-top="0.0917in" fo:margin-bottom="0in" style:contextual-spacing="false" fo:text-align="center" style:justify-single-word="false"/>
    </style:style>
    <style:style style:name="P784" style:family="paragraph" style:parent-style-name="Table_20_Paragraph">
      <style:paragraph-properties fo:margin-top="0.0917in" fo:margin-bottom="0in" style:contextual-spacing="false" fo:text-align="center" style:justify-single-word="false"/>
    </style:style>
    <style:style style:name="P785" style:family="paragraph" style:parent-style-name="Table_20_Paragraph">
      <style:paragraph-properties fo:margin-left="0.0083in" fo:margin-right="0in" fo:margin-top="0.0929in" fo:margin-bottom="0in" style:contextual-spacing="false" fo:text-align="center" style:justify-single-word="false"/>
    </style:style>
    <style:style style:name="P786" style:family="paragraph" style:parent-style-name="Table_20_Paragraph">
      <style:paragraph-properties fo:margin-left="0.0028in" fo:margin-right="0in" fo:margin-top="0.0929in" fo:margin-bottom="0in" style:contextual-spacing="false" fo:text-align="center" style:justify-single-word="false"/>
    </style:style>
    <style:style style:name="P787" style:family="paragraph" style:parent-style-name="Table_20_Paragraph">
      <style:paragraph-properties fo:margin-left="0.0035in" fo:margin-right="0.0016in" fo:margin-top="0.0929in" fo:margin-bottom="0in" style:contextual-spacing="false" fo:text-align="center" style:justify-single-word="false"/>
    </style:style>
    <style:style style:name="P788" style:family="paragraph" style:parent-style-name="Table_20_Paragraph">
      <style:paragraph-properties fo:margin-left="0.0083in" fo:margin-right="0.0016in" fo:margin-top="0.0917in" fo:margin-bottom="0in" style:contextual-spacing="false" fo:text-align="center" style:justify-single-word="false"/>
    </style:style>
    <style:style style:name="P789" style:family="paragraph" style:parent-style-name="Table_20_Paragraph">
      <style:paragraph-properties fo:margin-left="0.0083in" fo:margin-right="0.0016in" fo:margin-top="0.0929in" fo:margin-bottom="0in" style:contextual-spacing="false" fo:text-align="center" style:justify-single-word="false"/>
    </style:style>
    <style:style style:name="P790" style:family="paragraph" style:parent-style-name="Table_20_Paragraph">
      <style:paragraph-properties fo:margin-left="0.0083in" fo:margin-right="0in" fo:margin-top="0.0917in" fo:margin-bottom="0in" style:contextual-spacing="false" fo:line-height="0.1134in" fo:text-align="center" style:justify-single-word="false"/>
    </style:style>
    <style:style style:name="P791" style:family="paragraph" style:parent-style-name="Table_20_Paragraph">
      <style:paragraph-properties fo:margin-left="0.0028in" fo:margin-right="0in" fo:margin-top="0.0917in" fo:margin-bottom="0in" style:contextual-spacing="false" fo:line-height="0.1134in" fo:text-align="center" style:justify-single-word="false"/>
    </style:style>
    <style:style style:name="P792" style:family="paragraph" style:parent-style-name="Table_20_Paragraph">
      <style:paragraph-properties fo:margin-left="0.0035in" fo:margin-right="0.0016in" fo:margin-top="0.0917in" fo:margin-bottom="0in" style:contextual-spacing="false" fo:line-height="0.1134in" fo:text-align="center" style:justify-single-word="false"/>
    </style:style>
    <style:style style:name="P793" style:family="paragraph" style:parent-style-name="Table_20_Paragraph">
      <style:paragraph-properties fo:margin-top="0.0917in" fo:margin-bottom="0in" style:contextual-spacing="false" fo:line-height="0.1134in" fo:text-align="center" style:justify-single-word="false"/>
    </style:style>
    <style:style style:name="P794" style:family="paragraph" style:parent-style-name="Text_20_body" style:master-page-name="Converted43">
      <style:paragraph-properties style:page-number="auto"/>
      <style:text-properties style:font-name="Times New Roman" fo:font-size="10pt" style:font-size-asian="10pt"/>
    </style:style>
    <style:style style:name="P795" style:family="paragraph" style:parent-style-name="Text_20_body">
      <style:paragraph-properties fo:margin-top="0.098in" fo:margin-bottom="0in" style:contextual-spacing="false"/>
      <style:text-properties style:font-name="Times New Roman" fo:font-size="10pt" style:font-size-asian="10pt"/>
    </style:style>
    <style:style style:name="P796" style:family="paragraph" style:parent-style-name="Table_20_Paragraph">
      <style:text-properties style:font-name="Times New Roman" fo:font-size="8pt" style:font-size-asian="8pt"/>
    </style:style>
    <style:style style:name="P797" style:family="paragraph" style:parent-style-name="Table_20_Paragraph">
      <style:paragraph-properties fo:margin-top="0.002in" fo:margin-bottom="0.0008in" style:contextual-spacing="false"/>
      <style:text-properties style:font-name="Times New Roman" fo:font-size="7.5pt" style:font-size-asian="7.5pt"/>
    </style:style>
    <style:style style:name="P798" style:family="paragraph" style:parent-style-name="Table_20_Paragraph">
      <style:paragraph-properties fo:margin-left="0.2839in" fo:margin-right="0in" fo:line-height="0.0756in"/>
    </style:style>
    <style:style style:name="P799" style:family="paragraph" style:parent-style-name="Table_20_Paragraph">
      <style:paragraph-properties fo:margin-left="0.222in" fo:margin-right="0in" fo:line-height="0.0756in"/>
    </style:style>
    <style:style style:name="P800" style:family="paragraph" style:parent-style-name="Table_20_Paragraph">
      <style:paragraph-properties fo:margin-left="0.2272in" fo:margin-right="0in" fo:line-height="0.0756in"/>
    </style:style>
    <style:style style:name="P801" style:family="paragraph" style:parent-style-name="Table_20_Paragraph">
      <style:paragraph-properties fo:margin-left="0.2807in" fo:margin-right="0in" fo:line-height="0.0756in"/>
    </style:style>
    <style:style style:name="P802" style:family="paragraph" style:parent-style-name="Table_20_Paragraph">
      <style:paragraph-properties fo:margin-left="0.4134in" fo:margin-right="0in" fo:line-height="0.0756in"/>
    </style:style>
    <style:style style:name="P803" style:family="paragraph" style:parent-style-name="Table_20_Paragraph">
      <style:paragraph-properties fo:margin-top="0.0035in" fo:margin-bottom="0.0008in" style:contextual-spacing="false"/>
      <style:text-properties style:font-name="Times New Roman" fo:font-size="7.5pt" style:font-size-asian="7.5pt"/>
    </style:style>
    <style:style style:name="P804" style:family="paragraph" style:parent-style-name="Table_20_Paragraph">
      <style:paragraph-properties fo:margin-left="0.2646in" fo:margin-right="0in" fo:line-height="0.0756in"/>
    </style:style>
    <style:style style:name="P805" style:family="paragraph" style:parent-style-name="Table_20_Paragraph">
      <style:paragraph-properties fo:margin-left="0.2736in" fo:margin-right="0in" fo:line-height="0.0756in"/>
    </style:style>
    <style:style style:name="P806" style:family="paragraph" style:parent-style-name="Table_20_Paragraph">
      <style:paragraph-properties fo:margin-top="0.0008in" fo:margin-bottom="0.0008in" style:contextual-spacing="false"/>
      <style:text-properties style:font-name="Times New Roman" fo:font-size="7.5pt" style:font-size-asian="7.5pt"/>
    </style:style>
    <style:style style:name="P807" style:family="paragraph" style:parent-style-name="Table_20_Paragraph">
      <style:paragraph-properties fo:margin-left="0.2618in" fo:margin-right="0in" fo:line-height="0.0752in"/>
    </style:style>
    <style:style style:name="P808" style:family="paragraph" style:parent-style-name="Table_20_Paragraph">
      <style:paragraph-properties fo:margin-left="0.222in" fo:margin-right="0in" fo:line-height="0.0752in"/>
    </style:style>
    <style:style style:name="P809" style:family="paragraph" style:parent-style-name="Table_20_Paragraph">
      <style:paragraph-properties fo:margin-left="0.2272in" fo:margin-right="0in" fo:line-height="0.0752in"/>
    </style:style>
    <style:style style:name="P810" style:family="paragraph" style:parent-style-name="Table_20_Paragraph">
      <style:paragraph-properties fo:margin-left="0.2752in" fo:margin-right="0in" fo:line-height="0.0752in"/>
    </style:style>
    <style:style style:name="P811" style:family="paragraph" style:parent-style-name="Table_20_Paragraph">
      <style:paragraph-properties fo:margin-left="0.4134in" fo:margin-right="0in" fo:line-height="0.0752in"/>
    </style:style>
    <style:style style:name="P812" style:family="paragraph" style:parent-style-name="Table_20_Paragraph">
      <style:paragraph-properties fo:margin-left="0.2646in" fo:margin-right="0in" fo:line-height="0.0752in"/>
    </style:style>
    <style:style style:name="P813" style:family="paragraph" style:parent-style-name="Table_20_Paragraph">
      <style:paragraph-properties fo:margin-left="0.2701in" fo:margin-right="0in" fo:line-height="0.0756in"/>
    </style:style>
    <style:style style:name="P814" style:family="paragraph" style:parent-style-name="Table_20_Paragraph">
      <style:paragraph-properties fo:margin-left="0.2752in" fo:margin-right="0in" fo:line-height="0.0756in"/>
    </style:style>
    <style:style style:name="P815" style:family="paragraph" style:parent-style-name="Table_20_Paragraph">
      <style:paragraph-properties fo:margin-left="0.2661in" fo:margin-right="0in" fo:line-height="0.0756in"/>
    </style:style>
    <style:style style:name="P816" style:family="paragraph" style:parent-style-name="Table_20_Paragraph">
      <style:paragraph-properties fo:margin-left="0.2827in" fo:margin-right="0in" fo:line-height="0.0752in"/>
    </style:style>
    <style:style style:name="P817" style:family="paragraph" style:parent-style-name="Table_20_Paragraph">
      <style:paragraph-properties fo:margin-left="0.2807in" fo:margin-right="0in" fo:line-height="0.0752in"/>
    </style:style>
    <style:style style:name="P818" style:family="paragraph" style:parent-style-name="Table_20_Paragraph">
      <style:paragraph-properties fo:margin-left="0.2783in" fo:margin-right="0in" fo:line-height="0.0756in"/>
    </style:style>
    <style:style style:name="P819" style:family="paragraph" style:parent-style-name="Table_20_Paragraph">
      <style:paragraph-properties fo:margin-left="0.2854in" fo:margin-right="0in" fo:line-height="0.0756in"/>
    </style:style>
    <style:style style:name="P820" style:family="paragraph" style:parent-style-name="Table_20_Paragraph">
      <style:paragraph-properties fo:margin-left="0.2772in" fo:margin-right="0in" fo:line-height="0.0756in"/>
    </style:style>
    <style:style style:name="P821" style:family="paragraph" style:parent-style-name="Table_20_Paragraph">
      <style:paragraph-properties fo:margin-left="0.3035in" fo:margin-right="0in" fo:line-height="0.0744in"/>
    </style:style>
    <style:style style:name="P822" style:family="paragraph" style:parent-style-name="Table_20_Paragraph">
      <style:paragraph-properties fo:margin-left="0.2736in" fo:margin-right="0in" fo:line-height="0.0752in"/>
    </style:style>
    <style:style style:name="P823" style:family="paragraph" style:parent-style-name="Table_20_Paragraph">
      <style:paragraph-properties fo:margin-left="0.2728in" fo:margin-right="0in" fo:line-height="0.0752in"/>
    </style:style>
    <style:style style:name="P824" style:family="paragraph" style:parent-style-name="Table_20_Paragraph">
      <style:paragraph-properties fo:margin-left="0.2717in" fo:margin-right="0in" fo:line-height="0.0756in"/>
    </style:style>
    <style:style style:name="P825" style:family="paragraph" style:parent-style-name="Table_20_Paragraph">
      <style:paragraph-properties fo:margin-left="0.2661in" fo:margin-right="0in" fo:line-height="0.0752in"/>
    </style:style>
    <style:style style:name="P826" style:family="paragraph" style:parent-style-name="Table_20_Paragraph">
      <style:paragraph-properties fo:margin-left="0.2772in" fo:margin-right="0in" fo:line-height="0.0752in"/>
    </style:style>
    <style:style style:name="P827" style:family="paragraph" style:parent-style-name="Table_20_Paragraph">
      <style:paragraph-properties fo:margin-left="0.302in" fo:margin-right="0in" fo:line-height="0.0756in"/>
    </style:style>
    <style:style style:name="P828" style:family="paragraph" style:parent-style-name="Table_20_Paragraph">
      <style:paragraph-properties fo:margin-left="0.2299in" fo:margin-right="0in" fo:line-height="0.0752in"/>
    </style:style>
    <style:style style:name="P829" style:family="paragraph" style:parent-style-name="Table_20_Paragraph">
      <style:paragraph-properties fo:margin-left="0.302in" fo:margin-right="0in" fo:line-height="0.0752in"/>
    </style:style>
    <style:style style:name="P830" style:family="paragraph" style:parent-style-name="Text_20_body" style:master-page-name="Converted44">
      <style:paragraph-properties style:page-number="auto"/>
      <style:text-properties style:font-name="Times New Roman" fo:font-size="10pt" style:font-size-asian="10pt"/>
    </style:style>
    <style:style style:name="P831" style:family="paragraph" style:parent-style-name="Text_20_body">
      <style:paragraph-properties fo:margin-top="0.0535in" fo:margin-bottom="0in" style:contextual-spacing="false"/>
      <style:text-properties style:font-name="Times New Roman" fo:font-size="10pt" style:font-size-asian="10pt"/>
    </style:style>
    <style:style style:name="P832" style:family="paragraph" style:parent-style-name="Table_20_Paragraph">
      <style:paragraph-properties fo:margin-top="0.0043in" fo:margin-bottom="0in" style:contextual-spacing="false"/>
      <style:text-properties style:font-name="Times New Roman" fo:font-size="7.5pt" style:font-size-asian="7.5pt"/>
    </style:style>
    <style:style style:name="P833" style:family="paragraph" style:parent-style-name="Table_20_Paragraph">
      <style:paragraph-properties fo:margin-left="0.272in" fo:margin-right="0in" fo:line-height="0.0756in"/>
    </style:style>
    <style:style style:name="P834" style:family="paragraph" style:parent-style-name="Table_20_Paragraph">
      <style:paragraph-properties fo:margin-left="0.2228in" fo:margin-right="0in" fo:line-height="0.0756in"/>
    </style:style>
    <style:style style:name="P835" style:family="paragraph" style:parent-style-name="Table_20_Paragraph">
      <style:paragraph-properties fo:margin-left="0.2283in" fo:margin-right="0in" fo:line-height="0.0756in"/>
    </style:style>
    <style:style style:name="P836" style:family="paragraph" style:parent-style-name="Table_20_Paragraph">
      <style:paragraph-properties fo:margin-left="0.2764in" fo:margin-right="0in" fo:line-height="0.0756in"/>
    </style:style>
    <style:style style:name="P837" style:family="paragraph" style:parent-style-name="Table_20_Paragraph">
      <style:paragraph-properties fo:margin-left="0.4146in" fo:margin-right="0in" fo:line-height="0.0756in"/>
    </style:style>
    <style:style style:name="P838" style:family="paragraph" style:parent-style-name="Table_20_Paragraph">
      <style:paragraph-properties fo:margin-top="0.0028in" fo:margin-bottom="0in" style:contextual-spacing="false"/>
      <style:text-properties style:font-name="Times New Roman" fo:font-size="7.5pt" style:font-size-asian="7.5pt"/>
    </style:style>
    <style:style style:name="P839" style:family="paragraph" style:parent-style-name="Table_20_Paragraph">
      <style:paragraph-properties fo:margin-left="0.2819in" fo:margin-right="0in" fo:line-height="0.0756in"/>
    </style:style>
    <style:style style:name="P840" style:family="paragraph" style:parent-style-name="Table_20_Paragraph">
      <style:paragraph-properties fo:margin-top="0.0055in" fo:margin-bottom="0in" style:contextual-spacing="false"/>
      <style:text-properties style:font-name="Times New Roman" fo:font-size="7.5pt" style:font-size-asian="7.5pt"/>
    </style:style>
    <style:style style:name="P841" style:family="paragraph" style:parent-style-name="Table_20_Paragraph">
      <style:paragraph-properties fo:margin-left="0.2752in" fo:margin-right="0in" fo:line-height="0.0744in"/>
    </style:style>
    <style:style style:name="P842" style:family="paragraph" style:parent-style-name="Table_20_Paragraph">
      <style:paragraph-properties fo:margin-top="0.0016in" fo:margin-bottom="0in" style:contextual-spacing="false"/>
      <style:text-properties style:font-name="Times New Roman" fo:font-size="7.5pt" style:font-size-asian="7.5pt"/>
    </style:style>
    <style:style style:name="P843" style:family="paragraph" style:parent-style-name="Table_20_Paragraph">
      <style:paragraph-properties fo:margin-left="0.278in" fo:margin-right="0in" fo:line-height="0.0752in"/>
    </style:style>
    <style:style style:name="P844" style:family="paragraph" style:parent-style-name="Table_20_Paragraph">
      <style:paragraph-properties fo:margin-left="0.2228in" fo:margin-right="0in" fo:line-height="0.0752in"/>
    </style:style>
    <style:style style:name="P845" style:family="paragraph" style:parent-style-name="Table_20_Paragraph">
      <style:paragraph-properties fo:margin-left="0.2283in" fo:margin-right="0in" fo:line-height="0.0752in"/>
    </style:style>
    <style:style style:name="P846" style:family="paragraph" style:parent-style-name="Table_20_Paragraph">
      <style:paragraph-properties fo:margin-left="0.2819in" fo:margin-right="0in" fo:line-height="0.0752in"/>
    </style:style>
    <style:style style:name="P847" style:family="paragraph" style:parent-style-name="Table_20_Paragraph">
      <style:paragraph-properties fo:margin-left="0.4146in" fo:margin-right="0in" fo:line-height="0.0752in"/>
    </style:style>
    <style:style style:name="P848" style:family="paragraph" style:parent-style-name="Table_20_Paragraph">
      <style:paragraph-properties fo:margin-left="0.2791in" fo:margin-right="0in" fo:line-height="0.0752in"/>
    </style:style>
    <style:style style:name="P849" style:family="paragraph" style:parent-style-name="Table_20_Paragraph">
      <style:paragraph-properties fo:margin-left="0.2764in" fo:margin-right="0in" fo:line-height="0.0752in"/>
    </style:style>
    <style:style style:name="P850" style:family="paragraph" style:parent-style-name="Table_20_Paragraph">
      <style:paragraph-properties fo:margin-left="0.2862in" fo:margin-right="0in" fo:line-height="0.0917in"/>
    </style:style>
    <style:style style:name="P851" style:family="paragraph" style:parent-style-name="Table_20_Paragraph">
      <style:paragraph-properties fo:margin-left="0.2709in" fo:margin-right="0in" fo:line-height="0.0917in"/>
    </style:style>
    <style:style style:name="P852" style:family="paragraph" style:parent-style-name="Table_20_Paragraph">
      <style:paragraph-properties fo:margin-left="0.2902in" fo:margin-right="0in" fo:line-height="0.0752in"/>
    </style:style>
    <style:style style:name="P853" style:family="paragraph" style:parent-style-name="Table_20_Paragraph">
      <style:paragraph-properties fo:margin-left="0.2835in" fo:margin-right="0in" fo:line-height="0.0752in"/>
    </style:style>
    <style:style style:name="P854" style:family="paragraph" style:parent-style-name="Table_20_Paragraph">
      <style:paragraph-properties fo:margin-left="0.2543in" fo:margin-right="0in" fo:line-height="0.0752in"/>
    </style:style>
    <style:style style:name="P855" style:family="paragraph" style:parent-style-name="Table_20_Paragraph">
      <style:paragraph-properties fo:margin-left="0.2693in" fo:margin-right="0in" fo:line-height="0.0756in"/>
    </style:style>
    <style:style style:name="P856" style:family="paragraph" style:parent-style-name="Table_20_Paragraph">
      <style:paragraph-properties fo:margin-left="0.2665in" fo:margin-right="0in" fo:line-height="0.0756in"/>
    </style:style>
    <style:style style:name="P857" style:family="paragraph" style:parent-style-name="Table_20_Paragraph">
      <style:paragraph-properties fo:margin-left="0.2736in" fo:margin-right="0in" fo:line-height="0.0917in"/>
    </style:style>
    <style:style style:name="P858" style:family="paragraph" style:parent-style-name="Table_20_Paragraph">
      <style:paragraph-properties fo:margin-left="0.2583in" fo:margin-right="0in" fo:line-height="0.0752in"/>
    </style:style>
    <style:style style:name="P859" style:family="paragraph" style:parent-style-name="Table_20_Paragraph">
      <style:paragraph-properties fo:margin-left="0.2709in" fo:margin-right="0in" fo:line-height="0.0752in"/>
    </style:style>
    <style:style style:name="P860" style:family="paragraph" style:parent-style-name="Table_20_Paragraph">
      <style:paragraph-properties fo:margin-left="0.2957in" fo:margin-right="0in" fo:line-height="0.0752in"/>
    </style:style>
    <style:style style:name="P861" style:family="paragraph" style:parent-style-name="Table_20_Paragraph">
      <style:paragraph-properties fo:margin-left="0.2693in" fo:margin-right="0in" fo:line-height="0.0917in"/>
    </style:style>
    <style:style style:name="P862" style:family="paragraph" style:parent-style-name="Text_20_body" style:master-page-name="Converted45">
      <style:paragraph-properties style:page-number="auto"/>
      <style:text-properties style:font-name="Times New Roman" fo:font-size="10pt" style:font-size-asian="10pt"/>
    </style:style>
    <style:style style:name="P863" style:family="paragraph" style:parent-style-name="Table_20_Paragraph">
      <style:paragraph-properties fo:margin-left="0.261in" fo:margin-right="0in" fo:line-height="0.0756in"/>
    </style:style>
    <style:style style:name="P864" style:family="paragraph" style:parent-style-name="Table_20_Paragraph">
      <style:paragraph-properties fo:margin-left="0.3083in" fo:margin-right="0in" fo:line-height="0.0752in"/>
    </style:style>
    <style:style style:name="P865" style:family="paragraph" style:parent-style-name="Table_20_Paragraph">
      <style:paragraph-properties fo:margin-left="0.2846in" fo:margin-right="0in" fo:line-height="0.0752in"/>
    </style:style>
    <style:style style:name="P866" style:family="paragraph" style:parent-style-name="Table_20_Paragraph">
      <style:paragraph-properties fo:margin-left="0.2929in" fo:margin-right="0in" fo:line-height="0.0752in"/>
    </style:style>
    <style:style style:name="P867" style:family="paragraph" style:parent-style-name="Table_20_Paragraph">
      <style:paragraph-properties fo:margin-left="0.2846in" fo:margin-right="0in" fo:line-height="0.0917in"/>
    </style:style>
    <style:style style:name="P868" style:family="paragraph" style:parent-style-name="Table_20_Paragraph">
      <style:paragraph-properties fo:margin-left="0.3028in" fo:margin-right="0in" fo:line-height="0.0756in"/>
    </style:style>
    <style:style style:name="P869" style:family="paragraph" style:parent-style-name="Table_20_Paragraph">
      <style:paragraph-properties fo:margin-left="0.2583in" fo:margin-right="0in" fo:line-height="0.0756in"/>
    </style:style>
    <style:style style:name="P870" style:family="paragraph" style:parent-style-name="Table_20_Paragraph">
      <style:paragraph-properties fo:margin-left="0.2654in" fo:margin-right="0in" fo:line-height="0.0917in"/>
    </style:style>
    <style:style style:name="P871" style:family="paragraph" style:parent-style-name="Table_20_Paragraph">
      <style:paragraph-properties fo:margin-left="0.2665in" fo:margin-right="0in" fo:line-height="0.0917in"/>
    </style:style>
    <style:style style:name="P872" style:family="paragraph" style:parent-style-name="Text_20_body" style:master-page-name="Converted46">
      <style:paragraph-properties style:page-number="auto"/>
      <style:text-properties style:font-name="Times New Roman" fo:font-size="10pt" style:font-size-asian="10pt"/>
    </style:style>
    <style:style style:name="P873" style:family="paragraph" style:parent-style-name="Text_20_body">
      <style:paragraph-properties fo:margin-top="0.0929in" fo:margin-bottom="0in" style:contextual-spacing="false"/>
      <style:text-properties style:font-name="Times New Roman" fo:font-size="10pt" style:font-size-asian="10pt"/>
    </style:style>
    <style:style style:name="P874" style:family="paragraph" style:parent-style-name="Table_20_Paragraph">
      <style:paragraph-properties fo:margin-top="0.0035in" fo:margin-bottom="0in" style:contextual-spacing="false"/>
      <style:text-properties style:font-name="Times New Roman" fo:font-size="7.5pt" style:font-size-asian="7.5pt"/>
    </style:style>
    <style:style style:name="P875" style:family="paragraph" style:parent-style-name="Table_20_Paragraph">
      <style:paragraph-properties fo:margin-left="0.2638in" fo:margin-right="0in" fo:line-height="0.0752in"/>
    </style:style>
    <style:style style:name="P876" style:family="paragraph" style:parent-style-name="Table_20_Paragraph">
      <style:paragraph-properties fo:margin-left="0.228in" fo:margin-right="0in" fo:line-height="0.0752in"/>
    </style:style>
    <style:style style:name="P877" style:family="paragraph" style:parent-style-name="Table_20_Paragraph">
      <style:paragraph-properties fo:margin-left="0.2811in" fo:margin-right="0in" fo:line-height="0.0752in"/>
    </style:style>
    <style:style style:name="P878" style:family="paragraph" style:parent-style-name="Table_20_Paragraph">
      <style:paragraph-properties fo:margin-left="0.4138in" fo:margin-right="0in" fo:line-height="0.0752in"/>
    </style:style>
    <style:style style:name="P879" style:family="paragraph" style:parent-style-name="Table_20_Paragraph">
      <style:paragraph-properties fo:margin-top="0.002in" fo:margin-bottom="0in" style:contextual-spacing="false"/>
      <style:text-properties style:font-name="Times New Roman" fo:font-size="7.5pt" style:font-size-asian="7.5pt"/>
    </style:style>
    <style:style style:name="P880" style:family="paragraph" style:parent-style-name="Table_20_Paragraph">
      <style:paragraph-properties fo:margin-left="0.2811in" fo:margin-right="0in" fo:line-height="0.0756in"/>
    </style:style>
    <style:style style:name="P881" style:family="paragraph" style:parent-style-name="Table_20_Paragraph">
      <style:paragraph-properties fo:margin-left="0.4138in" fo:margin-right="0in" fo:line-height="0.0756in"/>
    </style:style>
    <style:style style:name="P882" style:family="paragraph" style:parent-style-name="Table_20_Paragraph">
      <style:paragraph-properties fo:margin-left="0.2618in" fo:margin-right="0in" fo:line-height="0.0756in"/>
    </style:style>
    <style:style style:name="P883" style:family="paragraph" style:parent-style-name="Table_20_Paragraph">
      <style:paragraph-properties fo:margin-left="0.228in" fo:margin-right="0in" fo:line-height="0.0756in"/>
    </style:style>
    <style:style style:name="P884" style:family="paragraph" style:parent-style-name="Table_20_Paragraph">
      <style:paragraph-properties fo:margin-left="0.2756in" fo:margin-right="0in" fo:line-height="0.0756in"/>
    </style:style>
    <style:style style:name="P885" style:family="paragraph" style:parent-style-name="Table_20_Paragraph">
      <style:paragraph-properties fo:margin-top="0.0008in" fo:margin-bottom="0in" style:contextual-spacing="false"/>
      <style:text-properties style:font-name="Times New Roman" fo:font-size="7.5pt" style:font-size-asian="7.5pt"/>
    </style:style>
    <style:style style:name="P886" style:family="paragraph" style:parent-style-name="Table_20_Paragraph">
      <style:paragraph-properties fo:margin-left="0.2709in" fo:margin-right="0in" fo:line-height="0.0756in"/>
    </style:style>
    <style:style style:name="P887" style:family="paragraph" style:parent-style-name="Table_20_Paragraph">
      <style:paragraph-properties fo:margin-left="0.2264in" fo:margin-right="0in" fo:line-height="0.0756in"/>
    </style:style>
    <style:style style:name="P888" style:family="paragraph" style:parent-style-name="Table_20_Paragraph">
      <style:paragraph-properties fo:margin-left="0.2756in" fo:margin-right="0in" fo:line-height="0.0752in"/>
    </style:style>
    <style:style style:name="P889" style:family="paragraph" style:parent-style-name="Table_20_Paragraph">
      <style:paragraph-properties fo:margin-left="0.2744in" fo:margin-right="0in" fo:line-height="0.0756in"/>
    </style:style>
    <style:style style:name="P890" style:family="paragraph" style:parent-style-name="Table_20_Paragraph">
      <style:paragraph-properties fo:margin-left="0.2638in" fo:margin-right="0in" fo:line-height="0.0917in"/>
    </style:style>
    <style:style style:name="P891" style:family="paragraph" style:parent-style-name="Table_20_Paragraph">
      <style:paragraph-properties fo:margin-left="0.2681in" fo:margin-right="0in" fo:line-height="0.0917in"/>
    </style:style>
    <style:style style:name="P892" style:family="paragraph" style:parent-style-name="Table_20_Paragraph">
      <style:paragraph-properties fo:margin-left="0.2654in" fo:margin-right="0in" fo:line-height="0.0752in"/>
    </style:style>
    <style:style style:name="P893" style:family="paragraph" style:parent-style-name="Table_20_Paragraph">
      <style:paragraph-properties fo:margin-left="0.2835in" fo:margin-right="0in" fo:line-height="0.0756in"/>
    </style:style>
    <style:style style:name="P894" style:family="paragraph" style:parent-style-name="Table_20_Paragraph">
      <style:paragraph-properties fo:margin-left="0.4126in" fo:margin-right="0in" fo:line-height="0.0756in"/>
    </style:style>
    <style:style style:name="P895" style:family="paragraph" style:parent-style-name="Table_20_Paragraph">
      <style:paragraph-properties fo:margin-left="0.4126in" fo:margin-right="0in" fo:line-height="0.0752in"/>
    </style:style>
    <style:style style:name="P896" style:family="paragraph" style:parent-style-name="Table_20_Paragraph">
      <style:paragraph-properties fo:margin-left="0.2945in" fo:margin-right="0in" fo:line-height="0.0756in"/>
    </style:style>
    <style:style style:name="P897" style:family="paragraph" style:parent-style-name="Table_20_Paragraph">
      <style:paragraph-properties fo:margin-left="0.2681in" fo:margin-right="0in" fo:line-height="0.0752in"/>
    </style:style>
    <style:style style:name="P898" style:family="paragraph" style:parent-style-name="Table_20_Paragraph">
      <style:paragraph-properties fo:margin-left="0.2957in" fo:margin-right="0in" fo:line-height="0.0756in"/>
    </style:style>
    <style:style style:name="P899" style:family="paragraph" style:parent-style-name="Text_20_body" style:master-page-name="Converted47">
      <style:paragraph-properties style:page-number="auto"/>
      <style:text-properties style:font-name="Times New Roman" fo:font-size="10pt" style:font-size-asian="10pt"/>
    </style:style>
    <style:style style:name="P900" style:family="paragraph" style:parent-style-name="Table_20_Paragraph">
      <style:paragraph-properties fo:margin-left="0.2917in" fo:margin-right="0in" fo:line-height="0.0756in"/>
    </style:style>
    <style:style style:name="P901" style:family="paragraph" style:parent-style-name="Table_20_Paragraph">
      <style:paragraph-properties fo:margin-left="0.2736in" fo:margin-right="0in" fo:line-height="0.0744in"/>
    </style:style>
    <style:style style:name="P902" style:family="paragraph" style:parent-style-name="Table_20_Paragraph">
      <style:paragraph-properties fo:margin-left="0.2665in" fo:margin-right="0in" fo:line-height="0.0752in"/>
    </style:style>
    <style:style style:name="P903" style:family="paragraph" style:parent-style-name="Table_20_Paragraph">
      <style:paragraph-properties fo:margin-left="0.2602in" fo:margin-right="0in" fo:line-height="0.0756in"/>
    </style:style>
    <style:style style:name="P904" style:family="paragraph" style:parent-style-name="Table_20_Paragraph">
      <style:paragraph-properties fo:margin-left="0.2638in" fo:margin-right="0in" fo:line-height="0.0756in"/>
    </style:style>
    <style:style style:name="P905" style:family="paragraph" style:parent-style-name="Table_20_Paragraph">
      <style:paragraph-properties fo:margin-left="0.2307in" fo:margin-right="0in" fo:line-height="0.0756in"/>
    </style:style>
    <style:style style:name="P906" style:family="paragraph" style:parent-style-name="Table_20_Paragraph">
      <style:paragraph-properties fo:margin-left="0.272in" fo:margin-right="0in" fo:line-height="0.0752in"/>
    </style:style>
    <style:style style:name="P907" style:family="paragraph" style:parent-style-name="Table_20_Paragraph">
      <style:paragraph-properties fo:margin-left="0.2575in" fo:margin-right="0in" fo:line-height="0.0756in"/>
    </style:style>
    <style:style style:name="P908" style:family="paragraph" style:parent-style-name="Text_20_body" style:master-page-name="Converted48">
      <style:paragraph-properties style:page-number="auto"/>
      <style:text-properties style:font-name="Times New Roman" fo:font-size="10pt" style:font-size-asian="10pt"/>
    </style:style>
    <style:style style:name="P909" style:family="paragraph" style:parent-style-name="Text_20_body">
      <style:paragraph-properties fo:margin-top="0.0728in" fo:margin-bottom="0in" style:contextual-spacing="false"/>
      <style:text-properties style:font-name="Times New Roman" fo:font-size="10pt" style:font-size-asian="10pt"/>
    </style:style>
    <style:style style:name="P910" style:family="paragraph" style:parent-style-name="Text_20_body">
      <style:paragraph-properties fo:margin-top="0.1071in" fo:margin-bottom="0in" style:contextual-spacing="false"/>
      <style:text-properties style:font-name="Times New Roman" fo:font-size="10pt" style:font-size-asian="10pt"/>
    </style:style>
    <style:style style:name="P911" style:family="paragraph" style:parent-style-name="Text_20_body">
      <style:paragraph-properties fo:margin-top="0.1382in" fo:margin-bottom="0in" style:contextual-spacing="false"/>
      <style:text-properties style:font-name="Times New Roman" fo:font-size="10pt" style:font-size-asian="10pt"/>
    </style:style>
    <style:style style:name="P912" style:family="paragraph" style:parent-style-name="Text_20_body" style:master-page-name="Converted49">
      <style:paragraph-properties style:page-number="auto"/>
      <style:text-properties style:font-name="Times New Roman"/>
    </style:style>
    <style:style style:name="P913" style:family="paragraph" style:parent-style-name="Text_20_body">
      <style:text-properties style:font-name="Times New Roman"/>
    </style:style>
    <style:style style:name="P914" style:family="paragraph" style:parent-style-name="Text_20_body">
      <style:paragraph-properties fo:margin-top="0.0327in" fo:margin-bottom="0in" style:contextual-spacing="false"/>
      <style:text-properties style:font-name="Times New Roman"/>
    </style:style>
    <style:style style:name="P915" style:family="paragraph" style:parent-style-name="Heading_20_8">
      <style:paragraph-properties fo:margin-left="-0.0008in" fo:margin-right="0.0811in"/>
    </style:style>
    <style:style style:name="P916" style:family="paragraph" style:parent-style-name="Text_20_body">
      <style:paragraph-properties fo:margin-top="0.1035in" fo:margin-bottom="0in" style:contextual-spacing="false"/>
      <style:text-properties style:font-name="Times New Roman" fo:font-weight="bold" style:font-weight-asian="bold"/>
    </style:style>
    <style:style style:name="P917" style:family="paragraph" style:parent-style-name="Text_20_body">
      <style:paragraph-properties fo:margin-left="0.9646in" fo:margin-right="1.3492in" fo:line-height="174%" fo:text-align="justify" style:justify-single-word="false"/>
    </style:style>
    <style:style style:name="P918" style:family="paragraph" style:parent-style-name="Text_20_body">
      <style:paragraph-properties fo:margin-top="0.0354in" fo:margin-bottom="0in" style:contextual-spacing="false"/>
      <style:text-properties style:font-name="Times New Roman"/>
    </style:style>
    <style:style style:name="P919" style:family="paragraph" style:parent-style-name="Text_20_body">
      <style:paragraph-properties fo:margin-left="0.9646in" fo:margin-right="1.3528in" fo:line-height="174%" fo:text-align="justify" style:justify-single-word="false"/>
    </style:style>
    <style:style style:name="P920" style:family="paragraph" style:parent-style-name="Text_20_body">
      <style:paragraph-properties fo:margin-left="0.9646in" fo:margin-right="1.3508in" fo:margin-top="0.0008in" fo:margin-bottom="0in" style:contextual-spacing="false" fo:line-height="174%" fo:text-align="justify" style:justify-single-word="false"/>
    </style:style>
    <style:style style:name="P921" style:family="paragraph" style:parent-style-name="Text_20_body">
      <style:paragraph-properties fo:margin-top="0.1535in" fo:margin-bottom="0in" style:contextual-spacing="false"/>
      <style:text-properties style:font-name="Times New Roman" fo:font-size="10pt" style:font-size-asian="10pt"/>
    </style:style>
    <style:style style:name="P922" style:family="paragraph" style:parent-style-name="Heading_20_9">
      <style:paragraph-properties fo:margin-left="0in" fo:margin-right="0.3783in" fo:margin-top="0.0937in" fo:margin-bottom="0in" style:contextual-spacing="false"/>
    </style:style>
    <style:style style:name="P923" style:family="paragraph" style:parent-style-name="Text_20_body">
      <style:paragraph-properties fo:margin-top="0.0071in" fo:margin-bottom="0in" style:contextual-spacing="false"/>
      <style:text-properties style:font-name="Times New Roman" fo:font-size="6.5pt" style:font-size-asian="6.5pt"/>
    </style:style>
    <style:style style:name="P924" style:family="paragraph" style:parent-style-name="Table_20_Paragraph">
      <style:paragraph-properties fo:margin-left="0in" fo:margin-right="0.1437in" fo:margin-top="0.0917in" fo:margin-bottom="0in" style:contextual-spacing="false" fo:text-align="right" style:justify-single-word="false"/>
    </style:style>
    <style:style style:name="P925" style:family="paragraph" style:parent-style-name="Table_20_Paragraph">
      <style:paragraph-properties fo:margin-left="0.0016in" fo:margin-right="0.0016in" fo:margin-top="0.0917in" fo:margin-bottom="0in" style:contextual-spacing="false" fo:text-align="center" style:justify-single-word="false"/>
    </style:style>
    <style:style style:name="P926" style:family="paragraph" style:parent-style-name="Table_20_Paragraph">
      <style:paragraph-properties fo:margin-left="0.0028in" fo:margin-right="0.0008in" fo:margin-top="0.0917in" fo:margin-bottom="0in" style:contextual-spacing="false" fo:text-align="center" style:justify-single-word="false"/>
    </style:style>
    <style:style style:name="P927" style:family="paragraph" style:parent-style-name="Table_20_Paragraph">
      <style:paragraph-properties fo:margin-left="0.002in" fo:margin-right="0in" fo:margin-top="0.0917in" fo:margin-bottom="0in" style:contextual-spacing="false" fo:text-align="center" style:justify-single-word="false"/>
    </style:style>
    <style:style style:name="P928" style:family="paragraph" style:parent-style-name="Table_20_Paragraph">
      <style:paragraph-properties fo:margin-left="0.0016in" fo:margin-right="0in" fo:margin-top="0.0917in" fo:margin-bottom="0in" style:contextual-spacing="false" fo:text-align="center" style:justify-single-word="false"/>
    </style:style>
    <style:style style:name="P929" style:family="paragraph" style:parent-style-name="Table_20_Paragraph">
      <style:paragraph-properties fo:margin-left="0in" fo:margin-right="0.002in" fo:margin-top="0.0917in" fo:margin-bottom="0in" style:contextual-spacing="false" fo:text-align="center" style:justify-single-word="false"/>
    </style:style>
    <style:style style:name="P930" style:family="paragraph" style:parent-style-name="Table_20_Paragraph">
      <style:paragraph-properties fo:margin-left="0in" fo:margin-right="0.1307in" fo:margin-top="0.0925in" fo:margin-bottom="0in" style:contextual-spacing="false" fo:text-align="right" style:justify-single-word="false"/>
    </style:style>
    <style:style style:name="P931" style:family="paragraph" style:parent-style-name="Table_20_Paragraph">
      <style:paragraph-properties fo:margin-left="0.0016in" fo:margin-right="0in" fo:margin-top="0.0925in" fo:margin-bottom="0in" style:contextual-spacing="false" fo:text-align="center" style:justify-single-word="false"/>
    </style:style>
    <style:style style:name="P932" style:family="paragraph" style:parent-style-name="Table_20_Paragraph">
      <style:paragraph-properties fo:margin-left="0.0028in" fo:margin-right="0.0008in" fo:margin-top="0.0925in" fo:margin-bottom="0in" style:contextual-spacing="false" fo:text-align="center" style:justify-single-word="false"/>
    </style:style>
    <style:style style:name="P933" style:family="paragraph" style:parent-style-name="Table_20_Paragraph">
      <style:paragraph-properties fo:margin-left="0.002in" fo:margin-right="0.002in" fo:margin-top="0.0925in" fo:margin-bottom="0in" style:contextual-spacing="false" fo:text-align="center" style:justify-single-word="false"/>
    </style:style>
    <style:style style:name="P934" style:family="paragraph" style:parent-style-name="Table_20_Paragraph">
      <style:paragraph-properties fo:margin-left="0.0016in" fo:margin-right="0.0008in" fo:margin-top="0.0925in" fo:margin-bottom="0in" style:contextual-spacing="false" fo:text-align="center" style:justify-single-word="false"/>
    </style:style>
    <style:style style:name="P935" style:family="paragraph" style:parent-style-name="Table_20_Paragraph">
      <style:paragraph-properties fo:margin-left="0in" fo:margin-right="0.1098in" fo:margin-top="0.0917in" fo:margin-bottom="0in" style:contextual-spacing="false" fo:text-align="right" style:justify-single-word="false"/>
    </style:style>
    <style:style style:name="P936" style:family="paragraph" style:parent-style-name="Table_20_Paragraph">
      <style:paragraph-properties fo:margin-left="0.002in" fo:margin-right="0.0016in" fo:margin-top="0.0917in" fo:margin-bottom="0in" style:contextual-spacing="false" fo:text-align="center" style:justify-single-word="false"/>
    </style:style>
    <style:style style:name="P937" style:family="paragraph" style:parent-style-name="Table_20_Paragraph">
      <style:paragraph-properties fo:margin-left="0.0016in" fo:margin-right="0.0008in" fo:margin-top="0.0917in" fo:margin-bottom="0in" style:contextual-spacing="false" fo:text-align="center" style:justify-single-word="false"/>
    </style:style>
    <style:style style:name="P938" style:family="paragraph" style:parent-style-name="Table_20_Paragraph">
      <style:paragraph-properties fo:margin-left="0.002in" fo:margin-right="0.002in" fo:margin-top="0.0917in" fo:margin-bottom="0in" style:contextual-spacing="false" fo:text-align="center" style:justify-single-word="false"/>
    </style:style>
    <style:style style:name="P939" style:family="paragraph" style:parent-style-name="Table_20_Paragraph">
      <style:paragraph-properties fo:margin-left="0in" fo:margin-right="0.122in" fo:margin-top="0.0925in" fo:margin-bottom="0in" style:contextual-spacing="false" fo:text-align="right" style:justify-single-word="false"/>
    </style:style>
    <style:style style:name="P940" style:family="paragraph" style:parent-style-name="Table_20_Paragraph">
      <style:paragraph-properties fo:margin-left="0.002in" fo:margin-right="0.0016in" fo:margin-top="0.0925in" fo:margin-bottom="0in" style:contextual-spacing="false" fo:text-align="center" style:justify-single-word="false"/>
    </style:style>
    <style:style style:name="P941" style:family="paragraph" style:parent-style-name="Table_20_Paragraph">
      <style:paragraph-properties fo:margin-left="0in" fo:margin-right="0.1035in" fo:margin-top="0.0917in" fo:margin-bottom="0in" style:contextual-spacing="false" fo:text-align="right" style:justify-single-word="false"/>
    </style:style>
    <style:style style:name="P942" style:family="paragraph" style:parent-style-name="Table_20_Paragraph">
      <style:paragraph-properties fo:margin-left="0in" fo:margin-right="0.1134in" fo:margin-top="0.0925in" fo:margin-bottom="0in" style:contextual-spacing="false" fo:text-align="right" style:justify-single-word="false"/>
    </style:style>
    <style:style style:name="P943" style:family="paragraph" style:parent-style-name="Table_20_Paragraph">
      <style:paragraph-properties fo:margin-left="0in" fo:margin-right="0.1047in" fo:margin-top="0.0917in" fo:margin-bottom="0in" style:contextual-spacing="false" fo:text-align="right" style:justify-single-word="false"/>
    </style:style>
    <style:style style:name="P944" style:family="paragraph" style:parent-style-name="Table_20_Paragraph">
      <style:paragraph-properties fo:margin-left="0in" fo:margin-right="0.0937in" fo:margin-top="0.0925in" fo:margin-bottom="0in" style:contextual-spacing="false" fo:text-align="right" style:justify-single-word="false"/>
    </style:style>
    <style:style style:name="P945" style:family="paragraph" style:parent-style-name="Table_20_Paragraph">
      <style:paragraph-properties fo:margin-left="0in" fo:margin-right="0.1134in" fo:margin-top="0.0917in" fo:margin-bottom="0in" style:contextual-spacing="false" fo:text-align="right" style:justify-single-word="false"/>
    </style:style>
    <style:style style:name="P946" style:family="paragraph" style:parent-style-name="Table_20_Paragraph">
      <style:paragraph-properties fo:margin-left="0in" fo:margin-right="0.1035in" fo:margin-top="0.0925in" fo:margin-bottom="0in" style:contextual-spacing="false" fo:line-height="0.1126in" fo:text-align="right" style:justify-single-word="false"/>
    </style:style>
    <style:style style:name="P947" style:family="paragraph" style:parent-style-name="Table_20_Paragraph">
      <style:paragraph-properties fo:margin-left="0.0016in" fo:margin-right="0in" fo:margin-top="0.0925in" fo:margin-bottom="0in" style:contextual-spacing="false" fo:line-height="0.1126in" fo:text-align="center" style:justify-single-word="false"/>
    </style:style>
    <style:style style:name="P948" style:family="paragraph" style:parent-style-name="Table_20_Paragraph">
      <style:paragraph-properties fo:margin-left="0.0028in" fo:margin-right="0.0008in" fo:margin-top="0.0925in" fo:margin-bottom="0in" style:contextual-spacing="false" fo:line-height="0.1126in" fo:text-align="center" style:justify-single-word="false"/>
    </style:style>
    <style:style style:name="P949" style:family="paragraph" style:parent-style-name="Table_20_Paragraph">
      <style:paragraph-properties fo:margin-left="0.002in" fo:margin-right="0.002in" fo:margin-top="0.0925in" fo:margin-bottom="0in" style:contextual-spacing="false" fo:line-height="0.1126in" fo:text-align="center" style:justify-single-word="false"/>
    </style:style>
    <style:style style:name="P950" style:family="paragraph" style:parent-style-name="Table_20_Paragraph">
      <style:paragraph-properties fo:margin-left="0.0016in" fo:margin-right="0.0008in" fo:margin-top="0.0925in" fo:margin-bottom="0in" style:contextual-spacing="false" fo:line-height="0.1126in" fo:text-align="center" style:justify-single-word="false"/>
    </style:style>
    <style:style style:name="P951" style:family="paragraph" style:parent-style-name="Text_20_body" style:master-page-name="Converted50">
      <style:paragraph-properties style:page-number="auto"/>
      <style:text-properties style:font-name="Times New Roman" fo:font-size="10pt" style:font-size-asian="10pt"/>
    </style:style>
    <style:style style:name="P952" style:family="paragraph" style:parent-style-name="Table_20_Paragraph">
      <style:paragraph-properties fo:margin-left="0.098in" fo:margin-right="0in" fo:line-height="0.0756in"/>
    </style:style>
    <style:style style:name="P953" style:family="paragraph" style:parent-style-name="Table_20_Paragraph">
      <style:paragraph-properties fo:margin-left="0.1665in" fo:margin-right="0in" fo:line-height="0.0756in"/>
    </style:style>
    <style:style style:name="P954" style:family="paragraph" style:parent-style-name="Table_20_Paragraph">
      <style:paragraph-properties fo:margin-left="0.1437in" fo:margin-right="0in" fo:line-height="0.0752in"/>
    </style:style>
    <style:style style:name="P955" style:family="paragraph" style:parent-style-name="Table_20_Paragraph">
      <style:paragraph-properties fo:margin-left="0.1638in" fo:margin-right="0in" fo:line-height="0.0756in"/>
    </style:style>
    <style:style style:name="P956" style:family="paragraph" style:parent-style-name="Table_20_Paragraph">
      <style:paragraph-properties fo:margin-left="0.3555in" fo:margin-right="0in" fo:line-height="0.0756in"/>
    </style:style>
    <style:style style:name="P957" style:family="paragraph" style:parent-style-name="Table_20_Paragraph">
      <style:paragraph-properties fo:margin-left="0.3201in" fo:margin-right="0in" fo:line-height="0.0917in"/>
    </style:style>
    <style:style style:name="P958" style:family="paragraph" style:parent-style-name="Table_20_Paragraph">
      <style:paragraph-properties fo:margin-left="0.1228in" fo:margin-right="0in" fo:line-height="0.0752in"/>
    </style:style>
    <style:style style:name="P959" style:family="paragraph" style:parent-style-name="Table_20_Paragraph">
      <style:paragraph-properties fo:margin-left="0.1665in" fo:margin-right="0in" fo:line-height="0.0752in"/>
    </style:style>
    <style:style style:name="P960" style:family="paragraph" style:parent-style-name="Table_20_Paragraph">
      <style:paragraph-properties fo:margin-left="0.1453in" fo:margin-right="0in" fo:line-height="0.0752in"/>
    </style:style>
    <style:style style:name="P961" style:family="paragraph" style:parent-style-name="Table_20_Paragraph">
      <style:paragraph-properties fo:margin-left="0.1638in" fo:margin-right="0in" fo:line-height="0.0752in"/>
    </style:style>
    <style:style style:name="P962" style:family="paragraph" style:parent-style-name="Table_20_Paragraph">
      <style:paragraph-properties fo:margin-left="0.3571in" fo:margin-right="0in" fo:line-height="0.0752in"/>
    </style:style>
    <style:style style:name="P963" style:family="paragraph" style:parent-style-name="Table_20_Paragraph">
      <style:paragraph-properties fo:margin-left="0.3256in" fo:margin-right="0in" fo:line-height="0.0917in"/>
    </style:style>
    <style:style style:name="P964" style:family="paragraph" style:parent-style-name="Table_20_Paragraph">
      <style:paragraph-properties fo:margin-left="0.1075in" fo:margin-right="0in" fo:line-height="0.0752in"/>
    </style:style>
    <style:style style:name="P965" style:family="paragraph" style:parent-style-name="Table_20_Paragraph">
      <style:paragraph-properties fo:margin-left="0.1063in" fo:margin-right="0in" fo:line-height="0.0756in"/>
    </style:style>
    <style:style style:name="P966" style:family="paragraph" style:parent-style-name="Table_20_Paragraph">
      <style:paragraph-properties fo:margin-left="0.1453in" fo:margin-right="0in" fo:line-height="0.0756in"/>
    </style:style>
    <style:style style:name="P967" style:family="paragraph" style:parent-style-name="Table_20_Paragraph">
      <style:paragraph-properties fo:margin-left="0.3571in" fo:margin-right="0in" fo:line-height="0.0756in"/>
    </style:style>
    <style:style style:name="P968" style:family="paragraph" style:parent-style-name="Table_20_Paragraph">
      <style:paragraph-properties fo:margin-left="0.0992in" fo:margin-right="0in" fo:line-height="0.0917in"/>
    </style:style>
    <style:style style:name="P969" style:family="paragraph" style:parent-style-name="Table_20_Paragraph">
      <style:paragraph-properties fo:margin-left="0.1272in" fo:margin-right="0in" fo:line-height="0.0756in"/>
    </style:style>
    <style:style style:name="P970" style:family="paragraph" style:parent-style-name="Table_20_Paragraph">
      <style:paragraph-properties fo:margin-left="0.0909in" fo:margin-right="0in" fo:line-height="0.0756in"/>
    </style:style>
    <style:style style:name="P971" style:family="paragraph" style:parent-style-name="Table_20_Paragraph">
      <style:paragraph-properties fo:margin-left="0.1626in" fo:margin-right="0in" fo:line-height="0.0756in"/>
    </style:style>
    <style:style style:name="P972" style:family="paragraph" style:parent-style-name="Table_20_Paragraph">
      <style:paragraph-properties fo:margin-left="0.3543in" fo:margin-right="0in" fo:line-height="0.0756in"/>
    </style:style>
    <style:style style:name="P973" style:family="paragraph" style:parent-style-name="Table_20_Paragraph">
      <style:paragraph-properties fo:margin-left="0.1256in" fo:margin-right="0in" fo:line-height="0.0756in"/>
    </style:style>
    <style:style style:name="P974" style:family="paragraph" style:parent-style-name="Table_20_Paragraph">
      <style:paragraph-properties fo:margin-left="0.1465in" fo:margin-right="0in" fo:line-height="0.0752in"/>
    </style:style>
    <style:style style:name="P975" style:family="paragraph" style:parent-style-name="Table_20_Paragraph">
      <style:paragraph-properties fo:margin-left="0.3217in" fo:margin-right="0in" fo:line-height="0.0917in"/>
    </style:style>
    <style:style style:name="P976" style:family="paragraph" style:parent-style-name="Table_20_Paragraph">
      <style:paragraph-properties fo:margin-left="0.1311in" fo:margin-right="0in" fo:line-height="0.0756in"/>
    </style:style>
    <style:style style:name="P977" style:family="paragraph" style:parent-style-name="Table_20_Paragraph">
      <style:paragraph-properties fo:margin-left="0.1091in" fo:margin-right="0in" fo:line-height="0.0756in"/>
    </style:style>
    <style:style style:name="P978" style:family="paragraph" style:parent-style-name="Table_20_Paragraph">
      <style:paragraph-properties fo:margin-left="0.098in" fo:margin-right="0in" fo:line-height="0.0917in"/>
    </style:style>
    <style:style style:name="P979" style:family="paragraph" style:parent-style-name="Table_20_Paragraph">
      <style:paragraph-properties fo:margin-left="0.1256in" fo:margin-right="0in" fo:line-height="0.0752in"/>
    </style:style>
    <style:style style:name="P980" style:family="paragraph" style:parent-style-name="Table_20_Paragraph">
      <style:paragraph-properties fo:margin-left="0.3543in" fo:margin-right="0in" fo:line-height="0.0752in"/>
    </style:style>
    <style:style style:name="P981" style:family="paragraph" style:parent-style-name="Table_20_Paragraph">
      <style:paragraph-properties fo:margin-left="0.1035in" fo:margin-right="0in" fo:line-height="0.0756in"/>
    </style:style>
    <style:style style:name="P982" style:family="paragraph" style:parent-style-name="Table_20_Paragraph">
      <style:paragraph-properties fo:margin-left="0.1161in" fo:margin-right="0in" fo:line-height="0.0752in"/>
    </style:style>
    <style:style style:name="P983" style:family="paragraph" style:parent-style-name="Table_20_Paragraph">
      <style:paragraph-properties fo:margin-left="0.1134in" fo:margin-right="0in" fo:line-height="0.0756in"/>
    </style:style>
    <style:style style:name="P984" style:family="paragraph" style:parent-style-name="Table_20_Paragraph">
      <style:paragraph-properties fo:margin-left="0.1063in" fo:margin-right="0in" fo:line-height="0.0752in"/>
    </style:style>
    <style:style style:name="P985" style:family="paragraph" style:parent-style-name="Table_20_Paragraph">
      <style:paragraph-properties fo:margin-left="0.1626in" fo:margin-right="0in" fo:line-height="0.0752in"/>
    </style:style>
    <style:style style:name="P986" style:family="paragraph" style:parent-style-name="Table_20_Paragraph">
      <style:paragraph-properties fo:margin-left="0.1075in" fo:margin-right="0in" fo:line-height="0.0756in"/>
    </style:style>
    <style:style style:name="P987" style:family="paragraph" style:parent-style-name="Table_20_Paragraph">
      <style:paragraph-properties fo:margin-left="0.1693in" fo:margin-right="0in" fo:line-height="0.0756in"/>
    </style:style>
    <style:style style:name="P988" style:family="paragraph" style:parent-style-name="Table_20_Paragraph">
      <style:paragraph-properties fo:margin-left="0.1063in" fo:margin-right="0in" fo:line-height="0.0917in"/>
    </style:style>
    <style:style style:name="P989" style:family="paragraph" style:parent-style-name="Table_20_Paragraph">
      <style:paragraph-properties fo:margin-left="0.3555in" fo:margin-right="0in" fo:line-height="0.0752in"/>
    </style:style>
    <style:style style:name="P990" style:family="paragraph" style:parent-style-name="Table_20_Paragraph">
      <style:paragraph-properties fo:margin-left="0.1102in" fo:margin-right="0in" fo:line-height="0.0752in"/>
    </style:style>
    <style:style style:name="P991" style:family="paragraph" style:parent-style-name="Text_20_body" style:master-page-name="Converted51">
      <style:paragraph-properties style:page-number="auto"/>
      <style:text-properties style:font-name="Times New Roman" fo:font-size="10pt" style:font-size-asian="10pt"/>
    </style:style>
    <style:style style:name="P992" style:family="paragraph" style:parent-style-name="Table_20_Paragraph">
      <style:paragraph-properties fo:margin-left="0.0953in" fo:margin-right="0in" fo:line-height="0.0752in"/>
    </style:style>
    <style:style style:name="P993" style:family="paragraph" style:parent-style-name="Table_20_Paragraph">
      <style:paragraph-properties fo:margin-left="0.1146in" fo:margin-right="0in" fo:line-height="0.0756in"/>
    </style:style>
    <style:style style:name="P994" style:family="paragraph" style:parent-style-name="Table_20_Paragraph">
      <style:paragraph-properties fo:margin-left="0.102in" fo:margin-right="0in" fo:line-height="0.0752in"/>
    </style:style>
    <style:style style:name="P995" style:family="paragraph" style:parent-style-name="Table_20_Paragraph">
      <style:paragraph-properties fo:margin-left="0.148in" fo:margin-right="0in" fo:line-height="0.0752in"/>
    </style:style>
    <style:style style:name="P996" style:family="paragraph" style:parent-style-name="Table_20_Paragraph">
      <style:paragraph-properties fo:margin-left="0.1217in" fo:margin-right="0in" fo:line-height="0.0752in"/>
    </style:style>
    <style:style style:name="P997" style:family="paragraph" style:parent-style-name="Table_20_Paragraph">
      <style:paragraph-properties fo:margin-left="0.1075in" fo:margin-right="0in" fo:line-height="0.0917in"/>
    </style:style>
    <style:style style:name="P998" style:family="paragraph" style:parent-style-name="Table_20_Paragraph">
      <style:paragraph-properties fo:margin-left="0.1008in" fo:margin-right="0in" fo:line-height="0.0756in"/>
    </style:style>
    <style:style style:name="P999" style:family="paragraph" style:parent-style-name="Table_20_Paragraph">
      <style:paragraph-properties fo:margin-left="0.089in" fo:margin-right="0in" fo:line-height="0.0756in"/>
    </style:style>
    <style:style style:name="P1000" style:family="paragraph" style:parent-style-name="Table_20_Paragraph">
      <style:paragraph-properties fo:margin-left="0.1118in" fo:margin-right="0in" fo:line-height="0.0752in"/>
    </style:style>
    <style:style style:name="P1001" style:family="paragraph" style:parent-style-name="Table_20_Paragraph">
      <style:paragraph-properties fo:margin-left="0.1161in" fo:margin-right="0in" fo:line-height="0.0756in"/>
    </style:style>
    <style:style style:name="P1002" style:family="paragraph" style:parent-style-name="Table_20_Paragraph">
      <style:paragraph-properties fo:margin-left="0.1146in" fo:margin-right="0in" fo:line-height="0.0752in"/>
    </style:style>
    <style:style style:name="P1003" style:family="paragraph" style:parent-style-name="Table_20_Paragraph">
      <style:paragraph-properties fo:margin-left="0.1118in" fo:margin-right="0in" fo:line-height="0.0756in"/>
    </style:style>
    <style:style style:name="P1004" style:family="paragraph" style:parent-style-name="Table_20_Paragraph">
      <style:paragraph-properties fo:margin-left="0.089in" fo:margin-right="0in" fo:line-height="0.0744in"/>
    </style:style>
    <style:style style:name="P1005" style:family="paragraph" style:parent-style-name="Table_20_Paragraph">
      <style:paragraph-properties fo:margin-left="0.0953in" fo:margin-right="0in" fo:line-height="0.0756in"/>
    </style:style>
    <style:style style:name="P1006" style:family="paragraph" style:parent-style-name="Table_20_Paragraph">
      <style:paragraph-properties fo:margin-left="0.1693in" fo:margin-right="0in" fo:line-height="0.0752in"/>
    </style:style>
    <style:style style:name="P1007" style:family="paragraph" style:parent-style-name="Text_20_body" style:master-page-name="Converted52">
      <style:paragraph-properties style:page-number="auto"/>
      <style:text-properties style:font-name="Times New Roman" fo:font-size="10pt" style:font-size-asian="10pt"/>
    </style:style>
    <style:style style:name="P1008" style:family="paragraph" style:parent-style-name="Table_20_Paragraph">
      <style:paragraph-properties fo:margin-left="0.1673in" fo:margin-right="0in" fo:line-height="0.0752in"/>
    </style:style>
    <style:style style:name="P1009" style:family="paragraph" style:parent-style-name="Table_20_Paragraph">
      <style:paragraph-properties fo:margin-left="0.1457in" fo:margin-right="0in" fo:line-height="0.0752in"/>
    </style:style>
    <style:style style:name="P1010" style:family="paragraph" style:parent-style-name="Table_20_Paragraph">
      <style:paragraph-properties fo:margin-left="0.1654in" fo:margin-right="0in" fo:line-height="0.0752in"/>
    </style:style>
    <style:style style:name="P1011" style:family="paragraph" style:parent-style-name="Table_20_Paragraph">
      <style:paragraph-properties fo:margin-left="0.3583in" fo:margin-right="0in" fo:line-height="0.0752in"/>
    </style:style>
    <style:style style:name="P1012" style:family="paragraph" style:parent-style-name="Table_20_Paragraph">
      <style:paragraph-properties fo:margin-left="0.1673in" fo:margin-right="0in" fo:line-height="0.0756in"/>
    </style:style>
    <style:style style:name="P1013" style:family="paragraph" style:parent-style-name="Table_20_Paragraph">
      <style:paragraph-properties fo:margin-left="0.1445in" fo:margin-right="0in" fo:line-height="0.0752in"/>
    </style:style>
    <style:style style:name="P1014" style:family="paragraph" style:parent-style-name="Table_20_Paragraph">
      <style:paragraph-properties fo:margin-left="0.1654in" fo:margin-right="0in" fo:line-height="0.0756in"/>
    </style:style>
    <style:style style:name="P1015" style:family="paragraph" style:parent-style-name="Table_20_Paragraph">
      <style:paragraph-properties fo:margin-left="0.1445in" fo:margin-right="0in" fo:line-height="0.0756in"/>
    </style:style>
    <style:style style:name="P1016" style:family="paragraph" style:parent-style-name="Table_20_Paragraph">
      <style:paragraph-properties fo:margin-left="0.1701in" fo:margin-right="0in" fo:line-height="0.0756in"/>
    </style:style>
    <style:style style:name="P1017" style:family="paragraph" style:parent-style-name="Table_20_Paragraph">
      <style:paragraph-properties fo:margin-left="0.3264in" fo:margin-right="0in" fo:line-height="0.0917in"/>
    </style:style>
    <style:style style:name="P1018" style:family="paragraph" style:parent-style-name="Table_20_Paragraph">
      <style:paragraph-properties fo:margin-left="0.1028in" fo:margin-right="0in" fo:line-height="0.0756in"/>
    </style:style>
    <style:style style:name="P1019" style:family="paragraph" style:parent-style-name="Table_20_Paragraph">
      <style:paragraph-properties fo:margin-left="0.1457in" fo:margin-right="0in" fo:line-height="0.0756in"/>
    </style:style>
    <style:style style:name="P1020" style:family="paragraph" style:parent-style-name="Table_20_Paragraph">
      <style:paragraph-properties fo:margin-left="0.3583in" fo:margin-right="0in" fo:line-height="0.0756in"/>
    </style:style>
    <style:style style:name="P1021" style:family="paragraph" style:parent-style-name="Table_20_Paragraph">
      <style:paragraph-properties fo:margin-left="0.1146in" fo:margin-right="0in" fo:line-height="0.0744in"/>
    </style:style>
    <style:style style:name="P1022" style:family="paragraph" style:parent-style-name="Table_20_Paragraph">
      <style:paragraph-properties fo:margin-left="0.1701in" fo:margin-right="0in" fo:line-height="0.0752in"/>
    </style:style>
    <style:style style:name="P1023" style:family="paragraph" style:parent-style-name="Table_20_Paragraph">
      <style:paragraph-properties fo:margin-left="0.1228in" fo:margin-right="0in" fo:line-height="0.0756in"/>
    </style:style>
    <style:style style:name="P1024" style:family="paragraph" style:parent-style-name="Table_20_Paragraph">
      <style:paragraph-properties fo:margin-left="0.1339in" fo:margin-right="0in" fo:line-height="0.0752in"/>
    </style:style>
    <style:style style:name="P1025" style:family="paragraph" style:parent-style-name="Table_20_Paragraph">
      <style:paragraph-properties fo:margin-left="0.0957in" fo:margin-right="0in" fo:line-height="0.0752in"/>
    </style:style>
    <style:style style:name="P1026" style:family="paragraph" style:parent-style-name="Table_20_Paragraph">
      <style:paragraph-properties fo:margin-left="0.1016in" fo:margin-right="0in" fo:line-height="0.0917in"/>
    </style:style>
    <style:style style:name="P1027" style:family="paragraph" style:parent-style-name="Table_20_Paragraph">
      <style:paragraph-properties fo:margin-left="0.0945in" fo:margin-right="0in" fo:line-height="0.0756in"/>
    </style:style>
    <style:style style:name="P1028" style:family="paragraph" style:parent-style-name="Table_20_Paragraph">
      <style:paragraph-properties fo:margin-left="0.1134in" fo:margin-right="0in" fo:line-height="0.0752in"/>
    </style:style>
    <style:style style:name="P1029" style:family="paragraph" style:parent-style-name="Text_20_body" style:master-page-name="Converted53">
      <style:paragraph-properties style:page-number="auto"/>
      <style:text-properties style:font-name="Times New Roman" fo:font-size="10pt" style:font-size-asian="10pt"/>
    </style:style>
    <style:style style:name="P1030" style:family="paragraph" style:parent-style-name="Table_20_Paragraph">
      <style:paragraph-properties fo:margin-left="0.1244in" fo:margin-right="0in" fo:line-height="0.0756in"/>
    </style:style>
    <style:style style:name="P1031" style:family="paragraph" style:parent-style-name="Table_20_Paragraph">
      <style:paragraph-properties fo:margin-left="0.1484in" fo:margin-right="0in" fo:line-height="0.0752in"/>
    </style:style>
    <style:style style:name="P1032" style:family="paragraph" style:parent-style-name="Table_20_Paragraph">
      <style:paragraph-properties fo:margin-left="0.1in" fo:margin-right="0in" fo:line-height="0.0917in"/>
    </style:style>
    <style:style style:name="P1033" style:family="paragraph" style:parent-style-name="Table_20_Paragraph">
      <style:paragraph-properties fo:margin-left="0.1091in" fo:margin-right="0in" fo:line-height="0.0917in"/>
    </style:style>
    <style:style style:name="P1034" style:family="paragraph" style:parent-style-name="Table_20_Paragraph">
      <style:paragraph-properties fo:margin-left="0.1028in" fo:margin-right="0in" fo:line-height="0.0752in"/>
    </style:style>
    <style:style style:name="P1035" style:family="paragraph" style:parent-style-name="Table_20_Paragraph">
      <style:paragraph-properties fo:margin-left="0.1508in" fo:margin-right="0in" fo:line-height="0.0752in"/>
    </style:style>
    <style:style style:name="P1036" style:family="paragraph" style:parent-style-name="Text_20_body" style:master-page-name="Converted54">
      <style:paragraph-properties style:page-number="auto"/>
      <style:text-properties style:font-name="Times New Roman" fo:font-size="10pt" style:font-size-asian="10pt"/>
    </style:style>
    <style:style style:name="P1037" style:family="paragraph" style:parent-style-name="Table_20_Paragraph">
      <style:paragraph-properties fo:margin-left="0.1063in" fo:margin-right="0in" fo:line-height="0.0728in"/>
    </style:style>
    <style:style style:name="P1038" style:family="paragraph" style:parent-style-name="Table_20_Paragraph">
      <style:paragraph-properties fo:margin-left="0.0965in" fo:margin-right="0in" fo:line-height="0.0752in"/>
    </style:style>
    <style:style style:name="P1039" style:family="paragraph" style:parent-style-name="Table_20_Paragraph">
      <style:paragraph-properties fo:margin-left="0.1091in" fo:margin-right="0in" fo:line-height="0.0752in"/>
    </style:style>
    <style:style style:name="P1040" style:family="paragraph" style:parent-style-name="Table_20_Paragraph">
      <style:paragraph-properties fo:margin-left="0.1516in" fo:margin-right="0in" fo:line-height="0.0752in"/>
    </style:style>
    <style:style style:name="P1041" style:family="paragraph" style:parent-style-name="Table_20_Paragraph">
      <style:paragraph-properties fo:margin-left="0.3189in" fo:margin-right="0in" fo:line-height="0.0917in"/>
    </style:style>
    <style:style style:name="P1042" style:family="paragraph" style:parent-style-name="Table_20_Paragraph">
      <style:paragraph-properties fo:margin-left="0.0874in" fo:margin-right="0in" fo:line-height="0.0917in"/>
    </style:style>
    <style:style style:name="P1043" style:family="paragraph" style:parent-style-name="Table_20_Paragraph">
      <style:paragraph-properties fo:margin-left="0.0992in" fo:margin-right="0in" fo:line-height="0.0752in"/>
    </style:style>
    <style:style style:name="P1044" style:family="paragraph" style:parent-style-name="Table_20_Paragraph">
      <style:paragraph-properties fo:margin-left="0.1217in" fo:margin-right="0in" fo:line-height="0.0756in"/>
    </style:style>
    <style:style style:name="P1045" style:family="paragraph" style:parent-style-name="Table_20_Paragraph">
      <style:paragraph-properties fo:margin-left="0.1283in" fo:margin-right="0in" fo:line-height="0.0756in"/>
    </style:style>
    <style:style style:name="P1046" style:family="paragraph" style:parent-style-name="Table_20_Paragraph">
      <style:paragraph-properties fo:margin-left="0.1189in" fo:margin-right="0in" fo:line-height="0.0756in"/>
    </style:style>
    <style:style style:name="P1047" style:family="paragraph" style:parent-style-name="Text_20_body" style:master-page-name="Converted55">
      <style:paragraph-properties style:page-number="auto"/>
      <style:text-properties style:font-name="Times New Roman" fo:font-size="10pt" style:font-size-asian="10pt"/>
    </style:style>
    <style:style style:name="P1048" style:family="paragraph" style:parent-style-name="Table_20_Paragraph">
      <style:paragraph-properties fo:margin-left="0.1189in" fo:margin-right="0in" fo:line-height="0.0752in"/>
    </style:style>
    <style:style style:name="P1049" style:family="paragraph" style:parent-style-name="Table_20_Paragraph">
      <style:paragraph-properties fo:margin-left="0.0953in" fo:margin-right="0in" fo:line-height="0.0744in"/>
    </style:style>
    <style:style style:name="P1050" style:family="paragraph" style:parent-style-name="Table_20_Paragraph">
      <style:paragraph-properties fo:margin-left="0.1417in" fo:margin-right="0in" fo:line-height="0.0752in"/>
    </style:style>
    <style:style style:name="P1051" style:family="paragraph" style:parent-style-name="Text_20_body">
      <style:paragraph-properties fo:margin-top="0.1055in" fo:margin-bottom="0in" style:contextual-spacing="false"/>
      <style:text-properties style:font-name="Times New Roman" fo:font-size="10pt" style:font-size-asian="10pt"/>
    </style:style>
    <style:style style:name="P1052" style:family="paragraph" style:parent-style-name="Text_20_body">
      <style:paragraph-properties fo:margin-top="0.1366in" fo:margin-bottom="0in" style:contextual-spacing="false"/>
      <style:text-properties style:font-name="Times New Roman" fo:font-size="10pt" style:font-size-asian="10pt"/>
    </style:style>
    <style:style style:name="P1053" style:family="paragraph" style:parent-style-name="Text_20_body" style:master-page-name="Converted56">
      <style:paragraph-properties style:page-number="auto"/>
      <style:text-properties style:font-name="Times New Roman" fo:font-size="11pt" style:font-size-asian="11pt"/>
    </style:style>
    <style:style style:name="P1054" style:family="paragraph" style:parent-style-name="Text_20_body">
      <style:paragraph-properties fo:margin-top="0.078in" fo:margin-bottom="0in" style:contextual-spacing="false"/>
      <style:text-properties style:font-name="Times New Roman" fo:font-size="11pt" style:font-size-asian="11pt"/>
    </style:style>
    <style:style style:name="P1055" style:family="paragraph" style:parent-style-name="Text_20_body">
      <style:paragraph-properties fo:margin-top="0.0118in" fo:margin-bottom="0in" style:contextual-spacing="false"/>
      <style:text-properties style:font-name="Source Sans Pro" fo:font-size="11pt" fo:font-weight="bold" style:font-size-asian="11pt" style:font-weight-asian="bold"/>
    </style:style>
    <style:style style:name="P1056" style:family="paragraph" style:parent-style-name="Heading_20_3">
      <style:paragraph-properties fo:margin-left="0in" fo:margin-right="0.4516in" fo:margin-top="0.0008in" fo:margin-bottom="0in" style:contextual-spacing="false"/>
    </style:style>
    <style:style style:name="P1057" style:family="paragraph" style:parent-style-name="Text_20_body">
      <style:text-properties style:font-name="Times New Roman" fo:font-size="8.5pt" fo:font-weight="bold" style:font-size-asian="8.5pt" style:font-weight-asian="bold"/>
    </style:style>
    <style:style style:name="P1058" style:family="paragraph" style:parent-style-name="Text_20_body">
      <style:paragraph-properties fo:margin-top="0.1339in" fo:margin-bottom="0in" style:contextual-spacing="false"/>
      <style:text-properties style:font-name="Times New Roman" fo:font-size="8.5pt" fo:font-weight="bold" style:font-size-asian="8.5pt" style:font-weight-asian="bold"/>
    </style:style>
    <style:style style:name="P1059" style:family="paragraph" style:parent-style-name="Heading_20_5">
      <style:paragraph-properties fo:margin-left="3.7516in" fo:margin-right="1.8638in" fo:line-height="115%" fo:text-align="justify" style:justify-single-word="false">
        <style:tab-stops>
          <style:tab-stop style:position="4.8528in"/>
          <style:tab-stop style:position="5.9161in"/>
        </style:tab-stops>
      </style:paragraph-properties>
    </style:style>
    <style:style style:name="P1060" style:family="paragraph" style:parent-style-name="Standard">
      <style:paragraph-properties fo:margin-left="1.4118in" fo:margin-right="1.8673in" fo:margin-top="0in" fo:margin-bottom="0in" style:contextual-spacing="false" fo:text-align="justify" style:justify-single-word="false" fo:text-indent="0.6957in" style:auto-text-indent="false"/>
    </style:style>
    <style:style style:name="P1061" style:family="paragraph" style:parent-style-name="Text_20_body">
      <style:paragraph-properties fo:margin-top="0.1346in" fo:margin-bottom="0in" style:contextual-spacing="false"/>
      <style:text-properties style:font-name="Times New Roman" fo:font-size="8.5pt" style:font-size-asian="8.5pt"/>
    </style:style>
    <style:style style:name="P1062" style:family="paragraph" style:parent-style-name="Standard">
      <style:paragraph-properties fo:margin-left="1.4118in" fo:margin-right="1.8673in" fo:margin-top="0in" fo:margin-bottom="0in" style:contextual-spacing="false" fo:line-height="150%" fo:text-align="justify" style:justify-single-word="false" fo:text-indent="0.6957in" style:auto-text-indent="false"/>
    </style:style>
    <style:style style:name="P1063" style:family="paragraph" style:parent-style-name="Text_20_body">
      <style:paragraph-properties fo:margin-top="0.0028in" fo:margin-bottom="0in" style:contextual-spacing="false"/>
      <style:text-properties style:font-name="Times New Roman" fo:font-size="3.5pt" style:font-size-asian="3.5pt"/>
    </style:style>
    <style:style style:name="P1064" style:family="paragraph" style:parent-style-name="Table_20_Paragraph">
      <style:paragraph-properties fo:margin-left="0.2701in" fo:margin-right="0in" fo:margin-top="0.0634in" fo:margin-bottom="0in" style:contextual-spacing="false"/>
    </style:style>
    <style:style style:name="P1065" style:family="paragraph" style:parent-style-name="Table_20_Paragraph">
      <style:paragraph-properties fo:margin-left="0.0075in" fo:margin-right="0.0008in" fo:margin-top="0.0634in" fo:margin-bottom="0in" style:contextual-spacing="false" fo:text-align="center" style:justify-single-word="false"/>
    </style:style>
    <style:style style:name="P1066" style:family="paragraph" style:parent-style-name="Table_20_Paragraph">
      <style:paragraph-properties fo:margin-left="0.0071in" fo:margin-right="0in" fo:margin-top="0.0634in" fo:margin-bottom="0in" style:contextual-spacing="false" fo:text-align="center" style:justify-single-word="false"/>
    </style:style>
    <style:style style:name="P1067" style:family="paragraph" style:parent-style-name="Table_20_Paragraph">
      <style:paragraph-properties fo:margin-left="0.2472in" fo:margin-right="0.0709in" fo:margin-top="0.0016in" fo:margin-bottom="0in" style:contextual-spacing="false" style:line-height-at-least="0.111in" fo:text-indent="-0.1681in" style:auto-text-indent="false"/>
    </style:style>
    <style:style style:name="P1068" style:family="paragraph" style:parent-style-name="Table_20_Paragraph">
      <style:paragraph-properties fo:margin-left="0.0071in" fo:margin-right="0.0008in" fo:margin-top="0.0634in" fo:margin-bottom="0in" style:contextual-spacing="false" fo:text-align="center" style:justify-single-word="false"/>
    </style:style>
    <style:style style:name="P1069" style:family="paragraph" style:parent-style-name="Table_20_Paragraph">
      <style:paragraph-properties fo:margin-left="0.2492in" fo:margin-right="0in" fo:margin-top="0.0008in" fo:margin-bottom="0in" style:contextual-spacing="false" style:line-height-at-least="0.111in" fo:text-indent="-0.2217in" style:auto-text-indent="false"/>
    </style:style>
    <style:style style:name="P1070" style:family="paragraph" style:parent-style-name="Table_20_Paragraph">
      <style:paragraph-properties fo:margin-left="0.0075in" fo:margin-right="0in" fo:margin-top="0.0626in" fo:margin-bottom="0in" style:contextual-spacing="false" fo:text-align="center" style:justify-single-word="false"/>
    </style:style>
    <style:style style:name="P1071" style:family="paragraph" style:parent-style-name="Table_20_Paragraph">
      <style:paragraph-properties fo:margin-left="0.0071in" fo:margin-right="0in" fo:margin-top="0.0626in" fo:margin-bottom="0in" style:contextual-spacing="false" fo:text-align="center" style:justify-single-word="false"/>
    </style:style>
    <style:style style:name="P1072" style:family="paragraph" style:parent-style-name="Table_20_Paragraph">
      <style:paragraph-properties fo:margin-left="0.0917in" fo:margin-right="0in" fo:margin-top="0.0626in" fo:margin-bottom="0in" style:contextual-spacing="false"/>
    </style:style>
    <style:style style:name="P1073" style:family="paragraph" style:parent-style-name="Text_20_body">
      <style:paragraph-properties fo:margin-top="0.0555in" fo:margin-bottom="0in" style:contextual-spacing="false"/>
      <style:text-properties style:font-name="Times New Roman" fo:font-size="8.5pt" style:font-size-asian="8.5pt"/>
    </style:style>
    <style:style style:name="P1074" style:family="paragraph" style:parent-style-name="Standard">
      <style:paragraph-properties fo:margin-left="1.4118in" fo:margin-right="1.8693in" fo:margin-top="0.0008in" fo:margin-bottom="0in" style:contextual-spacing="false" fo:text-align="justify" style:justify-single-word="false" fo:text-indent="0.6957in" style:auto-text-indent="false"/>
    </style:style>
    <style:style style:name="P1075" style:family="paragraph" style:parent-style-name="Text_20_body">
      <style:text-properties style:font-name="Times New Roman" fo:font-size="8.5pt" style:font-size-asian="8.5pt"/>
    </style:style>
    <style:style style:name="P1076" style:family="paragraph" style:parent-style-name="Text_20_body">
      <style:paragraph-properties fo:margin-top="0.0402in" fo:margin-bottom="0in" style:contextual-spacing="false"/>
      <style:text-properties style:font-name="Times New Roman" fo:font-size="8.5pt" style:font-size-asian="8.5pt"/>
    </style:style>
    <style:style style:name="P1077" style:family="paragraph" style:parent-style-name="Standard">
      <style:paragraph-properties fo:margin-left="0in" fo:margin-right="0.4516in" fo:margin-top="0in" fo:margin-bottom="0in" style:contextual-spacing="false" fo:text-align="center" style:justify-single-word="false" fo:text-indent="0in" style:auto-text-indent="false"/>
    </style:style>
    <style:style style:name="P1078" style:family="paragraph" style:parent-style-name="Heading_20_5">
      <style:paragraph-properties fo:margin-left="0in" fo:margin-right="0.4535in" fo:line-height="0.1354in"/>
    </style:style>
    <style:style style:name="P1079" style:family="paragraph" style:parent-style-name="Standard">
      <style:paragraph-properties fo:margin-left="0in" fo:margin-right="0.4535in" fo:margin-top="0in" fo:margin-bottom="0in" style:contextual-spacing="false" fo:text-align="center" style:justify-single-word="false" fo:text-indent="0in" style:auto-text-indent="false"/>
    </style:style>
    <style:style style:name="P1080" style:family="paragraph" style:parent-style-name="Text_20_body" style:master-page-name="Converted57">
      <style:paragraph-properties style:page-number="auto"/>
      <style:text-properties style:font-name="Times New Roman" fo:font-size="10pt" fo:font-style="italic" fo:font-weight="bold" style:font-size-asian="10pt" style:font-style-asian="italic" style:font-weight-asian="bold"/>
    </style:style>
    <style:style style:name="P1081" style:family="paragraph" style:parent-style-name="Text_20_body">
      <style:text-properties style:font-name="Times New Roman" fo:font-size="10pt" fo:font-style="italic" fo:font-weight="bold" style:font-size-asian="10pt" style:font-style-asian="italic" style:font-weight-asian="bold"/>
    </style:style>
    <style:style style:name="P1082" style:family="paragraph" style:parent-style-name="Text_20_body">
      <style:paragraph-properties fo:margin-top="0.0362in" fo:margin-bottom="0in" style:contextual-spacing="false"/>
      <style:text-properties style:font-name="Times New Roman" fo:font-size="10pt" fo:font-style="italic" fo:font-weight="bold" style:font-size-asian="10pt" style:font-style-asian="italic" style:font-weight-asian="bold"/>
    </style:style>
    <style:style style:name="P1083" style:family="paragraph" style:parent-style-name="Heading_20_3">
      <style:paragraph-properties fo:margin-left="0in" fo:margin-right="0.3307in"/>
    </style:style>
    <style:style style:name="P1084" style:family="paragraph" style:parent-style-name="Text_20_body">
      <style:text-properties style:font-name="Times New Roman" fo:font-size="7.5pt" fo:font-weight="bold" style:font-size-asian="7.5pt" style:font-weight-asian="bold"/>
    </style:style>
    <style:style style:name="P1085" style:family="paragraph" style:parent-style-name="Text_20_body">
      <style:paragraph-properties fo:margin-top="0.0756in" fo:margin-bottom="0in" style:contextual-spacing="false"/>
      <style:text-properties style:font-name="Times New Roman" fo:font-size="7.5pt" fo:font-weight="bold" style:font-size-asian="7.5pt" style:font-weight-asian="bold"/>
    </style:style>
    <style:style style:name="P1086" style:family="paragraph" style:parent-style-name="Standard">
      <style:paragraph-properties fo:margin-left="4.0366in" fo:margin-right="1.6972in" fo:margin-top="0in" fo:margin-bottom="0in" style:contextual-spacing="false" fo:line-height="120%" fo:text-align="justify" style:justify-single-word="false" fo:text-indent="0in" style:auto-text-indent="false"/>
    </style:style>
    <style:style style:name="P1087" style:family="paragraph" style:parent-style-name="Text_20_body">
      <style:paragraph-properties fo:margin-top="0.0236in" fo:margin-bottom="0in" style:contextual-spacing="false"/>
      <style:text-properties style:font-name="Times New Roman" fo:font-size="7.5pt" fo:font-weight="bold" style:font-size-asian="7.5pt" style:font-weight-asian="bold"/>
    </style:style>
    <style:style style:name="P1088" style:family="paragraph" style:parent-style-name="Standard">
      <style:paragraph-properties fo:margin-left="1.3661in" fo:margin-right="1.7272in" fo:margin-top="0in" fo:margin-bottom="0in" style:contextual-spacing="false" fo:line-height="120%" fo:text-align="justify" style:justify-single-word="false" fo:text-indent="0.4209in" style:auto-text-indent="false"/>
    </style:style>
    <style:style style:name="P1089" style:family="paragraph" style:parent-style-name="Text_20_body">
      <style:paragraph-properties fo:margin-top="0.0236in" fo:margin-bottom="0in" style:contextual-spacing="false"/>
      <style:text-properties style:font-name="Times New Roman" fo:font-size="7.5pt" style:font-size-asian="7.5pt"/>
    </style:style>
    <style:style style:name="P1090" style:family="paragraph" style:parent-style-name="Standard">
      <style:paragraph-properties fo:margin-left="1.3661in" fo:margin-right="1.7236in" fo:margin-top="0in" fo:margin-bottom="0in" style:contextual-spacing="false" fo:line-height="120%" fo:text-align="justify" style:justify-single-word="false" fo:text-indent="0.4209in" style:auto-text-indent="false"/>
    </style:style>
    <style:style style:name="P1091" style:family="paragraph" style:parent-style-name="Text_20_body">
      <style:paragraph-properties fo:margin-top="0.0252in" fo:margin-bottom="0in" style:contextual-spacing="false"/>
      <style:text-properties style:font-name="Times New Roman" fo:font-size="7.5pt" style:font-size-asian="7.5pt"/>
    </style:style>
    <style:style style:name="P1092" style:family="paragraph" style:parent-style-name="Standard">
      <style:paragraph-properties fo:margin-left="1.452in" fo:margin-right="1.3909in" fo:margin-top="0in" fo:margin-bottom="0in" style:contextual-spacing="false" fo:text-align="center" style:justify-single-word="false" fo:text-indent="0in" style:auto-text-indent="false"/>
    </style:style>
    <style:style style:name="P1093" style:family="paragraph" style:parent-style-name="Standard">
      <style:paragraph-properties fo:margin-left="1.3598in" fo:margin-right="5.189in" fo:margin-top="0.0236in" fo:margin-bottom="0in" style:contextual-spacing="false" fo:text-align="center" style:justify-single-word="false" fo:text-indent="0in" style:auto-text-indent="false"/>
    </style:style>
    <style:style style:name="P1094" style:family="paragraph" style:parent-style-name="Text_20_body">
      <style:paragraph-properties fo:margin-top="0.048in" fo:margin-bottom="0in" style:contextual-spacing="false"/>
      <style:text-properties style:font-name="Times New Roman" fo:font-size="7.5pt" fo:font-style="italic" fo:font-weight="bold" style:font-size-asian="7.5pt" style:font-style-asian="italic" style:font-weight-asian="bold"/>
    </style:style>
    <style:style style:name="P1095" style:family="paragraph" style:parent-style-name="Standard">
      <style:paragraph-properties fo:margin-left="1.3661in" fo:margin-right="1.7256in" fo:margin-top="0in" fo:margin-bottom="0in" style:contextual-spacing="false" fo:line-height="120%" fo:text-align="justify" style:justify-single-word="false" fo:text-indent="0.4209in" style:auto-text-indent="false"/>
    </style:style>
    <style:style style:name="P1096" style:family="paragraph" style:parent-style-name="Text_20_body">
      <style:paragraph-properties fo:margin-top="0.0244in" fo:margin-bottom="0in" style:contextual-spacing="false"/>
      <style:text-properties style:font-name="Times New Roman" fo:font-size="7.5pt" fo:font-style="italic" fo:font-weight="bold" style:font-size-asian="7.5pt" style:font-style-asian="italic" style:font-weight-asian="bold"/>
    </style:style>
    <style:style style:name="P1097" style:family="paragraph" style:parent-style-name="Standard">
      <style:paragraph-properties fo:margin-left="1.7874in" fo:margin-right="0in" fo:margin-top="0in" fo:margin-bottom="0in" style:contextual-spacing="false" fo:text-align="left" style:justify-single-word="false" fo:text-indent="0in" style:auto-text-indent="false"/>
    </style:style>
    <style:style style:name="P1098" style:family="paragraph" style:parent-style-name="List_20_Paragraph" style:list-style-name="WWNum6">
      <style:paragraph-properties fo:margin-left="1.8563in" fo:margin-right="0in" fo:margin-top="0.0244in" fo:margin-bottom="0in" style:contextual-spacing="false" fo:line-height="100%" fo:text-align="left" style:justify-single-word="false" fo:text-indent="-0.0689in" style:auto-text-indent="false">
        <style:tab-stops>
          <style:tab-stop style:position="1.8563in"/>
        </style:tab-stops>
      </style:paragraph-properties>
    </style:style>
    <style:style style:name="P1099" style:family="paragraph" style:parent-style-name="List_20_Paragraph" style:list-style-name="WWNum6">
      <style:paragraph-properties fo:margin-left="1.8984in" fo:margin-right="0in" fo:margin-top="0.0244in" fo:margin-bottom="0in" style:contextual-spacing="false" fo:line-height="100%" fo:text-align="left" style:justify-single-word="false" fo:text-indent="-0.111in" style:auto-text-indent="false">
        <style:tab-stops>
          <style:tab-stop style:position="1.8984in"/>
        </style:tab-stops>
      </style:paragraph-properties>
    </style:style>
    <style:style style:name="P1100" style:family="paragraph" style:parent-style-name="List_20_Paragraph" style:list-style-name="WWNum6">
      <style:paragraph-properties fo:margin-left="1.9402in" fo:margin-right="0in" fo:margin-top="0.0236in" fo:margin-bottom="0in" style:contextual-spacing="false" fo:line-height="100%" fo:text-align="left" style:justify-single-word="false" fo:text-indent="-0.1528in" style:auto-text-indent="false">
        <style:tab-stops>
          <style:tab-stop style:position="1.9402in"/>
        </style:tab-stops>
      </style:paragraph-properties>
    </style:style>
    <style:style style:name="P1101" style:family="paragraph" style:parent-style-name="List_20_Paragraph" style:list-style-name="WWNum6">
      <style:paragraph-properties fo:margin-left="1.7874in" fo:margin-right="1.7299in" fo:margin-top="0.0244in" fo:margin-bottom="0in" style:contextual-spacing="false" fo:line-height="120%" fo:text-align="justify" style:justify-single-word="false" fo:text-indent="0in" style:auto-text-indent="false">
        <style:tab-stops>
          <style:tab-stop style:position="2.0083in"/>
        </style:tab-stops>
      </style:paragraph-properties>
    </style:style>
    <style:style style:name="P1102" style:family="paragraph" style:parent-style-name="List_20_Paragraph" style:list-style-name="WWNum6">
      <style:paragraph-properties fo:margin-left="1.8925in" fo:margin-right="0in" fo:margin-top="0in" fo:margin-bottom="0in" style:contextual-spacing="false" fo:line-height="100%" fo:text-align="justify" style:justify-single-word="false" fo:text-indent="-0.1047in" style:auto-text-indent="false">
        <style:tab-stops>
          <style:tab-stop style:position="1.8925in"/>
        </style:tab-stops>
      </style:paragraph-properties>
    </style:style>
    <style:style style:name="P1103" style:family="paragraph" style:parent-style-name="List_20_Paragraph" style:list-style-name="WWNum6">
      <style:paragraph-properties fo:margin-left="1.9484in" fo:margin-right="0in" fo:margin-top="0.0236in" fo:margin-bottom="0in" style:contextual-spacing="false" fo:line-height="100%" fo:text-align="justify" style:justify-single-word="false" fo:text-indent="-0.161in" style:auto-text-indent="false">
        <style:tab-stops>
          <style:tab-stop style:position="1.9484in"/>
        </style:tab-stops>
      </style:paragraph-properties>
    </style:style>
    <style:style style:name="P1104" style:family="paragraph" style:parent-style-name="Standard">
      <style:paragraph-properties fo:margin-left="1.3661in" fo:margin-right="0in" fo:margin-top="0.0244in" fo:margin-bottom="0in" style:contextual-spacing="false" fo:text-align="left" style:justify-single-word="false" fo:text-indent="0in" style:auto-text-indent="false"/>
    </style:style>
    <style:style style:name="P1105" style:family="paragraph" style:parent-style-name="Text_20_body">
      <style:paragraph-properties fo:margin-top="0.0028in" fo:margin-bottom="0in" style:contextual-spacing="false"/>
      <style:text-properties style:font-name="Times New Roman" fo:font-size="6pt" style:font-size-asian="6pt"/>
    </style:style>
    <style:style style:name="P1106" style:family="paragraph" style:parent-style-name="Text_20_body">
      <style:paragraph-properties fo:margin-top="0.0929in" fo:margin-bottom="0in" style:contextual-spacing="false"/>
      <style:text-properties style:font-name="Times New Roman" fo:font-size="7.5pt" style:font-size-asian="7.5pt"/>
    </style:style>
    <style:style style:name="P1107" style:family="paragraph" style:parent-style-name="Standard">
      <style:paragraph-properties fo:margin-left="0in" fo:margin-right="0in" fo:margin-top="0.0008in" fo:margin-bottom="0in" style:contextual-spacing="false" fo:text-align="right" style:justify-single-word="false" fo:text-indent="0in" style:auto-text-indent="false"/>
    </style:style>
    <style:style style:name="P1108" style:family="paragraph" style:parent-style-name="Standard">
      <style:paragraph-properties fo:margin-left="0.9339in" fo:margin-right="1.402in" fo:margin-top="0.0693in" fo:margin-bottom="0in" style:contextual-spacing="false" fo:line-height="240%" fo:text-align="left" style:justify-single-word="false" fo:text-indent="-0.9346in" style:auto-text-indent="false" fo:break-before="column"/>
    </style:style>
    <style:style style:name="P1109" style:family="paragraph" style:parent-style-name="Text_20_body">
      <style:text-properties style:font-name="Times New Roman" fo:font-size="7.5pt" style:font-size-asian="7.5pt"/>
    </style:style>
    <style:style style:name="P1110" style:family="paragraph" style:parent-style-name="Text_20_body">
      <style:paragraph-properties fo:margin-top="0.048in" fo:margin-bottom="0in" style:contextual-spacing="false"/>
      <style:text-properties style:font-name="Times New Roman" fo:font-size="7.5pt" style:font-size-asian="7.5pt"/>
    </style:style>
    <style:style style:name="P1111" style:family="paragraph" style:parent-style-name="Standard">
      <style:paragraph-properties fo:margin-left="0.0008in" fo:margin-right="2.1201in" fo:margin-top="0in" fo:margin-bottom="0in" style:contextual-spacing="false" fo:text-align="center" style:justify-single-word="false" fo:text-indent="0in" style:auto-text-indent="false"/>
    </style:style>
    <style:style style:name="P1112" style:family="paragraph" style:parent-style-name="Standard">
      <style:paragraph-properties fo:margin-left="0in" fo:margin-right="2.1201in" fo:margin-top="0.0244in" fo:margin-bottom="0in" style:contextual-spacing="false" fo:text-align="center" style:justify-single-word="false" fo:text-indent="0in" style:auto-text-indent="false"/>
    </style:style>
    <style:style style:name="P1113" style:family="paragraph" style:parent-style-name="Text_20_body">
      <style:paragraph-properties fo:margin-top="0.1382in" fo:margin-bottom="0in" style:contextual-spacing="false"/>
      <style:text-properties style:font-name="Times New Roman" fo:font-size="10pt" fo:font-style="italic" fo:font-weight="bold" style:font-size-asian="10pt" style:font-style-asian="italic" style:font-weight-asian="bold"/>
    </style:style>
    <style:style style:name="P1114" style:family="paragraph" style:parent-style-name="Standard">
      <style:paragraph-properties fo:margin-left="5.9161in" fo:margin-right="0in" fo:margin-top="0in" fo:margin-bottom="0in" style:contextual-spacing="false" fo:line-height="0.0138in" fo:text-indent="0in" style:auto-text-indent="false"/>
    </style:style>
    <style:style style:name="P1115" style:family="paragraph" style:parent-style-name="Text_20_body" style:master-page-name="Converted58">
      <style:paragraph-properties style:page-number="auto"/>
      <style:text-properties style:font-name="Times New Roman" fo:font-size="10pt" fo:font-style="italic" fo:font-weight="bold" style:font-size-asian="10pt" style:font-style-asian="italic" style:font-weight-asian="bold"/>
    </style:style>
    <style:style style:name="P1116" style:family="paragraph" style:parent-style-name="Text_20_body">
      <style:paragraph-properties fo:margin-top="0.1299in" fo:margin-bottom="0in" style:contextual-spacing="false"/>
      <style:text-properties style:font-name="Times New Roman" fo:font-size="10pt" fo:font-style="italic" fo:font-weight="bold" style:font-size-asian="10pt" style:font-style-asian="italic" style:font-weight-asian="bold"/>
    </style:style>
    <style:style style:name="P1117" style:family="paragraph" style:parent-style-name="Heading_20_3">
      <style:paragraph-properties fo:margin-left="0in" fo:margin-right="0.4047in"/>
    </style:style>
    <style:style style:name="P1118" style:family="paragraph" style:parent-style-name="Text_20_body">
      <style:paragraph-properties fo:margin-top="0.072in" fo:margin-bottom="0in" style:contextual-spacing="false"/>
      <style:text-properties style:font-name="Times New Roman" fo:font-size="7.5pt" fo:font-weight="bold" style:font-size-asian="7.5pt" style:font-weight-asian="bold"/>
    </style:style>
    <style:style style:name="P1119" style:family="paragraph" style:parent-style-name="Standard">
      <style:paragraph-properties fo:margin-left="3.998in" fo:margin-right="1.752in" fo:margin-top="0.0008in" fo:margin-bottom="0in" style:contextual-spacing="false" fo:line-height="119%" fo:text-align="justify" style:justify-single-word="false" fo:text-indent="0in" style:auto-text-indent="false"/>
    </style:style>
    <style:style style:name="P1120" style:family="paragraph" style:parent-style-name="Text_20_body">
      <style:paragraph-properties fo:margin-top="0.0217in" fo:margin-bottom="0in" style:contextual-spacing="false"/>
      <style:text-properties style:font-name="Times New Roman" fo:font-size="7.5pt" fo:font-weight="bold" style:font-size-asian="7.5pt" style:font-weight-asian="bold"/>
    </style:style>
    <style:style style:name="P1121" style:family="paragraph" style:parent-style-name="Standard">
      <style:paragraph-properties fo:margin-left="1.3465in" fo:margin-right="1.7819in" fo:margin-top="0in" fo:margin-bottom="0in" style:contextual-spacing="false" fo:line-height="119%" fo:text-align="justify" style:justify-single-word="false" fo:text-indent="0.4181in" style:auto-text-indent="false"/>
    </style:style>
    <style:style style:name="P1122" style:family="paragraph" style:parent-style-name="Standard">
      <style:paragraph-properties fo:margin-left="1.3465in" fo:margin-right="1.7799in" fo:margin-top="0in" fo:margin-bottom="0in" style:contextual-spacing="false" fo:line-height="119%" fo:text-align="justify" style:justify-single-word="false" fo:text-indent="0.4181in" style:auto-text-indent="false"/>
    </style:style>
    <style:style style:name="P1123" style:family="paragraph" style:parent-style-name="Text_20_body">
      <style:paragraph-properties fo:margin-top="0.0244in" fo:margin-bottom="0in" style:contextual-spacing="false"/>
      <style:text-properties style:font-name="Times New Roman" fo:font-size="7.5pt" style:font-size-asian="7.5pt"/>
    </style:style>
    <style:style style:name="P1124" style:family="paragraph" style:parent-style-name="Text_20_body">
      <style:paragraph-properties fo:margin-top="0.0236in" fo:margin-bottom="0in" style:contextual-spacing="false"/>
      <style:text-properties style:font-name="Times New Roman" fo:font-size="7.5pt" fo:font-style="italic" fo:font-weight="bold" style:font-size-asian="7.5pt" style:font-style-asian="italic" style:font-weight-asian="bold"/>
    </style:style>
    <style:style style:name="P1125" style:family="paragraph" style:parent-style-name="Standard">
      <style:paragraph-properties fo:margin-left="1.3457in" fo:margin-right="1.7799in" fo:margin-top="0in" fo:margin-bottom="0in" style:contextual-spacing="false" fo:line-height="119%" fo:text-align="justify" style:justify-single-word="false" fo:text-indent="0.4181in" style:auto-text-indent="false"/>
    </style:style>
    <style:style style:name="P1126" style:family="paragraph" style:parent-style-name="Standard">
      <style:paragraph-properties fo:margin-left="1.7646in" fo:margin-right="0in" fo:margin-top="0in" fo:margin-bottom="0in" style:contextual-spacing="false" fo:text-align="left" style:justify-single-word="false" fo:text-indent="0in" style:auto-text-indent="false"/>
    </style:style>
    <style:style style:name="P1127" style:family="paragraph" style:parent-style-name="List_20_Paragraph" style:list-style-name="WWNum7">
      <style:paragraph-properties fo:margin-left="1.8335in" fo:margin-right="0in" fo:margin-top="0.0228in" fo:margin-bottom="0in" style:contextual-spacing="false" fo:line-height="100%" fo:text-align="left" style:justify-single-word="false" fo:text-indent="-0.0689in" style:auto-text-indent="false">
        <style:tab-stops>
          <style:tab-stop style:position="1.8335in"/>
        </style:tab-stops>
      </style:paragraph-properties>
    </style:style>
    <style:style style:name="P1128" style:family="paragraph" style:parent-style-name="List_20_Paragraph" style:list-style-name="WWNum7">
      <style:paragraph-properties fo:margin-left="1.8744in" fo:margin-right="0in" fo:margin-top="0.0228in" fo:margin-bottom="0in" style:contextual-spacing="false" fo:line-height="100%" fo:text-align="left" style:justify-single-word="false" fo:text-indent="-0.1098in" style:auto-text-indent="false">
        <style:tab-stops>
          <style:tab-stop style:position="1.8744in"/>
        </style:tab-stops>
      </style:paragraph-properties>
    </style:style>
    <style:style style:name="P1129" style:family="paragraph" style:parent-style-name="List_20_Paragraph" style:list-style-name="WWNum7">
      <style:paragraph-properties fo:margin-left="1.9165in" fo:margin-right="0in" fo:margin-top="0.0228in" fo:margin-bottom="0in" style:contextual-spacing="false" fo:line-height="100%" fo:text-align="left" style:justify-single-word="false" fo:text-indent="-0.152in" style:auto-text-indent="false">
        <style:tab-stops>
          <style:tab-stop style:position="1.9165in"/>
        </style:tab-stops>
      </style:paragraph-properties>
    </style:style>
    <style:style style:name="P1130" style:family="paragraph" style:parent-style-name="List_20_Paragraph" style:list-style-name="WWNum7">
      <style:paragraph-properties fo:margin-left="1.7646in" fo:margin-right="1.7839in" fo:margin-top="0.0228in" fo:margin-bottom="0in" style:contextual-spacing="false" fo:line-height="119%" fo:text-align="justify" style:justify-single-word="false" fo:text-indent="0in" style:auto-text-indent="false">
        <style:tab-stops>
          <style:tab-stop style:position="1.9839in"/>
        </style:tab-stops>
      </style:paragraph-properties>
    </style:style>
    <style:style style:name="P1131" style:family="paragraph" style:parent-style-name="List_20_Paragraph" style:list-style-name="WWNum7">
      <style:paragraph-properties fo:margin-left="1.8689in" fo:margin-right="0in" fo:margin-top="0.0008in" fo:margin-bottom="0in" style:contextual-spacing="false" fo:line-height="100%" fo:text-align="justify" style:justify-single-word="false" fo:text-indent="-0.1043in" style:auto-text-indent="false">
        <style:tab-stops>
          <style:tab-stop style:position="1.8689in"/>
        </style:tab-stops>
      </style:paragraph-properties>
    </style:style>
    <style:style style:name="P1132" style:family="paragraph" style:parent-style-name="List_20_Paragraph" style:list-style-name="WWNum7">
      <style:paragraph-properties fo:margin-left="1.9244in" fo:margin-right="0in" fo:margin-top="0.0228in" fo:margin-bottom="0in" style:contextual-spacing="false" fo:line-height="100%" fo:text-align="justify" style:justify-single-word="false" fo:text-indent="-0.1598in" style:auto-text-indent="false">
        <style:tab-stops>
          <style:tab-stop style:position="1.9244in"/>
        </style:tab-stops>
      </style:paragraph-properties>
    </style:style>
    <style:style style:name="P1133" style:family="paragraph" style:parent-style-name="Standard">
      <style:paragraph-properties fo:margin-left="1.3465in" fo:margin-right="0in" fo:margin-top="0.0228in" fo:margin-bottom="0in" style:contextual-spacing="false" fo:text-align="left" style:justify-single-word="false" fo:text-indent="0in" style:auto-text-indent="false"/>
    </style:style>
    <style:style style:name="P1134" style:family="paragraph" style:parent-style-name="Text_20_body">
      <style:paragraph-properties fo:margin-top="0.0016in" fo:margin-bottom="0in" style:contextual-spacing="false"/>
      <style:text-properties style:font-name="Times New Roman" fo:font-size="6pt" style:font-size-asian="6pt"/>
    </style:style>
    <style:style style:name="P1135" style:family="paragraph" style:parent-style-name="Text_20_body">
      <style:paragraph-properties fo:margin-top="0.0917in" fo:margin-bottom="0in" style:contextual-spacing="false"/>
      <style:text-properties style:font-name="Times New Roman" fo:font-size="7.5pt" style:font-size-asian="7.5pt"/>
    </style:style>
    <style:style style:name="P1136" style:family="paragraph" style:parent-style-name="Standard">
      <style:paragraph-properties fo:margin-left="0.928in" fo:margin-right="1.5146in" fo:margin-top="0.0689in" fo:margin-bottom="0in" style:contextual-spacing="false" fo:line-height="238%" fo:text-align="left" style:justify-single-word="false" fo:text-indent="-0.9283in" style:auto-text-indent="false" fo:break-before="column"/>
    </style:style>
    <style:style style:name="P1137" style:family="paragraph" style:parent-style-name="Text_20_body">
      <style:paragraph-properties fo:margin-top="0.0472in" fo:margin-bottom="0in" style:contextual-spacing="false"/>
      <style:text-properties style:font-name="Times New Roman" fo:font-size="7.5pt" style:font-size-asian="7.5pt"/>
    </style:style>
    <style:style style:name="P1138" style:family="paragraph" style:parent-style-name="Standard">
      <style:paragraph-properties fo:margin-left="0in" fo:margin-right="2.1717in" fo:margin-top="0in" fo:margin-bottom="0in" style:contextual-spacing="false" fo:text-align="center" style:justify-single-word="false" fo:text-indent="0in" style:auto-text-indent="false"/>
    </style:style>
    <style:style style:name="P1139" style:family="paragraph" style:parent-style-name="Standard">
      <style:paragraph-properties fo:margin-left="0in" fo:margin-right="2.1717in" fo:margin-top="0.0228in" fo:margin-bottom="0in" style:contextual-spacing="false" fo:text-align="center" style:justify-single-word="false" fo:text-indent="0in" style:auto-text-indent="false"/>
    </style:style>
    <style:style style:name="P1140" style:family="paragraph" style:parent-style-name="Text_20_body" style:master-page-name="Converted59">
      <style:paragraph-properties style:page-number="auto"/>
      <style:text-properties style:font-name="Times New Roman" fo:font-size="10pt" fo:font-style="italic" fo:font-weight="bold" style:font-size-asian="10pt" style:font-style-asian="italic" style:font-weight-asian="bold"/>
    </style:style>
    <style:style style:name="P1141" style:family="paragraph" style:parent-style-name="Heading_20_3">
      <style:paragraph-properties fo:margin-left="0in" fo:margin-right="0.5098in"/>
    </style:style>
    <style:style style:name="P1142" style:family="paragraph" style:parent-style-name="Text_20_body">
      <style:paragraph-properties fo:margin-top="0.0146in" fo:margin-bottom="0in" style:contextual-spacing="false"/>
      <style:text-properties style:font-name="Times New Roman" fo:font-size="8.5pt" fo:font-weight="bold" style:font-size-asian="8.5pt" style:font-weight-asian="bold"/>
    </style:style>
    <style:style style:name="P1143" style:family="paragraph" style:parent-style-name="Heading_20_5">
      <style:paragraph-properties fo:margin-left="3.9083in" fo:margin-right="0in" fo:margin-top="0.0008in" fo:margin-bottom="0in" style:contextual-spacing="false" fo:text-align="left" style:justify-single-word="false"/>
    </style:style>
    <style:style style:name="P1144" style:family="paragraph" style:parent-style-name="Text_20_body">
      <style:paragraph-properties fo:margin-top="0.0362in" fo:margin-bottom="0in" style:contextual-spacing="false"/>
      <style:text-properties style:font-name="Times New Roman" fo:font-size="8.5pt" fo:font-weight="bold" style:font-size-asian="8.5pt" style:font-weight-asian="bold"/>
    </style:style>
    <style:style style:name="P1145" style:family="paragraph" style:parent-style-name="Standard">
      <style:paragraph-properties fo:margin-left="1.4445in" fo:margin-right="1.9543in" fo:margin-top="0in" fo:margin-bottom="0in" style:contextual-spacing="false" fo:line-height="103%" fo:text-align="justify" style:justify-single-word="false" fo:text-indent="0.7165in" style:auto-text-indent="false"/>
    </style:style>
    <style:style style:name="P1146" style:family="paragraph" style:parent-style-name="Text_20_body">
      <style:paragraph-properties fo:margin-top="0.0035in" fo:margin-bottom="0in" style:contextual-spacing="false"/>
      <style:text-properties style:font-name="Times New Roman" fo:font-size="8.5pt" style:font-size-asian="8.5pt"/>
    </style:style>
    <style:style style:name="P1147" style:family="paragraph" style:parent-style-name="Standard">
      <style:paragraph-properties fo:margin-left="1.4445in" fo:margin-right="1.9807in" fo:margin-top="0in" fo:margin-bottom="0in" style:contextual-spacing="false" fo:line-height="118%" fo:text-align="justify" style:justify-single-word="false" fo:text-indent="0.7173in" style:auto-text-indent="false"/>
    </style:style>
    <style:style style:name="P1148" style:family="paragraph" style:parent-style-name="Standard">
      <style:paragraph-properties fo:margin-left="1.4445in" fo:margin-right="1.9811in" fo:margin-top="0.0319in" fo:margin-bottom="0in" style:contextual-spacing="false" fo:line-height="118%" fo:text-align="justify" style:justify-single-word="false" fo:text-indent="0.7173in" style:auto-text-indent="false"/>
    </style:style>
    <style:style style:name="P1149" style:family="paragraph" style:parent-style-name="Text_20_body">
      <style:paragraph-properties fo:margin-top="0.0252in" fo:margin-bottom="0in" style:contextual-spacing="false"/>
      <style:text-properties style:font-name="Times New Roman" fo:font-size="8.5pt" style:font-size-asian="8.5pt"/>
    </style:style>
    <style:style style:name="P1150" style:family="paragraph" style:parent-style-name="Standard">
      <style:paragraph-properties fo:margin-left="2.1618in" fo:margin-right="0in" fo:margin-top="0.0008in" fo:margin-bottom="0in" style:contextual-spacing="false" fo:text-align="left" style:justify-single-word="false" fo:text-indent="0in" style:auto-text-indent="false"/>
    </style:style>
    <style:style style:name="P1151" style:family="paragraph" style:parent-style-name="Text_20_body">
      <style:paragraph-properties fo:margin-top="0.011in" fo:margin-bottom="0in" style:contextual-spacing="false"/>
      <style:text-properties style:font-name="Times New Roman" fo:font-size="8.5pt" style:font-size-asian="8.5pt"/>
    </style:style>
    <style:style style:name="P1152" style:family="paragraph" style:parent-style-name="Standard">
      <style:paragraph-properties fo:margin-left="0in" fo:margin-right="0.5075in" fo:margin-top="0in" fo:margin-bottom="0in" style:contextual-spacing="false" fo:text-align="center" style:justify-single-word="false" fo:text-indent="0in" style:auto-text-indent="false"/>
    </style:style>
    <style:style style:name="P1153" style:family="paragraph" style:parent-style-name="Text_20_body">
      <style:paragraph-properties fo:margin-top="0.0898in" fo:margin-bottom="0in" style:contextual-spacing="false"/>
      <style:text-properties style:font-name="Times New Roman" fo:font-size="8.5pt" style:font-size-asian="8.5pt"/>
    </style:style>
    <style:style style:name="P1154" style:family="paragraph" style:parent-style-name="Heading_20_6">
      <style:paragraph-properties fo:margin-left="0in" fo:margin-right="0.5102in"/>
    </style:style>
    <style:style style:name="P1155" style:family="paragraph" style:parent-style-name="Standard">
      <style:paragraph-properties fo:margin-left="0in" fo:margin-right="0.5098in" fo:margin-top="0.0035in" fo:margin-bottom="0in" style:contextual-spacing="false" fo:text-align="center" style:justify-single-word="false" fo:text-indent="0in" style:auto-text-indent="false"/>
    </style:style>
    <style:style style:name="P1156" style:family="paragraph" style:parent-style-name="Text_20_body" style:master-page-name="Converted60">
      <style:paragraph-properties style:page-number="auto"/>
      <style:text-properties style:font-name="Times New Roman" fo:font-size="7.5pt" fo:font-style="italic" fo:font-weight="bold" style:font-size-asian="7.5pt" style:font-style-asian="italic" style:font-weight-asian="bold"/>
    </style:style>
    <style:style style:name="P1157" style:family="paragraph" style:parent-style-name="Text_20_body">
      <style:text-properties style:font-name="Times New Roman" fo:font-size="7.5pt" fo:font-style="italic" fo:font-weight="bold" style:font-size-asian="7.5pt" style:font-style-asian="italic" style:font-weight-asian="bold"/>
    </style:style>
    <style:style style:name="P1158" style:family="paragraph" style:parent-style-name="Standard">
      <style:paragraph-properties fo:margin-left="-0.0008in" fo:margin-right="0.3925in" fo:margin-top="0in" fo:margin-bottom="0in" style:contextual-spacing="false" fo:text-align="center" style:justify-single-word="false" fo:text-indent="0in" style:auto-text-indent="false"/>
    </style:style>
    <style:style style:name="P1159" style:family="paragraph" style:parent-style-name="Text_20_body">
      <style:text-properties fo:font-size="7.5pt" fo:font-weight="bold" style:font-size-asian="7.5pt" style:font-weight-asian="bold"/>
    </style:style>
    <style:style style:name="P1160" style:family="paragraph" style:parent-style-name="Text_20_body">
      <style:paragraph-properties fo:margin-top="0.0366in" fo:margin-bottom="0in" style:contextual-spacing="false"/>
      <style:text-properties fo:font-size="7.5pt" fo:font-weight="bold" style:font-size-asian="7.5pt" style:font-weight-asian="bold"/>
    </style:style>
    <style:style style:name="P1161" style:family="paragraph" style:parent-style-name="Standard">
      <style:paragraph-properties fo:margin-left="1.3598in" fo:margin-right="1.7508in" fo:margin-top="0.0008in" fo:margin-bottom="0in" style:contextual-spacing="false" fo:line-height="115%" fo:text-align="center" style:justify-single-word="false" fo:text-indent="0in" style:auto-text-indent="false"/>
    </style:style>
    <style:style style:name="P1162" style:family="paragraph" style:parent-style-name="Text_20_body">
      <style:paragraph-properties fo:margin-top="0.0016in" fo:margin-bottom="0in" style:contextual-spacing="false"/>
      <style:text-properties fo:font-size="7.5pt" fo:font-weight="bold" style:font-size-asian="7.5pt" style:font-weight-asian="bold"/>
    </style:style>
    <style:style style:name="P1163" style:family="paragraph" style:parent-style-name="Standard">
      <style:paragraph-properties fo:margin-left="1.3862in" fo:margin-right="0in" fo:margin-top="0in" fo:margin-bottom="0in" style:contextual-spacing="false" fo:text-align="left" style:justify-single-word="false" fo:text-indent="0in" style:auto-text-indent="false"/>
    </style:style>
    <style:style style:name="P1164" style:family="paragraph" style:parent-style-name="Standard">
      <style:paragraph-properties fo:margin-left="1.3862in" fo:margin-right="0in" fo:margin-top="0.0008in" fo:margin-bottom="0in" style:contextual-spacing="false" fo:text-align="left" style:justify-single-word="false" fo:text-indent="0in" style:auto-text-indent="false"/>
    </style:style>
    <style:style style:name="P1165" style:family="paragraph" style:parent-style-name="Standard">
      <style:paragraph-properties fo:margin-left="1.3862in" fo:margin-right="1.8035in" fo:margin-top="0in" fo:margin-bottom="0in" style:contextual-spacing="false" fo:text-align="justify" style:justify-single-word="false" fo:text-indent="0in" style:auto-text-indent="false"/>
    </style:style>
    <style:style style:name="P1166" style:family="paragraph" style:parent-style-name="Standard">
      <style:paragraph-properties fo:margin-left="1.3862in" fo:margin-right="0in" fo:margin-top="0.0016in" fo:margin-bottom="0in" style:contextual-spacing="false" fo:text-align="justify" style:justify-single-word="false" fo:text-indent="0in" style:auto-text-indent="false"/>
    </style:style>
    <style:style style:name="P1167" style:family="paragraph" style:parent-style-name="Standard">
      <style:paragraph-properties fo:margin-left="1.3862in" fo:margin-right="1.7827in" fo:margin-top="0.0008in" fo:margin-bottom="0in" style:contextual-spacing="false" fo:text-align="justify" style:justify-single-word="false" fo:text-indent="0in" style:auto-text-indent="false"/>
    </style:style>
    <style:style style:name="P1168" style:family="paragraph" style:parent-style-name="Standard">
      <style:paragraph-properties fo:margin-left="1.3862in" fo:margin-right="1.7783in" fo:margin-top="0.002in" fo:margin-bottom="0in" style:contextual-spacing="false" fo:text-align="justify" style:justify-single-word="false" fo:text-indent="0in" style:auto-text-indent="false"/>
    </style:style>
    <style:style style:name="P1169" style:family="paragraph" style:parent-style-name="Text_20_body">
      <style:text-properties fo:font-size="7.5pt" style:font-size-asian="7.5pt"/>
    </style:style>
    <style:style style:name="P1170" style:family="paragraph" style:parent-style-name="Text_20_body">
      <style:paragraph-properties fo:margin-top="0.0256in" fo:margin-bottom="0in" style:contextual-spacing="false"/>
      <style:text-properties fo:font-size="7.5pt" style:font-size-asian="7.5pt"/>
    </style:style>
    <style:style style:name="P1171" style:family="paragraph" style:parent-style-name="Standard">
      <style:paragraph-properties fo:margin-left="0in" fo:margin-right="0.389in" fo:margin-top="0in" fo:margin-bottom="0in" style:contextual-spacing="false" fo:text-align="center" style:justify-single-word="false" fo:text-indent="0in" style:auto-text-indent="false"/>
    </style:style>
    <style:style style:name="P1172" style:family="paragraph" style:parent-style-name="Text_20_body">
      <style:paragraph-properties fo:margin-top="0.0425in" fo:margin-bottom="0in" style:contextual-spacing="false"/>
      <style:text-properties fo:font-size="7.5pt" style:font-size-asian="7.5pt"/>
    </style:style>
    <style:style style:name="P1173" style:family="paragraph" style:parent-style-name="Standard">
      <style:paragraph-properties fo:margin-left="3.1764in" fo:margin-right="3.5646in" fo:margin-top="0.0008in" fo:margin-bottom="0in" style:contextual-spacing="false" fo:text-align="center" style:justify-single-word="false" fo:text-indent="-0.0008in" style:auto-text-indent="false"/>
    </style:style>
    <style:style style:name="P1174" style:family="paragraph" style:parent-style-name="Text_20_body" style:master-page-name="Converted61">
      <style:paragraph-properties style:page-number="auto"/>
      <style:text-properties fo:font-size="8.5pt" fo:font-weight="bold" style:font-size-asian="8.5pt" style:font-weight-asian="bold"/>
    </style:style>
    <style:style style:name="P1175" style:family="paragraph" style:parent-style-name="Text_20_body">
      <style:text-properties fo:font-size="8.5pt" fo:font-weight="bold" style:font-size-asian="8.5pt" style:font-weight-asian="bold"/>
    </style:style>
    <style:style style:name="P1176" style:family="paragraph" style:parent-style-name="Text_20_body">
      <style:paragraph-properties fo:margin-top="0.1346in" fo:margin-bottom="0in" style:contextual-spacing="false"/>
      <style:text-properties fo:font-size="8.5pt" fo:font-weight="bold" style:font-size-asian="8.5pt" style:font-weight-asian="bold"/>
    </style:style>
    <style:style style:name="P1177" style:family="paragraph" style:parent-style-name="Heading_20_5">
      <style:paragraph-properties fo:margin-left="1.3598in" fo:margin-right="1.839in" fo:line-height="129%"/>
    </style:style>
    <style:style style:name="P1178" style:family="paragraph" style:parent-style-name="Standard">
      <style:paragraph-properties fo:margin-left="-0.0008in" fo:margin-right="0.4756in" fo:margin-top="0.1319in" fo:margin-bottom="0in" style:contextual-spacing="false" fo:text-align="center" style:justify-single-word="false" fo:text-indent="0in" style:auto-text-indent="false"/>
    </style:style>
    <style:style style:name="P1179" style:family="paragraph" style:parent-style-name="Standard">
      <style:paragraph-properties fo:margin-left="1.2126in" fo:margin-right="0in" fo:margin-top="0.1307in" fo:margin-bottom="0in" style:contextual-spacing="false" fo:line-height="0.1354in" fo:text-align="left" style:justify-single-word="false" fo:text-indent="0in" style:auto-text-indent="false"/>
    </style:style>
    <style:style style:name="P1180" style:family="paragraph" style:parent-style-name="Standard">
      <style:paragraph-properties fo:margin-left="1.2126in" fo:margin-right="0in" fo:margin-top="0in" fo:margin-bottom="0in" style:contextual-spacing="false" fo:line-height="0.1346in" fo:text-align="left" style:justify-single-word="false" fo:text-indent="0in" style:auto-text-indent="false"/>
    </style:style>
    <style:style style:name="P1181" style:family="paragraph" style:parent-style-name="Standard">
      <style:paragraph-properties fo:margin-left="1.2126in" fo:margin-right="1.6972in" fo:margin-top="0in" fo:margin-bottom="0in" style:contextual-spacing="false" fo:text-align="left" style:justify-single-word="false" fo:text-indent="0in" style:auto-text-indent="false"/>
    </style:style>
    <style:style style:name="P1182" style:family="paragraph" style:parent-style-name="Standard">
      <style:paragraph-properties fo:margin-left="1.2126in" fo:margin-right="1.6972in" fo:margin-top="0in" fo:margin-bottom="0in" style:contextual-spacing="false" fo:line-height="99%" fo:text-align="left" style:justify-single-word="false" fo:text-indent="0in" style:auto-text-indent="false"/>
    </style:style>
    <style:style style:name="P1183" style:family="paragraph" style:parent-style-name="Standard">
      <style:paragraph-properties fo:margin-left="1.2126in" fo:margin-right="1.6972in" fo:margin-top="0in" fo:margin-bottom="0in" style:contextual-spacing="false" fo:text-align="justify" style:justify-single-word="false" fo:text-indent="0in" style:auto-text-indent="false"/>
    </style:style>
    <style:style style:name="P1184" style:family="paragraph" style:parent-style-name="Standard">
      <style:paragraph-properties fo:margin-left="1.2126in" fo:margin-right="1.7in" fo:margin-top="0in" fo:margin-bottom="0in" style:contextual-spacing="false" fo:line-height="99%" fo:text-align="justify" style:justify-single-word="false" fo:text-indent="0in" style:auto-text-indent="false"/>
    </style:style>
    <style:style style:name="P1185" style:family="paragraph" style:parent-style-name="Standard">
      <style:paragraph-properties fo:margin-left="1.2126in" fo:margin-right="0in" fo:margin-top="0in" fo:margin-bottom="0in" style:contextual-spacing="false" fo:line-height="0.1339in" fo:text-align="left" style:justify-single-word="false" fo:text-indent="0in" style:auto-text-indent="false"/>
    </style:style>
    <style:style style:name="P1186" style:family="paragraph" style:parent-style-name="Standard">
      <style:paragraph-properties fo:margin-left="1.2126in" fo:margin-right="0in" fo:margin-top="0in" fo:margin-bottom="0in" style:contextual-spacing="false" fo:line-height="0.1354in" fo:text-align="left" style:justify-single-word="false" fo:text-indent="0in" style:auto-text-indent="false"/>
    </style:style>
    <style:style style:name="P1187" style:family="paragraph" style:parent-style-name="Text_20_body">
      <style:text-properties fo:font-size="8.5pt" style:font-size-asian="8.5pt"/>
    </style:style>
    <style:style style:name="P1188" style:family="paragraph" style:parent-style-name="Text_20_body">
      <style:paragraph-properties fo:margin-top="0.1201in" fo:margin-bottom="0in" style:contextual-spacing="false"/>
      <style:text-properties fo:font-size="8.5pt" style:font-size-asian="8.5pt"/>
    </style:style>
    <style:style style:name="P1189" style:family="paragraph" style:parent-style-name="Heading_20_5">
      <style:paragraph-properties fo:margin-left="0in" fo:margin-right="0.4764in" fo:line-height="0.1354in"/>
    </style:style>
    <style:style style:name="P1190" style:family="paragraph" style:parent-style-name="Standard">
      <style:paragraph-properties fo:margin-left="3.0661in" fo:margin-right="3.5429in" fo:margin-top="0in" fo:margin-bottom="0in" style:contextual-spacing="false" fo:text-align="center" style:justify-single-word="false" fo:text-indent="-0.0016in" style:auto-text-indent="false"/>
    </style:style>
    <style:style style:name="P1191" style:family="paragraph" style:parent-style-name="Text_20_body" style:master-page-name="Converted62">
      <style:paragraph-properties style:page-number="auto"/>
      <style:text-properties fo:font-size="8.5pt" fo:font-weight="bold" style:font-size-asian="8.5pt" style:font-weight-asian="bold"/>
    </style:style>
    <style:style style:name="P1192" style:family="paragraph" style:parent-style-name="Text_20_body">
      <style:paragraph-properties fo:margin-top="0.0528in" fo:margin-bottom="0in" style:contextual-spacing="false"/>
      <style:text-properties fo:font-size="8.5pt" fo:font-weight="bold" style:font-size-asian="8.5pt" style:font-weight-asian="bold"/>
    </style:style>
    <style:style style:name="P1193" style:family="paragraph" style:parent-style-name="Heading_20_5">
      <style:paragraph-properties fo:margin-left="1.3598in" fo:margin-right="1.8417in" fo:margin-top="0.0008in" fo:margin-bottom="0in" style:contextual-spacing="false" fo:line-height="101%"/>
    </style:style>
    <style:style style:name="P1194" style:family="paragraph" style:parent-style-name="Text_20_body">
      <style:paragraph-properties fo:margin-top="0.0028in" fo:margin-bottom="0in" style:contextual-spacing="false"/>
      <style:text-properties fo:font-size="8.5pt" fo:font-weight="bold" style:font-size-asian="8.5pt" style:font-weight-asian="bold"/>
    </style:style>
    <style:style style:name="P1195" style:family="paragraph" style:parent-style-name="Standard">
      <style:paragraph-properties fo:margin-left="0in" fo:margin-right="0.4783in" fo:margin-top="0in" fo:margin-bottom="0in" style:contextual-spacing="false" fo:text-align="center" style:justify-single-word="false" fo:text-indent="0in" style:auto-text-indent="false"/>
    </style:style>
    <style:style style:name="P1196" style:family="paragraph" style:parent-style-name="Text_20_body">
      <style:paragraph-properties fo:margin-top="0.0035in" fo:margin-bottom="0in" style:contextual-spacing="false"/>
      <style:text-properties fo:font-size="8.5pt" style:font-size-asian="8.5pt"/>
    </style:style>
    <style:style style:name="P1197" style:family="paragraph" style:parent-style-name="Standard">
      <style:paragraph-properties fo:margin-left="1.1516in" fo:margin-right="0in" fo:margin-top="0.0008in" fo:margin-bottom="0in" style:contextual-spacing="false" fo:text-align="left" style:justify-single-word="false" fo:text-indent="0in" style:auto-text-indent="false"/>
    </style:style>
    <style:style style:name="P1198" style:family="paragraph" style:parent-style-name="Standard">
      <style:paragraph-properties fo:margin-left="1.1516in" fo:margin-right="0in" fo:margin-top="0.0016in" fo:margin-bottom="0in" style:contextual-spacing="false" fo:text-align="left" style:justify-single-word="false" fo:text-indent="0in" style:auto-text-indent="false"/>
    </style:style>
    <style:style style:name="P1199" style:family="paragraph" style:parent-style-name="Standard">
      <style:paragraph-properties fo:margin-left="1.1516in" fo:margin-right="0in" fo:margin-top="0.002in" fo:margin-bottom="0in" style:contextual-spacing="false" fo:text-align="left" style:justify-single-word="false" fo:text-indent="0in" style:auto-text-indent="false"/>
    </style:style>
    <style:style style:name="P1200" style:family="paragraph" style:parent-style-name="Standard">
      <style:paragraph-properties fo:margin-left="1.1516in" fo:margin-right="1.6362in" fo:margin-top="0.002in" fo:margin-bottom="0in" style:contextual-spacing="false" fo:line-height="101%" fo:text-align="left" style:justify-single-word="false" fo:text-indent="0in" style:auto-text-indent="false"/>
    </style:style>
    <style:style style:name="P1201" style:family="paragraph" style:parent-style-name="Standard">
      <style:paragraph-properties fo:margin-left="1.1516in" fo:margin-right="0.9744in" fo:margin-top="0.0016in" fo:margin-bottom="0in" style:contextual-spacing="false" fo:line-height="101%" fo:text-align="left" style:justify-single-word="false" fo:text-indent="0in" style:auto-text-indent="false"/>
    </style:style>
    <style:style style:name="P1202" style:family="paragraph" style:parent-style-name="Standard">
      <style:paragraph-properties fo:margin-left="1.1516in" fo:margin-right="1.6366in" fo:margin-top="0.0008in" fo:margin-bottom="0in" style:contextual-spacing="false" fo:line-height="101%" fo:text-align="justify" style:justify-single-word="false" fo:text-indent="0in" style:auto-text-indent="false"/>
    </style:style>
    <style:style style:name="P1203" style:family="paragraph" style:parent-style-name="Standard">
      <style:paragraph-properties fo:margin-left="1.1516in" fo:margin-right="1.6362in" fo:margin-top="0.0028in" fo:margin-bottom="0in" style:contextual-spacing="false" fo:line-height="101%" fo:text-align="justify" style:justify-single-word="false" fo:text-indent="0in" style:auto-text-indent="false"/>
    </style:style>
    <style:style style:name="P1204" style:family="paragraph" style:parent-style-name="Text_20_body">
      <style:paragraph-properties fo:margin-top="0.011in" fo:margin-bottom="0in" style:contextual-spacing="false"/>
      <style:text-properties fo:font-size="8.5pt" fo:font-weight="bold" style:font-size-asian="8.5pt" style:font-weight-asian="bold"/>
    </style:style>
    <style:style style:name="P1205" style:family="paragraph" style:parent-style-name="Heading_20_5">
      <style:paragraph-properties fo:margin-left="0in" fo:margin-right="0.4783in"/>
    </style:style>
    <style:style style:name="P1206" style:family="paragraph" style:parent-style-name="Standard">
      <style:paragraph-properties fo:margin-left="2.6382in" fo:margin-right="3.1173in" fo:margin-top="0.002in" fo:margin-bottom="0in" style:contextual-spacing="false" fo:line-height="101%" fo:text-align="center" style:justify-single-word="false" fo:text-indent="0in" style:auto-text-indent="false"/>
    </style:style>
    <style:style style:name="P1207" style:family="paragraph" style:parent-style-name="Text_20_body" style:master-page-name="Converted63">
      <style:paragraph-properties style:page-number="auto"/>
      <style:text-properties fo:font-weight="bold" style:font-weight-asian="bold"/>
    </style:style>
    <style:style style:name="P1208" style:family="paragraph" style:parent-style-name="Text_20_body">
      <style:paragraph-properties fo:margin-top="0.1272in" fo:margin-bottom="0in" style:contextual-spacing="false"/>
      <style:text-properties fo:font-weight="bold" style:font-weight-asian="bold"/>
    </style:style>
    <style:style style:name="P1209" style:family="paragraph" style:parent-style-name="Heading_20_7">
      <style:paragraph-properties fo:margin-left="1.1728in" fo:margin-right="1.5665in"/>
    </style:style>
    <style:style style:name="P1210" style:family="paragraph" style:parent-style-name="Text_20_body">
      <style:paragraph-properties fo:margin-top="0.0484in" fo:margin-bottom="0in" style:contextual-spacing="false"/>
      <style:text-properties fo:font-weight="bold" style:font-weight-asian="bold"/>
    </style:style>
    <style:style style:name="P1211" style:family="paragraph" style:parent-style-name="Standard">
      <style:paragraph-properties fo:margin-left="1.5709in" fo:margin-right="1.9626in" fo:margin-top="0in" fo:margin-bottom="0in" style:contextual-spacing="false" fo:line-height="118%" fo:text-align="center" style:justify-single-word="false" fo:text-indent="0in" style:auto-text-indent="false"/>
    </style:style>
    <style:style style:name="P1212" style:family="paragraph" style:parent-style-name="Standard">
      <style:paragraph-properties fo:margin-left="1.172in" fo:margin-right="0in" fo:margin-top="0in" fo:margin-bottom="0in" style:contextual-spacing="false" fo:text-align="left" style:justify-single-word="false" fo:text-indent="0in" style:auto-text-indent="false"/>
    </style:style>
    <style:style style:name="P1213" style:family="paragraph" style:parent-style-name="Standard">
      <style:paragraph-properties fo:margin-left="1.172in" fo:margin-right="0in" fo:margin-top="0.0035in" fo:margin-bottom="0in" style:contextual-spacing="false" fo:text-align="left" style:justify-single-word="false" fo:text-indent="0in" style:auto-text-indent="false"/>
    </style:style>
    <style:style style:name="P1214" style:family="paragraph" style:parent-style-name="Text_20_body">
      <style:paragraph-properties fo:margin-left="1.172in" fo:margin-right="1.5681in" fo:margin-top="0.0043in" fo:margin-bottom="0in" style:contextual-spacing="false" fo:line-height="103%" fo:text-align="justify" style:justify-single-word="false"/>
    </style:style>
    <style:style style:name="P1215" style:family="paragraph" style:parent-style-name="Text_20_body">
      <style:paragraph-properties fo:margin-left="1.172in" fo:margin-right="0in" fo:line-height="0.1272in" fo:text-align="justify" style:justify-single-word="false"/>
    </style:style>
    <style:style style:name="P1216" style:family="paragraph" style:parent-style-name="Text_20_body">
      <style:paragraph-properties fo:margin-left="1.172in" fo:margin-right="1.5646in" fo:margin-top="0.0035in" fo:margin-bottom="0in" style:contextual-spacing="false" fo:line-height="103%" fo:text-align="justify" style:justify-single-word="false" fo:text-indent="-0.0008in" style:auto-text-indent="false"/>
    </style:style>
    <style:style style:name="P1217" style:family="paragraph" style:parent-style-name="Text_20_body">
      <style:paragraph-properties fo:margin-top="0.0291in" fo:margin-bottom="0in" style:contextual-spacing="false"/>
    </style:style>
    <style:style style:name="P1218" style:family="paragraph" style:parent-style-name="Text_20_body">
      <style:paragraph-properties fo:margin-left="0in" fo:margin-right="0.3874in" fo:text-align="center" style:justify-single-word="false"/>
    </style:style>
    <style:style style:name="P1219" style:family="paragraph" style:parent-style-name="Text_20_body">
      <style:paragraph-properties fo:margin-top="0.061in" fo:margin-bottom="0in" style:contextual-spacing="false"/>
    </style:style>
    <style:style style:name="P1220" style:family="paragraph" style:parent-style-name="Heading_20_7">
      <style:paragraph-properties fo:margin-left="0in" fo:margin-right="0.389in"/>
    </style:style>
    <style:style style:name="P1221" style:family="paragraph" style:parent-style-name="Heading_20_8">
      <style:paragraph-properties fo:margin-left="3.1252in" fo:margin-right="3.5134in" fo:margin-top="0.0035in" fo:margin-bottom="0in" style:contextual-spacing="false" fo:line-height="103%" fo:text-indent="-0.0008in" style:auto-text-indent="false"/>
    </style:style>
    <style:style style:name="P1222" style:family="paragraph" style:parent-style-name="Text_20_body" style:master-page-name="Converted64">
      <style:paragraph-properties style:page-number="auto"/>
      <style:text-properties fo:font-size="7.5pt" fo:font-weight="bold" style:font-size-asian="7.5pt" style:font-weight-asian="bold"/>
    </style:style>
    <style:style style:name="P1223" style:family="paragraph" style:parent-style-name="Text_20_body">
      <style:paragraph-properties fo:margin-top="0.1035in" fo:margin-bottom="0in" style:contextual-spacing="false"/>
      <style:text-properties fo:font-size="7.5pt" fo:font-weight="bold" style:font-size-asian="7.5pt" style:font-weight-asian="bold"/>
    </style:style>
    <style:style style:name="P1224" style:family="paragraph" style:parent-style-name="Standard">
      <style:paragraph-properties fo:margin-left="1.452in" fo:margin-right="1.9335in" fo:margin-top="0in" fo:margin-bottom="0in" style:contextual-spacing="false" fo:line-height="212%" fo:text-align="center" style:justify-single-word="false" fo:text-indent="0in" style:auto-text-indent="false"/>
    </style:style>
    <style:style style:name="P1225" style:family="paragraph" style:parent-style-name="Standard">
      <style:paragraph-properties fo:margin-left="1.4374in" fo:margin-right="1.9165in" fo:margin-top="0in" fo:margin-bottom="0in" style:contextual-spacing="false" fo:line-height="105%" fo:text-align="justify" style:justify-single-word="false" fo:text-indent="0in" style:auto-text-indent="false"/>
    </style:style>
    <style:style style:name="P1226" style:family="paragraph" style:parent-style-name="Text_20_body">
      <style:paragraph-properties fo:margin-top="0.0047in" fo:margin-bottom="0in" style:contextual-spacing="false"/>
      <style:text-properties fo:font-size="7.5pt" style:font-size-asian="7.5pt"/>
    </style:style>
    <style:style style:name="P1227" style:family="paragraph" style:parent-style-name="Standard">
      <style:paragraph-properties fo:margin-left="1.4374in" fo:margin-right="1.9173in" fo:margin-top="0in" fo:margin-bottom="0in" style:contextual-spacing="false" fo:line-height="105%" fo:text-align="justify" style:justify-single-word="false" fo:text-indent="0in" style:auto-text-indent="false"/>
    </style:style>
    <style:style style:name="P1228" style:family="paragraph" style:parent-style-name="Text_20_body">
      <style:paragraph-properties fo:margin-top="0.0071in" fo:margin-bottom="0in" style:contextual-spacing="false"/>
      <style:text-properties fo:font-size="7.5pt" style:font-size-asian="7.5pt"/>
    </style:style>
    <style:style style:name="P1229" style:family="paragraph" style:parent-style-name="Standard">
      <style:paragraph-properties fo:margin-left="1.4374in" fo:margin-right="1.9193in" fo:margin-top="0in" fo:margin-bottom="0in" style:contextual-spacing="false" fo:line-height="105%" fo:text-align="justify" style:justify-single-word="false" fo:text-indent="0in" style:auto-text-indent="false"/>
    </style:style>
    <style:style style:name="P1230" style:family="paragraph" style:parent-style-name="Text_20_body">
      <style:paragraph-properties fo:margin-top="0.0063in" fo:margin-bottom="0in" style:contextual-spacing="false"/>
      <style:text-properties fo:font-size="7.5pt" style:font-size-asian="7.5pt"/>
    </style:style>
    <style:style style:name="P1231" style:family="paragraph" style:parent-style-name="Standard">
      <style:paragraph-properties fo:margin-left="1.4374in" fo:margin-right="1.9173in" fo:margin-top="0.0008in" fo:margin-bottom="0in" style:contextual-spacing="false" fo:line-height="105%" fo:text-align="justify" style:justify-single-word="false" fo:text-indent="0in" style:auto-text-indent="false"/>
    </style:style>
    <style:style style:name="P1232" style:family="paragraph" style:parent-style-name="Text_20_body">
      <style:paragraph-properties fo:margin-top="0.0472in" fo:margin-bottom="0in" style:contextual-spacing="false"/>
      <style:text-properties fo:font-size="7.5pt" style:font-size-asian="7.5pt"/>
    </style:style>
    <style:style style:name="P1233" style:family="paragraph" style:parent-style-name="Standard">
      <style:paragraph-properties fo:margin-left="0in" fo:margin-right="0.478in" fo:margin-top="0in" fo:margin-bottom="0in" style:contextual-spacing="false" fo:text-align="center" style:justify-single-word="false" fo:text-indent="0in" style:auto-text-indent="false"/>
    </style:style>
    <style:style style:name="P1234" style:family="paragraph" style:parent-style-name="Standard">
      <style:paragraph-properties fo:margin-left="0in" fo:margin-right="0.4783in" fo:margin-top="0.0063in" fo:margin-bottom="0in" style:contextual-spacing="false" fo:text-align="center" style:justify-single-word="false" fo:text-indent="0in" style:auto-text-indent="false"/>
    </style:style>
    <style:style style:name="P1235" style:family="paragraph" style:parent-style-name="Text_20_body" style:master-page-name="Converted65">
      <style:paragraph-properties style:page-number="auto"/>
      <style:text-properties fo:font-size="8.5pt" fo:font-weight="bold" style:font-size-asian="8.5pt" style:font-weight-asian="bold"/>
    </style:style>
    <style:style style:name="P1236" style:family="paragraph" style:parent-style-name="Text_20_body">
      <style:paragraph-properties fo:margin-top="0.0492in" fo:margin-bottom="0in" style:contextual-spacing="false"/>
      <style:text-properties fo:font-size="8.5pt" fo:font-weight="bold" style:font-size-asian="8.5pt" style:font-weight-asian="bold"/>
    </style:style>
    <style:style style:name="P1237" style:family="paragraph" style:parent-style-name="Heading_20_5">
      <style:paragraph-properties fo:margin-left="1.0909in" fo:margin-right="1.5665in" fo:line-height="116%"/>
    </style:style>
    <style:style style:name="P1238" style:family="paragraph" style:parent-style-name="Text_20_body">
      <style:paragraph-properties fo:margin-top="0.0228in" fo:margin-bottom="0in" style:contextual-spacing="false"/>
      <style:text-properties fo:font-size="8.5pt" fo:font-weight="bold" style:font-size-asian="8.5pt" style:font-weight-asian="bold"/>
    </style:style>
    <style:style style:name="P1239" style:family="paragraph" style:parent-style-name="Standard">
      <style:paragraph-properties fo:margin-left="1.2402in" fo:margin-right="1.7161in" fo:margin-top="0.0008in" fo:margin-bottom="0in" style:contextual-spacing="false" fo:line-height="116%" fo:text-align="justify" style:justify-single-word="false" fo:text-indent="0in" style:auto-text-indent="false"/>
    </style:style>
    <style:style style:name="P1240" style:family="paragraph" style:parent-style-name="Text_20_body">
      <style:paragraph-properties fo:margin-top="0.0217in" fo:margin-bottom="0in" style:contextual-spacing="false"/>
      <style:text-properties fo:font-size="8.5pt" style:font-size-asian="8.5pt"/>
    </style:style>
    <style:style style:name="P1241" style:family="paragraph" style:parent-style-name="Standard">
      <style:paragraph-properties fo:margin-left="1.2402in" fo:margin-right="1.7173in" fo:margin-top="0in" fo:margin-bottom="0in" style:contextual-spacing="false" fo:line-height="116%" fo:text-align="justify" style:justify-single-word="false" fo:text-indent="0in" style:auto-text-indent="false"/>
    </style:style>
    <style:style style:name="P1242" style:family="paragraph" style:parent-style-name="Text_20_body">
      <style:paragraph-properties fo:margin-top="0.0925in" fo:margin-bottom="0in" style:contextual-spacing="false"/>
      <style:text-properties fo:font-size="8.5pt" style:font-size-asian="8.5pt"/>
    </style:style>
    <style:style style:name="P1243" style:family="paragraph" style:parent-style-name="Standard">
      <style:paragraph-properties fo:margin-left="1.2402in" fo:margin-right="5.6465in" fo:margin-top="0in" fo:margin-bottom="0in" style:contextual-spacing="false" fo:line-height="167%" fo:text-align="left" style:justify-single-word="false" fo:text-indent="0in" style:auto-text-indent="false"/>
    </style:style>
    <style:style style:name="P1244" style:family="paragraph" style:parent-style-name="Standard">
      <style:paragraph-properties fo:margin-left="1.2402in" fo:margin-right="0in" fo:margin-top="0.0008in" fo:margin-bottom="0in" style:contextual-spacing="false" fo:text-align="left" style:justify-single-word="false" fo:text-indent="0in" style:auto-text-indent="false"/>
    </style:style>
    <style:style style:name="P1245" style:family="paragraph" style:parent-style-name="Text_20_body">
      <style:paragraph-properties fo:margin-top="0.0937in" fo:margin-bottom="0in" style:contextual-spacing="false"/>
      <style:text-properties fo:font-size="8.5pt" style:font-size-asian="8.5pt"/>
    </style:style>
    <style:style style:name="P1246" style:family="paragraph" style:parent-style-name="Standard">
      <style:paragraph-properties fo:margin-left="0in" fo:margin-right="0.4728in" fo:margin-top="0.022in" fo:margin-bottom="0in" style:contextual-spacing="false" fo:text-align="center" style:justify-single-word="false" fo:text-indent="0in" style:auto-text-indent="false"/>
    </style:style>
    <style:style style:name="P1247" style:family="paragraph" style:parent-style-name="Text_20_body" style:master-page-name="Converted66">
      <style:paragraph-properties style:page-number="67"/>
      <style:text-properties fo:font-size="11pt" fo:font-weight="bold" style:font-size-asian="11pt" style:font-weight-asian="bold"/>
    </style:style>
    <style:style style:name="P1248" style:family="paragraph" style:parent-style-name="Text_20_body">
      <style:paragraph-properties fo:margin-top="0.0528in" fo:margin-bottom="0in" style:contextual-spacing="false"/>
      <style:text-properties fo:font-size="11pt" fo:font-weight="bold" style:font-size-asian="11pt" style:font-weight-asian="bold"/>
    </style:style>
    <style:style style:name="P1249" style:family="paragraph" style:parent-style-name="Heading_20_2">
      <style:paragraph-properties fo:margin-left="0in" fo:margin-right="0.3917in" fo:line-height="100%" fo:text-align="center" style:justify-single-word="false"/>
    </style:style>
    <style:style style:name="P1250" style:family="paragraph" style:parent-style-name="Text_20_body">
      <style:paragraph-properties fo:margin-top="0.1563in" fo:margin-bottom="0in" style:contextual-spacing="false"/>
      <style:text-properties style:font-name="Source Sans Pro" fo:font-size="10pt" fo:font-weight="bold" style:font-size-asian="10pt" style:font-weight-asian="bold"/>
    </style:style>
    <style:style style:name="P1251" style:family="paragraph" style:parent-style-name="Text_20_body">
      <style:paragraph-properties fo:margin-top="0.1047in" fo:margin-bottom="0in" style:contextual-spacing="false"/>
      <style:text-properties style:font-name="Source Sans Pro" fo:font-size="10pt" fo:font-weight="bold" style:font-size-asian="10pt" style:font-weight-asian="bold"/>
    </style:style>
    <style:style style:name="P1252" style:family="paragraph" style:parent-style-name="Text_20_body">
      <style:paragraph-properties fo:margin-top="0.0075in" fo:margin-bottom="0in" style:contextual-spacing="false"/>
      <style:text-properties style:font-name="Source Sans Pro" fo:font-size="6pt" fo:font-weight="bold" style:font-size-asian="6pt" style:font-weight-asian="bold"/>
    </style:style>
    <style:style style:name="P1253" style:family="paragraph" style:parent-style-name="Text_20_body">
      <style:paragraph-properties fo:margin-top="0.0071in" fo:margin-bottom="0in" style:contextual-spacing="false"/>
      <style:text-properties style:font-name="Source Sans Pro" fo:font-size="3.5pt" fo:font-weight="bold" style:font-size-asian="3.5pt" style:font-weight-asian="bold"/>
    </style:style>
    <style:style style:name="P1254" style:family="paragraph" style:parent-style-name="Text_20_body">
      <style:paragraph-properties fo:margin-top="0.0055in" fo:margin-bottom="0in" style:contextual-spacing="false"/>
      <style:text-properties style:font-name="Source Sans Pro" fo:font-size="4pt" fo:font-weight="bold" style:font-size-asian="4pt" style:font-weight-asian="bold"/>
    </style:style>
    <style:style style:name="P1255" style:family="paragraph" style:parent-style-name="Text_20_body">
      <style:paragraph-properties fo:margin-top="0.1217in" fo:margin-bottom="0in" style:contextual-spacing="false"/>
      <style:text-properties style:font-name="Source Sans Pro" fo:font-size="10pt" fo:font-weight="bold" style:font-size-asian="10pt" style:font-weight-asian="bold"/>
    </style:style>
    <style:style style:name="P1256" style:family="paragraph" style:parent-style-name="Text_20_body">
      <style:paragraph-properties fo:margin-top="0.1374in" fo:margin-bottom="0in" style:contextual-spacing="false"/>
      <style:text-properties style:font-name="Source Sans Pro" fo:font-size="10pt" fo:font-weight="bold" style:font-size-asian="10pt" style:font-weight-asian="bold"/>
    </style:style>
    <style:style style:name="P1257" style:family="paragraph" style:parent-style-name="Text_20_body">
      <style:paragraph-properties fo:margin-top="0.0071in" fo:margin-bottom="0in" style:contextual-spacing="false"/>
      <style:text-properties style:font-name="Source Sans Pro" fo:font-size="4.5pt" fo:font-weight="bold" style:font-size-asian="4.5pt" style:font-weight-asian="bold"/>
    </style:style>
    <style:style style:name="P1258" style:family="paragraph" style:parent-style-name="Text_20_body">
      <style:paragraph-properties fo:margin-top="0.0008in" fo:margin-bottom="0in" style:contextual-spacing="false"/>
      <style:text-properties style:font-name="Source Sans Pro" fo:font-size="5pt" fo:font-weight="bold" style:font-size-asian="5pt" style:font-weight-asian="bold"/>
    </style:style>
    <style:style style:name="P1259" style:family="paragraph" style:parent-style-name="Text_20_body">
      <style:paragraph-properties fo:margin-top="0.0028in" fo:margin-bottom="0in" style:contextual-spacing="false"/>
      <style:text-properties style:font-name="Source Sans Pro" fo:font-size="5pt" fo:font-weight="bold" style:font-size-asian="5pt" style:font-weight-asian="bold"/>
    </style:style>
    <style:style style:name="P1260" style:family="paragraph" style:parent-style-name="Text_20_body">
      <style:paragraph-properties fo:margin-top="0.1138in" fo:margin-bottom="0in" style:contextual-spacing="false"/>
      <style:text-properties style:font-name="Source Sans Pro" fo:font-size="10pt" fo:font-weight="bold" style:font-size-asian="10pt" style:font-weight-asian="bold"/>
    </style:style>
    <style:style style:name="P1261" style:family="paragraph" style:parent-style-name="Table_20_Paragraph">
      <style:paragraph-properties fo:margin-top="0.0043in" fo:margin-bottom="0in" style:contextual-spacing="false"/>
      <style:text-properties style:font-name="Source Sans Pro" fo:font-size="1pt" fo:font-weight="bold" style:font-size-asian="1pt" style:font-weight-asian="bold"/>
    </style:style>
    <style:style style:name="P1262" style:family="paragraph" style:parent-style-name="Table_20_Paragraph">
      <style:paragraph-properties fo:margin-left="1.2346in" fo:margin-right="0in" fo:line-height="0.078in"/>
    </style:style>
    <style:style style:name="P1263" style:family="paragraph" style:parent-style-name="Table_20_Paragraph">
      <style:text-properties style:font-name="Source Sans Pro" fo:font-size="1.5pt" fo:font-weight="bold" style:font-size-asian="1.5pt" style:font-weight-asian="bold"/>
    </style:style>
    <style:style style:name="P1264" style:family="paragraph" style:parent-style-name="Table_20_Paragraph">
      <style:paragraph-properties fo:margin-left="0.2016in" fo:margin-right="0in" fo:line-height="0.0728in"/>
    </style:style>
    <style:style style:name="P1265" style:family="paragraph" style:parent-style-name="Table_20_Paragraph">
      <style:paragraph-properties fo:margin-top="0.0075in" fo:margin-bottom="0in" style:contextual-spacing="false"/>
      <style:text-properties style:font-name="Source Sans Pro" fo:font-size="1pt" fo:font-weight="bold" style:font-size-asian="1pt" style:font-weight-asian="bold"/>
    </style:style>
    <style:style style:name="P1266" style:family="paragraph" style:parent-style-name="Table_20_Paragraph">
      <style:paragraph-properties fo:margin-left="0.689in" fo:margin-right="0in" fo:line-height="0.0756in"/>
    </style:style>
    <style:style style:name="P1267" style:family="paragraph" style:parent-style-name="Table_20_Paragraph">
      <style:text-properties style:font-name="Source Sans Pro" fo:font-size="1pt" fo:font-weight="bold" style:font-size-asian="1pt" style:font-weight-asian="bold"/>
    </style:style>
    <style:style style:name="P1268" style:family="paragraph" style:parent-style-name="Table_20_Paragraph">
      <style:paragraph-properties fo:margin-left="0.1047in" fo:margin-right="0in" fo:line-height="0.0917in"/>
    </style:style>
    <style:style style:name="P1269" style:family="paragraph" style:parent-style-name="Text_20_body">
      <style:paragraph-properties fo:margin-top="0.0327in" fo:margin-bottom="0in" style:contextual-spacing="false"/>
      <style:text-properties style:font-name="Source Sans Pro" fo:font-size="10pt" fo:font-weight="bold" style:font-size-asian="10pt" style:font-weight-asian="bold"/>
    </style:style>
    <style:style style:name="P1270" style:family="paragraph" style:parent-style-name="Text_20_body">
      <style:paragraph-properties fo:margin-top="0.1173in" fo:margin-bottom="0in" style:contextual-spacing="false"/>
      <style:text-properties style:font-name="Source Sans Pro" fo:font-size="10pt" fo:font-weight="bold" style:font-size-asian="10pt" style:font-weight-asian="bold"/>
    </style:style>
    <style:style style:name="P1271" style:family="paragraph" style:parent-style-name="Text_20_body">
      <style:text-properties style:font-name="Source Sans Pro" fo:font-size="10pt" fo:font-weight="bold" style:font-size-asian="10pt" style:font-weight-asian="bold"/>
    </style:style>
    <style:style style:name="P1272" style:family="paragraph" style:parent-style-name="Text_20_body">
      <style:paragraph-properties fo:margin-top="0.15in" fo:margin-bottom="0in" style:contextual-spacing="false"/>
      <style:text-properties style:font-name="Source Sans Pro" fo:font-size="10pt" fo:font-weight="bold" style:font-size-asian="10pt" style:font-weight-asian="bold"/>
    </style:style>
    <style:style style:name="P1273" style:family="paragraph" style:parent-style-name="Text_20_body">
      <style:paragraph-properties fo:margin-top="0.0047in" fo:margin-bottom="0in" style:contextual-spacing="false"/>
      <style:text-properties style:font-name="Source Sans Pro" fo:font-size="6pt" fo:font-weight="bold" style:font-size-asian="6pt" style:font-weight-asian="bold"/>
    </style:style>
    <style:style style:name="P1274" style:family="paragraph" style:parent-style-name="Text_20_body" style:master-page-name="Converted67">
      <style:paragraph-properties style:page-number="auto"/>
      <style:text-properties style:font-name="Source Sans Pro" fo:font-size="10pt" fo:font-weight="bold" style:font-size-asian="10pt" style:font-weight-asian="bold"/>
    </style:style>
    <style:style style:name="P1275" style:family="paragraph" style:parent-style-name="Text_20_body">
      <style:paragraph-properties fo:margin-top="0.1555in" fo:margin-bottom="0in" style:contextual-spacing="false"/>
      <style:text-properties style:font-name="Source Sans Pro" fo:font-size="10pt" fo:font-weight="bold" style:font-size-asian="10pt" style:font-weight-asian="bold"/>
    </style:style>
    <style:style style:name="P1276" style:family="paragraph" style:parent-style-name="Standard">
      <style:paragraph-properties fo:margin-left="1.3992in" fo:margin-right="0in" fo:line-height="0.098in" fo:text-align="left" style:justify-single-word="false" fo:text-indent="0in" style:auto-text-indent="false"/>
    </style:style>
    <style:style style:name="P1277" style:family="paragraph" style:parent-style-name="Text_20_body">
      <style:paragraph-properties fo:margin-top="0.1055in" fo:margin-bottom="0in" style:contextual-spacing="false"/>
      <style:text-properties style:font-name="Source Sans Pro" fo:font-size="10pt" fo:font-weight="bold" style:font-size-asian="10pt" style:font-weight-asian="bold"/>
    </style:style>
    <style:style style:name="P1278" style:family="paragraph" style:parent-style-name="Text_20_body">
      <style:paragraph-properties fo:margin-top="0.1209in" fo:margin-bottom="0in" style:contextual-spacing="false"/>
      <style:text-properties style:font-name="Source Sans Pro" fo:font-size="10pt" fo:font-weight="bold" style:font-size-asian="10pt" style:font-weight-asian="bold"/>
    </style:style>
    <style:style style:name="P1279" style:family="paragraph" style:parent-style-name="Text_20_body">
      <style:paragraph-properties fo:margin-top="0.0016in" fo:margin-bottom="0in" style:contextual-spacing="false"/>
      <style:text-properties style:font-name="Source Sans Pro" fo:font-size="5pt" fo:font-weight="bold" style:font-size-asian="5pt" style:font-weight-asian="bold"/>
    </style:style>
    <style:style style:name="P1280" style:family="paragraph" style:parent-style-name="Table_20_Paragraph">
      <style:paragraph-properties fo:margin-left="1.2898in" fo:margin-right="0in" fo:line-height="0.078in"/>
    </style:style>
    <style:style style:name="P1281" style:family="paragraph" style:parent-style-name="Table_20_Paragraph">
      <style:paragraph-properties fo:margin-left="0.1909in" fo:margin-right="0in" fo:line-height="0.0728in"/>
    </style:style>
    <style:style style:name="P1282" style:family="paragraph" style:parent-style-name="Table_20_Paragraph">
      <style:paragraph-properties fo:margin-left="0.0689in" fo:margin-right="0in" fo:line-height="0.0953in"/>
    </style:style>
    <style:style style:name="P1283" style:family="paragraph" style:parent-style-name="Table_20_Paragraph">
      <style:paragraph-properties fo:margin-left="0.0953in" fo:margin-right="0in" fo:line-height="0.0917in"/>
    </style:style>
    <style:style style:name="P1284" style:family="paragraph" style:parent-style-name="Text_20_body" style:master-page-name="Converted68">
      <style:paragraph-properties style:page-number="69"/>
      <style:text-properties style:font-name="Source Sans Pro" fo:font-size="11pt" fo:font-weight="bold" style:font-size-asian="11pt" style:font-weight-asian="bold"/>
    </style:style>
    <style:style style:name="P1285" style:family="paragraph" style:parent-style-name="Text_20_body">
      <style:paragraph-properties fo:margin-top="0.0256in" fo:margin-bottom="0in" style:contextual-spacing="false"/>
      <style:text-properties style:font-name="Source Sans Pro" fo:font-size="11pt" fo:font-weight="bold" style:font-size-asian="11pt" style:font-weight-asian="bold"/>
    </style:style>
    <style:style style:name="P1286" style:family="paragraph" style:parent-style-name="Heading_20_2">
      <style:paragraph-properties fo:margin-left="0in" fo:margin-right="0.3909in" fo:line-height="100%" fo:text-align="center" style:justify-single-word="false"/>
    </style:style>
    <style:style style:name="P1287" style:family="paragraph" style:parent-style-name="Standard">
      <style:paragraph-properties fo:margin-left="0.3937in" fo:margin-right="0in" fo:margin-top="0.1571in" fo:margin-bottom="0in" style:contextual-spacing="false" fo:line-height="0.1874in" fo:text-align="justify" style:justify-single-word="false" fo:text-indent="0in" style:auto-text-indent="false"/>
    </style:style>
    <style:style style:name="P1288" style:family="paragraph" style:parent-style-name="Standard">
      <style:paragraph-properties fo:margin-left="0.3937in" fo:margin-right="0.7846in" fo:margin-top="0.0028in" fo:margin-bottom="0in" style:contextual-spacing="false" fo:line-height="95%" fo:text-align="justify" style:justify-single-word="false" fo:text-indent="0in" style:auto-text-indent="false"/>
    </style:style>
    <style:style style:name="P1289" style:family="paragraph" style:parent-style-name="Standard">
      <style:paragraph-properties fo:margin-left="0.3937in" fo:margin-right="0.7854in" fo:margin-top="0.0035in" fo:margin-bottom="0in" style:contextual-spacing="false" fo:line-height="95%" fo:text-align="justify" style:justify-single-word="false" fo:text-indent="0in" style:auto-text-indent="false"/>
    </style:style>
    <style:style style:name="P1290" style:family="paragraph" style:parent-style-name="Standard">
      <style:paragraph-properties fo:margin-left="0.3937in" fo:margin-right="0in" fo:margin-top="0in" fo:margin-bottom="0in" style:contextual-spacing="false" fo:line-height="0.1874in" fo:text-align="justify" style:justify-single-word="false" fo:text-indent="0in" style:auto-text-indent="false"/>
    </style:style>
    <style:style style:name="P1291" style:family="paragraph" style:parent-style-name="Text_20_body">
      <style:paragraph-properties fo:margin-top="0.1736in" fo:margin-bottom="0in" style:contextual-spacing="false"/>
      <style:text-properties style:font-name="Source Sans Pro" fo:font-size="11pt" style:font-size-asian="11pt"/>
    </style:style>
    <style:style style:name="P1292" style:family="paragraph" style:parent-style-name="Standard">
      <style:paragraph-properties fo:margin-left="0.3937in" fo:margin-right="0.7854in" fo:margin-top="0in" fo:margin-bottom="0in" style:contextual-spacing="false" fo:line-height="95%" fo:text-align="justify" style:justify-single-word="false" fo:text-indent="0in" style:auto-text-indent="false"/>
    </style:style>
    <style:style style:name="P1293" style:family="paragraph" style:parent-style-name="Standard">
      <style:paragraph-properties fo:margin-left="0.3937in" fo:margin-right="0in" fo:margin-top="0in" fo:margin-bottom="0in" style:contextual-spacing="false" fo:line-height="0.1909in" fo:text-align="justify" style:justify-single-word="false" fo:text-indent="0in" style:auto-text-indent="false"/>
    </style:style>
    <style:style style:name="P1294" style:family="paragraph" style:parent-style-name="Standard">
      <style:paragraph-properties fo:margin-left="0.3937in" fo:margin-right="0.7846in" fo:margin-top="0in" fo:margin-bottom="0in" style:contextual-spacing="false" fo:line-height="95%" fo:text-align="justify" style:justify-single-word="false" fo:text-indent="0in" style:auto-text-indent="false"/>
    </style:style>
    <style:style style:name="P1295" style:family="paragraph" style:parent-style-name="Standard">
      <style:paragraph-properties fo:margin-left="0.3937in" fo:margin-right="0in" fo:margin-top="0in" fo:margin-bottom="0in" style:contextual-spacing="false" fo:line-height="0.1898in" fo:text-align="justify" style:justify-single-word="false" fo:text-indent="0in" style:auto-text-indent="false"/>
    </style:style>
    <style:style style:name="P1296" style:family="paragraph" style:parent-style-name="Text_20_body">
      <style:paragraph-properties fo:margin-top="0.1728in" fo:margin-bottom="0in" style:contextual-spacing="false"/>
      <style:text-properties style:font-name="Source Sans Pro" fo:font-size="11pt" style:font-size-asian="11pt"/>
    </style:style>
    <style:style style:name="P1297" style:family="paragraph" style:parent-style-name="Standard">
      <style:paragraph-properties fo:margin-left="0.3937in" fo:margin-right="0.7854in" fo:margin-top="0.0008in" fo:margin-bottom="0in" style:contextual-spacing="false" fo:line-height="95%" fo:text-align="justify" style:justify-single-word="false" fo:text-indent="0in" style:auto-text-indent="false"/>
    </style:style>
    <style:style style:name="P1298" style:family="paragraph" style:parent-style-name="Text_20_body" style:master-page-name="Converted69">
      <style:paragraph-properties style:page-number="auto"/>
      <style:text-properties style:font-name="Source Sans Pro" fo:font-size="11pt" style:font-size-asian="11pt"/>
    </style:style>
    <style:style style:name="P1299" style:family="paragraph" style:parent-style-name="Text_20_body">
      <style:text-properties style:font-name="Source Sans Pro" fo:font-size="11pt" style:font-size-asian="11pt"/>
    </style:style>
    <style:style style:name="P1300" style:family="paragraph" style:parent-style-name="Text_20_body">
      <style:paragraph-properties fo:margin-top="0.1354in" fo:margin-bottom="0in" style:contextual-spacing="false"/>
      <style:text-properties style:font-name="Source Sans Pro" fo:font-size="11pt" style:font-size-asian="11pt"/>
    </style:style>
    <style:style style:name="P1301" style:family="paragraph" style:parent-style-name="Heading_20_1" style:master-page-name="Converted70">
      <style:paragraph-properties fo:margin-left="0in" fo:margin-right="0.3602in" fo:margin-top="0.0591in" fo:margin-bottom="0in" style:contextual-spacing="false" style:page-number="auto"/>
    </style:style>
    <style:style style:name="P1302" style:family="paragraph" style:parent-style-name="Standard">
      <style:paragraph-properties fo:margin-left="0in" fo:margin-right="0.3665in" fo:margin-top="0.2193in" fo:margin-bottom="0in" style:contextual-spacing="false" fo:line-height="0.1953in" fo:text-align="center" style:justify-single-word="false" fo:text-indent="0in" style:auto-text-indent="false"/>
    </style:style>
    <style:style style:name="P1303" style:family="paragraph" style:parent-style-name="Standard">
      <style:paragraph-properties fo:margin-left="0in" fo:margin-right="0.3665in" fo:margin-top="0in" fo:margin-bottom="0in" style:contextual-spacing="false" fo:line-height="0.1953in" fo:text-align="center" style:justify-single-word="false" fo:text-indent="0in" style:auto-text-indent="false"/>
    </style:style>
    <style:style style:name="P1304" style:family="paragraph" style:parent-style-name="Text_20_body">
      <style:paragraph-properties fo:margin-top="0.0862in" fo:margin-bottom="0in" style:contextual-spacing="false"/>
      <style:text-properties style:font-name="Source Sans Pro" fo:font-size="10pt" style:font-size-asian="10pt"/>
    </style:style>
    <style:style style:name="P1305"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306" style:family="paragraph" style:parent-style-name="Text_20_body">
      <style:paragraph-properties fo:margin-top="0.1244in" fo:margin-bottom="0in" style:contextual-spacing="false"/>
      <style:text-properties style:font-name="Source Sans Pro" fo:font-size="10pt" style:font-size-asian="10pt"/>
    </style:style>
    <style:style style:name="P1307"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308"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309"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310"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311"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312"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letter-spacing="0.0098in"/>
    </style:style>
    <style:style style:name="T2" style:family="text">
      <style:text-properties fo:color="#40586f" style:font-name="Source Sans Pro" fo:letter-spacing="0.028in"/>
    </style:style>
    <style:style style:name="T3" style:family="text">
      <style:text-properties fo:color="#40586f" style:font-name="Source Sans Pro"/>
    </style:style>
    <style:style style:name="T4" style:family="text">
      <style:text-properties fo:color="#40586f" style:font-name="Source Sans Pro" fo:letter-spacing="0.0283in"/>
    </style:style>
    <style:style style:name="T5" style:family="text">
      <style:text-properties fo:color="#40586f" style:font-name="Source Sans Pro" fo:letter-spacing="0.0071in"/>
    </style:style>
    <style:style style:name="T6" style:family="text">
      <style:text-properties fo:color="#40586f" style:font-name="Source Sans Pro" fo:letter-spacing="0.0091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fo:font-size="12pt" fo:font-weight="bold" style:font-size-asian="12pt" style:font-weight-asian="bold"/>
    </style:style>
    <style:style style:name="T19" style:family="text">
      <style:text-properties fo:color="#231f20" style:font-name="Source Sans Pro" fo:font-size="12pt" fo:letter-spacing="-0.0035in" fo:font-weight="bold" style:font-size-asian="12pt" style:font-weight-asian="bold"/>
    </style:style>
    <style:style style:name="T20" style:family="text">
      <style:text-properties fo:color="#231f20" style:font-name="Source Sans Pro" fo:font-size="12pt" fo:letter-spacing="-0.0028in" fo:font-weight="bold" style:font-size-asian="12pt" style:font-weight-asian="bold"/>
    </style:style>
    <style:style style:name="T21" style:family="text">
      <style:text-properties fo:color="#231f20" style:font-name="Source Sans Pro" fo:font-size="12pt" fo:letter-spacing="-0.0016in" fo:font-weight="bold" style:font-size-asian="12pt" style:font-weight-asian="bold"/>
    </style:style>
    <style:style style:name="T22" style:family="text">
      <style:text-properties fo:color="#0f6bab" style:font-name="Source Sans Pro" fo:font-size="12pt" fo:letter-spacing="-0.0016in" style:font-size-asian="12pt"/>
    </style:style>
    <style:style style:name="T23" style:family="text">
      <style:text-properties fo:color="#231f20" style:font-name="Source Sans Pro Semibold" fo:font-size="12pt" fo:letter-spacing="0.0134in" fo:font-weight="bold" style:font-size-asian="12pt" style:font-weight-asian="bold"/>
    </style:style>
    <style:style style:name="T24" style:family="text">
      <style:text-properties fo:color="#231f20" style:font-name="Source Sans Pro Semibold" fo:font-size="12pt" fo:letter-spacing="0.0311in" fo:font-weight="bold" style:font-size-asian="12pt" style:font-weight-asian="bold"/>
    </style:style>
    <style:style style:name="T25" style:family="text">
      <style:text-properties fo:color="#231f20" style:font-name="Source Sans Pro Semibold" fo:font-size="12pt" fo:letter-spacing="0.0138in" fo:font-weight="bold" style:font-size-asian="12pt" style:font-weight-asian="bold"/>
    </style:style>
    <style:style style:name="T26" style:family="text">
      <style:text-properties fo:color="#231f20" style:font-name="Source Sans Pro Semibold" fo:font-size="12pt" fo:letter-spacing="0.0335in" fo:font-weight="bold" style:font-size-asian="12pt" style:font-weight-asian="bold"/>
    </style:style>
    <style:style style:name="T27" style:family="text">
      <style:text-properties fo:color="#231f20" style:font-name="Source Sans Pro Semibold" fo:font-size="12pt" fo:letter-spacing="0.0083in" fo:font-weight="bold" style:font-size-asian="12pt" style:font-weight-asian="bold"/>
    </style:style>
    <style:style style:name="T28" style:family="text">
      <style:text-properties fo:color="#231f20" style:font-name="Source Sans Pro Semibold" fo:font-size="12pt" fo:letter-spacing="0.0327in" fo:font-weight="bold" style:font-size-asian="12pt" style:font-weight-asian="bold"/>
    </style:style>
    <style:style style:name="T29" style:family="text">
      <style:text-properties fo:color="#231f20" style:font-name="Source Sans Pro Semibold" fo:font-size="12pt" fo:letter-spacing="0.0146in" fo:font-weight="bold" style:font-size-asian="12pt" style:font-weight-asian="bold"/>
    </style:style>
    <style:style style:name="T30" style:family="text">
      <style:text-properties fo:color="#231f20" style:font-name="Source Sans Pro Semibold" fo:font-size="12pt" fo:letter-spacing="0.0126in" fo:font-weight="bold" style:font-size-asian="12pt"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style:font-name="Source Sans Pro" fo:font-size="19pt" style:font-size-asian="19pt"/>
    </style:style>
    <style:style style:name="T41" style:family="text">
      <style:text-properties fo:color="#231f20" style:font-name="Source Sans Pro" fo:font-size="19pt" fo:letter-spacing="-0.0134in" style:font-size-asian="19pt"/>
    </style:style>
    <style:style style:name="T42" style:family="text">
      <style:text-properties fo:color="#231f20" style:font-name="Source Sans Pro" fo:font-size="19pt" fo:letter-spacing="-0.002in" style:font-size-asian="19pt"/>
    </style:style>
    <style:style style:name="T43" style:family="text">
      <style:text-properties fo:color="#231f20" style:font-name="Source Sans Pro" fo:font-size="12pt" style:font-size-asian="12pt"/>
    </style:style>
    <style:style style:name="T44" style:family="text">
      <style:text-properties fo:color="#231f20" style:font-name="Source Sans Pro" fo:font-size="12pt" fo:letter-spacing="-0.0063in" style:font-size-asian="12pt"/>
    </style:style>
    <style:style style:name="T45" style:family="text">
      <style:text-properties fo:color="#231f20" style:font-name="Source Sans Pro" fo:font-size="12pt" fo:letter-spacing="-0.0016in" style:font-size-asian="12pt"/>
    </style:style>
    <style:style style:name="T46" style:family="text">
      <style:text-properties fo:color="#25408f" fo:font-weight="bold" style:font-weight-asian="bold"/>
    </style:style>
    <style:style style:name="T47" style:family="text">
      <style:text-properties fo:color="#25408f" fo:letter-spacing="-0.0008in" fo:font-weight="bold" style:font-weight-asian="bold"/>
    </style:style>
    <style:style style:name="T48" style:family="text">
      <style:text-properties fo:color="#25408f" fo:letter-spacing="-0.0016in" fo:font-weight="bold" style:font-weight-asian="bold"/>
    </style:style>
    <style:style style:name="T49" style:family="text">
      <style:text-properties fo:color="#231f20" style:font-name="Source Sans Pro" fo:font-size="10pt" style:font-size-asian="10pt"/>
    </style:style>
    <style:style style:name="T50" style:family="text">
      <style:text-properties fo:color="#231f20" style:font-name="Source Sans Pro" fo:font-size="10pt" fo:letter-spacing="-0.0035in" style:font-size-asian="10pt"/>
    </style:style>
    <style:style style:name="T51" style:family="text">
      <style:text-properties fo:color="#231f20" style:font-name="Source Sans Pro" fo:font-size="10pt" fo:letter-spacing="-0.0028in" style:font-size-asian="10pt"/>
    </style:style>
    <style:style style:name="T52" style:family="text">
      <style:text-properties fo:color="#231f20" style:font-name="Source Sans Pro" fo:font-size="10pt" fo:letter-spacing="-0.0016in" style:font-size-asian="10pt"/>
    </style:style>
    <style:style style:name="T53" style:family="text">
      <style:text-properties fo:color="#25408f" fo:letter-spacing="-0.0047in" fo:font-weight="bold" style:font-weight-asian="bold"/>
    </style:style>
    <style:style style:name="T54" style:family="text">
      <style:text-properties fo:color="#25408f" fo:letter-spacing="-0.0028in" fo:font-weight="bold" style:font-weight-asian="bold"/>
    </style:style>
    <style:style style:name="T55" style:family="text">
      <style:text-properties fo:color="#231f20" style:font-name="Source Sans Pro" fo:font-size="10pt" fo:letter-spacing="-0.002in" style:font-size-asian="10pt"/>
    </style:style>
    <style:style style:name="T56" style:family="text">
      <style:text-properties fo:color="#25408f" fo:letter-spacing="-0.0043in" fo:font-weight="bold" style:font-weight-asian="bold"/>
    </style:style>
    <style:style style:name="T57" style:family="text">
      <style:text-properties fo:color="#25408f" fo:letter-spacing="-0.0035in" fo:font-weight="bold" style:font-weight-asian="bold"/>
    </style:style>
    <style:style style:name="T58" style:family="text">
      <style:text-properties fo:color="#25408f" fo:letter-spacing="-0.002in" fo:font-weight="bold" style:font-weight-asian="bold"/>
    </style:style>
    <style:style style:name="T59" style:family="text">
      <style:text-properties fo:color="#25408f" style:font-name="Source Sans Pro Semibold" fo:letter-spacing="-0.0016in" fo:font-weight="bold" style:font-weight-asian="bold"/>
    </style:style>
    <style:style style:name="T60" style:family="text">
      <style:text-properties fo:color="#25408f" style:font-name="Source Sans Pro Semibold" fo:letter-spacing="-0.0043in" fo:font-weight="bold" style:font-weight-asian="bold"/>
    </style:style>
    <style:style style:name="T61" style:family="text">
      <style:text-properties fo:color="#231f20" style:font-name="Source Sans Pro" fo:font-size="10pt" fo:letter-spacing="-0.0047in" style:font-size-asian="10pt"/>
    </style:style>
    <style:style style:name="T62" style:family="text">
      <style:text-properties fo:color="#25408f" fo:letter-spacing="-0.0083in" fo:font-weight="bold" style:font-weight-asian="bold"/>
    </style:style>
    <style:style style:name="T63" style:family="text">
      <style:text-properties fo:color="#25408f" fo:letter-spacing="-0.0071in" fo:font-weight="bold" style:font-weight-asian="bold"/>
    </style:style>
    <style:style style:name="T64" style:family="text">
      <style:text-properties fo:color="#231f20" style:font-name="Source Sans Pro" fo:font-size="10pt" fo:letter-spacing="0.0228in" style:font-size-asian="10pt"/>
    </style:style>
    <style:style style:name="T65" style:family="text">
      <style:text-properties fo:color="#25408f" fo:letter-spacing="-0.0063in" fo:font-weight="bold" style:font-weight-asian="bold"/>
    </style:style>
    <style:style style:name="T66" style:family="text">
      <style:text-properties fo:color="#25408f" fo:letter-spacing="-0.0055in" fo:font-weight="bold" style:font-weight-asian="bold"/>
    </style:style>
    <style:style style:name="T67" style:family="text">
      <style:text-properties fo:color="#231f20" style:font-name="Source Sans Pro" fo:font-size="10pt" fo:letter-spacing="-0.0043in" style:font-size-asian="10pt"/>
    </style:style>
    <style:style style:name="T68" style:family="text">
      <style:text-properties fo:color="#25408f" fo:letter-spacing="-0.0075in" fo:font-weight="bold" style:font-weight-asian="bold"/>
    </style:style>
    <style:style style:name="T69" style:family="text">
      <style:text-properties fo:color="#25408f" fo:letter-spacing="0.0008in" fo:font-weight="bold" style:font-weight-asian="bold"/>
    </style:style>
    <style:style style:name="T70" style:family="text">
      <style:text-properties fo:color="#25408f" fo:letter-spacing="0.002in" fo:font-weight="bold" style:font-weight-asian="bold"/>
    </style:style>
    <style:style style:name="T71" style:family="text">
      <style:text-properties fo:color="#231f20" style:font-name="Source Sans Pro" fo:font-size="19pt" fo:letter-spacing="-0.0118in" style:font-size-asian="19pt"/>
    </style:style>
    <style:style style:name="T72" style:family="text">
      <style:text-properties fo:color="#231f20" style:font-name="Source Sans Pro" fo:font-size="19pt" fo:letter-spacing="-0.0138in" style:font-size-asian="19pt"/>
    </style:style>
    <style:style style:name="T73" style:family="text">
      <style:text-properties fo:color="#231f20" style:font-name="Source Sans Pro" fo:font-size="12pt" fo:letter-spacing="-0.0075in" style:font-size-asian="12pt"/>
    </style:style>
    <style:style style:name="T74" style:family="text">
      <style:text-properties fo:color="#ffffff" style:font-name="Lato Black" fo:font-size="6pt" fo:font-weight="bold" style:font-size-asian="6pt" style:font-weight-asian="bold"/>
    </style:style>
    <style:style style:name="T75" style:family="text">
      <style:text-properties fo:color="#ffffff" style:font-name="Lato Black" fo:font-size="6pt" fo:letter-spacing="0.0134in" fo:font-weight="bold" style:font-size-asian="6pt" style:font-weight-asian="bold"/>
    </style:style>
    <style:style style:name="T76" style:family="text">
      <style:text-properties fo:color="#ffffff" style:font-name="Lato Black" fo:font-size="6pt" fo:letter-spacing="0.0083in" fo:font-weight="bold" style:font-size-asian="6pt" style:font-weight-asian="bold"/>
    </style:style>
    <style:style style:name="T77" style:family="text">
      <style:text-properties fo:color="#ffffff" style:font-name="Lato Black" fo:font-size="6pt" fo:letter-spacing="0.0098in" fo:font-weight="bold" style:font-size-asian="6pt" style:font-weight-asian="bold"/>
    </style:style>
    <style:style style:name="T78" style:family="text">
      <style:text-properties fo:color="#ffffff" style:font-name="Lato Black" fo:font-size="6pt" fo:letter-spacing="0.0138in" fo:font-weight="bold" style:font-size-asian="6pt" style:font-weight-asian="bold"/>
    </style:style>
    <style:style style:name="T79" style:family="text">
      <style:text-properties fo:color="#ffffff" style:font-name="Lato Black" fo:font-size="6pt" fo:letter-spacing="-0.0016in" fo:font-weight="bold" style:font-size-asian="6pt" style:font-weight-asian="bold"/>
    </style:style>
    <style:style style:name="T80" style:family="text">
      <style:text-properties fo:color="#ffffff" style:font-name="Lato Black" fo:font-size="6pt" fo:letter-spacing="-0.0035in" fo:font-weight="bold" style:font-size-asian="6pt" style:font-weight-asian="bold"/>
    </style:style>
    <style:style style:name="T81" style:family="text">
      <style:text-properties fo:color="#231f20" style:font-name="Source Sans Pro" fo:font-size="20pt" fo:font-weight="bold" style:font-size-asian="20pt" style:font-weight-asian="bold"/>
    </style:style>
    <style:style style:name="T82" style:family="text">
      <style:text-properties fo:color="#231f20" style:font-name="Source Sans Pro" fo:font-size="20pt" fo:letter-spacing="0.0417in" fo:font-weight="bold" style:font-size-asian="20pt" style:font-weight-asian="bold"/>
    </style:style>
    <style:style style:name="T83" style:family="text">
      <style:text-properties fo:color="#231f20" style:font-name="Source Sans Pro" fo:font-size="20pt" fo:letter-spacing="-0.0016in" fo:font-weight="bold" style:font-size-asian="20pt" style:font-weight-asian="bold"/>
    </style:style>
    <style:style style:name="T84" style:family="text">
      <style:text-properties fo:color="#231f20" style:font-name="Source Sans Pro"/>
    </style:style>
    <style:style style:name="T85" style:family="text">
      <style:text-properties fo:color="#231f20" style:font-name="Source Sans Pro" fo:letter-spacing="-0.0047in"/>
    </style:style>
    <style:style style:name="T86" style:family="text">
      <style:text-properties fo:color="#231f20" style:font-name="Source Sans Pro" fo:letter-spacing="-0.0016in"/>
    </style:style>
    <style:style style:name="T87" style:family="text">
      <style:text-properties fo:font-size="9.5pt" style:text-underline-style="solid" style:text-underline-width="auto" style:text-underline-color="font-color" fo:font-weight="bold" style:font-size-asian="9.5pt" style:font-weight-asian="bold"/>
    </style:style>
    <style:style style:name="T88" style:family="text">
      <style:text-properties fo:font-size="9.5pt" fo:letter-spacing="-0.002in" style:text-underline-style="solid" style:text-underline-width="auto" style:text-underline-color="font-color" fo:font-weight="bold" style:font-size-asian="9.5pt" style:font-weight-asian="bold"/>
    </style:style>
    <style:style style:name="T89" style:family="text">
      <style:text-properties fo:font-size="9.5pt" fo:letter-spacing="-0.0016in" style:text-underline-style="solid" style:text-underline-width="auto" style:text-underline-color="font-color" fo:font-weight="bold" style:font-size-asian="9.5pt" style:font-weight-asian="bold"/>
    </style:style>
    <style:style style:name="T90" style:family="text">
      <style:text-properties fo:font-size="7.5pt" fo:font-weight="bold" style:font-size-asian="7.5pt" style:font-weight-asian="bold"/>
    </style:style>
    <style:style style:name="T91" style:family="text">
      <style:text-properties fo:font-size="7.5pt" fo:letter-spacing="0.0409in" fo:font-weight="bold" style:font-size-asian="7.5pt" style:font-weight-asian="bold"/>
    </style:style>
    <style:style style:name="T92" style:family="text">
      <style:text-properties fo:font-size="7.5pt" fo:letter-spacing="0.0417in" fo:font-weight="bold" style:font-size-asian="7.5pt" style:font-weight-asian="bold"/>
    </style:style>
    <style:style style:name="T93" style:family="text">
      <style:text-properties fo:font-size="7.5pt" fo:letter-spacing="-0.0035in" fo:font-weight="bold" style:font-size-asian="7.5pt" style:font-weight-asian="bold"/>
    </style:style>
    <style:style style:name="T94" style:family="text">
      <style:text-properties fo:font-size="7.5pt" style:font-size-asian="7.5pt"/>
    </style:style>
    <style:style style:name="T95" style:family="text">
      <style:text-properties fo:font-size="7.5pt" fo:letter-spacing="-0.0016in" fo:font-weight="bold" style:font-size-asian="7.5pt" style:font-weight-asian="bold"/>
    </style:style>
    <style:style style:name="T96" style:family="text">
      <style:text-properties fo:font-size="7.5pt" fo:letter-spacing="0.0193in" fo:font-weight="bold" style:font-size-asian="7.5pt" style:font-weight-asian="bold"/>
    </style:style>
    <style:style style:name="T97" style:family="text">
      <style:text-properties fo:font-size="7.5pt" fo:letter-spacing="0.0189in" fo:font-weight="bold" style:font-size-asian="7.5pt" style:font-weight-asian="bold"/>
    </style:style>
    <style:style style:name="T98" style:family="text">
      <style:text-properties fo:font-size="7pt" fo:font-style="italic" fo:font-weight="bold" style:font-size-asian="7pt" style:font-style-asian="italic" style:font-weight-asian="bold"/>
    </style:style>
    <style:style style:name="T99" style:family="text">
      <style:text-properties fo:font-size="7pt" fo:font-style="italic" style:font-size-asian="7pt" style:font-style-asian="italic"/>
    </style:style>
    <style:style style:name="T100" style:family="text">
      <style:text-properties fo:font-size="7pt" fo:letter-spacing="0.002in" fo:font-style="italic" style:font-size-asian="7pt" style:font-style-asian="italic"/>
    </style:style>
    <style:style style:name="T101" style:family="text">
      <style:text-properties fo:font-size="7pt" fo:letter-spacing="0.0035in" fo:font-style="italic" style:font-size-asian="7pt" style:font-style-asian="italic"/>
    </style:style>
    <style:style style:name="T102" style:family="text">
      <style:text-properties fo:font-size="7pt" fo:letter-spacing="-0.0016in" fo:font-style="italic" style:font-size-asian="7pt" style:font-style-asian="italic"/>
    </style:style>
    <style:style style:name="T103" style:family="text">
      <style:text-properties fo:font-size="7pt" fo:letter-spacing="0.028in" fo:font-style="italic" style:font-size-asian="7pt" style:font-style-asian="italic"/>
    </style:style>
    <style:style style:name="T104" style:family="text">
      <style:text-properties fo:font-size="7pt" fo:letter-spacing="0.0256in" fo:font-style="italic" style:font-size-asian="7pt" style:font-style-asian="italic"/>
    </style:style>
    <style:style style:name="T105" style:family="text">
      <style:text-properties fo:font-size="7pt" fo:letter-spacing="0.0264in" fo:font-style="italic" style:font-size-asian="7pt" style:font-style-asian="italic"/>
    </style:style>
    <style:style style:name="T106" style:family="text">
      <style:text-properties fo:font-size="7pt" fo:letter-spacing="0.0272in" fo:font-style="italic" style:font-size-asian="7pt" style:font-style-asian="italic"/>
    </style:style>
    <style:style style:name="T107" style:family="text">
      <style:text-properties fo:font-size="7pt" fo:letter-spacing="0.0138in" fo:font-style="italic" style:font-size-asian="7pt" style:font-style-asian="italic"/>
    </style:style>
    <style:style style:name="T108" style:family="text">
      <style:text-properties fo:font-size="7pt" fo:letter-spacing="0.0555in" fo:font-style="italic" style:font-size-asian="7pt" style:font-style-asian="italic"/>
    </style:style>
    <style:style style:name="T109" style:family="text">
      <style:text-properties fo:font-size="7.5pt" fo:letter-spacing="-0.0008in" style:font-size-asian="7.5pt"/>
    </style:style>
    <style:style style:name="T110" style:family="text">
      <style:text-properties fo:font-size="7.5pt" fo:letter-spacing="-0.0016in" style:font-size-asian="7.5pt"/>
    </style:style>
    <style:style style:name="T111" style:family="text">
      <style:text-properties fo:font-size="7.5pt" fo:letter-spacing="0.0008in" style:font-size-asian="7.5pt"/>
    </style:style>
    <style:style style:name="T112" style:family="text">
      <style:text-properties fo:font-size="7.5pt" fo:letter-spacing="-0.0028in" style:font-size-asian="7.5pt"/>
    </style:style>
    <style:style style:name="T113" style:family="text">
      <style:text-properties fo:font-size="7.5pt" fo:letter-spacing="-0.0008in" fo:font-weight="bold" style:font-size-asian="7.5pt" style:font-weight-asian="bold"/>
    </style:style>
    <style:style style:name="T114" style:family="text">
      <style:text-properties fo:font-size="7.5pt" fo:letter-spacing="-0.002in" fo:font-weight="bold" style:font-size-asian="7.5pt" style:font-weight-asian="bold"/>
    </style:style>
    <style:style style:name="T115" style:family="text">
      <style:text-properties fo:font-size="9pt" style:text-underline-style="solid" style:text-underline-width="auto" style:text-underline-color="font-color" fo:font-weight="bold" style:font-size-asian="9pt" style:font-weight-asian="bold" style:text-scale="105%"/>
    </style:style>
    <style:style style:name="T116" style:family="text">
      <style:text-properties fo:font-size="9pt" fo:letter-spacing="-0.011in" style:text-underline-style="solid" style:text-underline-width="auto" style:text-underline-color="font-color" fo:font-weight="bold" style:font-size-asian="9pt" style:font-weight-asian="bold" style:text-scale="105%"/>
    </style:style>
    <style:style style:name="T117" style:family="text">
      <style:text-properties fo:font-size="9pt" fo:letter-spacing="-0.0016in" style:text-underline-style="solid" style:text-underline-width="auto" style:text-underline-color="font-color" fo:font-weight="bold" style:font-size-asian="9pt" style:font-weight-asian="bold" style:text-scale="105%"/>
    </style:style>
    <style:style style:name="T118" style:family="text">
      <style:text-properties fo:font-size="7pt" fo:font-weight="bold" style:font-size-asian="7pt" style:font-weight-asian="bold" style:text-scale="105%"/>
    </style:style>
    <style:style style:name="T119" style:family="text">
      <style:text-properties fo:font-size="7pt" fo:letter-spacing="0.0173in" fo:font-weight="bold" style:font-size-asian="7pt" style:font-weight-asian="bold" style:text-scale="105%"/>
    </style:style>
    <style:style style:name="T120" style:family="text">
      <style:text-properties fo:font-size="7pt" fo:letter-spacing="0.0189in" fo:font-weight="bold" style:font-size-asian="7pt" style:font-weight-asian="bold" style:text-scale="105%"/>
    </style:style>
    <style:style style:name="T121" style:family="text">
      <style:text-properties fo:font-size="7pt" fo:letter-spacing="0.0181in" fo:font-weight="bold" style:font-size-asian="7pt" style:font-weight-asian="bold" style:text-scale="105%"/>
    </style:style>
    <style:style style:name="T122" style:family="text">
      <style:text-properties fo:font-size="7pt" fo:letter-spacing="-0.0035in" fo:font-weight="bold" style:font-size-asian="7pt" style:font-weight-asian="bold" style:text-scale="105%"/>
    </style:style>
    <style:style style:name="T123" style:family="text">
      <style:text-properties fo:font-size="7.5pt" fo:font-weight="bold" style:font-size-asian="7.5pt" style:font-weight-asian="bold" style:text-scale="105%"/>
    </style:style>
    <style:style style:name="T124" style:family="text">
      <style:text-properties fo:font-size="7.5pt" style:font-size-asian="7.5pt" style:text-scale="105%"/>
    </style:style>
    <style:style style:name="T125" style:family="text">
      <style:text-properties fo:font-size="7.5pt" fo:letter-spacing="-0.002in" style:font-size-asian="7.5pt" style:text-scale="105%"/>
    </style:style>
    <style:style style:name="T126" style:family="text">
      <style:text-properties fo:font-size="7.5pt" fo:letter-spacing="-0.0035in" style:font-size-asian="7.5pt" style:text-scale="105%"/>
    </style:style>
    <style:style style:name="T127" style:family="text">
      <style:text-properties fo:font-size="7.5pt" fo:letter-spacing="-0.0028in" style:font-size-asian="7.5pt" style:text-scale="105%"/>
    </style:style>
    <style:style style:name="T128" style:family="text">
      <style:text-properties fo:font-size="7.5pt" fo:letter-spacing="-0.0043in" style:font-size-asian="7.5pt" style:text-scale="105%"/>
    </style:style>
    <style:style style:name="T129" style:family="text">
      <style:text-properties fo:font-size="7.5pt" fo:letter-spacing="-0.0016in" fo:font-weight="bold" style:font-size-asian="7.5pt" style:font-weight-asian="bold" style:text-scale="105%"/>
    </style:style>
    <style:style style:name="T130" style:family="text">
      <style:text-properties fo:font-size="7.5pt" fo:letter-spacing="-0.0016in" style:font-size-asian="7.5pt" style:text-scale="105%"/>
    </style:style>
    <style:style style:name="T131" style:family="text">
      <style:text-properties style:text-position="super 58%" fo:font-size="7.5pt" fo:font-weight="bold" style:font-size-asian="7.5pt" style:font-weight-asian="bold" style:text-scale="105%"/>
    </style:style>
    <style:style style:name="T132" style:family="text">
      <style:text-properties style:text-position="0% 100%" fo:font-size="7.5pt" fo:font-weight="bold" style:font-size-asian="7.5pt" style:font-weight-asian="bold" style:text-scale="105%"/>
    </style:style>
    <style:style style:name="T133" style:family="text">
      <style:text-properties style:text-position="0% 100%" fo:font-size="7.5pt" style:font-size-asian="7.5pt" style:text-scale="105%"/>
    </style:style>
    <style:style style:name="T134" style:family="text">
      <style:text-properties fo:font-size="7pt" fo:font-style="italic" fo:font-weight="bold" style:font-size-asian="7pt" style:font-style-asian="italic" style:font-weight-asian="bold" style:text-scale="105%"/>
    </style:style>
    <style:style style:name="T135" style:family="text">
      <style:text-properties fo:font-size="7pt" fo:font-style="italic" style:font-size-asian="7pt" style:font-style-asian="italic" style:text-scale="105%"/>
    </style:style>
    <style:style style:name="T136" style:family="text">
      <style:text-properties fo:font-size="7pt" fo:letter-spacing="-0.0008in" fo:font-style="italic" style:font-size-asian="7pt" style:font-style-asian="italic" style:text-scale="105%"/>
    </style:style>
    <style:style style:name="T137" style:family="text">
      <style:text-properties fo:font-size="7pt" fo:letter-spacing="-0.0016in" fo:font-style="italic" style:font-size-asian="7pt" style:font-style-asian="italic" style:text-scale="105%"/>
    </style:style>
    <style:style style:name="T138" style:family="text">
      <style:text-properties fo:font-size="7pt" fo:letter-spacing="0.0008in" fo:font-style="italic" style:font-size-asian="7pt" style:font-style-asian="italic" style:text-scale="105%"/>
    </style:style>
    <style:style style:name="T139" style:family="text">
      <style:text-properties fo:font-size="7pt" fo:letter-spacing="-0.0043in" fo:font-style="italic" style:font-size-asian="7pt" style:font-style-asian="italic" style:text-scale="105%"/>
    </style:style>
    <style:style style:name="T140" style:family="text">
      <style:text-properties fo:font-size="7pt" fo:letter-spacing="-0.0055in" fo:font-style="italic" style:font-size-asian="7pt" style:font-style-asian="italic" style:text-scale="105%"/>
    </style:style>
    <style:style style:name="T141" style:family="text">
      <style:text-properties fo:font-size="7pt" fo:letter-spacing="-0.0016in" fo:font-style="italic" fo:font-weight="bold" style:font-size-asian="7pt" style:font-style-asian="italic" style:font-weight-asian="bold" style:text-scale="105%"/>
    </style:style>
    <style:style style:name="T142" style:family="text">
      <style:text-properties fo:font-size="7.5pt" fo:letter-spacing="-0.0075in" style:font-size-asian="7.5pt" style:text-scale="105%"/>
    </style:style>
    <style:style style:name="T143" style:family="text">
      <style:text-properties fo:font-size="7.5pt" fo:letter-spacing="-0.0063in" style:font-size-asian="7.5pt" style:text-scale="105%"/>
    </style:style>
    <style:style style:name="T144" style:family="text">
      <style:text-properties fo:font-size="7.5pt" fo:letter-spacing="-0.0055in" style:font-size-asian="7.5pt" style:text-scale="105%"/>
    </style:style>
    <style:style style:name="T145" style:family="text">
      <style:text-properties fo:font-size="7.5pt" fo:letter-spacing="-0.0071in" style:font-size-asian="7.5pt" style:text-scale="105%"/>
    </style:style>
    <style:style style:name="T146" style:family="text">
      <style:text-properties fo:font-size="7.5pt" fo:letter-spacing="0.0126in" fo:font-weight="bold" style:font-size-asian="7.5pt" style:font-weight-asian="bold"/>
    </style:style>
    <style:style style:name="T147" style:family="text">
      <style:text-properties fo:font-size="7.5pt" fo:letter-spacing="0.0138in" fo:font-weight="bold" style:font-size-asian="7.5pt" style:font-weight-asian="bold"/>
    </style:style>
    <style:style style:name="T148" style:family="text">
      <style:text-properties fo:font-size="7.5pt" fo:letter-spacing="-0.0091in" fo:font-weight="bold" style:font-size-asian="7.5pt" style:font-weight-asian="bold" style:text-scale="105%"/>
    </style:style>
    <style:style style:name="T149" style:family="text">
      <style:text-properties fo:color="#111111" fo:font-size="8.5pt" style:text-underline-style="solid" style:text-underline-width="auto" style:text-underline-color="#111111" fo:font-weight="bold" style:font-size-asian="8.5pt" style:font-weight-asian="bold"/>
    </style:style>
    <style:style style:name="T150" style:family="text">
      <style:text-properties fo:color="#111111" fo:font-size="8.5pt" fo:letter-spacing="0.0071in" style:text-underline-style="solid" style:text-underline-width="auto" style:text-underline-color="#111111" fo:font-weight="bold" style:font-size-asian="8.5pt" style:font-weight-asian="bold"/>
    </style:style>
    <style:style style:name="T151" style:family="text">
      <style:text-properties fo:color="#111111" fo:font-size="8.5pt" fo:letter-spacing="0.0063in" style:text-underline-style="solid" style:text-underline-width="auto" style:text-underline-color="#111111" fo:font-weight="bold" style:font-size-asian="8.5pt" style:font-weight-asian="bold"/>
    </style:style>
    <style:style style:name="T152" style:family="text">
      <style:text-properties fo:color="#111111" fo:font-size="8.5pt" fo:letter-spacing="-0.0016in" style:text-underline-style="solid" style:text-underline-width="auto" style:text-underline-color="#111111" fo:font-weight="bold" style:font-size-asian="8.5pt" style:font-weight-asian="bold"/>
    </style:style>
    <style:style style:name="T153" style:family="text">
      <style:text-properties fo:font-size="6.5pt" fo:font-weight="bold" style:font-size-asian="6.5pt" style:font-weight-asian="bold" style:text-scale="105%"/>
    </style:style>
    <style:style style:name="T154" style:family="text">
      <style:text-properties fo:font-size="6.5pt" fo:letter-spacing="0.0516in" fo:font-weight="bold" style:font-size-asian="6.5pt" style:font-weight-asian="bold" style:text-scale="105%"/>
    </style:style>
    <style:style style:name="T155" style:family="text">
      <style:text-properties fo:font-size="6.5pt" fo:letter-spacing="0.052in" fo:font-weight="bold" style:font-size-asian="6.5pt" style:font-weight-asian="bold" style:text-scale="105%"/>
    </style:style>
    <style:style style:name="T156" style:family="text">
      <style:text-properties fo:font-size="6.5pt" fo:letter-spacing="0.0543in" fo:font-weight="bold" style:font-size-asian="6.5pt" style:font-weight-asian="bold" style:text-scale="105%"/>
    </style:style>
    <style:style style:name="T157" style:family="text">
      <style:text-properties fo:font-size="6.5pt" fo:letter-spacing="-0.0035in" fo:font-weight="bold" style:font-size-asian="6.5pt" style:font-weight-asian="bold" style:text-scale="105%"/>
    </style:style>
    <style:style style:name="T158" style:family="text">
      <style:text-properties fo:font-size="6.5pt" style:font-size-asian="6.5pt" style:text-scale="105%"/>
    </style:style>
    <style:style style:name="T159" style:family="text">
      <style:text-properties fo:font-size="6.5pt" fo:letter-spacing="-0.0016in" style:font-size-asian="6.5pt" style:text-scale="105%"/>
    </style:style>
    <style:style style:name="T160" style:family="text">
      <style:text-properties fo:font-size="6.5pt" fo:letter-spacing="-0.0016in" fo:font-weight="bold" style:font-size-asian="6.5pt" style:font-weight-asian="bold" style:text-scale="105%"/>
    </style:style>
    <style:style style:name="T161" style:family="text">
      <style:text-properties fo:font-size="6.5pt" fo:letter-spacing="0.0016in" fo:font-weight="bold" style:font-size-asian="6.5pt" style:font-weight-asian="bold" style:text-scale="105%"/>
    </style:style>
    <style:style style:name="T162" style:family="text">
      <style:text-properties fo:font-size="6.5pt" fo:letter-spacing="-0.0008in" style:font-size-asian="6.5pt" style:text-scale="105%"/>
    </style:style>
    <style:style style:name="T163" style:family="text">
      <style:text-properties fo:font-size="6.5pt" fo:letter-spacing="-0.0008in" fo:font-weight="bold" style:font-size-asian="6.5pt" style:font-weight-asian="bold" style:text-scale="105%"/>
    </style:style>
    <style:style style:name="T164" style:family="text">
      <style:text-properties fo:font-size="6.5pt" fo:letter-spacing="-0.002in" style:font-size-asian="6.5pt" style:text-scale="105%"/>
    </style:style>
    <style:style style:name="T165" style:family="text">
      <style:text-properties fo:font-size="6.5pt" fo:letter-spacing="0.0008in" style:font-size-asian="6.5pt" style:text-scale="105%"/>
    </style:style>
    <style:style style:name="T166" style:family="text">
      <style:text-properties fo:font-size="6.5pt" fo:letter-spacing="0.028in" fo:font-weight="bold" style:font-size-asian="6.5pt" style:font-weight-asian="bold" style:text-scale="105%"/>
    </style:style>
    <style:style style:name="T167" style:family="text">
      <style:text-properties style:font-name="Arial" fo:font-size="6.5pt" fo:letter-spacing="-0.0016in" fo:font-weight="bold" style:font-size-asian="6.5pt" style:font-weight-asian="bold" style:text-scale="115%"/>
    </style:style>
    <style:style style:name="T168" style:family="text">
      <style:text-properties style:font-name="Arial" fo:font-size="6.5pt" fo:letter-spacing="0.0063in" fo:font-weight="bold" style:font-size-asian="6.5pt" style:font-weight-asian="bold" style:text-scale="115%"/>
    </style:style>
    <style:style style:name="T169" style:family="text">
      <style:text-properties fo:font-size="6.5pt" fo:letter-spacing="-0.0016in" style:font-size-asian="6.5pt" style:text-scale="110%"/>
    </style:style>
    <style:style style:name="T170" style:family="text">
      <style:text-properties fo:font-size="6.5pt" fo:letter-spacing="-0.0055in" style:font-size-asian="6.5pt" style:text-scale="110%"/>
    </style:style>
    <style:style style:name="T171" style:family="text">
      <style:text-properties fo:font-size="6.5pt" fo:letter-spacing="-0.0047in" style:font-size-asian="6.5pt" style:text-scale="110%"/>
    </style:style>
    <style:style style:name="T172" style:family="text">
      <style:text-properties fo:font-size="6.5pt" fo:letter-spacing="-0.0071in" style:font-size-asian="6.5pt" style:text-scale="110%"/>
    </style:style>
    <style:style style:name="T173" style:family="text">
      <style:text-properties fo:font-size="6.5pt" fo:letter-spacing="-0.0043in" style:font-size-asian="6.5pt" style:text-scale="110%"/>
    </style:style>
    <style:style style:name="T174" style:family="text">
      <style:text-properties fo:font-size="6.5pt" style:font-size-asian="6.5pt" style:text-scale="110%"/>
    </style:style>
    <style:style style:name="T175" style:family="text">
      <style:text-properties style:font-name="Arial" fo:font-size="6.5pt" fo:font-weight="bold" style:font-size-asian="6.5pt" style:font-weight-asian="bold" style:text-scale="115%"/>
    </style:style>
    <style:style style:name="T176" style:family="text">
      <style:text-properties style:font-name="Times New Roman" fo:font-size="6.5pt" fo:letter-spacing="0.0071in" style:font-size-asian="6.5pt"/>
    </style:style>
    <style:style style:name="T177" style:family="text">
      <style:text-properties style:font-name="Arial" fo:font-size="6.5pt" fo:font-weight="bold" style:font-size-asian="6.5pt" style:font-weight-asian="bold" style:text-scale="110%"/>
    </style:style>
    <style:style style:name="T178" style:family="text">
      <style:text-properties style:font-name="Arial" fo:font-size="6.5pt" fo:font-weight="bold" style:font-size-asian="6.5pt" style:font-weight-asian="bold" style:text-scale="125%"/>
    </style:style>
    <style:style style:name="T179" style:family="text">
      <style:text-properties fo:font-size="6.5pt" fo:letter-spacing="-0.0035in" style:font-size-asian="6.5pt" style:text-scale="110%"/>
    </style:style>
    <style:style style:name="T180" style:family="text">
      <style:text-properties fo:font-size="6.5pt" fo:letter-spacing="-0.0028in" style:font-size-asian="6.5pt" style:text-scale="110%"/>
    </style:style>
    <style:style style:name="T181" style:family="text">
      <style:text-properties fo:font-size="6.5pt" fo:letter-spacing="-0.0091in" style:font-size-asian="6.5pt" style:text-scale="110%"/>
    </style:style>
    <style:style style:name="T182" style:family="text">
      <style:text-properties fo:font-size="6.5pt" fo:letter-spacing="-0.0083in" style:font-size-asian="6.5pt" style:text-scale="110%"/>
    </style:style>
    <style:style style:name="T183" style:family="text">
      <style:text-properties fo:font-size="6.5pt" fo:letter-spacing="-0.0075in" style:font-size-asian="6.5pt" style:text-scale="110%"/>
    </style:style>
    <style:style style:name="T184" style:family="text">
      <style:text-properties fo:font-size="6.5pt" fo:letter-spacing="-0.0063in" style:font-size-asian="6.5pt" style:text-scale="110%"/>
    </style:style>
    <style:style style:name="T185" style:family="text">
      <style:text-properties style:font-name="Arial" fo:font-size="6.5pt" fo:letter-spacing="-0.0008in" fo:font-weight="bold" style:font-size-asian="6.5pt" style:font-weight-asian="bold" style:text-scale="115%"/>
    </style:style>
    <style:style style:name="T186" style:family="text">
      <style:text-properties style:font-name="Arial" fo:font-size="6.5pt" fo:letter-spacing="-0.0028in" fo:font-weight="bold" style:font-size-asian="6.5pt" style:font-weight-asian="bold" style:text-scale="125%"/>
    </style:style>
    <style:style style:name="T187" style:family="text">
      <style:text-properties fo:font-size="6.5pt" style:font-size-asian="6.5pt" style:text-scale="115%"/>
    </style:style>
    <style:style style:name="T188" style:family="text">
      <style:text-properties fo:font-size="6.5pt" fo:letter-spacing="-0.0083in" style:font-size-asian="6.5pt" style:text-scale="115%"/>
    </style:style>
    <style:style style:name="T189" style:family="text">
      <style:text-properties fo:font-size="6.5pt" fo:letter-spacing="-0.0016in" style:font-size-asian="6.5pt" style:text-scale="115%"/>
    </style:style>
    <style:style style:name="T190" style:family="text">
      <style:text-properties style:font-name="Times New Roman" fo:font-size="6.5pt" fo:letter-spacing="0.0252in" style:font-size-asian="6.5pt" style:text-scale="105%"/>
    </style:style>
    <style:style style:name="T191" style:family="text">
      <style:text-properties fo:font-size="6.5pt" fo:letter-spacing="-0.0028in" style:font-size-asian="6.5pt" style:text-scale="105%"/>
    </style:style>
    <style:style style:name="T192" style:family="text">
      <style:text-properties style:font-name="Times New Roman" fo:font-size="6.5pt" fo:letter-spacing="0.028in" style:font-size-asian="6.5pt" style:text-scale="105%"/>
    </style:style>
    <style:style style:name="T193" style:family="text">
      <style:text-properties style:font-name="Times New Roman" fo:font-size="6.5pt" fo:letter-spacing="0.0264in" style:font-size-asian="6.5pt" style:text-scale="105%"/>
    </style:style>
    <style:style style:name="T194" style:family="text">
      <style:text-properties fo:font-size="6.5pt" fo:letter-spacing="-0.002in" style:font-size-asian="6.5pt" style:text-scale="110%"/>
    </style:style>
    <style:style style:name="T195" style:family="text">
      <style:text-properties fo:font-size="6.5pt" fo:letter-spacing="-0.0008in" style:font-size-asian="6.5pt" style:text-scale="110%"/>
    </style:style>
    <style:style style:name="T196" style:family="text">
      <style:text-properties fo:font-size="6.5pt" style:font-size-asian="6.5pt"/>
    </style:style>
    <style:style style:name="T197" style:family="text">
      <style:text-properties fo:font-size="6.5pt" fo:letter-spacing="0.028in" style:font-size-asian="6.5pt"/>
    </style:style>
    <style:style style:name="T198" style:family="text">
      <style:text-properties fo:font-size="6.5pt" fo:letter-spacing="0.0228in" style:font-size-asian="6.5pt"/>
    </style:style>
    <style:style style:name="T199" style:family="text">
      <style:text-properties fo:font-size="6.5pt" fo:letter-spacing="0.0256in" style:font-size-asian="6.5pt"/>
    </style:style>
    <style:style style:name="T200" style:family="text">
      <style:text-properties fo:font-size="6.5pt" fo:letter-spacing="0.0244in" style:font-size-asian="6.5pt"/>
    </style:style>
    <style:style style:name="T201" style:family="text">
      <style:text-properties fo:font-size="6.5pt" fo:letter-spacing="0.0272in" style:font-size-asian="6.5pt"/>
    </style:style>
    <style:style style:name="T202" style:family="text">
      <style:text-properties style:font-name="Arial" fo:font-size="6.5pt" fo:letter-spacing="-0.0016in" fo:font-weight="bold" style:font-size-asian="6.5pt" style:font-weight-asian="bold" style:text-scale="110%"/>
    </style:style>
    <style:style style:name="T203" style:family="text">
      <style:text-properties fo:font-size="6.5pt" fo:letter-spacing="-0.0047in" style:font-size-asian="6.5pt" style:text-scale="105%"/>
    </style:style>
    <style:style style:name="T204" style:family="text">
      <style:text-properties fo:font-size="6.5pt" fo:letter-spacing="-0.0043in" style:font-size-asian="6.5pt" style:text-scale="105%"/>
    </style:style>
    <style:style style:name="T205" style:family="text">
      <style:text-properties fo:font-size="6.5pt" fo:letter-spacing="-0.0055in" style:font-size-asian="6.5pt" style:text-scale="105%"/>
    </style:style>
    <style:style style:name="T206" style:family="text">
      <style:text-properties fo:font-size="6.5pt" fo:letter-spacing="-0.0035in" style:font-size-asian="6.5pt" style:text-scale="105%"/>
    </style:style>
    <style:style style:name="T207" style:family="text">
      <style:text-properties style:font-name="Arial" fo:font-size="6.5pt" fo:font-weight="bold" style:font-size-asian="6.5pt" style:font-weight-asian="bold" style:text-scale="120%"/>
    </style:style>
    <style:style style:name="T208" style:family="text">
      <style:text-properties style:font-name="Arial" fo:font-size="6.5pt" fo:letter-spacing="-0.0075in" fo:font-weight="bold" style:font-size-asian="6.5pt" style:font-weight-asian="bold" style:text-scale="120%"/>
    </style:style>
    <style:style style:name="T209" style:family="text">
      <style:text-properties style:font-name="Arial" fo:font-size="6.5pt" fo:letter-spacing="-0.0063in" fo:font-weight="bold" style:font-size-asian="6.5pt" style:font-weight-asian="bold" style:text-scale="120%"/>
    </style:style>
    <style:style style:name="T210" style:family="text">
      <style:text-properties style:font-name="Arial" fo:font-size="6.5pt" fo:letter-spacing="-0.0071in" fo:font-weight="bold" style:font-size-asian="6.5pt" style:font-weight-asian="bold" style:text-scale="120%"/>
    </style:style>
    <style:style style:name="T211" style:family="text">
      <style:text-properties style:font-name="Arial" fo:font-size="6.5pt" fo:letter-spacing="-0.0016in" fo:font-weight="bold" style:font-size-asian="6.5pt" style:font-weight-asian="bold" style:text-scale="120%"/>
    </style:style>
    <style:style style:name="T212" style:family="text">
      <style:text-properties style:font-name="Arial" fo:font-size="6.5pt" fo:letter-spacing="-0.0016in" fo:font-weight="bold" style:font-size-asian="6.5pt" style:font-weight-asian="bold" style:text-scale="125%"/>
    </style:style>
    <style:style style:name="T213" style:family="text">
      <style:text-properties fo:font-size="9pt" style:text-underline-style="solid" style:text-underline-width="auto" style:text-underline-color="font-color" fo:font-weight="bold" style:font-size-asian="9pt" style:font-weight-asian="bold"/>
    </style:style>
    <style:style style:name="T214" style:family="text">
      <style:text-properties fo:font-size="9pt" fo:letter-spacing="-0.002in" style:text-underline-style="solid" style:text-underline-width="auto" style:text-underline-color="font-color" fo:font-weight="bold" style:font-size-asian="9pt" style:font-weight-asian="bold"/>
    </style:style>
    <style:style style:name="T215" style:family="text">
      <style:text-properties fo:font-size="9pt" fo:letter-spacing="-0.0016in" style:text-underline-style="solid" style:text-underline-width="auto" style:text-underline-color="font-color" fo:font-weight="bold" style:font-size-asian="9pt" style:font-weight-asian="bold"/>
    </style:style>
    <style:style style:name="T216" style:family="text">
      <style:text-properties fo:font-size="8pt" fo:font-weight="bold" style:font-size-asian="8pt" style:font-weight-asian="bold"/>
    </style:style>
    <style:style style:name="T217" style:family="text">
      <style:text-properties fo:font-size="8pt" fo:letter-spacing="0.002in" fo:font-weight="bold" style:font-size-asian="8pt" style:font-weight-asian="bold"/>
    </style:style>
    <style:style style:name="T218" style:family="text">
      <style:text-properties fo:font-size="8pt" fo:letter-spacing="0.0035in" fo:font-weight="bold" style:font-size-asian="8pt" style:font-weight-asian="bold"/>
    </style:style>
    <style:style style:name="T219" style:family="text">
      <style:text-properties fo:font-size="8pt" fo:letter-spacing="-0.0016in" fo:font-weight="bold" style:font-size-asian="8pt" style:font-weight-asian="bold"/>
    </style:style>
    <style:style style:name="T220" style:family="text">
      <style:text-properties style:font-name="Verdana" fo:font-weight="bold" style:font-weight-asian="bold"/>
    </style:style>
    <style:style style:name="T221" style:family="text">
      <style:text-properties style:font-name="Verdana"/>
    </style:style>
    <style:style style:name="T222" style:family="text">
      <style:text-properties style:font-name="Verdana" fo:letter-spacing="-0.0047in" fo:font-weight="bold" style:font-weight-asian="bold"/>
    </style:style>
    <style:style style:name="T223" style:family="text">
      <style:text-properties style:font-name="Verdana" fo:letter-spacing="-0.0055in" fo:font-weight="bold" style:font-weight-asian="bold"/>
    </style:style>
    <style:style style:name="T224" style:family="text">
      <style:text-properties style:font-name="Verdana" fo:letter-spacing="-0.0055in"/>
    </style:style>
    <style:style style:name="T225" style:family="text">
      <style:text-properties style:font-name="Verdana" fo:letter-spacing="-0.0063in"/>
    </style:style>
    <style:style style:name="T226" style:family="text">
      <style:text-properties style:font-name="Verdana" fo:letter-spacing="-0.0047in"/>
    </style:style>
    <style:style style:name="T227" style:family="text">
      <style:text-properties style:font-name="Verdana" fo:letter-spacing="-0.0008in"/>
    </style:style>
    <style:style style:name="T228" style:family="text">
      <style:text-properties fo:font-size="5.5pt" fo:letter-spacing="-0.0016in" fo:font-weight="bold" style:font-size-asian="5.5pt" style:font-weight-asian="bold" style:text-scale="105%"/>
    </style:style>
    <style:style style:name="T229" style:family="text">
      <style:text-properties fo:font-size="5.5pt" fo:letter-spacing="-0.0028in" fo:font-weight="bold" style:font-size-asian="5.5pt" style:font-weight-asian="bold" style:text-scale="105%"/>
    </style:style>
    <style:style style:name="T230" style:family="text">
      <style:text-properties fo:font-size="5.5pt" fo:letter-spacing="-0.0043in" fo:font-weight="bold" style:font-size-asian="5.5pt" style:font-weight-asian="bold" style:text-scale="105%"/>
    </style:style>
    <style:style style:name="T231" style:family="text">
      <style:text-properties fo:font-size="6.5pt" fo:font-weight="bold" style:font-size-asian="6.5pt" style:font-weight-asian="bold"/>
    </style:style>
    <style:style style:name="T232" style:family="text">
      <style:text-properties fo:font-size="6.5pt" fo:letter-spacing="-0.0075in" fo:font-weight="bold" style:font-size-asian="6.5pt" style:font-weight-asian="bold"/>
    </style:style>
    <style:style style:name="T233" style:family="text">
      <style:text-properties fo:font-size="6.5pt" fo:letter-spacing="-0.0016in" fo:font-weight="bold" style:font-size-asian="6.5pt" style:font-weight-asian="bold"/>
    </style:style>
    <style:style style:name="T234" style:family="text">
      <style:text-properties fo:font-size="6.5pt" fo:letter-spacing="-0.0016in" style:font-size-asian="6.5pt"/>
    </style:style>
    <style:style style:name="T235" style:family="text">
      <style:text-properties fo:font-size="6.5pt" fo:letter-spacing="-0.0035in" style:font-size-asian="6.5pt"/>
    </style:style>
    <style:style style:name="T236" style:family="text">
      <style:text-properties fo:font-size="6.5pt" fo:letter-spacing="-0.0028in" style:font-size-asian="6.5pt"/>
    </style:style>
    <style:style style:name="T237" style:family="text">
      <style:text-properties fo:font-size="6.5pt" fo:letter-spacing="-0.0083in" style:font-size-asian="6.5pt"/>
    </style:style>
    <style:style style:name="T238" style:family="text">
      <style:text-properties style:font-name="Verdana" fo:letter-spacing="-0.0075in" fo:font-weight="bold" style:font-weight-asian="bold"/>
    </style:style>
    <style:style style:name="T239" style:family="text">
      <style:text-properties style:font-name="Verdana" fo:letter-spacing="-0.0063in" fo:font-weight="bold" style:font-weight-asian="bold"/>
    </style:style>
    <style:style style:name="T240" style:family="text">
      <style:text-properties style:font-name="Verdana" fo:letter-spacing="-0.0083in"/>
    </style:style>
    <style:style style:name="T241" style:family="text">
      <style:text-properties style:font-name="Verdana" fo:letter-spacing="-0.0071in"/>
    </style:style>
    <style:style style:name="T242" style:family="text">
      <style:text-properties style:font-name="Verdana" fo:letter-spacing="-0.0075in"/>
    </style:style>
    <style:style style:name="T243" style:family="text">
      <style:text-properties style:font-name="Verdana" fo:letter-spacing="-0.0016in"/>
    </style:style>
    <style:style style:name="T244" style:family="text">
      <style:text-properties style:font-name="Verdana" fo:letter-spacing="-0.0028in"/>
    </style:style>
    <style:style style:name="T245" style:family="text">
      <style:text-properties fo:letter-spacing="-0.0016in"/>
    </style:style>
    <style:style style:name="T246" style:family="text">
      <style:text-properties fo:letter-spacing="-0.0028in"/>
    </style:style>
    <style:style style:name="T247" style:family="text">
      <style:text-properties fo:letter-spacing="-0.002in"/>
    </style:style>
    <style:style style:name="T248" style:family="text">
      <style:text-properties fo:font-size="8pt" fo:letter-spacing="-0.0098in" fo:font-weight="bold" style:font-size-asian="8pt" style:font-weight-asian="bold"/>
    </style:style>
    <style:style style:name="T249" style:family="text">
      <style:text-properties fo:font-size="9.5pt" fo:letter-spacing="0.0035in" style:text-underline-style="solid" style:text-underline-width="auto" style:text-underline-color="font-color" fo:font-weight="bold" style:font-size-asian="9.5pt" style:font-weight-asian="bold"/>
    </style:style>
    <style:style style:name="T250" style:family="text">
      <style:text-properties fo:font-size="7.5pt" fo:letter-spacing="0.028in" fo:font-weight="bold" style:font-size-asian="7.5pt" style:font-weight-asian="bold"/>
    </style:style>
    <style:style style:name="T251" style:family="text">
      <style:text-properties fo:font-size="7.5pt" fo:letter-spacing="0.0472in" fo:font-weight="bold" style:font-size-asian="7.5pt" style:font-weight-asian="bold"/>
    </style:style>
    <style:style style:name="T252" style:family="text">
      <style:text-properties fo:font-size="7.5pt" fo:letter-spacing="0.048in" fo:font-weight="bold" style:font-size-asian="7.5pt" style:font-weight-asian="bold"/>
    </style:style>
    <style:style style:name="T253" style:family="text">
      <style:text-properties style:font-name="Verdana" fo:font-size="7.5pt" fo:font-weight="bold" style:font-size-asian="7.5pt" style:font-weight-asian="bold"/>
    </style:style>
    <style:style style:name="T254" style:family="text">
      <style:text-properties style:font-name="Verdana" fo:font-size="7.5pt" style:font-size-asian="7.5pt"/>
    </style:style>
    <style:style style:name="T255" style:family="text">
      <style:text-properties style:font-name="Verdana" fo:letter-spacing="0.028in"/>
    </style:style>
    <style:style style:name="T256" style:family="text">
      <style:text-properties fo:font-size="8pt" fo:letter-spacing="0.0138in" fo:font-weight="bold" style:font-size-asian="8pt" style:font-weight-asian="bold"/>
    </style:style>
    <style:style style:name="T257" style:family="text">
      <style:text-properties fo:font-size="8pt" style:font-size-asian="8pt"/>
    </style:style>
    <style:style style:name="T258" style:family="text">
      <style:text-properties fo:font-size="8pt" fo:font-style="italic" style:font-size-asian="8pt" style:font-style-asian="italic"/>
    </style:style>
    <style:style style:name="T259" style:family="text">
      <style:text-properties fo:font-size="8pt" fo:font-style="italic" fo:font-weight="bold" style:font-size-asian="8pt" style:font-style-asian="italic" style:font-weight-asian="bold"/>
    </style:style>
    <style:style style:name="T260" style:family="text">
      <style:text-properties fo:font-size="8pt" fo:letter-spacing="0.0173in" fo:font-style="italic" fo:font-weight="bold" style:font-size-asian="8pt" style:font-style-asian="italic" style:font-weight-asian="bold"/>
    </style:style>
    <style:style style:name="T261" style:family="text">
      <style:text-properties fo:font-size="8pt" fo:letter-spacing="0.0189in" fo:font-style="italic" fo:font-weight="bold" style:font-size-asian="8pt" style:font-style-asian="italic" style:font-weight-asian="bold"/>
    </style:style>
    <style:style style:name="T262" style:family="text">
      <style:text-properties style:font-name="Verdana" fo:letter-spacing="0.0008in"/>
    </style:style>
    <style:style style:name="T263" style:family="text">
      <style:text-properties style:font-name="Verdana" fo:letter-spacing="0.0016in"/>
    </style:style>
    <style:style style:name="T264" style:family="text">
      <style:text-properties fo:color="#231f20" style:font-name="Times New Roman" fo:font-size="9pt" fo:font-weight="bold" style:font-size-asian="9pt" style:font-weight-asian="bold" style:text-scale="105%"/>
    </style:style>
    <style:style style:name="T265" style:family="text">
      <style:text-properties fo:color="#231f20" style:font-name="Times New Roman" fo:font-size="9pt" fo:letter-spacing="-0.0083in" fo:font-weight="bold" style:font-size-asian="9pt" style:font-weight-asian="bold" style:text-scale="105%"/>
    </style:style>
    <style:style style:name="T266" style:family="text">
      <style:text-properties fo:color="#231f20" style:font-name="Times New Roman" fo:font-size="9pt" fo:letter-spacing="-0.0075in" fo:font-weight="bold" style:font-size-asian="9pt" style:font-weight-asian="bold" style:text-scale="105%"/>
    </style:style>
    <style:style style:name="T267" style:family="text">
      <style:text-properties fo:color="#231f20" style:font-name="Times New Roman" fo:font-size="9pt" style:font-size-asian="9pt" style:text-scale="105%"/>
    </style:style>
    <style:style style:name="T268" style:family="text">
      <style:text-properties fo:color="#231f20" style:font-name="Times New Roman" fo:font-size="9pt" fo:letter-spacing="-0.0075in" style:font-size-asian="9pt" style:text-scale="105%"/>
    </style:style>
    <style:style style:name="T269" style:family="text">
      <style:text-properties fo:color="#231f20" style:font-name="Times New Roman" fo:font-size="9pt" fo:letter-spacing="-0.0028in" style:font-size-asian="9pt" style:text-scale="105%"/>
    </style:style>
    <style:style style:name="T270" style:family="text">
      <style:text-properties fo:color="#231f20" style:font-name="Times New Roman" fo:font-size="9pt" fo:font-style="italic" fo:font-weight="bold" style:font-size-asian="9pt" style:font-style-asian="italic" style:font-weight-asian="bold"/>
    </style:style>
    <style:style style:name="T271" style:family="text">
      <style:text-properties fo:color="#231f20" style:font-name="Times New Roman" fo:font-size="9pt" fo:letter-spacing="0.0126in" fo:font-style="italic" fo:font-weight="bold" style:font-size-asian="9pt" style:font-style-asian="italic" style:font-weight-asian="bold"/>
    </style:style>
    <style:style style:name="T272" style:family="text">
      <style:text-properties fo:color="#231f20" style:font-name="Times New Roman" fo:font-size="9pt" fo:letter-spacing="0.0134in" fo:font-style="italic" fo:font-weight="bold" style:font-size-asian="9pt" style:font-style-asian="italic" style:font-weight-asian="bold"/>
    </style:style>
    <style:style style:name="T273" style:family="text">
      <style:text-properties fo:color="#231f20" style:font-name="Times New Roman" fo:font-size="9pt" fo:letter-spacing="-0.0016in" fo:font-style="italic" fo:font-weight="bold" style:font-size-asian="9pt" style:font-style-asian="italic" style:font-weight-asian="bold"/>
    </style:style>
    <style:style style:name="T274" style:family="text">
      <style:text-properties fo:color="#231f20" style:font-name="Times New Roman" fo:font-size="9pt" fo:letter-spacing="-0.0016in" fo:font-weight="bold" style:font-size-asian="9pt" style:font-weight-asian="bold" style:text-scale="105%"/>
    </style:style>
    <style:style style:name="T275" style:family="text">
      <style:text-properties fo:color="#231f20" style:font-name="Times New Roman" fo:letter-spacing="-0.0016in" style:text-underline-style="none" style:text-scale="105%"/>
    </style:style>
    <style:style style:name="T276" style:family="text">
      <style:text-properties fo:color="#231f20" style:font-name="Times New Roman" fo:font-size="9pt" fo:letter-spacing="-0.002in" style:font-size-asian="9pt" style:text-scale="105%"/>
    </style:style>
    <style:style style:name="T277" style:family="text">
      <style:text-properties fo:color="#231f20" style:font-name="Times New Roman" fo:font-size="9pt" fo:letter-spacing="-0.0016in" style:font-size-asian="9pt" style:text-scale="105%"/>
    </style:style>
    <style:style style:name="T278" style:family="text">
      <style:text-properties fo:color="#231f20" style:font-name="Times New Roman" fo:font-size="9pt" fo:letter-spacing="-0.0043in" style:font-size-asian="9pt" style:text-scale="105%"/>
    </style:style>
    <style:style style:name="T279" style:family="text">
      <style:text-properties fo:color="#231f20" style:font-name="Times New Roman" fo:font-size="9pt" fo:letter-spacing="-0.0055in" style:font-size-asian="9pt" style:text-scale="105%"/>
    </style:style>
    <style:style style:name="T280" style:family="text">
      <style:text-properties fo:color="#231f20" style:font-name="Times New Roman" fo:font-size="9pt" fo:letter-spacing="-0.0047in" style:font-size-asian="9pt" style:text-scale="105%"/>
    </style:style>
    <style:style style:name="T281" style:family="text">
      <style:text-properties fo:color="#231f20" style:font-name="Times New Roman" fo:font-size="7pt" style:font-size-asian="7pt"/>
    </style:style>
    <style:style style:name="T282" style:family="text">
      <style:text-properties fo:color="#231f20" style:font-name="Times New Roman" fo:font-size="7pt" fo:letter-spacing="-0.0035in" style:font-size-asian="7pt"/>
    </style:style>
    <style:style style:name="T283" style:family="text">
      <style:text-properties fo:color="#231f20" style:font-name="Times New Roman" fo:font-size="7pt" fo:letter-spacing="-0.0028in" style:font-size-asian="7pt"/>
    </style:style>
    <style:style style:name="T284" style:family="text">
      <style:text-properties fo:color="#231f20" style:font-name="Times New Roman" fo:font-size="7pt" fo:letter-spacing="-0.0016in" style:font-size-asian="7pt"/>
    </style:style>
    <style:style style:name="T285" style:family="text">
      <style:text-properties fo:color="#231f20" style:font-name="Times New Roman" fo:font-size="7pt" fo:font-weight="bold" style:font-size-asian="7pt" style:font-weight-asian="bold"/>
    </style:style>
    <style:style style:name="T286" style:family="text">
      <style:text-properties fo:color="#231f20" style:font-name="Times New Roman" fo:font-size="7pt" fo:letter-spacing="-0.0016in" fo:font-weight="bold" style:font-size-asian="7pt" style:font-weight-asian="bold"/>
    </style:style>
    <style:style style:name="T287" style:family="text">
      <style:text-properties fo:color="#231f20" style:font-name="Times New Roman" fo:font-size="7pt" fo:letter-spacing="-0.0008in" fo:font-weight="bold" style:font-size-asian="7pt" style:font-weight-asian="bold"/>
    </style:style>
    <style:style style:name="T288" style:family="text">
      <style:text-properties fo:font-size="7pt" fo:font-weight="bold" style:font-size-asian="7pt" style:font-weight-asian="bold"/>
    </style:style>
    <style:style style:name="T289" style:family="text">
      <style:text-properties fo:font-size="7pt" fo:letter-spacing="0.028in" fo:font-weight="bold" style:font-size-asian="7pt" style:font-weight-asian="bold"/>
    </style:style>
    <style:style style:name="T290" style:family="text">
      <style:text-properties fo:font-size="7pt" fo:letter-spacing="0.0272in" fo:font-weight="bold" style:font-size-asian="7pt" style:font-weight-asian="bold"/>
    </style:style>
    <style:style style:name="T291" style:family="text">
      <style:text-properties fo:font-size="7pt" fo:letter-spacing="0.0264in" fo:font-weight="bold" style:font-size-asian="7pt" style:font-weight-asian="bold"/>
    </style:style>
    <style:style style:name="T292" style:family="text">
      <style:text-properties fo:font-size="7pt" fo:letter-spacing="0.0256in" fo:font-weight="bold" style:font-size-asian="7pt" style:font-weight-asian="bold"/>
    </style:style>
    <style:style style:name="T293" style:family="text">
      <style:text-properties fo:font-size="7pt" style:font-size-asian="7pt"/>
    </style:style>
    <style:style style:name="T294" style:family="text">
      <style:text-properties fo:font-size="7pt" fo:letter-spacing="0.0398in" style:font-size-asian="7pt"/>
    </style:style>
    <style:style style:name="T295" style:family="text">
      <style:text-properties fo:font-size="7pt" fo:letter-spacing="0.0453in" fo:font-weight="bold" style:font-size-asian="7pt" style:font-weight-asian="bold"/>
    </style:style>
    <style:style style:name="T296" style:family="text">
      <style:text-properties fo:font-size="7pt" fo:letter-spacing="0.0465in" fo:font-weight="bold" style:font-size-asian="7pt" style:font-weight-asian="bold"/>
    </style:style>
    <style:style style:name="T297" style:family="text">
      <style:text-properties fo:font-size="7pt" fo:letter-spacing="0.0457in" fo:font-weight="bold" style:font-size-asian="7pt" style:font-weight-asian="bold"/>
    </style:style>
    <style:style style:name="T298" style:family="text">
      <style:text-properties fo:font-size="7pt" fo:letter-spacing="-0.0035in" fo:font-weight="bold" style:font-size-asian="7pt" style:font-weight-asian="bold"/>
    </style:style>
    <style:style style:name="T299" style:family="text">
      <style:text-properties fo:font-size="7pt" fo:letter-spacing="-0.0016in" style:font-size-asian="7pt"/>
    </style:style>
    <style:style style:name="T300" style:family="text">
      <style:text-properties fo:font-size="7pt" fo:letter-spacing="0.05in" fo:font-weight="bold" style:font-size-asian="7pt" style:font-weight-asian="bold" style:text-scale="150%"/>
    </style:style>
    <style:style style:name="T301" style:family="text">
      <style:text-properties fo:font-size="7pt" fo:letter-spacing="0.0484in" style:font-size-asian="7pt" style:text-scale="150%"/>
    </style:style>
    <style:style style:name="T302" style:family="text">
      <style:text-properties fo:font-size="7pt" fo:letter-spacing="0.048in" style:font-size-asian="7pt" style:text-scale="150%"/>
    </style:style>
    <style:style style:name="T303" style:family="text">
      <style:text-properties fo:font-size="7pt" fo:letter-spacing="-0.0035in" style:font-size-asian="7pt"/>
    </style:style>
    <style:style style:name="T304" style:family="text">
      <style:text-properties fo:font-size="7pt" fo:letter-spacing="0.0075in" fo:font-weight="bold" style:font-size-asian="7pt" style:font-weight-asian="bold"/>
    </style:style>
    <style:style style:name="T305" style:family="text">
      <style:text-properties fo:font-size="7pt" fo:letter-spacing="0.0047in" style:font-size-asian="7pt"/>
    </style:style>
    <style:style style:name="T306" style:family="text">
      <style:text-properties fo:font-size="7pt" fo:letter-spacing="-0.0016in" fo:font-weight="bold" style:font-size-asian="7pt" style:font-weight-asian="bold"/>
    </style:style>
    <style:style style:name="T307" style:family="text">
      <style:text-properties fo:font-size="7pt" fo:letter-spacing="0.0244in" fo:font-weight="bold" style:font-size-asian="7pt" style:font-weight-asian="bold"/>
    </style:style>
    <style:style style:name="T308" style:family="text">
      <style:text-properties fo:font-size="7pt" fo:letter-spacing="0.0236in" style:font-size-asian="7pt"/>
    </style:style>
    <style:style style:name="T309" style:family="text">
      <style:text-properties fo:font-size="7pt" fo:letter-spacing="0.0228in" style:font-size-asian="7pt"/>
    </style:style>
    <style:style style:name="T310" style:family="text">
      <style:text-properties fo:font-size="7pt" fo:letter-spacing="0.0252in" style:font-size-asian="7pt"/>
    </style:style>
    <style:style style:name="T311" style:family="text">
      <style:text-properties fo:font-size="7pt" fo:letter-spacing="0.002in" style:font-size-asian="7pt"/>
    </style:style>
    <style:style style:name="T312" style:family="text">
      <style:text-properties fo:font-size="7pt" fo:letter-spacing="0.0035in" style:font-size-asian="7pt"/>
    </style:style>
    <style:style style:name="T313" style:family="text">
      <style:text-properties fo:font-size="7pt" fo:letter-spacing="-0.0028in" style:font-size-asian="7pt"/>
    </style:style>
    <style:style style:name="T314" style:family="text">
      <style:text-properties fo:font-size="7pt" fo:letter-spacing="-0.0063in" fo:font-weight="bold" style:font-size-asian="7pt" style:font-weight-asian="bold"/>
    </style:style>
    <style:style style:name="T315" style:family="text">
      <style:text-properties fo:font-size="7pt" fo:letter-spacing="-0.0055in" fo:font-weight="bold" style:font-size-asian="7pt" style:font-weight-asian="bold"/>
    </style:style>
    <style:style style:name="T316" style:family="text">
      <style:text-properties fo:font-size="7pt" fo:letter-spacing="-0.0043in" fo:font-weight="bold" style:font-size-asian="7pt" style:font-weight-asian="bold"/>
    </style:style>
    <style:style style:name="T317" style:family="text">
      <style:text-properties fo:font-size="7pt" fo:letter-spacing="0.0035in" fo:font-weight="bold" style:font-size-asian="7pt" style:font-weight-asian="bold"/>
    </style:style>
    <style:style style:name="T318" style:family="text">
      <style:text-properties fo:font-size="9pt" fo:letter-spacing="-0.0083in" style:text-underline-style="solid" style:text-underline-width="auto" style:text-underline-color="font-color" fo:font-weight="bold" style:font-size-asian="9pt" style:font-weight-asian="bold"/>
    </style:style>
    <style:style style:name="T319" style:family="text">
      <style:text-properties fo:font-size="9pt" fo:letter-spacing="-0.0063in" style:text-underline-style="solid" style:text-underline-width="auto" style:text-underline-color="font-color" fo:font-weight="bold" style:font-size-asian="9pt" style:font-weight-asian="bold"/>
    </style:style>
    <style:style style:name="T320" style:family="text">
      <style:text-properties fo:font-size="7.5pt" fo:letter-spacing="-0.0043in" fo:font-weight="bold" style:font-size-asian="7.5pt" style:font-weight-asian="bold" style:text-scale="105%"/>
    </style:style>
    <style:style style:name="T321" style:family="text">
      <style:text-properties fo:font-size="7.5pt" fo:letter-spacing="-0.0028in" fo:font-weight="bold" style:font-size-asian="7.5pt" style:font-weight-asian="bold" style:text-scale="105%"/>
    </style:style>
    <style:style style:name="T322" style:family="text">
      <style:text-properties fo:font-size="7.5pt" fo:letter-spacing="-0.002in" fo:font-weight="bold" style:font-size-asian="7.5pt" style:font-weight-asian="bold" style:text-scale="105%"/>
    </style:style>
    <style:style style:name="T323" style:family="text">
      <style:text-properties fo:font-size="7.5pt" fo:letter-spacing="-0.0035in" fo:font-weight="bold" style:font-size-asian="7.5pt" style:font-weight-asian="bold" style:text-scale="105%"/>
    </style:style>
    <style:style style:name="T324" style:family="text">
      <style:text-properties fo:font-size="7.5pt" fo:letter-spacing="0.028in" fo:font-weight="bold" style:font-size-asian="7.5pt" style:font-weight-asian="bold" style:text-scale="105%"/>
    </style:style>
    <style:style style:name="T325" style:family="text">
      <style:text-properties fo:font-size="7.5pt" fo:letter-spacing="-0.0008in" fo:font-weight="bold" style:font-size-asian="7.5pt" style:font-weight-asian="bold" style:text-scale="105%"/>
    </style:style>
    <style:style style:name="T326" style:family="text">
      <style:text-properties fo:font-size="7.5pt" fo:letter-spacing="-0.0047in" style:font-size-asian="7.5pt" style:text-scale="105%"/>
    </style:style>
    <style:style style:name="T327" style:family="text">
      <style:text-properties fo:font-size="7.5pt" fo:letter-spacing="0.0181in" fo:font-weight="bold" style:font-size-asian="7.5pt" style:font-weight-asian="bold" style:text-scale="105%"/>
    </style:style>
    <style:style style:name="T328" style:family="text">
      <style:text-properties fo:font-size="7.5pt" fo:letter-spacing="0.0173in" fo:font-weight="bold" style:font-size-asian="7.5pt" style:font-weight-asian="bold" style:text-scale="105%"/>
    </style:style>
    <style:style style:name="T329" style:family="text">
      <style:text-properties fo:font-size="7.5pt" fo:letter-spacing="0.0492in" style:font-size-asian="7.5pt" style:text-scale="150%"/>
    </style:style>
    <style:style style:name="T330" style:family="text">
      <style:text-properties fo:font-size="7.5pt" fo:letter-spacing="0.0165in" style:font-size-asian="7.5pt" style:text-scale="105%"/>
    </style:style>
    <style:style style:name="T331" style:family="text">
      <style:text-properties fo:font-size="7.5pt" fo:letter-spacing="-0.0055in" fo:font-weight="bold" style:font-size-asian="7.5pt" style:font-weight-asian="bold" style:text-scale="105%"/>
    </style:style>
    <style:style style:name="T332" style:family="text">
      <style:text-properties fo:font-size="7.5pt" fo:letter-spacing="-0.0047in" fo:font-weight="bold" style:font-size-asian="7.5pt" style:font-weight-asian="bold" style:text-scale="105%"/>
    </style:style>
    <style:style style:name="T333" style:family="text">
      <style:text-properties fo:font-size="9.5pt" fo:letter-spacing="0.0075in" style:text-underline-style="solid" style:text-underline-width="auto" style:text-underline-color="font-color" fo:font-weight="bold" style:font-size-asian="9.5pt" style:font-weight-asian="bold"/>
    </style:style>
    <style:style style:name="T334" style:family="text">
      <style:text-properties fo:letter-spacing="0.0382in" style:text-scale="150%"/>
    </style:style>
    <style:style style:name="T335" style:family="text">
      <style:text-properties fo:letter-spacing="0.039in" style:text-scale="150%"/>
    </style:style>
    <style:style style:name="T336" style:family="text">
      <style:text-properties fo:letter-spacing="0.0398in" style:text-scale="150%"/>
    </style:style>
    <style:style style:name="T337" style:family="text">
      <style:text-properties fo:letter-spacing="-0.0035in"/>
    </style:style>
    <style:style style:name="T338" style:family="text">
      <style:text-properties style:font-name="Verdana" fo:font-style="italic" style:font-style-asian="italic"/>
    </style:style>
    <style:style style:name="T339" style:family="text">
      <style:text-properties fo:font-size="5.5pt" fo:letter-spacing="-0.0016in" fo:font-weight="bold" style:font-size-asian="5.5pt" style:font-weight-asian="bold"/>
    </style:style>
    <style:style style:name="T340" style:family="text">
      <style:text-properties fo:font-size="5.5pt" fo:font-weight="bold" style:font-size-asian="5.5pt" style:font-weight-asian="bold"/>
    </style:style>
    <style:style style:name="T341" style:family="text">
      <style:text-properties fo:font-size="5.5pt" fo:letter-spacing="0.0035in" fo:font-weight="bold" style:font-size-asian="5.5pt" style:font-weight-asian="bold"/>
    </style:style>
    <style:style style:name="T342" style:family="text">
      <style:text-properties fo:font-size="5.5pt" fo:letter-spacing="0.0043in" fo:font-weight="bold" style:font-size-asian="5.5pt" style:font-weight-asian="bold"/>
    </style:style>
    <style:style style:name="T343" style:family="text">
      <style:text-properties fo:font-size="5.5pt" fo:letter-spacing="-0.0028in" fo:font-weight="bold" style:font-size-asian="5.5pt" style:font-weight-asian="bold"/>
    </style:style>
    <style:style style:name="T344" style:family="text">
      <style:text-properties fo:font-size="6.5pt" fo:letter-spacing="-0.0063in" fo:font-weight="bold" style:font-size-asian="6.5pt" style:font-weight-asian="bold"/>
    </style:style>
    <style:style style:name="T345" style:family="text">
      <style:text-properties fo:font-size="6.5pt" fo:letter-spacing="-0.0035in" fo:font-weight="bold" style:font-size-asian="6.5pt" style:font-weight-asian="bold"/>
    </style:style>
    <style:style style:name="T346" style:family="text">
      <style:text-properties fo:font-size="6.5pt" fo:letter-spacing="-0.002in" style:font-size-asian="6.5pt"/>
    </style:style>
    <style:style style:name="T347" style:family="text">
      <style:text-properties fo:font-size="6.5pt" fo:letter-spacing="-0.0071in" style:font-size-asian="6.5pt"/>
    </style:style>
    <style:style style:name="T348" style:family="text">
      <style:text-properties fo:font-size="6.5pt" fo:letter-spacing="-0.0043in" style:font-size-asian="6.5pt"/>
    </style:style>
    <style:style style:name="T349" style:family="text">
      <style:text-properties style:font-name="Verdana" fo:letter-spacing="0.0098in"/>
    </style:style>
    <style:style style:name="T350" style:family="text">
      <style:text-properties style:font-name="Verdana" fo:letter-spacing="0.0102in"/>
    </style:style>
    <style:style style:name="T351" style:family="text">
      <style:text-properties fo:font-size="5pt" fo:font-weight="bold" style:font-size-asian="5pt" style:font-weight-asian="bold" style:text-scale="105%"/>
    </style:style>
    <style:style style:name="T352" style:family="text">
      <style:text-properties fo:font-size="5pt" fo:letter-spacing="-0.0035in" fo:font-weight="bold" style:font-size-asian="5pt" style:font-weight-asian="bold" style:text-scale="105%"/>
    </style:style>
    <style:style style:name="T353" style:family="text">
      <style:text-properties fo:font-size="5pt" fo:letter-spacing="-0.0028in" fo:font-weight="bold" style:font-size-asian="5pt" style:font-weight-asian="bold" style:text-scale="105%"/>
    </style:style>
    <style:style style:name="T354" style:family="text">
      <style:text-properties fo:font-size="6.5pt" fo:letter-spacing="-0.0055in" style:font-size-asian="6.5pt"/>
    </style:style>
    <style:style style:name="T355" style:family="text">
      <style:text-properties style:font-name="Verdana" fo:letter-spacing="-0.002in"/>
    </style:style>
    <style:style style:name="T356" style:family="text">
      <style:text-properties style:font-name="Verdana" fo:letter-spacing="-0.0035in"/>
    </style:style>
    <style:style style:name="T357" style:family="text">
      <style:text-properties fo:color="#231f20" style:font-name="Times New Roman" fo:font-size="9.5pt" fo:font-weight="bold" style:font-size-asian="9.5pt" style:font-weight-asian="bold"/>
    </style:style>
    <style:style style:name="T358" style:family="text">
      <style:text-properties fo:color="#231f20" style:font-name="Times New Roman" fo:font-size="9.5pt" fo:letter-spacing="0.0028in" fo:font-weight="bold" style:font-size-asian="9.5pt" style:font-weight-asian="bold"/>
    </style:style>
    <style:style style:name="T359" style:family="text">
      <style:text-properties fo:color="#231f20" style:font-name="Times New Roman" fo:font-size="9.5pt" fo:letter-spacing="0.0035in" fo:font-weight="bold" style:font-size-asian="9.5pt" style:font-weight-asian="bold"/>
    </style:style>
    <style:style style:name="T360" style:family="text">
      <style:text-properties fo:color="#231f20" style:font-name="Times New Roman" fo:font-size="9.5pt" style:font-size-asian="9.5pt"/>
    </style:style>
    <style:style style:name="T361" style:family="text">
      <style:text-properties fo:color="#231f20" style:font-name="Times New Roman" fo:font-size="9.5pt" fo:letter-spacing="0.0035in" style:font-size-asian="9.5pt"/>
    </style:style>
    <style:style style:name="T362" style:family="text">
      <style:text-properties fo:color="#231f20" style:font-name="Times New Roman" fo:font-size="9.5pt" fo:letter-spacing="-0.0028in" style:font-size-asian="9.5pt"/>
    </style:style>
    <style:style style:name="T363" style:family="text">
      <style:text-properties fo:color="#231f20" style:font-name="Times New Roman" fo:font-size="9.5pt" fo:font-style="italic" fo:font-weight="bold" style:font-size-asian="9.5pt" style:font-style-asian="italic" style:font-weight-asian="bold"/>
    </style:style>
    <style:style style:name="T364" style:family="text">
      <style:text-properties fo:color="#231f20" style:font-name="Times New Roman" fo:font-size="9.5pt" fo:letter-spacing="0.0028in" fo:font-style="italic" fo:font-weight="bold" style:font-size-asian="9.5pt" style:font-style-asian="italic" style:font-weight-asian="bold"/>
    </style:style>
    <style:style style:name="T365" style:family="text">
      <style:text-properties fo:color="#231f20" style:font-name="Times New Roman" fo:font-size="9.5pt" fo:letter-spacing="0.0035in" fo:font-style="italic" fo:font-weight="bold" style:font-size-asian="9.5pt" style:font-style-asian="italic" style:font-weight-asian="bold"/>
    </style:style>
    <style:style style:name="T366" style:family="text">
      <style:text-properties fo:color="#231f20" style:font-name="Times New Roman" fo:font-size="9.5pt" fo:letter-spacing="-0.0016in" fo:font-style="italic" fo:font-weight="bold" style:font-size-asian="9.5pt" style:font-style-asian="italic" style:font-weight-asian="bold"/>
    </style:style>
    <style:style style:name="T367" style:family="text">
      <style:text-properties fo:color="#231f20" style:font-name="Times New Roman" fo:font-size="9.5pt" fo:letter-spacing="0.0555in" fo:font-weight="bold" style:font-size-asian="9.5pt" style:font-weight-asian="bold"/>
    </style:style>
    <style:style style:name="T368" style:family="text">
      <style:text-properties fo:color="#231f20" style:font-name="Times New Roman" fo:font-size="9.5pt" fo:letter-spacing="-0.0016in" fo:font-weight="bold" style:font-size-asian="9.5pt" style:font-weight-asian="bold"/>
    </style:style>
    <style:style style:name="T369" style:family="text">
      <style:text-properties fo:color="#231f20" style:font-name="Times New Roman" fo:font-size="9.5pt" fo:letter-spacing="0.0063in" style:font-size-asian="9.5pt"/>
    </style:style>
    <style:style style:name="T370" style:family="text">
      <style:text-properties fo:color="#231f20" style:font-name="Times New Roman" fo:font-size="9.5pt" fo:letter-spacing="0.028in" style:font-size-asian="9.5pt"/>
    </style:style>
    <style:style style:name="T371" style:family="text">
      <style:text-properties fo:color="#231f20" style:font-name="Times New Roman" fo:font-size="9.5pt" fo:letter-spacing="0.002in" style:font-size-asian="9.5pt"/>
    </style:style>
    <style:style style:name="T372" style:family="text">
      <style:text-properties fo:color="#231f20" style:font-name="Times New Roman" fo:font-size="9.5pt" fo:letter-spacing="-0.0016in" style:font-size-asian="9.5pt"/>
    </style:style>
    <style:style style:name="T373" style:family="text">
      <style:text-properties fo:color="#231f20" style:font-name="Times New Roman" fo:font-size="7pt" fo:letter-spacing="0.0075in" style:font-size-asian="7pt"/>
    </style:style>
    <style:style style:name="T374" style:family="text">
      <style:text-properties fo:color="#231f20" style:font-name="Times New Roman" fo:font-size="7pt" fo:letter-spacing="0.0083in" style:font-size-asian="7pt"/>
    </style:style>
    <style:style style:name="T375" style:family="text">
      <style:text-properties fo:color="#231f20" style:font-name="Times New Roman" fo:font-size="7pt" fo:letter-spacing="0.0102in" fo:font-weight="bold" style:font-size-asian="7pt" style:font-weight-asian="bold"/>
    </style:style>
    <style:style style:name="T376" style:family="text">
      <style:text-properties fo:color="#231f20" style:font-name="Times New Roman" fo:font-size="7pt" fo:letter-spacing="-0.0016in" fo:font-weight="bold" style:font-size-asian="7pt" style:font-weight-asian="bold" style:text-scale="105%"/>
    </style:style>
    <style:style style:name="T377" style:family="text">
      <style:text-properties fo:font-size="8.5pt" style:text-underline-style="solid" style:text-underline-width="auto" style:text-underline-color="font-color" fo:font-weight="bold" style:font-size-asian="8.5pt" style:font-weight-asian="bold"/>
    </style:style>
    <style:style style:name="T378" style:family="text">
      <style:text-properties fo:font-size="8.5pt" fo:letter-spacing="-0.0083in" style:text-underline-style="solid" style:text-underline-width="auto" style:text-underline-color="font-color" fo:font-weight="bold" style:font-size-asian="8.5pt" style:font-weight-asian="bold"/>
    </style:style>
    <style:style style:name="T379" style:family="text">
      <style:text-properties fo:font-size="8.5pt" fo:letter-spacing="-0.0075in" style:text-underline-style="solid" style:text-underline-width="auto" style:text-underline-color="font-color" fo:font-weight="bold" style:font-size-asian="8.5pt" style:font-weight-asian="bold"/>
    </style:style>
    <style:style style:name="T380" style:family="text">
      <style:text-properties fo:font-size="8.5pt" fo:letter-spacing="-0.0016in" style:text-underline-style="solid" style:text-underline-width="auto" style:text-underline-color="font-color" fo:font-weight="bold" style:font-size-asian="8.5pt" style:font-weight-asian="bold"/>
    </style:style>
    <style:style style:name="T381" style:family="text">
      <style:text-properties fo:letter-spacing="0.028in"/>
    </style:style>
    <style:style style:name="T382" style:family="text">
      <style:text-properties fo:font-size="8.5pt" style:font-size-asian="8.5pt"/>
    </style:style>
    <style:style style:name="T383" style:family="text">
      <style:text-properties fo:font-size="8.5pt" fo:letter-spacing="0.0547in" style:font-size-asian="8.5pt"/>
    </style:style>
    <style:style style:name="T384" style:family="text">
      <style:text-properties fo:font-size="8.5pt" fo:font-weight="bold" style:font-size-asian="8.5pt" style:font-weight-asian="bold"/>
    </style:style>
    <style:style style:name="T385" style:family="text">
      <style:text-properties fo:font-size="8.5pt" fo:letter-spacing="0.0362in" fo:font-weight="bold" style:font-size-asian="8.5pt" style:font-weight-asian="bold" style:text-scale="150%"/>
    </style:style>
    <style:style style:name="T386" style:family="text">
      <style:text-properties fo:font-size="8.5pt" fo:letter-spacing="-0.0035in" fo:font-weight="bold" style:font-size-asian="8.5pt" style:font-weight-asian="bold"/>
    </style:style>
    <style:style style:name="T387" style:family="text">
      <style:text-properties fo:font-size="8.5pt" fo:letter-spacing="-0.0063in" style:font-size-asian="8.5pt"/>
    </style:style>
    <style:style style:name="T388" style:family="text">
      <style:text-properties fo:font-size="8.5pt" fo:letter-spacing="-0.0043in" style:font-size-asian="8.5pt"/>
    </style:style>
    <style:style style:name="T389" style:family="text">
      <style:text-properties fo:font-size="8.5pt" fo:font-style="italic" fo:font-weight="bold" style:font-size-asian="8.5pt" style:font-style-asian="italic" style:font-weight-asian="bold"/>
    </style:style>
    <style:style style:name="T390" style:family="text">
      <style:text-properties fo:font-size="8.5pt" fo:letter-spacing="-0.0008in" style:font-size-asian="8.5pt"/>
    </style:style>
    <style:style style:name="T391" style:family="text">
      <style:text-properties fo:font-size="8.5pt" fo:font-style="italic" style:font-size-asian="8.5pt" style:font-style-asian="italic"/>
    </style:style>
    <style:style style:name="T392" style:family="text">
      <style:text-properties fo:font-size="8.5pt" fo:letter-spacing="-0.0008in" fo:font-style="italic" style:font-size-asian="8.5pt" style:font-style-asian="italic"/>
    </style:style>
    <style:style style:name="T393" style:family="text">
      <style:text-properties fo:font-size="8.5pt" fo:letter-spacing="0.028in" style:font-size-asian="8.5pt"/>
    </style:style>
    <style:style style:name="T394" style:family="text">
      <style:text-properties fo:font-size="8.5pt" fo:letter-spacing="0.0173in" fo:font-weight="bold" style:font-size-asian="8.5pt" style:font-weight-asian="bold"/>
    </style:style>
    <style:style style:name="T395" style:family="text">
      <style:text-properties fo:font-size="8.5pt" fo:letter-spacing="0.0193in" fo:font-weight="bold" style:font-size-asian="8.5pt" style:font-weight-asian="bold"/>
    </style:style>
    <style:style style:name="T396" style:family="text">
      <style:text-properties fo:font-size="8.5pt" fo:letter-spacing="0.0165in" style:font-size-asian="8.5pt"/>
    </style:style>
    <style:style style:name="T397" style:family="text">
      <style:text-properties fo:font-size="8.5pt" fo:letter-spacing="0.0173in" style:font-size-asian="8.5pt"/>
    </style:style>
    <style:style style:name="T398" style:family="text">
      <style:text-properties fo:font-size="8.5pt" fo:letter-spacing="-0.0035in" style:font-size-asian="8.5pt"/>
    </style:style>
    <style:style style:name="T399" style:family="text">
      <style:text-properties fo:font-size="8.5pt" fo:letter-spacing="-0.0016in" style:font-size-asian="8.5pt"/>
    </style:style>
    <style:style style:name="T400" style:family="text">
      <style:text-properties fo:font-size="8.5pt" fo:letter-spacing="-0.0071in" style:font-size-asian="8.5pt"/>
    </style:style>
    <style:style style:name="T401" style:family="text">
      <style:text-properties fo:letter-spacing="-0.0063in"/>
    </style:style>
    <style:style style:name="T402" style:family="text">
      <style:text-properties fo:letter-spacing="-0.0055in"/>
    </style:style>
    <style:style style:name="T403" style:family="text">
      <style:text-properties fo:font-size="8.5pt" fo:letter-spacing="-0.0075in" fo:font-weight="bold" style:font-size-asian="8.5pt" style:font-weight-asian="bold"/>
    </style:style>
    <style:style style:name="T404" style:family="text">
      <style:text-properties fo:font-size="8.5pt" fo:letter-spacing="-0.0016in" fo:font-weight="bold" style:font-size-asian="8.5pt" style:font-weight-asian="bold"/>
    </style:style>
    <style:style style:name="T405" style:family="text">
      <style:text-properties fo:font-size="8.5pt" fo:letter-spacing="-0.0028in" style:text-underline-style="solid" style:text-underline-width="auto" style:text-underline-color="font-color" fo:font-weight="bold" style:font-size-asian="8.5pt" style:font-weight-asian="bold"/>
    </style:style>
    <style:style style:name="T406" style:family="text">
      <style:text-properties fo:letter-spacing="-0.0043in"/>
    </style:style>
    <style:style style:name="T407" style:family="text">
      <style:text-properties fo:font-size="8.5pt" fo:letter-spacing="0.0409in" style:font-size-asian="8.5pt"/>
    </style:style>
    <style:style style:name="T408" style:family="text">
      <style:text-properties fo:font-size="8.5pt" fo:letter-spacing="0.0417in" fo:font-weight="bold" style:font-size-asian="8.5pt" style:font-weight-asian="bold"/>
    </style:style>
    <style:style style:name="T409" style:family="text">
      <style:text-properties fo:font-size="8.5pt" fo:letter-spacing="0.0425in" fo:font-weight="bold" style:font-size-asian="8.5pt" style:font-weight-asian="bold"/>
    </style:style>
    <style:style style:name="T410" style:family="text">
      <style:text-properties fo:font-size="5pt" fo:letter-spacing="-0.0028in" fo:font-weight="bold" style:font-size-asian="5pt" style:font-weight-asian="bold"/>
    </style:style>
    <style:style style:name="T411" style:family="text">
      <style:text-properties fo:font-size="5pt" fo:letter-spacing="-0.0016in" fo:font-weight="bold" style:font-size-asian="5pt" style:font-weight-asian="bold"/>
    </style:style>
    <style:style style:name="T412" style:family="text">
      <style:text-properties fo:font-size="5pt" fo:letter-spacing="0.028in" fo:font-weight="bold" style:font-size-asian="5pt" style:font-weight-asian="bold"/>
    </style:style>
    <style:style style:name="T413" style:family="text">
      <style:text-properties fo:font-size="5pt" fo:font-weight="bold" style:font-size-asian="5pt" style:font-weight-asian="bold"/>
    </style:style>
    <style:style style:name="T414" style:family="text">
      <style:text-properties fo:font-size="5pt" fo:letter-spacing="-0.0063in" fo:font-weight="bold" style:font-size-asian="5pt" style:font-weight-asian="bold"/>
    </style:style>
    <style:style style:name="T415" style:family="text">
      <style:text-properties fo:font-size="4pt" fo:font-weight="bold" style:font-size-asian="4pt" style:font-weight-asian="bold" style:text-scale="105%"/>
    </style:style>
    <style:style style:name="T416" style:family="text">
      <style:text-properties fo:font-size="4pt" fo:letter-spacing="-0.0055in" fo:font-weight="bold" style:font-size-asian="4pt" style:font-weight-asian="bold" style:text-scale="105%"/>
    </style:style>
    <style:style style:name="T417" style:family="text">
      <style:text-properties fo:font-size="4pt" fo:letter-spacing="0.028in" fo:font-weight="bold" style:font-size-asian="4pt" style:font-weight-asian="bold" style:text-scale="105%"/>
    </style:style>
    <style:style style:name="T418" style:family="text">
      <style:text-properties fo:font-size="4pt" fo:letter-spacing="-0.0016in" fo:font-weight="bold" style:font-size-asian="4pt" style:font-weight-asian="bold" style:text-scale="105%"/>
    </style:style>
    <style:style style:name="T419" style:family="text">
      <style:text-properties fo:font-size="4pt" fo:letter-spacing="-0.0016in" style:font-size-asian="4pt" style:text-scale="105%"/>
    </style:style>
    <style:style style:name="T420" style:family="text">
      <style:text-properties fo:font-size="4pt" style:font-size-asian="4pt" style:text-scale="105%"/>
    </style:style>
    <style:style style:name="T421" style:family="text">
      <style:text-properties fo:font-size="4pt" fo:letter-spacing="0.0016in" style:font-size-asian="4pt" style:text-scale="105%"/>
    </style:style>
    <style:style style:name="T422" style:family="text">
      <style:text-properties fo:font-size="4pt" fo:letter-spacing="-0.0071in" style:font-size-asian="4pt" style:text-scale="105%"/>
    </style:style>
    <style:style style:name="T423" style:family="text">
      <style:text-properties fo:font-size="4pt" fo:letter-spacing="0.028in" style:font-size-asian="4pt" style:text-scale="105%"/>
    </style:style>
    <style:style style:name="T424" style:family="text">
      <style:text-properties fo:font-size="8.5pt" fo:letter-spacing="0.0311in" fo:font-weight="bold" style:font-size-asian="8.5pt" style:font-weight-asian="bold"/>
    </style:style>
    <style:style style:name="T425" style:family="text">
      <style:text-properties fo:font-size="8.5pt" fo:letter-spacing="0.0319in" fo:font-weight="bold" style:font-size-asian="8.5pt" style:font-weight-asian="bold"/>
    </style:style>
    <style:style style:name="T426" style:family="text">
      <style:text-properties fo:font-size="8.5pt" fo:letter-spacing="0.0307in" style:font-size-asian="8.5pt"/>
    </style:style>
    <style:style style:name="T427" style:family="text">
      <style:text-properties fo:font-size="8.5pt" fo:letter-spacing="0.0311in" style:font-size-asian="8.5pt"/>
    </style:style>
    <style:style style:name="T428" style:family="text">
      <style:text-properties fo:font-size="8.5pt" fo:letter-spacing="-0.0028in" style:font-size-asian="8.5pt"/>
    </style:style>
    <style:style style:name="T429" style:family="text">
      <style:text-properties fo:font-size="8.5pt" fo:letter-spacing="-0.002in" style:font-size-asian="8.5pt"/>
    </style:style>
    <style:style style:name="T430" style:family="text">
      <style:text-properties fo:letter-spacing="-0.0008in"/>
    </style:style>
    <style:style style:name="T431" style:family="text">
      <style:text-properties fo:font-size="8.5pt" fo:letter-spacing="-0.002in" fo:font-weight="bold" style:font-size-asian="8.5pt" style:font-weight-asian="bold"/>
    </style:style>
    <style:style style:name="T432" style:family="text">
      <style:text-properties fo:color="#000009"/>
    </style:style>
    <style:style style:name="T433" style:family="text">
      <style:text-properties fo:color="#000009" fo:letter-spacing="0.028in"/>
    </style:style>
    <style:style style:name="T434" style:family="text">
      <style:text-properties fo:color="#000009" fo:letter-spacing="-0.0016in"/>
    </style:style>
    <style:style style:name="T435" style:family="text">
      <style:text-properties fo:font-size="8.5pt" fo:letter-spacing="0.0398in" style:font-size-asian="8.5pt" style:text-scale="150%"/>
    </style:style>
    <style:style style:name="T436" style:family="text">
      <style:text-properties fo:font-size="8.5pt" fo:letter-spacing="0.0417in" fo:font-weight="bold" style:font-size-asian="8.5pt" style:font-weight-asian="bold" style:text-scale="150%"/>
    </style:style>
    <style:style style:name="T437" style:family="text">
      <style:text-properties fo:color="#000009" fo:font-size="5pt" fo:letter-spacing="-0.0016in" fo:font-weight="bold" style:font-size-asian="5pt" style:font-weight-asian="bold"/>
    </style:style>
    <style:style style:name="T438" style:family="text">
      <style:text-properties fo:color="#000009" fo:font-size="5pt" fo:letter-spacing="-0.0047in" fo:font-weight="bold" style:font-size-asian="5pt" style:font-weight-asian="bold"/>
    </style:style>
    <style:style style:name="T439" style:family="text">
      <style:text-properties fo:color="#000009" fo:font-size="5pt" fo:letter-spacing="0.028in" fo:font-weight="bold" style:font-size-asian="5pt" style:font-weight-asian="bold"/>
    </style:style>
    <style:style style:name="T440" style:family="text">
      <style:text-properties fo:color="#000009" fo:font-size="5pt" fo:font-weight="bold" style:font-size-asian="5pt" style:font-weight-asian="bold"/>
    </style:style>
    <style:style style:name="T441" style:family="text">
      <style:text-properties fo:color="#000009" fo:font-size="5pt" fo:letter-spacing="-0.0063in" fo:font-weight="bold" style:font-size-asian="5pt" style:font-weight-asian="bold"/>
    </style:style>
    <style:style style:name="T442" style:family="text">
      <style:text-properties fo:color="#000009" fo:font-size="5pt" fo:letter-spacing="-0.0055in" fo:font-weight="bold" style:font-size-asian="5pt" style:font-weight-asian="bold"/>
    </style:style>
    <style:style style:name="T443" style:family="text">
      <style:text-properties fo:color="#000009" fo:font-size="5pt" fo:letter-spacing="-0.0035in" fo:font-weight="bold" style:font-size-asian="5pt" style:font-weight-asian="bold"/>
    </style:style>
    <style:style style:name="T444" style:family="text">
      <style:text-properties fo:color="#000009" fo:font-size="5pt" fo:letter-spacing="-0.0016in" style:font-size-asian="5pt"/>
    </style:style>
    <style:style style:name="T445" style:family="text">
      <style:text-properties fo:color="#000009" fo:font-size="5pt" fo:letter-spacing="0.028in" style:font-size-asian="5pt"/>
    </style:style>
    <style:style style:name="T446" style:family="text">
      <style:text-properties fo:color="#000009" fo:font-size="5pt" fo:letter-spacing="-0.0028in" style:font-size-asian="5pt"/>
    </style:style>
    <style:style style:name="T447" style:family="text">
      <style:text-properties fo:color="#000009" fo:font-size="5pt" fo:letter-spacing="0.0028in" style:font-size-asian="5pt"/>
    </style:style>
    <style:style style:name="T448" style:family="text">
      <style:text-properties fo:color="#000009" fo:font-size="5pt" fo:letter-spacing="-0.0071in" style:font-size-asian="5pt"/>
    </style:style>
    <style:style style:name="T449" style:family="text">
      <style:text-properties fo:color="#000009" fo:font-size="5pt" fo:letter-spacing="0.0035in" fo:font-weight="bold" style:font-size-asian="5pt" style:font-weight-asian="bold"/>
    </style:style>
    <style:style style:name="T450" style:family="text">
      <style:text-properties fo:color="#000009" fo:font-size="5pt" fo:letter-spacing="0.0043in" fo:font-weight="bold" style:font-size-asian="5pt" style:font-weight-asian="bold"/>
    </style:style>
    <style:style style:name="T451" style:family="text">
      <style:text-properties fo:color="#000009" fo:font-size="5pt" fo:letter-spacing="-0.0028in" fo:font-weight="bold" style:font-size-asian="5pt" style:font-weight-asian="bold"/>
    </style:style>
    <style:style style:name="T452" style:family="text">
      <style:text-properties fo:color="#000009" fo:font-size="5pt" fo:letter-spacing="-0.0047in" style:font-size-asian="5pt"/>
    </style:style>
    <style:style style:name="T453" style:family="text">
      <style:text-properties fo:color="#231f20" fo:font-size="7pt" style:text-underline-style="solid" style:text-underline-width="auto" style:text-underline-color="#231f20" fo:font-weight="bold" style:font-size-asian="7pt" style:font-weight-asian="bold"/>
    </style:style>
    <style:style style:name="T454" style:family="text">
      <style:text-properties fo:color="#231f20" fo:font-size="7pt" fo:letter-spacing="-0.0008in" style:text-underline-style="solid" style:text-underline-width="auto" style:text-underline-color="#231f20" fo:font-weight="bold" style:font-size-asian="7pt" style:font-weight-asian="bold"/>
    </style:style>
    <style:style style:name="T455" style:family="text">
      <style:text-properties fo:color="#231f20" fo:font-size="7pt" fo:letter-spacing="-0.0016in" style:text-underline-style="solid" style:text-underline-width="auto" style:text-underline-color="#231f20" fo:font-weight="bold" style:font-size-asian="7pt" style:font-weight-asian="bold"/>
    </style:style>
    <style:style style:name="T456" style:family="text">
      <style:text-properties fo:color="#231f20" fo:font-size="7pt" fo:letter-spacing="-0.0016in" fo:font-weight="bold" style:font-size-asian="7pt" style:font-weight-asian="bold"/>
    </style:style>
    <style:style style:name="T457" style:family="text">
      <style:text-properties fo:color="#231f20" fo:font-size="7pt" fo:font-weight="bold" style:font-size-asian="7pt" style:font-weight-asian="bold"/>
    </style:style>
    <style:style style:name="T458" style:family="text">
      <style:text-properties fo:color="#231f20" fo:font-size="7pt" fo:letter-spacing="-0.0028in" fo:font-weight="bold" style:font-size-asian="7pt" style:font-weight-asian="bold"/>
    </style:style>
    <style:style style:name="T459" style:family="text">
      <style:text-properties fo:color="#231f20" fo:font-size="7pt" style:font-size-asian="7pt"/>
    </style:style>
    <style:style style:name="T460" style:family="text">
      <style:text-properties fo:color="#231f20" fo:font-size="7pt" fo:letter-spacing="0.0138in" style:font-size-asian="7pt"/>
    </style:style>
    <style:style style:name="T461" style:family="text">
      <style:text-properties fo:color="#231f20" fo:font-size="7pt" fo:letter-spacing="0.0138in" fo:font-weight="bold" style:font-size-asian="7pt" style:font-weight-asian="bold"/>
    </style:style>
    <style:style style:name="T462" style:family="text">
      <style:text-properties fo:color="#231f20" fo:font-size="7pt" fo:letter-spacing="0.0146in" fo:font-weight="bold" style:font-size-asian="7pt" style:font-weight-asian="bold"/>
    </style:style>
    <style:style style:name="T463" style:family="text">
      <style:text-properties fo:color="#231f20" fo:font-size="7pt" fo:letter-spacing="0.0555in" style:font-size-asian="7pt"/>
    </style:style>
    <style:style style:name="T464" style:family="text">
      <style:text-properties fo:color="#231f20" fo:font-size="7pt" fo:letter-spacing="0.0425in" fo:font-weight="bold" style:font-size-asian="7pt" style:font-weight-asian="bold" style:text-scale="150%"/>
    </style:style>
    <style:style style:name="T465" style:family="text">
      <style:text-properties fo:color="#231f20" fo:font-size="7pt" fo:letter-spacing="0.0429in" fo:font-weight="bold" style:font-size-asian="7pt" style:font-weight-asian="bold" style:text-scale="150%"/>
    </style:style>
    <style:style style:name="T466" style:family="text">
      <style:text-properties fo:color="#231f20" fo:font-size="7pt" fo:letter-spacing="0.0437in" style:font-size-asian="7pt" style:text-scale="150%"/>
    </style:style>
    <style:style style:name="T467" style:family="text">
      <style:text-properties fo:color="#231f20" fo:font-size="7pt" fo:letter-spacing="0.0425in" style:font-size-asian="7pt" style:text-scale="150%"/>
    </style:style>
    <style:style style:name="T468" style:family="text">
      <style:text-properties fo:color="#231f20" fo:font-size="7pt" fo:letter-spacing="0.0165in" fo:font-weight="bold" style:font-size-asian="7pt" style:font-weight-asian="bold"/>
    </style:style>
    <style:style style:name="T469" style:family="text">
      <style:text-properties fo:color="#231f20" fo:font-size="7pt" fo:letter-spacing="0.0161in" fo:font-weight="bold" style:font-size-asian="7pt" style:font-weight-asian="bold"/>
    </style:style>
    <style:style style:name="T470" style:family="text">
      <style:text-properties fo:color="#231f20" fo:font-size="7pt" fo:letter-spacing="-0.0016in" style:font-size-asian="7pt"/>
    </style:style>
    <style:style style:name="T471" style:family="text">
      <style:text-properties fo:color="#231f20" fo:font-size="5.5pt" fo:letter-spacing="-0.0016in" fo:font-weight="bold" style:font-size-asian="5.5pt" style:font-weight-asian="bold"/>
    </style:style>
    <style:style style:name="T472" style:family="text">
      <style:text-properties fo:color="#231f20" fo:font-size="5.5pt" fo:letter-spacing="-0.002in" fo:font-weight="bold" style:font-size-asian="5.5pt" style:font-weight-asian="bold"/>
    </style:style>
    <style:style style:name="T473" style:family="text">
      <style:text-properties fo:color="#231f20" fo:font-size="5.5pt" fo:letter-spacing="-0.0035in" fo:font-weight="bold" style:font-size-asian="5.5pt" style:font-weight-asian="bold"/>
    </style:style>
    <style:style style:name="T474" style:family="text">
      <style:text-properties fo:color="#231f20" fo:font-size="4.5pt" fo:font-weight="bold" style:font-size-asian="4.5pt" style:font-weight-asian="bold" style:text-scale="105%"/>
    </style:style>
    <style:style style:name="T475" style:family="text">
      <style:text-properties fo:color="#231f20" fo:font-size="4.5pt" fo:letter-spacing="-0.0063in" fo:font-weight="bold" style:font-size-asian="4.5pt" style:font-weight-asian="bold" style:text-scale="105%"/>
    </style:style>
    <style:style style:name="T476" style:family="text">
      <style:text-properties fo:color="#231f20" fo:font-size="4.5pt" fo:letter-spacing="0.028in" fo:font-weight="bold" style:font-size-asian="4.5pt" style:font-weight-asian="bold" style:text-scale="105%"/>
    </style:style>
    <style:style style:name="T477" style:family="text">
      <style:text-properties fo:color="#231f20" fo:font-size="4.5pt" fo:letter-spacing="-0.0016in" fo:font-weight="bold" style:font-size-asian="4.5pt" style:font-weight-asian="bold" style:text-scale="105%"/>
    </style:style>
    <style:style style:name="T478" style:family="text">
      <style:text-properties fo:color="#231f20" fo:font-size="4.5pt" fo:letter-spacing="-0.0055in" fo:font-weight="bold" style:font-size-asian="4.5pt" style:font-weight-asian="bold" style:text-scale="105%"/>
    </style:style>
    <style:style style:name="T479" style:family="text">
      <style:text-properties fo:color="#231f20" fo:font-size="4.5pt" style:font-size-asian="4.5pt" style:text-scale="105%"/>
    </style:style>
    <style:style style:name="T480" style:family="text">
      <style:text-properties fo:color="#231f20" fo:font-size="4.5pt" fo:letter-spacing="-0.0043in" style:font-size-asian="4.5pt" style:text-scale="105%"/>
    </style:style>
    <style:style style:name="T481" style:family="text">
      <style:text-properties fo:color="#231f20" fo:font-size="4.5pt" fo:letter-spacing="-0.0035in" style:font-size-asian="4.5pt" style:text-scale="105%"/>
    </style:style>
    <style:style style:name="T482" style:family="text">
      <style:text-properties fo:color="#231f20" fo:font-size="4.5pt" fo:letter-spacing="-0.0016in" style:font-size-asian="4.5pt" style:text-scale="105%"/>
    </style:style>
    <style:style style:name="T483" style:family="text">
      <style:text-properties fo:color="#231f20" fo:font-size="7pt" fo:letter-spacing="0.028in" style:font-size-asian="7pt"/>
    </style:style>
    <style:style style:name="T484" style:family="text">
      <style:text-properties fo:color="#231f20" fo:font-size="7pt" style:font-size-asian="7pt" style:text-scale="105%"/>
    </style:style>
    <style:style style:name="T485" style:family="text">
      <style:text-properties fo:color="#231f20" fo:font-size="7pt" fo:letter-spacing="-0.0055in" style:font-size-asian="7pt" style:text-scale="105%"/>
    </style:style>
    <style:style style:name="T486" style:family="text">
      <style:text-properties fo:color="#231f20" fo:font-size="7pt" fo:letter-spacing="-0.0075in" style:font-size-asian="7pt" style:text-scale="105%"/>
    </style:style>
    <style:style style:name="T487" style:family="text">
      <style:text-properties fo:color="#231f20" fo:font-size="7pt" fo:letter-spacing="-0.0063in" style:font-size-asian="7pt" style:text-scale="105%"/>
    </style:style>
    <style:style style:name="T488" style:family="text">
      <style:text-properties fo:color="#231f20" fo:font-size="7pt" fo:font-weight="bold" style:font-size-asian="7pt" style:font-weight-asian="bold" style:text-scale="105%"/>
    </style:style>
    <style:style style:name="T489" style:family="text">
      <style:text-properties fo:color="#231f20" fo:font-size="7pt" fo:letter-spacing="-0.0008in" style:font-size-asian="7pt" style:text-scale="105%"/>
    </style:style>
    <style:style style:name="T490" style:family="text">
      <style:text-properties fo:color="#231f20" fo:font-size="7pt" fo:letter-spacing="-0.0016in" style:font-size-asian="7pt" style:text-scale="105%"/>
    </style:style>
    <style:style style:name="T491" style:family="text">
      <style:text-properties fo:color="#231f20" fo:font-size="7pt" fo:letter-spacing="-0.0028in" style:font-size-asian="7pt" style:text-scale="105%"/>
    </style:style>
    <style:style style:name="T492" style:family="text">
      <style:text-properties fo:color="#231f20" fo:font-size="7pt" fo:letter-spacing="-0.002in" style:font-size-asian="7pt" style:text-scale="105%"/>
    </style:style>
    <style:style style:name="T493" style:family="text">
      <style:text-properties fo:color="#231f20" fo:font-size="7pt" fo:letter-spacing="-0.0047in" style:font-size-asian="7pt" style:text-scale="105%"/>
    </style:style>
    <style:style style:name="T494" style:family="text">
      <style:text-properties fo:color="#231f20" fo:font-size="7pt" fo:letter-spacing="-0.0047in" fo:font-weight="bold" style:font-size-asian="7pt" style:font-weight-asian="bold" style:text-scale="105%"/>
    </style:style>
    <style:style style:name="T495" style:family="text">
      <style:text-properties fo:color="#231f20" fo:font-size="7pt" fo:letter-spacing="-0.0043in" fo:font-weight="bold" style:font-size-asian="7pt" style:font-weight-asian="bold" style:text-scale="105%"/>
    </style:style>
    <style:style style:name="T496" style:family="text">
      <style:text-properties fo:color="#231f20" fo:font-size="7pt" fo:letter-spacing="-0.0043in" style:font-size-asian="7pt" style:text-scale="105%"/>
    </style:style>
    <style:style style:name="T497" style:family="text">
      <style:text-properties fo:color="#231f20" fo:font-size="7pt" fo:letter-spacing="-0.0035in" style:font-size-asian="7pt" style:text-scale="105%"/>
    </style:style>
    <style:style style:name="T498" style:family="text">
      <style:text-properties fo:color="#231f20" fo:font-size="7pt" fo:letter-spacing="-0.0071in" style:font-size-asian="7pt" style:text-scale="105%"/>
    </style:style>
    <style:style style:name="T499" style:family="text">
      <style:text-properties fo:color="#231f20" style:text-scale="105%"/>
    </style:style>
    <style:style style:name="T500" style:family="text">
      <style:text-properties fo:color="#231f20" fo:letter-spacing="-0.0102in" style:text-scale="105%"/>
    </style:style>
    <style:style style:name="T501" style:family="text">
      <style:text-properties fo:color="#231f20" fo:letter-spacing="-0.0091in" style:text-scale="105%"/>
    </style:style>
    <style:style style:name="T502" style:family="text">
      <style:text-properties fo:color="#231f20" fo:letter-spacing="-0.0075in" style:text-scale="105%"/>
    </style:style>
    <style:style style:name="T503" style:family="text">
      <style:text-properties fo:color="#231f20" fo:letter-spacing="-0.0016in" style:text-scale="105%"/>
    </style:style>
    <style:style style:name="T504" style:family="text">
      <style:text-properties fo:color="#231f20" style:font-name="Verdana"/>
    </style:style>
    <style:style style:name="T505" style:family="text">
      <style:text-properties fo:color="#231f20" style:font-name="Verdana" fo:letter-spacing="0.0126in"/>
    </style:style>
    <style:style style:name="T506" style:family="text">
      <style:text-properties fo:color="#231f20" style:font-name="Verdana" fo:letter-spacing="0.0118in"/>
    </style:style>
    <style:style style:name="T507" style:family="text">
      <style:text-properties fo:color="#231f20" style:font-name="Verdana" fo:letter-spacing="-0.0016in"/>
    </style:style>
    <style:style style:name="T508" style:family="text">
      <style:text-properties fo:font-size="7.5pt" style:text-underline-style="solid" style:text-underline-width="auto" style:text-underline-color="font-color" fo:font-weight="bold" style:font-size-asian="7.5pt" style:font-weight-asian="bold" style:text-scale="105%"/>
    </style:style>
    <style:style style:name="T509" style:family="text">
      <style:text-properties fo:font-size="7.5pt" fo:letter-spacing="-0.0075in" style:text-underline-style="solid" style:text-underline-width="auto" style:text-underline-color="font-color" fo:font-weight="bold" style:font-size-asian="7.5pt" style:font-weight-asian="bold" style:text-scale="105%"/>
    </style:style>
    <style:style style:name="T510" style:family="text">
      <style:text-properties fo:font-size="7.5pt" fo:letter-spacing="-0.0071in" style:text-underline-style="solid" style:text-underline-width="auto" style:text-underline-color="font-color" fo:font-weight="bold" style:font-size-asian="7.5pt" style:font-weight-asian="bold" style:text-scale="105%"/>
    </style:style>
    <style:style style:name="T511" style:family="text">
      <style:text-properties fo:font-size="7.5pt" fo:letter-spacing="-0.0016in" style:text-underline-style="solid" style:text-underline-width="auto" style:text-underline-color="font-color" fo:font-weight="bold" style:font-size-asian="7.5pt" style:font-weight-asian="bold" style:text-scale="105%"/>
    </style:style>
    <style:style style:name="T512" style:family="text">
      <style:text-properties fo:font-size="7.5pt" fo:letter-spacing="0.0402in" fo:font-weight="bold" style:font-size-asian="7.5pt" style:font-weight-asian="bold" style:text-scale="150%"/>
    </style:style>
    <style:style style:name="T513" style:family="text">
      <style:text-properties fo:font-size="7.5pt" fo:letter-spacing="0.0409in" fo:font-weight="bold" style:font-size-asian="7.5pt" style:font-weight-asian="bold" style:text-scale="150%"/>
    </style:style>
    <style:style style:name="T514" style:family="text">
      <style:text-properties fo:font-size="5pt" fo:letter-spacing="-0.0035in" fo:font-weight="bold" style:font-size-asian="5pt" style:font-weight-asian="bold"/>
    </style:style>
    <style:style style:name="T515" style:family="text">
      <style:text-properties fo:font-size="5pt" style:font-size-asian="5pt"/>
    </style:style>
    <style:style style:name="T516" style:family="text">
      <style:text-properties fo:font-size="5pt" fo:letter-spacing="-0.0063in" style:font-size-asian="5pt"/>
    </style:style>
    <style:style style:name="T517" style:family="text">
      <style:text-properties fo:font-size="5pt" fo:letter-spacing="0.028in" style:font-size-asian="5pt"/>
    </style:style>
    <style:style style:name="T518" style:family="text">
      <style:text-properties fo:font-size="5pt" fo:letter-spacing="-0.0055in" style:font-size-asian="5pt"/>
    </style:style>
    <style:style style:name="T519" style:family="text">
      <style:text-properties fo:font-size="5pt" fo:letter-spacing="-0.0016in" style:font-size-asian="5pt"/>
    </style:style>
    <style:style style:name="T520" style:family="text">
      <style:text-properties fo:font-size="7.5pt" fo:letter-spacing="-0.0008in" style:font-size-asian="7.5pt" style:text-scale="105%"/>
    </style:style>
    <style:style style:name="T521" style:family="text">
      <style:text-properties fo:font-size="7.5pt" fo:letter-spacing="0.028in" style:font-size-asian="7.5pt" style:text-scale="105%"/>
    </style:style>
    <style:style style:name="T522" style:family="text">
      <style:text-properties fo:color="#050505" style:font-name="Arial" fo:font-size="8pt" style:font-size-asian="8pt" style:text-scale="105%"/>
    </style:style>
    <style:style style:name="T523" style:family="text">
      <style:text-properties fo:color="#050505" style:font-name="Arial" fo:font-size="8pt" fo:letter-spacing="0.028in" style:font-size-asian="8pt" style:text-scale="105%"/>
    </style:style>
    <style:style style:name="T524" style:family="text">
      <style:text-properties fo:color="#050505" style:font-name="Arial" fo:font-size="8pt" fo:letter-spacing="0.0252in" style:font-size-asian="8pt" style:text-scale="105%"/>
    </style:style>
    <style:style style:name="T525" style:family="text">
      <style:text-properties fo:color="#050505" style:font-name="Arial" fo:font-size="8pt" fo:letter-spacing="0.0256in" style:font-size-asian="8pt" style:text-scale="105%"/>
    </style:style>
    <style:style style:name="T526" style:family="text">
      <style:text-properties fo:color="#050505" style:font-name="Arial" fo:font-size="8pt" fo:letter-spacing="0.0193in" style:font-size-asian="8pt" style:text-scale="105%"/>
    </style:style>
    <style:style style:name="T527" style:family="text">
      <style:text-properties fo:color="#050505" style:font-name="Arial" fo:font-size="8pt" fo:letter-spacing="0.0272in" style:font-size-asian="8pt" style:text-scale="105%"/>
    </style:style>
    <style:style style:name="T528" style:family="text">
      <style:text-properties fo:color="#050505" style:font-name="Arial" fo:font-size="8pt" fo:letter-spacing="0.0201in" style:font-size-asian="8pt" style:text-scale="105%"/>
    </style:style>
    <style:style style:name="T529" style:family="text">
      <style:text-properties fo:color="#050505" style:font-name="Arial" fo:font-size="8pt" fo:letter-spacing="0.0228in" style:font-size-asian="8pt" style:text-scale="105%"/>
    </style:style>
    <style:style style:name="T530" style:family="text">
      <style:text-properties fo:color="#050505" style:font-name="Arial" fo:font-size="8pt" fo:letter-spacing="0.0161in" style:font-size-asian="8pt" style:text-scale="105%"/>
    </style:style>
    <style:style style:name="T531" style:family="text">
      <style:text-properties fo:color="#050505" style:font-name="Arial" fo:font-size="8pt" fo:letter-spacing="0.0209in" style:font-size-asian="8pt" style:text-scale="105%"/>
    </style:style>
    <style:style style:name="T532" style:family="text">
      <style:text-properties fo:color="#050505" style:font-name="Arial" fo:font-size="8pt" fo:letter-spacing="0.0173in" style:font-size-asian="8pt" style:text-scale="105%"/>
    </style:style>
    <style:style style:name="T533" style:family="text">
      <style:text-properties fo:color="#050505" style:font-name="Arial" fo:font-size="8pt" fo:letter-spacing="-0.0016in" style:font-size-asian="8pt" style:text-scale="105%"/>
    </style:style>
    <style:style style:name="T534" style:family="text">
      <style:text-properties fo:color="#050505" style:font-name="Arial" fo:font-size="8pt" style:font-size-asian="8pt" style:text-scale="110%"/>
    </style:style>
    <style:style style:name="T535" style:family="text">
      <style:text-properties fo:color="#050505" style:font-name="Arial" fo:font-size="8.5pt" style:font-size-asian="8.5pt" style:text-scale="110%"/>
    </style:style>
    <style:style style:name="T536" style:family="text">
      <style:text-properties fo:color="#050505" style:font-name="Arial" fo:font-size="8pt" fo:letter-spacing="0.0173in" style:font-size-asian="8pt" style:text-scale="110%"/>
    </style:style>
    <style:style style:name="T537" style:family="text">
      <style:text-properties fo:color="#050505" style:font-name="Arial" fo:font-size="8pt" fo:letter-spacing="0.028in" style:font-size-asian="8pt" style:text-scale="110%"/>
    </style:style>
    <style:style style:name="T538" style:family="text">
      <style:text-properties fo:color="#050505" style:font-name="Arial" fo:font-size="8pt" fo:letter-spacing="-0.0028in" style:font-size-asian="8pt" style:text-scale="110%"/>
    </style:style>
    <style:style style:name="T539" style:family="text">
      <style:text-properties fo:color="#050505" style:font-name="Times New Roman" fo:font-size="8.5pt" style:font-size-asian="8.5pt" style:text-scale="110%"/>
    </style:style>
    <style:style style:name="T540" style:family="text">
      <style:text-properties fo:color="#050505" style:font-name="Arial" fo:font-size="8pt" fo:font-weight="bold" style:font-size-asian="8pt" style:font-weight-asian="bold" style:text-scale="110%"/>
    </style:style>
    <style:style style:name="T541" style:family="text">
      <style:text-properties fo:color="#050505" fo:font-weight="bold" style:font-weight-asian="bold" style:text-scale="105%"/>
    </style:style>
    <style:style style:name="T542" style:family="text">
      <style:text-properties fo:color="#050505" fo:letter-spacing="0.028in" fo:font-weight="bold" style:font-weight-asian="bold" style:text-scale="105%"/>
    </style:style>
    <style:style style:name="T543" style:family="text">
      <style:text-properties fo:color="#050505" style:text-scale="105%"/>
    </style:style>
    <style:style style:name="T544" style:family="text">
      <style:text-properties fo:color="#050505" fo:letter-spacing="0.028in" style:text-scale="105%"/>
    </style:style>
    <style:style style:name="T545" style:family="text">
      <style:text-properties fo:color="#050505" fo:letter-spacing="-0.0016in" style:text-scale="105%"/>
    </style:style>
    <style:style style:name="T546" style:family="text">
      <style:text-properties fo:color="#050505" fo:font-weight="bold" style:font-weight-asian="bold" style:text-scale="110%"/>
    </style:style>
    <style:style style:name="T547" style:family="text">
      <style:text-properties fo:color="#050505" style:text-scale="110%"/>
    </style:style>
    <style:style style:name="T548" style:family="text">
      <style:text-properties fo:color="#050505" fo:letter-spacing="0.0181in" fo:font-weight="bold" style:font-weight-asian="bold" style:text-scale="105%"/>
    </style:style>
    <style:style style:name="T549" style:family="text">
      <style:text-properties fo:color="#050505" fo:letter-spacing="0.0244in" style:text-scale="105%"/>
    </style:style>
    <style:style style:name="T550" style:family="text">
      <style:text-properties fo:color="#050505" fo:letter-spacing="0.0252in" style:text-scale="105%"/>
    </style:style>
    <style:style style:name="T551" style:family="text">
      <style:text-properties fo:color="#050505" fo:letter-spacing="0.0228in" style:text-scale="105%"/>
    </style:style>
    <style:style style:name="T552" style:family="text">
      <style:text-properties fo:color="#050505" fo:letter-spacing="0.0217in" style:text-scale="105%"/>
    </style:style>
    <style:style style:name="T553" style:family="text">
      <style:text-properties fo:color="#050505" fo:letter-spacing="0.0272in" style:text-scale="105%"/>
    </style:style>
    <style:style style:name="T554" style:family="text">
      <style:text-properties fo:color="#050505" fo:letter-spacing="0.0043in" style:text-scale="110%"/>
    </style:style>
    <style:style style:name="T555" style:family="text">
      <style:text-properties fo:color="#050505" fo:letter-spacing="-0.0047in" style:text-scale="110%"/>
    </style:style>
    <style:style style:name="T556" style:family="text">
      <style:text-properties fo:color="#050505" fo:letter-spacing="0.0016in" style:text-scale="110%"/>
    </style:style>
    <style:style style:name="T557" style:family="text">
      <style:text-properties fo:color="#050505" fo:letter-spacing="0.0047in" style:text-scale="110%"/>
    </style:style>
    <style:style style:name="T558" style:family="text">
      <style:text-properties fo:color="#050505" fo:letter-spacing="-0.0016in" style:text-scale="110%"/>
    </style:style>
    <style:style style:name="T559" style:family="text">
      <style:text-properties fo:color="#050505" style:font-name="Times New Roman" style:text-scale="105%"/>
    </style:style>
    <style:style style:name="T560" style:family="text">
      <style:text-properties fo:color="#050505" style:font-name="Times New Roman" fo:letter-spacing="0.0217in" style:text-scale="105%"/>
    </style:style>
    <style:style style:name="T561" style:family="text">
      <style:text-properties fo:color="#050505" style:font-name="Times New Roman" fo:letter-spacing="0.0138in" style:text-scale="105%"/>
    </style:style>
    <style:style style:name="T562" style:family="text">
      <style:text-properties fo:color="#050505" style:font-name="Times New Roman" fo:letter-spacing="0.0154in" style:text-scale="105%"/>
    </style:style>
    <style:style style:name="T563" style:family="text">
      <style:text-properties fo:color="#050505" style:font-name="Times New Roman" fo:letter-spacing="-0.0016in" style:text-scale="105%"/>
    </style:style>
    <style:style style:name="T564" style:family="text">
      <style:text-properties fo:color="#050505" style:font-name="Arial" style:text-scale="110%"/>
    </style:style>
    <style:style style:name="T565" style:family="text">
      <style:text-properties fo:color="#050505" style:font-name="Arial" fo:letter-spacing="0.0252in" style:text-scale="110%"/>
    </style:style>
    <style:style style:name="T566" style:family="text">
      <style:text-properties fo:color="#050505" style:font-name="Arial" fo:letter-spacing="0.0217in" style:text-scale="110%"/>
    </style:style>
    <style:style style:name="T567" style:family="text">
      <style:text-properties fo:color="#050505" style:font-name="Arial" fo:letter-spacing="0.0173in" style:text-scale="110%"/>
    </style:style>
    <style:style style:name="T568" style:family="text">
      <style:text-properties fo:color="#050505" style:font-name="Arial" fo:letter-spacing="0.0091in" style:text-scale="110%"/>
    </style:style>
    <style:style style:name="T569" style:family="text">
      <style:text-properties fo:color="#050505" style:font-name="Arial" fo:letter-spacing="-0.0016in" style:text-scale="110%"/>
    </style:style>
    <style:style style:name="T570" style:family="text">
      <style:text-properties fo:color="#425970" style:text-position="8% 100%" style:font-name="Arial" fo:font-size="6pt" fo:font-weight="bold" style:font-size-asian="6pt" style:font-weight-asian="bold"/>
    </style:style>
    <style:style style:name="T571" style:family="text">
      <style:text-properties fo:color="#647789" style:text-position="8% 100%" style:font-name="Arial" fo:font-size="6pt" fo:font-weight="bold" style:font-size-asian="6pt" style:font-weight-asian="bold"/>
    </style:style>
    <style:style style:name="T572" style:family="text">
      <style:text-properties fo:color="#647789" style:text-position="8% 100%" style:font-name="Arial" fo:font-size="6pt" fo:letter-spacing="-0.0063in" fo:font-weight="bold" style:font-size-asian="6pt" style:font-weight-asian="bold"/>
    </style:style>
    <style:style style:name="T573" style:family="text">
      <style:text-properties fo:color="#425970" style:text-position="8% 100%" style:font-name="Arial" fo:font-size="6pt" fo:letter-spacing="-0.0008in" fo:font-weight="bold" style:font-size-asian="6pt" style:font-weight-asian="bold"/>
    </style:style>
    <style:style style:name="T574" style:family="text">
      <style:text-properties fo:color="#425970" style:text-position="8% 100%" style:font-name="Arial" fo:font-size="6pt" fo:letter-spacing="0.0016in" fo:font-weight="bold" style:font-size-asian="6pt" style:font-weight-asian="bold"/>
    </style:style>
    <style:style style:name="T575" style:family="text">
      <style:text-properties fo:color="#425970" style:text-position="8% 100%" style:font-name="Arial" fo:font-size="6pt" fo:letter-spacing="-0.0047in" fo:font-weight="bold" style:font-size-asian="6pt" style:font-weight-asian="bold"/>
    </style:style>
    <style:style style:name="T576" style:family="text">
      <style:text-properties fo:color="#425970" style:text-position="8% 100%" style:font-name="Arial" fo:font-size="6pt" fo:letter-spacing="-0.0016in" fo:font-weight="bold" style:font-size-asian="6pt" style:font-weight-asian="bold"/>
    </style:style>
    <style:style style:name="T577" style:family="text">
      <style:text-properties fo:color="#40586f" style:font-name="Lato Black" fo:font-size="6pt" fo:letter-spacing="-0.0035in" fo:font-weight="bold" style:font-size-asian="6pt" style:font-weight-asian="bold"/>
    </style:style>
    <style:style style:name="T578" style:family="text">
      <style:text-properties fo:font-size="8.5pt" fo:letter-spacing="-0.0035in" style:text-underline-style="solid" style:text-underline-width="auto" style:text-underline-color="font-color" fo:font-weight="bold" style:font-size-asian="8.5pt" style:font-weight-asian="bold"/>
    </style:style>
    <style:style style:name="T579" style:family="text">
      <style:text-properties fo:font-size="8.5pt" fo:letter-spacing="0.0535in" style:font-size-asian="8.5pt"/>
    </style:style>
    <style:style style:name="T580" style:family="text">
      <style:text-properties fo:font-size="8.5pt" fo:letter-spacing="0.0543in" fo:font-weight="bold" style:font-size-asian="8.5pt" style:font-weight-asian="bold"/>
    </style:style>
    <style:style style:name="T581" style:family="text">
      <style:text-properties fo:font-size="5.5pt" fo:letter-spacing="-0.002in" fo:font-weight="bold" style:font-size-asian="5.5pt" style:font-weight-asian="bold" style:text-scale="105%"/>
    </style:style>
    <style:style style:name="T582" style:family="text">
      <style:text-properties fo:font-size="5.5pt" fo:letter-spacing="-0.0047in" fo:font-weight="bold" style:font-size-asian="5.5pt" style:font-weight-asian="bold" style:text-scale="105%"/>
    </style:style>
    <style:style style:name="T583" style:family="text">
      <style:text-properties fo:font-size="5.5pt" fo:letter-spacing="-0.0008in" fo:font-weight="bold" style:font-size-asian="5.5pt" style:font-weight-asian="bold"/>
    </style:style>
    <style:style style:name="T584" style:family="text">
      <style:text-properties fo:font-size="5.5pt" fo:letter-spacing="-0.0008in" fo:font-weight="bold" style:font-size-asian="5.5pt" style:font-weight-asian="bold" style:text-scale="105%"/>
    </style:style>
    <style:style style:name="T585" style:family="text">
      <style:text-properties fo:font-size="5.5pt" fo:letter-spacing="-0.0016in" style:font-size-asian="5.5pt" style:text-scale="105%"/>
    </style:style>
    <style:style style:name="T586" style:family="text">
      <style:text-properties fo:font-size="5.5pt" fo:letter-spacing="0.0083in" fo:font-weight="bold" style:font-size-asian="5.5pt" style:font-weight-asian="bold"/>
    </style:style>
    <style:style style:name="T587" style:family="text">
      <style:text-properties fo:font-size="8.5pt" fo:letter-spacing="0.0165in" fo:font-weight="bold" style:font-size-asian="8.5pt" style:font-weight-asian="bold"/>
    </style:style>
    <style:style style:name="T588" style:family="text">
      <style:text-properties fo:font-size="8.5pt" fo:letter-spacing="0.0181in" fo:font-weight="bold" style:font-size-asian="8.5pt" style:font-weight-asian="bold"/>
    </style:style>
    <style:style style:name="T589" style:family="text">
      <style:text-properties fo:font-size="8.5pt" fo:letter-spacing="0.0181in" style:font-size-asian="8.5pt"/>
    </style:style>
    <style:style style:name="T590" style:family="text">
      <style:text-properties fo:font-size="8.5pt" fo:letter-spacing="-0.0047in" style:font-size-asian="8.5pt"/>
    </style:style>
    <style:style style:name="T591" style:family="text">
      <style:text-properties fo:letter-spacing="-0.0075in"/>
    </style:style>
    <style:style style:name="T592" style:family="text">
      <style:text-properties fo:font-size="8.5pt" fo:letter-spacing="-0.002in" style:text-underline-style="solid" style:text-underline-width="auto" style:text-underline-color="font-color" fo:font-weight="bold" style:font-size-asian="8.5pt" style:font-weight-asian="bold"/>
    </style:style>
    <style:style style:name="T593" style:family="text">
      <style:text-properties fo:font-size="8.5pt" fo:letter-spacing="0.0555in" style:font-size-asian="8.5pt"/>
    </style:style>
    <style:style style:name="T594" style:family="text">
      <style:text-properties fo:font-size="4pt" fo:letter-spacing="-0.0035in" fo:font-weight="bold" style:font-size-asian="4pt" style:font-weight-asian="bold" style:text-scale="105%"/>
    </style:style>
    <style:style style:name="T595" style:family="text">
      <style:text-properties fo:font-size="4pt" fo:letter-spacing="0.0028in" style:font-size-asian="4pt" style:text-scale="105%"/>
    </style:style>
    <style:style style:name="T596" style:family="text">
      <style:text-properties fo:font-size="8.5pt" fo:letter-spacing="0.0047in" fo:font-weight="bold" style:font-size-asian="8.5pt" style:font-weight-asian="bold"/>
    </style:style>
    <style:style style:name="T597" style:family="text">
      <style:text-properties fo:font-size="8.5pt" fo:letter-spacing="0.0055in" fo:font-weight="bold" style:font-size-asian="8.5pt" style:font-weight-asian="bold"/>
    </style:style>
    <style:style style:name="T598" style:family="text">
      <style:text-properties fo:font-size="8.5pt" fo:letter-spacing="0.0043in" style:font-size-asian="8.5pt"/>
    </style:style>
    <style:style style:name="T599" style:family="text">
      <style:text-properties fo:font-size="8.5pt" fo:letter-spacing="0.0055in" style:font-size-asian="8.5pt"/>
    </style:style>
    <style:style style:name="T600" style:family="text">
      <style:text-properties fo:font-size="8.5pt" fo:letter-spacing="-0.0028in" fo:font-weight="bold" style:font-size-asian="8.5pt" style:font-weight-asian="bold"/>
    </style:style>
    <style:style style:name="T601" style:family="text">
      <style:text-properties fo:font-size="8.5pt" fo:letter-spacing="0.002in" style:text-underline-style="solid" style:text-underline-width="auto" style:text-underline-color="font-color" fo:font-weight="bold" style:font-size-asian="8.5pt" style:font-weight-asian="bold"/>
    </style:style>
    <style:style style:name="T602" style:family="text">
      <style:text-properties fo:font-size="8.5pt" fo:letter-spacing="0.0016in" style:text-underline-style="solid" style:text-underline-width="auto" style:text-underline-color="font-color" fo:font-weight="bold" style:font-size-asian="8.5pt" style:font-weight-asian="bold"/>
    </style:style>
    <style:style style:name="T603" style:family="text">
      <style:text-properties fo:font-size="8.5pt" fo:letter-spacing="0.0429in" style:font-size-asian="8.5pt"/>
    </style:style>
    <style:style style:name="T604" style:family="text">
      <style:text-properties fo:font-size="8.5pt" fo:letter-spacing="0.0453in" fo:font-weight="bold" style:font-size-asian="8.5pt" style:font-weight-asian="bold"/>
    </style:style>
    <style:style style:name="T605" style:family="text">
      <style:text-properties fo:font-size="8.5pt" fo:letter-spacing="0.0437in" fo:font-weight="bold" style:font-size-asian="8.5pt" style:font-weight-asian="bold"/>
    </style:style>
    <style:style style:name="T606" style:family="text">
      <style:text-properties fo:font-size="8.5pt" fo:letter-spacing="0.0075in" fo:font-weight="bold" style:font-size-asian="8.5pt" style:font-weight-asian="bold"/>
    </style:style>
    <style:style style:name="T607" style:family="text">
      <style:text-properties fo:font-size="8.5pt" fo:letter-spacing="0.0083in" fo:font-weight="bold" style:font-size-asian="8.5pt" style:font-weight-asian="bold"/>
    </style:style>
    <style:style style:name="T608" style:family="text">
      <style:text-properties fo:font-size="8.5pt" fo:letter-spacing="0.0071in" style:font-size-asian="8.5pt"/>
    </style:style>
    <style:style style:name="T609" style:family="text">
      <style:text-properties fo:font-size="8.5pt" fo:letter-spacing="0.0075in" style:font-size-asian="8.5pt"/>
    </style:style>
    <style:style style:name="T610" style:family="text">
      <style:text-properties fo:font-size="8.5pt" fo:letter-spacing="0.0091in" style:font-size-asian="8.5pt"/>
    </style:style>
    <style:style style:name="T611" style:family="text">
      <style:text-properties fo:font-size="8.5pt" fo:letter-spacing="0.0083in" style:font-size-asian="8.5pt"/>
    </style:style>
    <style:style style:name="T612" style:family="text">
      <style:text-properties fo:font-size="8.5pt" fo:letter-spacing="0.0008in" style:font-size-asian="8.5pt"/>
    </style:style>
    <style:style style:name="T613" style:family="text">
      <style:text-properties fo:font-size="8.5pt" fo:letter-spacing="0.0016in" style:font-size-asian="8.5pt"/>
    </style:style>
    <style:style style:name="T614" style:family="text">
      <style:text-properties fo:font-size="8.5pt" fo:letter-spacing="0.002in" style:font-size-asian="8.5pt"/>
    </style:style>
    <style:style style:name="T615" style:family="text">
      <style:text-properties fo:letter-spacing="0.002in"/>
    </style:style>
    <style:style style:name="T616" style:family="text">
      <style:text-properties fo:font-size="8.5pt" fo:letter-spacing="0.002in" fo:font-weight="bold" style:font-size-asian="8.5pt" style:font-weight-asian="bold"/>
    </style:style>
    <style:style style:name="T617" style:family="text">
      <style:text-properties fo:font-size="8.5pt" fo:letter-spacing="0.0035in" fo:font-weight="bold" style:font-size-asian="8.5pt" style:font-weight-asian="bold"/>
    </style:style>
    <style:style style:name="T618" style:family="text">
      <style:text-properties fo:letter-spacing="-0.0102in"/>
    </style:style>
    <style:style style:name="T619" style:family="text">
      <style:text-properties fo:font-size="8.5pt" fo:letter-spacing="0.0543in" style:font-size-asian="8.5pt"/>
    </style:style>
    <style:style style:name="T620" style:family="text">
      <style:text-properties fo:font-size="8.5pt" fo:letter-spacing="0.0547in" fo:font-weight="bold" style:font-size-asian="8.5pt" style:font-weight-asian="bold"/>
    </style:style>
    <style:style style:name="T621" style:family="text">
      <style:text-properties fo:font-size="8.5pt" fo:letter-spacing="0.0354in" fo:font-weight="bold" style:font-size-asian="8.5pt" style:font-weight-asian="bold" style:text-scale="150%"/>
    </style:style>
    <style:style style:name="T622" style:family="text">
      <style:text-properties fo:font-size="8.5pt" fo:letter-spacing="-0.0102in" style:font-size-asian="8.5pt"/>
    </style:style>
    <style:style style:name="T623" style:family="text">
      <style:text-properties fo:font-size="8.5pt" fo:letter-spacing="-0.0098in" style:font-size-asian="8.5pt"/>
    </style:style>
    <style:style style:name="T624" style:family="text">
      <style:text-properties fo:font-size="5pt" fo:letter-spacing="-0.0008in" fo:font-weight="bold" style:font-size-asian="5pt" style:font-weight-asian="bold"/>
    </style:style>
    <style:style style:name="T625" style:family="text">
      <style:text-properties fo:font-size="5pt" fo:letter-spacing="-0.0047in" fo:font-weight="bold" style:font-size-asian="5pt" style:font-weight-asian="bold"/>
    </style:style>
    <style:style style:name="T626" style:family="text">
      <style:text-properties fo:font-size="5pt" fo:letter-spacing="-0.0008in" style:font-size-asian="5pt"/>
    </style:style>
    <style:style style:name="T627" style:family="text">
      <style:text-properties fo:font-size="5pt" fo:letter-spacing="-0.0028in" style:font-size-asian="5pt"/>
    </style:style>
    <style:style style:name="T628" style:family="text">
      <style:text-properties fo:letter-spacing="0.0189in"/>
    </style:style>
    <style:style style:name="T629" style:family="text">
      <style:text-properties fo:letter-spacing="0.0193in"/>
    </style:style>
    <style:style style:name="T630" style:family="text">
      <style:text-properties fo:letter-spacing="0.022in"/>
    </style:style>
    <style:style style:name="T631" style:family="text">
      <style:text-properties fo:letter-spacing="0.0035in"/>
    </style:style>
    <style:style style:name="T632" style:family="text">
      <style:text-properties fo:letter-spacing="0.0043in"/>
    </style:style>
    <style:style style:name="T633" style:family="text">
      <style:text-properties fo:letter-spacing="0.0055in"/>
    </style:style>
    <style:style style:name="T634" style:family="text">
      <style:text-properties fo:letter-spacing="0.0047in"/>
    </style:style>
    <style:style style:name="T635" style:family="text">
      <style:text-properties fo:letter-spacing="0.0063in"/>
    </style:style>
    <style:style style:name="T636" style:family="text">
      <style:text-properties style:font-name="Arial" fo:letter-spacing="-0.0016in"/>
    </style:style>
    <style:style style:name="T637" style:family="text">
      <style:text-properties fo:letter-spacing="0.0181in"/>
    </style:style>
    <style:style style:name="T638" style:family="text">
      <style:text-properties fo:letter-spacing="0.0173in"/>
    </style:style>
    <style:style style:name="T639" style:family="text">
      <style:text-properties fo:letter-spacing="0.0008in"/>
    </style:style>
    <style:style style:name="T640" style:family="text">
      <style:text-properties fo:letter-spacing="0.0016in"/>
    </style:style>
    <style:style style:name="T641" style:family="text">
      <style:text-properties fo:letter-spacing="0.0028in"/>
    </style:style>
    <style:style style:name="T642" style:family="text">
      <style:text-properties fo:letter-spacing="0.0146in"/>
    </style:style>
    <style:style style:name="T643" style:family="text">
      <style:text-properties style:font-name="Arial" fo:font-size="6.5pt" fo:letter-spacing="-0.0071in" fo:font-weight="bold" style:font-size-asian="6.5pt" style:font-weight-asian="bold" style:text-scale="105%"/>
    </style:style>
    <style:style style:name="T644" style:family="text">
      <style:text-properties style:font-name="Arial" fo:font-size="4pt" style:font-size-asian="4pt"/>
    </style:style>
    <style:style style:name="T645" style:family="text">
      <style:text-properties style:font-name="Arial" fo:font-size="4pt" fo:letter-spacing="0.0063in" style:font-size-asian="4pt"/>
    </style:style>
    <style:style style:name="T646" style:family="text">
      <style:text-properties style:font-name="Arial" fo:font-size="4pt" fo:letter-spacing="0.0071in" style:font-size-asian="4pt"/>
    </style:style>
    <style:style style:name="T647" style:family="text">
      <style:text-properties style:font-name="Arial" fo:font-size="4pt" fo:letter-spacing="-0.0016in" style:font-size-asian="4pt"/>
    </style:style>
    <style:style style:name="T648" style:family="text">
      <style:text-properties style:font-name="Arial" fo:font-size="4pt" fo:letter-spacing="0.0043in" style:font-size-asian="4pt"/>
    </style:style>
    <style:style style:name="T649" style:family="text">
      <style:text-properties style:font-name="Arial" fo:font-size="4pt" fo:letter-spacing="0.0047in" style:font-size-asian="4pt"/>
    </style:style>
    <style:style style:name="T650" style:family="text">
      <style:text-properties style:font-name="Arial" fo:font-size="6.5pt" fo:font-weight="bold" style:font-size-asian="6.5pt" style:font-weight-asian="bold" style:text-scale="105%"/>
    </style:style>
    <style:style style:name="T651" style:family="text">
      <style:text-properties fo:color="#000009" style:font-name="Arial" fo:letter-spacing="-0.0016in" style:text-underline-style="solid" style:text-underline-width="auto" style:text-underline-color="#000009"/>
    </style:style>
    <style:style style:name="T652" style:family="text">
      <style:text-properties fo:color="#000009" style:font-name="Arial" fo:font-size="8pt" fo:letter-spacing="-0.0071in" style:font-size-asian="8pt"/>
    </style:style>
    <style:style style:name="T653" style:family="text">
      <style:text-properties fo:color="#000009" style:font-name="Arial" fo:letter-spacing="-0.0016in"/>
    </style:style>
    <style:style style:name="T654" style:family="text">
      <style:text-properties fo:color="#000009" style:font-name="Arial" fo:letter-spacing="0.0008in"/>
    </style:style>
    <style:style style:name="T655" style:family="text">
      <style:text-properties fo:color="#000009" style:font-name="Arial" fo:letter-spacing="0.0047in"/>
    </style:style>
    <style:style style:name="T656" style:family="text">
      <style:text-properties fo:color="#000009" style:font-name="Arial" fo:letter-spacing="-0.0028in"/>
    </style:style>
    <style:style style:name="T657" style:family="text">
      <style:text-properties fo:color="#0d0d0d" style:font-name="Arial" fo:font-size="8pt" style:font-size-asian="8pt"/>
    </style:style>
    <style:style style:name="T658" style:family="text">
      <style:text-properties fo:color="#0d0d0d" style:font-name="Arial" fo:font-size="8pt" fo:font-weight="bold" style:font-size-asian="8pt" style:font-weight-asian="bold"/>
    </style:style>
    <style:style style:name="T659" style:family="text">
      <style:text-properties fo:color="#0d0d0d" style:font-name="Arial" fo:font-size="8pt" fo:letter-spacing="-0.0028in" style:font-size-asian="8pt"/>
    </style:style>
    <style:style style:name="T660" style:family="text">
      <style:text-properties fo:color="#0d0d0d" style:font-name="Arial" fo:font-size="8pt" fo:letter-spacing="0.028in" style:font-size-asian="8pt"/>
    </style:style>
    <style:style style:name="T661" style:family="text">
      <style:text-properties fo:color="#0d0d0d"/>
    </style:style>
    <style:style style:name="T662" style:family="text">
      <style:text-properties fo:color="#0d0d0d" fo:letter-spacing="-0.0043in"/>
    </style:style>
    <style:style style:name="T663" style:family="text">
      <style:text-properties fo:color="#0d0d0d" fo:letter-spacing="-0.0035in"/>
    </style:style>
    <style:style style:name="T664" style:family="text">
      <style:text-properties fo:color="#0d0d0d" fo:letter-spacing="-0.0016in"/>
    </style:style>
    <style:style style:name="T665" style:family="text">
      <style:text-properties fo:color="#0d0d0d" fo:letter-spacing="-0.002in"/>
    </style:style>
    <style:style style:name="T666" style:family="text">
      <style:text-properties fo:color="#0d0d0d" fo:letter-spacing="-0.0028in"/>
    </style:style>
    <style:style style:name="T667" style:family="text">
      <style:text-properties style:font-name="Arial" fo:font-size="7.5pt" style:font-size-asian="7.5pt"/>
    </style:style>
    <style:style style:name="T668" style:family="text">
      <style:text-properties style:font-name="Arial" fo:font-size="7.5pt" fo:letter-spacing="0.0028in" style:font-size-asian="7.5pt"/>
    </style:style>
    <style:style style:name="T669" style:family="text">
      <style:text-properties style:font-name="Arial" fo:font-size="7.5pt" fo:letter-spacing="0.0043in" style:font-size-asian="7.5pt"/>
    </style:style>
    <style:style style:name="T670" style:family="text">
      <style:text-properties style:font-name="Arial" fo:font-size="7.5pt" fo:letter-spacing="-0.0028in" style:font-size-asian="7.5pt"/>
    </style:style>
    <style:style style:name="T671" style:family="text">
      <style:text-properties style:font-name="Arial" fo:font-size="7.5pt" fo:letter-spacing="0.0047in" style:font-size-asian="7.5pt"/>
    </style:style>
    <style:style style:name="T672" style:family="text">
      <style:text-properties style:font-name="Arial" fo:font-size="7.5pt" fo:letter-spacing="0.002in" style:font-size-asian="7.5pt"/>
    </style:style>
    <style:style style:name="T673" style:family="text">
      <style:text-properties style:font-name="Arial" fo:font-size="7.5pt" fo:letter-spacing="0.0035in" style:font-size-asian="7.5pt"/>
    </style:style>
    <style:style style:name="T674" style:family="text">
      <style:text-properties style:font-name="Arial" fo:font-size="7.5pt" fo:letter-spacing="-0.0016in" style:font-size-asian="7.5pt"/>
    </style:style>
    <style:style style:name="T675" style:family="text">
      <style:text-properties style:font-name="Arial" fo:font-size="7.5pt" fo:letter-spacing="0.0016in" style:font-size-asian="7.5pt"/>
    </style:style>
    <style:style style:name="T676" style:family="text">
      <style:text-properties style:font-name="Arial" fo:font-size="7.5pt" fo:letter-spacing="0.0008in" style:font-size-asian="7.5pt"/>
    </style:style>
    <style:style style:name="T677" style:family="text">
      <style:text-properties fo:color="#231f20" style:font-name="Source Sans Pro" fo:letter-spacing="-0.0028in"/>
    </style:style>
    <style:style style:name="T678" style:family="text">
      <style:text-properties fo:color="#212121" style:font-name="Arial" fo:font-size="7pt" style:text-underline-style="solid" style:text-underline-width="auto" style:text-underline-color="#212121" fo:font-weight="bold" style:font-size-asian="7pt" style:font-weight-asian="bold"/>
    </style:style>
    <style:style style:name="T679" style:family="text">
      <style:text-properties fo:color="#212121" style:font-name="Arial" fo:font-size="7pt" fo:letter-spacing="-0.0071in" style:text-underline-style="solid" style:text-underline-width="auto" style:text-underline-color="#212121" fo:font-weight="bold" style:font-size-asian="7pt" style:font-weight-asian="bold"/>
    </style:style>
    <style:style style:name="T680" style:family="text">
      <style:text-properties fo:color="#212121" style:font-name="Arial" fo:font-size="7pt" fo:letter-spacing="-0.0047in" style:text-underline-style="solid" style:text-underline-width="auto" style:text-underline-color="#212121" fo:font-weight="bold" style:font-size-asian="7pt" style:font-weight-asian="bold"/>
    </style:style>
    <style:style style:name="T681" style:family="text">
      <style:text-properties fo:color="#212121" style:font-name="Arial" fo:font-size="7pt" fo:letter-spacing="-0.0063in" style:text-underline-style="solid" style:text-underline-width="auto" style:text-underline-color="#212121" fo:font-weight="bold" style:font-size-asian="7pt" style:font-weight-asian="bold"/>
    </style:style>
    <style:style style:name="T682" style:family="text">
      <style:text-properties fo:color="#212121" style:font-name="Arial" fo:font-size="7pt" fo:letter-spacing="-0.0016in" style:text-underline-style="solid" style:text-underline-width="auto" style:text-underline-color="#212121" fo:font-weight="bold" style:font-size-asian="7pt" style:font-weight-asian="bold"/>
    </style:style>
    <style:style style:name="T683" style:family="text">
      <style:text-properties fo:color="#212121" style:font-name="Arial" fo:font-size="7pt" fo:font-weight="bold" style:font-size-asian="7pt" style:font-weight-asian="bold"/>
    </style:style>
    <style:style style:name="T684" style:family="text">
      <style:text-properties fo:color="#212121" style:font-name="Arial" fo:font-size="7pt" fo:letter-spacing="-0.0047in" fo:font-weight="bold" style:font-size-asian="7pt" style:font-weight-asian="bold"/>
    </style:style>
    <style:style style:name="T685" style:family="text">
      <style:text-properties fo:color="#212121" style:font-name="Arial" fo:font-size="7pt" style:font-size-asian="7pt"/>
    </style:style>
    <style:style style:name="T686" style:family="text">
      <style:text-properties fo:color="#212121" style:font-name="Arial" fo:font-size="7pt" fo:letter-spacing="-0.0035in" style:font-size-asian="7pt"/>
    </style:style>
    <style:style style:name="T687" style:family="text">
      <style:text-properties style:font-name="Arial" fo:font-size="7pt" style:font-size-asian="7pt"/>
    </style:style>
    <style:style style:name="T688" style:family="text">
      <style:text-properties style:font-name="Arial" fo:font-size="7pt" fo:letter-spacing="-0.0047in" style:font-size-asian="7pt"/>
    </style:style>
    <style:style style:name="T689" style:family="text">
      <style:text-properties style:font-name="Arial" fo:font-size="7pt" fo:letter-spacing="-0.0071in" style:font-size-asian="7pt"/>
    </style:style>
    <style:style style:name="T690" style:family="text">
      <style:text-properties style:font-name="Arial" fo:font-size="7pt" fo:letter-spacing="-0.0035in" style:font-size-asian="7pt"/>
    </style:style>
    <style:style style:name="T691" style:family="text">
      <style:text-properties style:font-name="Arial" fo:font-size="7pt" fo:letter-spacing="-0.0028in" style:font-size-asian="7pt"/>
    </style:style>
    <style:style style:name="T692" style:family="text">
      <style:text-properties style:font-name="Arial" fo:font-size="7pt" fo:font-weight="bold" style:font-size-asian="7pt" style:font-weight-asian="bold"/>
    </style:style>
    <style:style style:name="T693" style:family="text">
      <style:text-properties style:font-name="Arial" fo:font-size="7pt" fo:letter-spacing="-0.0028in" fo:font-weight="bold" style:font-size-asian="7pt" style:font-weight-asian="bold"/>
    </style:style>
    <style:style style:name="T694" style:family="text">
      <style:text-properties style:font-name="Arial" fo:font-size="7pt" fo:letter-spacing="-0.0016in" style:font-size-asian="7pt"/>
    </style:style>
    <style:style style:name="T695" style:family="text">
      <style:text-properties fo:color="#212121" style:font-name="Arial" fo:font-size="7pt" fo:letter-spacing="-0.002in" fo:font-weight="bold" style:font-size-asian="7pt" style:font-weight-asian="bold"/>
    </style:style>
    <style:style style:name="T696" style:family="text">
      <style:text-properties fo:color="#212121" style:font-name="Arial" fo:font-size="7pt" fo:letter-spacing="-0.0016in" style:font-size-asian="7pt"/>
    </style:style>
    <style:style style:name="T697" style:family="text">
      <style:text-properties fo:color="#212121" style:font-name="Arial" fo:font-size="7pt" fo:letter-spacing="-0.002in" style:font-size-asian="7pt"/>
    </style:style>
    <style:style style:name="T698" style:family="text">
      <style:text-properties fo:color="#212121" style:font-name="Arial" fo:font-size="7pt" fo:letter-spacing="0.028in" style:font-size-asian="7pt"/>
    </style:style>
    <style:style style:name="T699" style:family="text">
      <style:text-properties fo:color="#212121" style:font-name="Arial" fo:font-size="7pt" fo:letter-spacing="-0.0016in" fo:font-weight="bold" style:font-size-asian="7pt" style:font-weight-asian="bold"/>
    </style:style>
    <style:style style:name="T700" style:family="text">
      <style:text-properties fo:color="#212121" style:font-name="Arial" fo:font-size="7pt" fo:letter-spacing="0.0043in" fo:font-weight="bold" style:font-size-asian="7pt" style:font-weight-asian="bold"/>
    </style:style>
    <style:style style:name="T701" style:family="text">
      <style:text-properties style:font-name="Arial" fo:font-size="7pt" fo:letter-spacing="-0.0016in" fo:font-weight="bold" style:font-size-asian="7pt" style:font-weight-asian="bold"/>
    </style:style>
    <style:style style:name="T702" style:family="text">
      <style:text-properties style:font-name="Arial" fo:font-size="7pt" fo:letter-spacing="0.0016in" fo:font-weight="bold" style:font-size-asian="7pt" style:font-weight-asian="bold"/>
    </style:style>
    <style:style style:name="T703" style:family="text">
      <style:text-properties style:font-name="Arial" fo:font-size="7pt" fo:letter-spacing="0.0071in" fo:font-weight="bold" style:font-size-asian="7pt" style:font-weight-asian="bold"/>
    </style:style>
    <style:style style:name="T704" style:family="text">
      <style:text-properties style:font-name="Arial" fo:font-size="7pt" fo:letter-spacing="0.028in" style:font-size-asian="7pt"/>
    </style:style>
    <style:style style:name="T705" style:family="text">
      <style:text-properties style:font-name="Arial" fo:font-size="7pt" fo:letter-spacing="-0.0008in" style:font-size-asian="7pt"/>
    </style:style>
    <style:style style:name="T706" style:family="text">
      <style:text-properties fo:color="#212121" style:font-name="Arial" fo:font-size="7pt" fo:letter-spacing="-0.0055in" fo:font-weight="bold" style:font-size-asian="7pt" style:font-weight-asian="bold"/>
    </style:style>
    <style:style style:name="T707" style:family="text">
      <style:text-properties fo:color="#212121" style:font-name="Arial" fo:font-size="7pt" fo:letter-spacing="-0.0075in" fo:font-weight="bold" style:font-size-asian="7pt" style:font-weight-asian="bold"/>
    </style:style>
    <style:style style:name="T708" style:family="text">
      <style:text-properties fo:color="#212121" style:font-name="Arial" fo:font-size="7pt" fo:letter-spacing="-0.0028in" fo:font-weight="bold" style:font-size-asian="7pt" style:font-weight-asian="bold"/>
    </style:style>
    <style:style style:name="T709" style:family="text">
      <style:text-properties style:font-name="Arial" fo:font-size="7pt" fo:letter-spacing="0.0217in" style:font-size-asian="7pt"/>
    </style:style>
    <style:style style:name="T710" style:family="text">
      <style:text-properties style:font-name="Arial" fo:font-size="7pt" fo:letter-spacing="0.022in" style:font-size-asian="7pt"/>
    </style:style>
    <style:style style:name="T711" style:family="text">
      <style:text-properties style:font-name="Arial" fo:font-size="7pt" fo:letter-spacing="0.0201in" style:font-size-asian="7pt"/>
    </style:style>
    <style:style style:name="T712" style:family="text">
      <style:text-properties fo:color="#231f20" style:font-name="Source Sans Pro" fo:letter-spacing="-0.0035in"/>
    </style:style>
    <style:style style:name="T713" style:family="text">
      <style:text-properties fo:letter-spacing="-0.0083in"/>
    </style:style>
    <style:style style:name="T714" style:family="text">
      <style:text-properties fo:letter-spacing="-0.0071in"/>
    </style:style>
    <style:style style:name="T715" style:family="text">
      <style:text-properties style:font-name="Times New Roman"/>
    </style:style>
    <style:style style:name="T716" style:family="text">
      <style:text-properties style:font-name="Times New Roman" fo:letter-spacing="0.028in"/>
    </style:style>
    <style:style style:name="T717" style:family="text">
      <style:text-properties style:font-name="Times New Roman" fo:letter-spacing="-0.0008in"/>
    </style:style>
    <style:style style:name="T718" style:family="text">
      <style:text-properties style:font-name="Times New Roman" fo:letter-spacing="-0.0063in"/>
    </style:style>
    <style:style style:name="T719" style:family="text">
      <style:text-properties style:font-name="Times New Roman" fo:letter-spacing="-0.0055in"/>
    </style:style>
    <style:style style:name="T720" style:family="text">
      <style:text-properties style:font-name="Times New Roman" fo:letter-spacing="-0.0028in"/>
    </style:style>
    <style:style style:name="T721" style:family="text">
      <style:text-properties style:font-name="Times New Roman" fo:letter-spacing="-0.002in"/>
    </style:style>
    <style:style style:name="T722" style:family="text">
      <style:text-properties style:font-name="Times New Roman" fo:letter-spacing="-0.0043in"/>
    </style:style>
    <style:style style:name="T723" style:family="text">
      <style:text-properties style:font-name="Times New Roman" fo:letter-spacing="-0.0047in"/>
    </style:style>
    <style:style style:name="T724" style:family="text">
      <style:text-properties style:font-name="Times New Roman" fo:letter-spacing="-0.0071in"/>
    </style:style>
    <style:style style:name="T725" style:family="text">
      <style:text-properties style:font-name="Times New Roman" fo:letter-spacing="-0.0016in"/>
    </style:style>
    <style:style style:name="T726" style:family="text">
      <style:text-properties style:font-name="Times New Roman" fo:font-size="8pt" fo:letter-spacing="-0.0016in" style:font-size-asian="8pt"/>
    </style:style>
    <style:style style:name="T727" style:family="text">
      <style:text-properties style:font-name="Times New Roman" fo:font-size="8pt" fo:letter-spacing="-0.0028in" style:font-size-asian="8pt"/>
    </style:style>
    <style:style style:name="T728" style:family="text">
      <style:text-properties style:font-name="Times New Roman" fo:font-size="8pt" style:font-size-asian="8pt"/>
    </style:style>
    <style:style style:name="T729" style:family="text">
      <style:text-properties style:font-name="Times New Roman" fo:font-size="8pt" fo:letter-spacing="-0.0071in" style:font-size-asian="8pt"/>
    </style:style>
    <style:style style:name="T730" style:family="text">
      <style:text-properties style:font-name="Times New Roman" fo:font-size="8pt" fo:letter-spacing="-0.0035in" style:font-size-asian="8pt"/>
    </style:style>
    <style:style style:name="T731" style:family="text">
      <style:text-properties style:font-name="Times New Roman" fo:font-weight="bold" style:font-weight-asian="bold"/>
    </style:style>
    <style:style style:name="T732" style:family="text">
      <style:text-properties style:font-name="Times New Roman" fo:font-size="8pt" fo:letter-spacing="-0.0055in" style:font-size-asian="8pt"/>
    </style:style>
    <style:style style:name="T733" style:family="text">
      <style:text-properties style:font-name="Times New Roman" fo:font-size="8pt" fo:letter-spacing="-0.0047in" style:font-size-asian="8pt"/>
    </style:style>
    <style:style style:name="T734" style:family="text">
      <style:text-properties style:text-position="-10% 100%" style:font-name="Times New Roman" fo:font-size="5pt" fo:letter-spacing="-0.0146in" style:font-size-asian="5pt"/>
    </style:style>
    <style:style style:name="T735" style:family="text">
      <style:text-properties style:text-position="-10% 100%" style:font-name="Times New Roman" fo:font-size="5pt" fo:letter-spacing="-0.0138in" style:font-size-asian="5pt"/>
    </style:style>
    <style:style style:name="T736" style:family="text">
      <style:text-properties style:font-name="Times New Roman" style:text-underline-style="solid" style:text-underline-width="auto" style:text-underline-color="font-color"/>
    </style:style>
    <style:style style:name="T737" style:family="text">
      <style:text-properties style:font-name="Times New Roman" fo:letter-spacing="-0.0075in" style:text-underline-style="solid" style:text-underline-width="auto" style:text-underline-color="font-color"/>
    </style:style>
    <style:style style:name="T738" style:family="text">
      <style:text-properties style:font-name="Times New Roman" fo:letter-spacing="-0.0063in" style:text-underline-style="solid" style:text-underline-width="auto" style:text-underline-color="font-color"/>
    </style:style>
    <style:style style:name="T739" style:family="text">
      <style:text-properties style:font-name="Times New Roman" fo:letter-spacing="-0.0016in" style:text-underline-style="solid" style:text-underline-width="auto" style:text-underline-color="font-color"/>
    </style:style>
    <style:style style:name="T740" style:family="text">
      <style:text-properties style:font-name="Times New Roman" fo:font-size="8.5pt" fo:font-weight="bold" style:font-size-asian="8.5pt" style:font-weight-asian="bold"/>
    </style:style>
    <style:style style:name="T741" style:family="text">
      <style:text-properties style:font-name="Times New Roman" fo:font-size="8.5pt" style:font-size-asian="8.5pt"/>
    </style:style>
    <style:style style:name="T742" style:family="text">
      <style:text-properties style:font-name="Times New Roman" fo:font-size="7pt" fo:letter-spacing="-0.0016in" fo:font-weight="bold" style:font-size-asian="7pt" style:font-weight-asian="bold"/>
    </style:style>
    <style:style style:name="T743" style:family="text">
      <style:text-properties style:font-name="Times New Roman" fo:font-size="7pt" fo:font-weight="bold" style:font-size-asian="7pt" style:font-weight-asian="bold"/>
    </style:style>
    <style:style style:name="T744" style:family="text">
      <style:text-properties style:font-name="Times New Roman" fo:font-size="7pt" fo:letter-spacing="-0.0063in" fo:font-weight="bold" style:font-size-asian="7pt" style:font-weight-asian="bold"/>
    </style:style>
    <style:style style:name="T745" style:family="text">
      <style:text-properties style:font-name="Times New Roman" fo:font-size="7pt" fo:letter-spacing="0.028in" fo:font-weight="bold" style:font-size-asian="7pt" style:font-weight-asian="bold"/>
    </style:style>
    <style:style style:name="T746" style:family="text">
      <style:text-properties style:font-name="Times New Roman" fo:font-size="7pt" fo:letter-spacing="-0.0043in" fo:font-weight="bold" style:font-size-asian="7pt" style:font-weight-asian="bold"/>
    </style:style>
    <style:style style:name="T747" style:family="text">
      <style:text-properties style:font-name="Times New Roman" fo:font-size="7pt" style:font-size-asian="7pt"/>
    </style:style>
    <style:style style:name="T748" style:family="text">
      <style:text-properties style:font-name="Times New Roman" fo:font-size="7pt" fo:letter-spacing="-0.0063in" style:font-size-asian="7pt"/>
    </style:style>
    <style:style style:name="T749" style:family="text">
      <style:text-properties style:font-name="Times New Roman" fo:font-size="7pt" fo:letter-spacing="0.028in" style:font-size-asian="7pt"/>
    </style:style>
    <style:style style:name="T750" style:family="text">
      <style:text-properties style:font-name="Times New Roman" fo:font-size="7pt" fo:letter-spacing="-0.0043in" style:font-size-asian="7pt"/>
    </style:style>
    <style:style style:name="T751" style:family="text">
      <style:text-properties style:font-name="Times New Roman" fo:font-size="7pt" fo:letter-spacing="0.0008in" style:font-size-asian="7pt"/>
    </style:style>
    <style:style style:name="T752" style:family="text">
      <style:text-properties style:font-name="Times New Roman" fo:font-size="7pt" fo:letter-spacing="-0.0071in" style:font-size-asian="7pt"/>
    </style:style>
    <style:style style:name="T753" style:family="text">
      <style:text-properties style:font-name="Times New Roman" fo:font-size="7pt" fo:letter-spacing="0.0016in" style:font-size-asian="7pt"/>
    </style:style>
    <style:style style:name="T754" style:family="text">
      <style:text-properties style:font-name="Times New Roman" fo:font-size="7pt" fo:letter-spacing="-0.0016in" style:font-size-asian="7pt"/>
    </style:style>
    <style:style style:name="T755" style:family="text">
      <style:text-properties style:font-name="Times New Roman" fo:font-size="8.5pt" fo:letter-spacing="-0.0043in" style:font-size-asian="8.5pt"/>
    </style:style>
    <style:style style:name="T756" style:family="text">
      <style:text-properties style:font-name="Times New Roman" fo:font-size="8.5pt" fo:letter-spacing="-0.0035in" style:font-size-asian="8.5pt"/>
    </style:style>
    <style:style style:name="T757" style:family="text">
      <style:text-properties style:font-name="Times New Roman" fo:font-size="8.5pt" fo:letter-spacing="-0.0028in" style:font-size-asian="8.5pt"/>
    </style:style>
    <style:style style:name="T758" style:family="text">
      <style:text-properties style:font-name="Times New Roman" fo:font-size="8.5pt" fo:letter-spacing="-0.0016in" style:font-size-asian="8.5pt"/>
    </style:style>
    <style:style style:name="T759" style:family="text">
      <style:text-properties style:font-name="Times New Roman" fo:font-size="8.5pt" fo:letter-spacing="-0.0016in" fo:font-style="italic" fo:font-weight="bold" style:font-size-asian="8.5pt" style:font-style-asian="italic" style:font-weight-asian="bold"/>
    </style:style>
    <style:style style:name="T760" style:family="text">
      <style:text-properties style:font-name="Times New Roman" fo:font-size="8.5pt" fo:letter-spacing="0.0047in" fo:font-style="italic" fo:font-weight="bold" style:font-size-asian="8.5pt" style:font-style-asian="italic" style:font-weight-asian="bold"/>
    </style:style>
    <style:style style:name="T761" style:family="text">
      <style:text-properties style:font-name="Times New Roman" fo:letter-spacing="-0.0028in" style:text-underline-style="solid" style:text-underline-width="auto" style:text-underline-color="font-color"/>
    </style:style>
    <style:style style:name="T762" style:family="text">
      <style:text-properties style:font-name="Times New Roman" fo:font-size="7.5pt" fo:font-weight="bold" style:font-size-asian="7.5pt" style:font-weight-asian="bold" style:text-scale="105%"/>
    </style:style>
    <style:style style:name="T763" style:family="text">
      <style:text-properties style:font-name="Times New Roman" fo:font-size="7.5pt" fo:letter-spacing="0.028in" fo:font-weight="bold" style:font-size-asian="7.5pt" style:font-weight-asian="bold" style:text-scale="105%"/>
    </style:style>
    <style:style style:name="T764" style:family="text">
      <style:text-properties style:font-name="Times New Roman" fo:font-size="7.5pt" style:font-size-asian="7.5pt" style:text-scale="105%"/>
    </style:style>
    <style:style style:name="T765" style:family="text">
      <style:text-properties style:font-name="Times New Roman" fo:font-size="7.5pt" fo:letter-spacing="0.028in" style:font-size-asian="7.5pt" style:text-scale="105%"/>
    </style:style>
    <style:style style:name="T766" style:family="text">
      <style:text-properties fo:color="#212121" style:font-name="Times New Roman" fo:font-size="7.5pt" fo:font-weight="bold" style:font-size-asian="7.5pt" style:font-weight-asian="bold" style:text-scale="105%"/>
    </style:style>
    <style:style style:name="T767" style:family="text">
      <style:text-properties fo:color="#212121" style:font-name="Times New Roman" fo:font-size="7.5pt" fo:letter-spacing="-0.0016in" fo:font-weight="bold" style:font-size-asian="7.5pt" style:font-weight-asian="bold" style:text-scale="105%"/>
    </style:style>
    <style:style style:name="T768" style:family="text">
      <style:text-properties fo:color="#212121" style:font-name="Times New Roman" fo:font-size="7.5pt" fo:letter-spacing="-0.0008in" fo:font-weight="bold" style:font-size-asian="7.5pt" style:font-weight-asian="bold" style:text-scale="105%"/>
    </style:style>
    <style:style style:name="T769" style:family="text">
      <style:text-properties style:font-name="Times New Roman" fo:font-size="7.5pt" fo:letter-spacing="-0.0016in" style:font-size-asian="7.5pt" style:text-scale="105%"/>
    </style:style>
    <style:style style:name="T770" style:family="text">
      <style:text-properties style:font-name="Times New Roman" fo:font-size="7.5pt" fo:letter-spacing="-0.0008in" style:font-size-asian="7.5pt" style:text-scale="105%"/>
    </style:style>
    <style:style style:name="T771" style:family="text">
      <style:text-properties style:font-name="Times New Roman" fo:font-size="7.5pt" fo:letter-spacing="-0.0016in" fo:font-style="italic" fo:font-weight="bold" style:font-size-asian="7.5pt" style:font-style-asian="italic" style:font-weight-asian="bold" style:text-scale="105%"/>
    </style:style>
    <style:style style:name="T772" style:family="text">
      <style:text-properties style:font-name="Times New Roman" fo:font-size="7.5pt" fo:letter-spacing="0.002in" fo:font-style="italic" fo:font-weight="bold" style:font-size-asian="7.5pt" style:font-style-asian="italic" style:font-weight-asian="bold" style:text-scale="105%"/>
    </style:style>
    <style:style style:name="T773" style:family="text">
      <style:text-properties style:font-name="Times New Roman" fo:font-size="7.5pt" fo:letter-spacing="0.0035in" fo:font-style="italic" fo:font-weight="bold" style:font-size-asian="7.5pt" style:font-style-asian="italic" style:font-weight-asian="bold" style:text-scale="105%"/>
    </style:style>
    <style:style style:name="T774" style:family="text">
      <style:text-properties style:font-name="Times New Roman" fo:font-size="7.5pt" fo:font-style="italic" fo:font-weight="bold" style:font-size-asian="7.5pt" style:font-style-asian="italic" style:font-weight-asian="bold" style:text-scale="105%"/>
    </style:style>
    <style:style style:name="T775" style:family="text">
      <style:text-properties style:font-name="Times New Roman" fo:font-size="7.5pt" fo:letter-spacing="-0.0047in" fo:font-weight="bold" style:font-size-asian="7.5pt" style:font-weight-asian="bold" style:text-scale="105%"/>
    </style:style>
    <style:style style:name="T776" style:family="text">
      <style:text-properties style:font-name="Times New Roman" fo:font-size="7.5pt" fo:letter-spacing="-0.0043in" fo:font-weight="bold" style:font-size-asian="7.5pt" style:font-weight-asian="bold" style:text-scale="105%"/>
    </style:style>
    <style:style style:name="T777" style:family="text">
      <style:text-properties style:font-name="Times New Roman" fo:font-size="7.5pt" fo:letter-spacing="-0.0047in" style:font-size-asian="7.5pt" style:text-scale="105%"/>
    </style:style>
    <style:style style:name="T778" style:family="text">
      <style:text-properties style:font-name="Times New Roman" fo:font-size="7.5pt" fo:letter-spacing="-0.0043in" style:font-size-asian="7.5pt" style:text-scale="105%"/>
    </style:style>
    <style:style style:name="T779" style:family="text">
      <style:text-properties style:font-name="Times New Roman" fo:font-size="7.5pt" fo:letter-spacing="-0.0028in" style:font-size-asian="7.5pt" style:text-scale="105%"/>
    </style:style>
    <style:style style:name="T780" style:family="text">
      <style:text-properties style:font-name="Times New Roman" fo:font-size="7.5pt" fo:letter-spacing="-0.0055in" fo:font-weight="bold" style:font-size-asian="7.5pt" style:font-weight-asian="bold" style:text-scale="105%"/>
    </style:style>
    <style:style style:name="T781" style:family="text">
      <style:text-properties style:font-name="Times New Roman" fo:font-size="7.5pt" fo:letter-spacing="-0.0055in" style:font-size-asian="7.5pt" style:text-scale="105%"/>
    </style:style>
    <style:style style:name="T782" style:family="text">
      <style:text-properties style:font-name="Times New Roman" fo:font-size="7.5pt" fo:letter-spacing="-0.0035in" style:font-size-asian="7.5pt" style:text-scale="105%"/>
    </style:style>
    <style:style style:name="T783" style:family="text">
      <style:text-properties style:font-name="Times New Roman" fo:font-size="7.5pt" fo:letter-spacing="0.0098in" fo:font-weight="bold" style:font-size-asian="7.5pt" style:font-weight-asian="bold" style:text-scale="105%"/>
    </style:style>
    <style:style style:name="T784" style:family="text">
      <style:text-properties style:font-name="Times New Roman" fo:font-size="7.5pt" fo:letter-spacing="0.0091in" style:font-size-asian="7.5pt" style:text-scale="105%"/>
    </style:style>
    <style:style style:name="T785" style:family="text">
      <style:text-properties style:font-name="Times New Roman" fo:font-size="7.5pt" fo:letter-spacing="0.0098in" style:font-size-asian="7.5pt" style:text-scale="105%"/>
    </style:style>
    <style:style style:name="T786" style:family="text">
      <style:text-properties style:font-name="Times New Roman" fo:font-size="7.5pt" fo:letter-spacing="0.011in" fo:font-weight="bold" style:font-size-asian="7.5pt" style:font-weight-asian="bold" style:text-scale="105%"/>
    </style:style>
    <style:style style:name="T787" style:family="text">
      <style:text-properties style:font-name="Times New Roman" fo:font-size="7.5pt" fo:letter-spacing="0.0118in" fo:font-weight="bold" style:font-size-asian="7.5pt" style:font-weight-asian="bold" style:text-scale="105%"/>
    </style:style>
    <style:style style:name="T788" style:family="text">
      <style:text-properties style:font-name="Times New Roman" fo:font-size="7.5pt" fo:letter-spacing="0.011in" style:font-size-asian="7.5pt" style:text-scale="105%"/>
    </style:style>
    <style:style style:name="T789" style:family="text">
      <style:text-properties style:font-name="Times New Roman" fo:font-size="7.5pt" fo:letter-spacing="0.0016in" fo:font-style="italic" fo:font-weight="bold" style:font-size-asian="7.5pt" style:font-style-asian="italic" style:font-weight-asian="bold" style:text-scale="105%"/>
    </style:style>
    <style:style style:name="T790" style:family="text">
      <style:text-properties style:font-name="Times New Roman" fo:font-size="7.5pt" fo:letter-spacing="0.0008in" fo:font-style="italic" fo:font-weight="bold" style:font-size-asian="7.5pt" style:font-style-asian="italic" style:font-weight-asian="bold" style:text-scale="105%"/>
    </style:style>
    <style:style style:name="T791" style:family="text">
      <style:text-properties style:font-name="Times New Roman" fo:font-size="7.5pt" fo:letter-spacing="-0.0016in" fo:font-weight="bold" style:font-size-asian="7.5pt" style:font-weight-asian="bold" style:text-scale="105%"/>
    </style:style>
    <style:style style:name="T792" style:family="text">
      <style:text-properties style:font-name="Times New Roman" fo:font-size="7.5pt" fo:letter-spacing="-0.0008in" fo:font-weight="bold" style:font-size-asian="7.5pt" style:font-weight-asian="bold" style:text-scale="105%"/>
    </style:style>
    <style:style style:name="T793" style:family="text">
      <style:text-properties fo:color="#212121" style:font-name="Times New Roman" fo:font-size="7.5pt" fo:letter-spacing="-0.002in" fo:font-weight="bold" style:font-size-asian="7.5pt" style:font-weight-asian="bold" style:text-scale="105%"/>
    </style:style>
    <style:style style:name="T794" style:family="text">
      <style:text-properties style:font-name="Times New Roman" fo:font-size="7.5pt" fo:letter-spacing="-0.002in" style:font-size-asian="7.5pt" style:text-scale="105%"/>
    </style:style>
    <style:style style:name="T795" style:family="text">
      <style:text-properties style:font-name="Times New Roman" fo:font-size="7.5pt" fo:letter-spacing="0.0008in" fo:font-weight="bold" style:font-size-asian="7.5pt" style:font-weight-asian="bold" style:text-scale="105%"/>
    </style:style>
    <style:style style:name="T796" style:family="text">
      <style:text-properties style:font-name="Times New Roman" fo:font-size="7.5pt" fo:letter-spacing="0.0008in" style:font-size-asian="7.5pt" style:text-scale="105%"/>
    </style:style>
    <style:style style:name="T797" style:family="text">
      <style:text-properties style:font-name="Times New Roman" fo:font-size="7.5pt" fo:letter-spacing="-0.0071in" style:font-size-asian="7.5pt" style:text-scale="105%"/>
    </style:style>
    <style:style style:name="T798" style:family="text">
      <style:text-properties style:font-name="Times New Roman" fo:font-size="7.5pt" fo:letter-spacing="-0.0063in" style:font-size-asian="7.5pt" style:text-scale="105%"/>
    </style:style>
    <style:style style:name="T799" style:family="text">
      <style:text-properties style:font-name="Times New Roman" fo:font-size="7.5pt" fo:letter-spacing="0.0016in" style:font-size-asian="7.5pt" style:text-scale="105%"/>
    </style:style>
    <style:style style:name="T800" style:family="text">
      <style:text-properties style:font-name="Times New Roman" fo:font-size="7.5pt" fo:letter-spacing="0.0071in" fo:font-weight="bold" style:font-size-asian="7.5pt" style:font-weight-asian="bold" style:text-scale="105%"/>
    </style:style>
    <style:style style:name="T801" style:family="text">
      <style:text-properties style:font-name="Times New Roman" fo:font-size="7.5pt" fo:letter-spacing="0.0063in" style:font-size-asian="7.5pt" style:text-scale="105%"/>
    </style:style>
    <style:style style:name="T802" style:family="text">
      <style:text-properties style:font-name="Times New Roman" fo:font-size="7.5pt" fo:letter-spacing="0.0071in" style:font-size-asian="7.5pt" style:text-scale="105%"/>
    </style:style>
    <style:style style:name="T803" style:family="text">
      <style:text-properties style:font-name="Times New Roman" fo:font-size="7.5pt" fo:font-style="italic" fo:font-weight="bold" style:font-size-asian="7.5pt" style:font-style-asian="italic" style:font-weight-asian="bold"/>
    </style:style>
    <style:style style:name="T804" style:family="text">
      <style:text-properties style:font-name="Times New Roman" fo:font-size="7.5pt" fo:letter-spacing="0.0118in" fo:font-style="italic" fo:font-weight="bold" style:font-size-asian="7.5pt" style:font-style-asian="italic" style:font-weight-asian="bold"/>
    </style:style>
    <style:style style:name="T805" style:family="text">
      <style:text-properties style:font-name="Times New Roman" fo:font-size="7.5pt" fo:letter-spacing="0.0126in" fo:font-style="italic" fo:font-weight="bold" style:font-size-asian="7.5pt" style:font-style-asian="italic" style:font-weight-asian="bold"/>
    </style:style>
    <style:style style:name="T806" style:family="text">
      <style:text-properties style:font-name="Times New Roman" fo:font-size="7.5pt" fo:letter-spacing="-0.0016in" fo:font-style="italic" fo:font-weight="bold" style:font-size-asian="7.5pt" style:font-style-asian="italic" style:font-weight-asian="bold"/>
    </style:style>
    <style:style style:name="T807" style:family="text">
      <style:text-properties style:font-name="Times New Roman" fo:font-size="7.5pt" fo:letter-spacing="0.0091in" fo:font-style="italic" fo:font-weight="bold" style:font-size-asian="7.5pt" style:font-style-asian="italic" style:font-weight-asian="bold"/>
    </style:style>
    <style:style style:name="T808" style:family="text">
      <style:text-properties style:font-name="Times New Roman" fo:letter-spacing="0.0028in" style:text-underline-style="solid" style:text-underline-width="auto" style:text-underline-color="font-color"/>
    </style:style>
    <style:style style:name="T809" style:family="text">
      <style:text-properties style:font-name="Times New Roman" fo:letter-spacing="0.0035in" style:text-underline-style="solid" style:text-underline-width="auto" style:text-underline-color="font-color"/>
    </style:style>
    <style:style style:name="T810" style:family="text">
      <style:text-properties style:font-name="Times New Roman" fo:letter-spacing="0.0071in"/>
    </style:style>
    <style:style style:name="T811" style:family="text">
      <style:text-properties style:font-name="Times New Roman" fo:font-size="8.5pt" fo:letter-spacing="0.028in" style:font-size-asian="8.5pt"/>
    </style:style>
    <style:style style:name="T812" style:family="text">
      <style:text-properties style:font-name="Times New Roman" fo:font-size="8.5pt" fo:letter-spacing="0.0161in" style:font-size-asian="8.5pt"/>
    </style:style>
    <style:style style:name="T813" style:family="text">
      <style:text-properties style:font-name="Times New Roman" fo:font-size="8.5pt" fo:letter-spacing="0.028in" fo:font-weight="bold" style:font-size-asian="8.5pt" style:font-weight-asian="bold"/>
    </style:style>
    <style:style style:name="T814" style:family="text">
      <style:text-properties style:font-name="Times New Roman" fo:font-size="8.5pt" fo:letter-spacing="0.0154in" fo:font-weight="bold" style:font-size-asian="8.5pt" style:font-weight-asian="bold"/>
    </style:style>
    <style:style style:name="T815" style:family="text">
      <style:text-properties style:font-name="Times New Roman" fo:font-size="8.5pt" fo:letter-spacing="0.0138in" fo:font-weight="bold" style:font-size-asian="8.5pt" style:font-weight-asian="bold"/>
    </style:style>
    <style:style style:name="T816" style:family="text">
      <style:text-properties style:font-name="Times New Roman" fo:font-size="8.5pt" fo:letter-spacing="0.0146in" style:font-size-asian="8.5pt"/>
    </style:style>
    <style:style style:name="T817" style:family="text">
      <style:text-properties style:font-name="Times New Roman" fo:font-size="8.5pt" fo:letter-spacing="0.0154in" style:font-size-asian="8.5pt"/>
    </style:style>
    <style:style style:name="T818" style:family="text">
      <style:text-properties style:font-name="Times New Roman" fo:font-size="8.5pt" fo:letter-spacing="0.0035in" fo:font-weight="bold" style:font-size-asian="8.5pt" style:font-weight-asian="bold"/>
    </style:style>
    <style:style style:name="T819" style:family="text">
      <style:text-properties style:font-name="Times New Roman" fo:font-size="8.5pt" fo:letter-spacing="0.0028in" fo:font-weight="bold" style:font-size-asian="8.5pt" style:font-weight-asian="bold"/>
    </style:style>
    <style:style style:name="T820" style:family="text">
      <style:text-properties style:font-name="Times New Roman" fo:font-size="8.5pt" fo:letter-spacing="0.0035in" style:font-size-asian="8.5pt"/>
    </style:style>
    <style:style style:name="T821" style:family="text">
      <style:text-properties style:font-name="Times New Roman" fo:font-size="8.5pt" fo:letter-spacing="0.0028in" style:font-size-asian="8.5pt"/>
    </style:style>
    <style:style style:name="T822" style:family="text">
      <style:text-properties style:font-name="Times New Roman" fo:font-size="8.5pt" fo:letter-spacing="0.0043in" style:font-size-asian="8.5pt"/>
    </style:style>
    <style:style style:name="T823" style:family="text">
      <style:text-properties style:font-name="Times New Roman" fo:font-size="8.5pt" fo:letter-spacing="0.0047in" style:font-size-asian="8.5pt"/>
    </style:style>
    <style:style style:name="T824" style:family="text">
      <style:text-properties style:font-name="Times New Roman" fo:font-size="8.5pt" fo:letter-spacing="0.0055in" style:font-size-asian="8.5pt"/>
    </style:style>
    <style:style style:name="T825" style:family="text">
      <style:text-properties fo:font-style="italic" style:font-style-asian="italic"/>
    </style:style>
    <style:style style:name="T826" style:family="text">
      <style:text-properties fo:letter-spacing="0.0091in" fo:font-style="italic" style:font-style-asian="italic"/>
    </style:style>
    <style:style style:name="T827" style:family="text">
      <style:text-properties fo:letter-spacing="-0.0016in" fo:font-style="italic" style:font-style-asian="italic"/>
    </style:style>
    <style:style style:name="T828" style:family="text">
      <style:text-properties style:font-name="Times New Roman" fo:font-size="8.5pt" fo:font-style="italic" fo:font-weight="bold" style:font-size-asian="8.5pt" style:font-style-asian="italic" style:font-weight-asian="bold"/>
    </style:style>
    <style:style style:name="T829" style:family="text">
      <style:text-properties style:font-name="Times New Roman" fo:font-size="8.5pt" fo:letter-spacing="0.0075in" fo:font-style="italic" fo:font-weight="bold" style:font-size-asian="8.5pt" style:font-style-asian="italic" style:font-weight-asian="bold"/>
    </style:style>
    <style:style style:name="T830" style:family="text">
      <style:text-properties style:font-name="Arial" fo:font-size="7.5pt" fo:font-weight="bold" style:font-size-asian="7.5pt" style:font-weight-asian="bold"/>
    </style:style>
    <style:style style:name="T831" style:family="text">
      <style:text-properties style:font-name="Arial" fo:font-size="7.5pt" fo:letter-spacing="-0.0063in" fo:font-weight="bold" style:font-size-asian="7.5pt" style:font-weight-asian="bold"/>
    </style:style>
    <style:style style:name="T832" style:family="text">
      <style:text-properties style:font-name="Arial" fo:font-size="7.5pt" fo:letter-spacing="-0.0043in" fo:font-weight="bold" style:font-size-asian="7.5pt" style:font-weight-asian="bold"/>
    </style:style>
    <style:style style:name="T833" style:family="text">
      <style:text-properties style:font-name="Arial" fo:font-size="7.5pt" fo:letter-spacing="-0.0035in" fo:font-weight="bold" style:font-size-asian="7.5pt" style:font-weight-asian="bold"/>
    </style:style>
    <style:style style:name="T834" style:family="text">
      <style:text-properties style:font-name="Arial" fo:font-size="7.5pt" fo:letter-spacing="-0.0071in" fo:font-weight="bold" style:font-size-asian="7.5pt" style:font-weight-asian="bold"/>
    </style:style>
    <style:style style:name="T835" style:family="text">
      <style:text-properties style:font-name="Arial" fo:font-size="7.5pt" fo:letter-spacing="-0.0047in" fo:font-weight="bold" style:font-size-asian="7.5pt" style:font-weight-asian="bold"/>
    </style:style>
    <style:style style:name="T836" style:family="text">
      <style:text-properties style:font-name="Arial" fo:font-size="7.5pt" fo:letter-spacing="-0.0016in" fo:font-weight="bold" style:font-size-asian="7.5pt" style:font-weight-asian="bold"/>
    </style:style>
    <style:style style:name="T837" style:family="text">
      <style:text-properties style:font-name="Arial" fo:font-size="7.5pt" fo:letter-spacing="-0.0055in" fo:font-weight="bold" style:font-size-asian="7.5pt" style:font-weight-asian="bold"/>
    </style:style>
    <style:style style:name="T838" style:family="text">
      <style:text-properties style:font-name="Arial" fo:font-size="7.5pt" fo:letter-spacing="-0.0075in" fo:font-weight="bold" style:font-size-asian="7.5pt" style:font-weight-asian="bold"/>
    </style:style>
    <style:style style:name="T839" style:family="text">
      <style:text-properties style:font-name="Arial" fo:font-size="7.5pt" fo:letter-spacing="-0.0043in" style:font-size-asian="7.5pt"/>
    </style:style>
    <style:style style:name="T840" style:family="text">
      <style:text-properties style:font-name="Arial" fo:font-size="7.5pt" fo:letter-spacing="-0.0028in" fo:font-weight="bold" style:font-size-asian="7.5pt" style:font-weight-asian="bold"/>
    </style:style>
    <style:style style:name="T841" style:family="text">
      <style:text-properties style:font-name="Arial" fo:font-size="7.5pt" fo:letter-spacing="-0.002in" fo:font-weight="bold" style:font-size-asian="7.5pt" style:font-weight-asian="bold"/>
    </style:style>
    <style:style style:name="T842" style:family="text">
      <style:text-properties style:font-name="Arial" fo:font-size="7.5pt" fo:letter-spacing="-0.0008in" fo:font-weight="bold" style:font-size-asian="7.5pt" style:font-weight-asian="bold"/>
    </style:style>
    <style:style style:name="T843" style:family="text">
      <style:text-properties style:font-name="Arial" fo:font-size="7.5pt" fo:letter-spacing="-0.002in" style:font-size-asian="7.5pt"/>
    </style:style>
    <style:style style:name="T844" style:family="text">
      <style:text-properties style:font-name="Arial" fo:font-size="7.5pt" fo:letter-spacing="-0.0055in" style:font-size-asian="7.5pt"/>
    </style:style>
    <style:style style:name="T845" style:family="text">
      <style:text-properties style:font-name="Arial" fo:font-size="7.5pt" fo:letter-spacing="-0.0035in" style:font-size-asian="7.5pt"/>
    </style:style>
    <style:style style:name="T846" style:family="text">
      <style:text-properties style:font-name="Arial" fo:font-size="7.5pt" fo:letter-spacing="-0.0075in" style:font-size-asian="7.5pt"/>
    </style:style>
    <style:style style:name="T847" style:family="text">
      <style:text-properties style:font-name="Arial" fo:font-size="7.5pt" fo:letter-spacing="0.0555in" style:font-size-asian="7.5pt"/>
    </style:style>
    <style:style style:name="T848" style:family="text">
      <style:text-properties style:font-name="Arial" fo:font-size="7.5pt" fo:letter-spacing="0.0016in" fo:font-weight="bold" style:font-size-asian="7.5pt" style:font-weight-asian="bold"/>
    </style:style>
    <style:style style:name="T849" style:family="text">
      <style:text-properties style:font-name="Arial" fo:font-size="7.5pt" fo:letter-spacing="0.0043in" fo:font-weight="bold" style:font-size-asian="7.5pt" style:font-weight-asian="bold"/>
    </style:style>
    <style:style style:name="T850" style:family="text">
      <style:text-properties fo:color="#000009" style:font-name="Arial"/>
    </style:style>
    <style:style style:name="T851" style:family="text">
      <style:text-properties fo:color="#000009" style:font-name="Arial" fo:letter-spacing="-0.0083in"/>
    </style:style>
    <style:style style:name="T852" style:family="text">
      <style:text-properties fo:color="#000009" style:font-name="Arial" fo:letter-spacing="-0.0075in"/>
    </style:style>
    <style:style style:name="T853" style:family="text">
      <style:text-properties style:font-name="Arial" fo:font-size="8.5pt" fo:letter-spacing="-0.0016in" style:font-size-asian="8.5pt"/>
    </style:style>
    <style:style style:name="T854" style:family="text">
      <style:text-properties style:font-name="Arial" fo:font-size="8.5pt" fo:letter-spacing="-0.0047in" style:font-size-asian="8.5pt"/>
    </style:style>
    <style:style style:name="T855" style:family="text">
      <style:text-properties style:font-name="Arial" fo:font-size="8.5pt" fo:letter-spacing="-0.002in" style:font-size-asian="8.5pt"/>
    </style:style>
    <style:style style:name="T856" style:family="text">
      <style:text-properties style:font-name="Arial" fo:font-size="8.5pt" fo:letter-spacing="-0.0043in" style:font-size-asian="8.5pt"/>
    </style:style>
    <style:style style:name="T857" style:family="text">
      <style:text-properties style:font-name="Arial" fo:font-size="8.5pt" fo:letter-spacing="-0.0071in" style:font-size-asian="8.5pt"/>
    </style:style>
    <style:style style:name="T858" style:family="text">
      <style:text-properties fo:color="#000009" style:font-name="Arial" fo:font-size="8.5pt" fo:letter-spacing="-0.0016in" fo:font-weight="bold" style:font-size-asian="8.5pt" style:font-weight-asian="bold"/>
    </style:style>
    <style:style style:name="T859" style:family="text">
      <style:text-properties fo:color="#000009" style:font-name="Arial" fo:font-size="8.5pt" fo:letter-spacing="0.0008in" fo:font-weight="bold" style:font-size-asian="8.5pt" style:font-weight-asian="bold"/>
    </style:style>
    <style:style style:name="T860" style:family="text">
      <style:text-properties fo:color="#000009" style:font-name="Arial" fo:font-size="8.5pt" fo:letter-spacing="-0.0016in" style:font-size-asian="8.5pt"/>
    </style:style>
    <style:style style:name="T861" style:family="text">
      <style:text-properties style:font-name="Arial" fo:font-size="8.5pt" fo:font-weight="bold" style:font-size-asian="8.5pt" style:font-weight-asian="bold"/>
    </style:style>
    <style:style style:name="T862" style:family="text">
      <style:text-properties style:font-name="Arial" fo:font-size="8.5pt" fo:letter-spacing="-0.0063in" fo:font-weight="bold" style:font-size-asian="8.5pt" style:font-weight-asian="bold"/>
    </style:style>
    <style:style style:name="T863" style:family="text">
      <style:text-properties style:font-name="Arial" fo:font-size="8.5pt" fo:letter-spacing="-0.0055in" fo:font-weight="bold" style:font-size-asian="8.5pt" style:font-weight-asian="bold"/>
    </style:style>
    <style:style style:name="T864" style:family="text">
      <style:text-properties fo:color="#000009" style:font-name="Arial" fo:font-size="8.5pt" fo:font-weight="bold" style:font-size-asian="8.5pt" style:font-weight-asian="bold"/>
    </style:style>
    <style:style style:name="T865" style:family="text">
      <style:text-properties fo:color="#000009" style:font-name="Arial" fo:font-size="8.5pt" fo:letter-spacing="0.022in" fo:font-weight="bold" style:font-size-asian="8.5pt" style:font-weight-asian="bold"/>
    </style:style>
    <style:style style:name="T866" style:family="text">
      <style:text-properties fo:color="#000009" style:font-name="Arial" fo:font-size="8.5pt" style:font-size-asian="8.5pt"/>
    </style:style>
    <style:style style:name="T867" style:family="text">
      <style:text-properties fo:color="#000009" style:font-name="Arial" fo:font-size="8.5pt" fo:letter-spacing="0.0217in" style:font-size-asian="8.5pt"/>
    </style:style>
    <style:style style:name="T868" style:family="text">
      <style:text-properties fo:color="#000009" style:font-name="Arial" fo:font-size="8.5pt" fo:letter-spacing="0.022in" style:font-size-asian="8.5pt"/>
    </style:style>
    <style:style style:name="T869" style:family="text">
      <style:text-properties fo:color="#000009" style:font-name="Arial" fo:font-size="8.5pt" fo:letter-spacing="0.028in" fo:font-weight="bold" style:font-size-asian="8.5pt" style:font-weight-asian="bold"/>
    </style:style>
    <style:style style:name="T870" style:family="text">
      <style:text-properties fo:color="#000009" style:font-name="Arial" fo:font-size="8.5pt" fo:letter-spacing="0.028in" style:font-size-asian="8.5pt"/>
    </style:style>
    <style:style style:name="T871" style:family="text">
      <style:text-properties fo:color="#000009" style:font-name="Arial" fo:font-size="8.5pt" fo:letter-spacing="-0.002in" style:font-size-asian="8.5pt"/>
    </style:style>
    <style:style style:name="T872" style:family="text">
      <style:text-properties fo:color="#000009" style:font-name="Arial" fo:font-size="8.5pt" fo:letter-spacing="-0.0035in" style:font-size-asian="8.5pt"/>
    </style:style>
    <style:style style:name="T873" style:family="text">
      <style:text-properties fo:color="#000009" style:font-name="Arial" fo:font-size="8.5pt" fo:letter-spacing="-0.0071in" style:font-size-asian="8.5pt"/>
    </style:style>
    <style:style style:name="T874" style:family="text">
      <style:text-properties fo:color="#000009" style:font-name="Arial" fo:font-size="8.5pt" fo:letter-spacing="-0.0071in" fo:font-weight="bold" style:font-size-asian="8.5pt" style:font-weight-asian="bold"/>
    </style:style>
    <style:style style:name="T875" style:family="text">
      <style:text-properties fo:color="#000009" style:font-name="Arial" fo:font-size="8.5pt" fo:letter-spacing="-0.0063in" fo:font-weight="bold" style:font-size-asian="8.5pt" style:font-weight-asian="bold"/>
    </style:style>
    <style:style style:name="T876" style:family="text">
      <style:text-properties fo:color="#000009" style:font-name="Arial" fo:font-size="8.5pt" fo:letter-spacing="-0.0063in" style:font-size-asian="8.5pt"/>
    </style:style>
    <style:style style:name="T877" style:family="text">
      <style:text-properties fo:color="#000009" style:font-name="Arial" fo:font-size="8.5pt" fo:letter-spacing="-0.0098in" fo:font-weight="bold" style:font-size-asian="8.5pt" style:font-weight-asian="bold"/>
    </style:style>
    <style:style style:name="T878" style:family="text">
      <style:text-properties fo:color="#000009" style:font-name="Arial" fo:font-size="8.5pt" fo:letter-spacing="-0.0028in" style:font-size-asian="8.5pt"/>
    </style:style>
    <style:style style:name="T879" style:family="text">
      <style:text-properties style:font-name="Arial" fo:font-size="8.5pt" fo:letter-spacing="0.0189in" fo:font-weight="bold" style:font-size-asian="8.5pt" style:font-weight-asian="bold"/>
    </style:style>
    <style:style style:name="T880" style:family="text">
      <style:text-properties style:font-name="Arial" fo:font-size="8.5pt" style:font-size-asian="8.5pt"/>
    </style:style>
    <style:style style:name="T881" style:family="text">
      <style:text-properties style:font-name="Arial" fo:font-size="8.5pt" fo:letter-spacing="0.0173in" style:font-size-asian="8.5pt"/>
    </style:style>
    <style:style style:name="T882" style:family="text">
      <style:text-properties style:font-name="Arial" fo:font-size="8.5pt" fo:letter-spacing="0.0134in" style:font-size-asian="8.5pt"/>
    </style:style>
    <style:style style:name="T883" style:family="text">
      <style:text-properties style:font-name="Arial" fo:font-size="8.5pt" fo:letter-spacing="0.0181in" style:font-size-asian="8.5pt"/>
    </style:style>
    <style:style style:name="T884" style:family="text">
      <style:text-properties style:font-name="Arial" fo:font-size="8.5pt" fo:letter-spacing="0.0189in" style:font-size-asian="8.5pt"/>
    </style:style>
    <style:style style:name="T885" style:family="text">
      <style:text-properties style:font-name="Arial" fo:font-size="8.5pt" fo:letter-spacing="0.0201in" style:font-size-asian="8.5pt"/>
    </style:style>
    <style:style style:name="T886" style:family="text">
      <style:text-properties fo:color="#000009" style:font-name="Arial" fo:font-size="8.5pt" fo:letter-spacing="0.0209in" style:font-size-asian="8.5pt"/>
    </style:style>
    <style:style style:name="T887" style:family="text">
      <style:text-properties style:font-name="Arial" fo:font-size="8.5pt" fo:letter-spacing="-0.0063in" style:font-size-asian="8.5pt"/>
    </style:style>
    <style:style style:name="T888" style:family="text">
      <style:text-properties style:font-name="Arial" fo:letter-spacing="-0.0063in"/>
    </style:style>
    <style:style style:name="T889" style:family="text">
      <style:text-properties style:font-name="Arial" fo:letter-spacing="-0.0047in"/>
    </style:style>
    <style:style style:name="T890" style:family="text">
      <style:text-properties style:font-name="Arial" fo:font-size="8.5pt" fo:letter-spacing="-0.0083in" fo:font-weight="bold" style:font-size-asian="8.5pt" style:font-weight-asian="bold"/>
    </style:style>
    <style:style style:name="T891" style:family="text">
      <style:text-properties style:font-name="Arial" fo:font-size="8.5pt" fo:letter-spacing="0.002in" style:font-size-asian="8.5pt"/>
    </style:style>
    <style:style style:name="T892" style:family="text">
      <style:text-properties style:font-name="Arial" fo:font-size="8.5pt" fo:letter-spacing="0.0016in" style:font-size-asian="8.5pt"/>
    </style:style>
    <style:style style:name="T893" style:family="text">
      <style:text-properties style:font-name="Arial" fo:font-size="8.5pt" fo:letter-spacing="0.0043in" style:font-size-asian="8.5pt"/>
    </style:style>
    <style:style style:name="T894" style:family="text">
      <style:text-properties fo:color="#000009" style:font-name="Arial" fo:font-size="8.5pt" fo:letter-spacing="0.0035in" fo:font-weight="bold" style:font-size-asian="8.5pt" style:font-weight-asian="bold"/>
    </style:style>
    <style:style style:name="T895" style:family="text">
      <style:text-properties style:font-name="Arial" fo:font-size="8.5pt" fo:letter-spacing="0.0008in" fo:font-weight="bold" style:font-size-asian="8.5pt" style:font-weight-asian="bold"/>
    </style:style>
    <style:style style:name="T896" style:family="text">
      <style:text-properties style:font-name="Arial" fo:font-size="8.5pt" fo:letter-spacing="0.002in" fo:font-weight="bold" style:font-size-asian="8.5pt" style:font-weight-asian="bold"/>
    </style:style>
    <style:style style:name="T897" style:family="text">
      <style:text-properties style:font-name="Arial" fo:font-size="8.5pt" fo:letter-spacing="0.0008in" style:font-size-asian="8.5pt"/>
    </style:style>
    <style:style style:name="T898" style:family="text">
      <style:text-properties fo:color="#000009" style:font-name="Arial" fo:font-size="8.5pt" fo:letter-spacing="0.0535in" fo:font-weight="bold" style:font-size-asian="8.5pt" style:font-weight-asian="bold"/>
    </style:style>
    <style:style style:name="T899" style:family="text">
      <style:text-properties fo:color="#000009" style:font-name="Arial" fo:font-size="8.5pt" fo:letter-spacing="0.0535in" style:font-size-asian="8.5pt"/>
    </style:style>
    <style:style style:name="T900" style:family="text">
      <style:text-properties fo:color="#000009" style:font-name="Arial" fo:font-size="8.5pt" fo:letter-spacing="0.0543in" style:font-size-asian="8.5pt"/>
    </style:style>
    <style:style style:name="T901" style:family="text">
      <style:text-properties style:font-name="Arial" fo:font-size="8.5pt" fo:font-style="italic" fo:font-weight="bold" style:font-size-asian="8.5pt" style:font-style-asian="italic" style:font-weight-asian="bold"/>
    </style:style>
    <style:style style:name="T902" style:family="text">
      <style:text-properties style:font-name="Arial" fo:font-size="8.5pt" fo:letter-spacing="0.0217in" style:font-size-asian="8.5pt"/>
    </style:style>
    <style:style style:name="T903" style:family="text">
      <style:text-properties style:font-name="Arial" fo:font-size="8.5pt" fo:letter-spacing="0.028in" style:font-size-asian="8.5pt"/>
    </style:style>
    <style:style style:name="T904" style:family="text">
      <style:text-properties fo:color="#000009" style:font-name="Arial" fo:font-size="8.5pt" fo:letter-spacing="0.0016in" fo:font-weight="bold" style:font-size-asian="8.5pt" style:font-weight-asian="bold"/>
    </style:style>
    <style:style style:name="T905" style:family="text">
      <style:text-properties fo:color="#000009" style:font-name="Arial" fo:font-size="8.5pt" fo:letter-spacing="0.002in" fo:font-weight="bold" style:font-size-asian="8.5pt" style:font-weight-asian="bold"/>
    </style:style>
    <style:style style:name="T906" style:family="text">
      <style:text-properties fo:color="#000009" style:font-name="Arial" fo:font-size="8.5pt" fo:letter-spacing="0.0008in" style:font-size-asian="8.5pt"/>
    </style:style>
    <style:style style:name="T907" style:family="text">
      <style:text-properties fo:color="#000009" style:font-name="Arial" fo:font-size="8.5pt" fo:letter-spacing="0.0016in" style:font-size-asian="8.5pt"/>
    </style:style>
    <style:style style:name="T908" style:family="text">
      <style:text-properties fo:color="#000009" style:font-name="Arial" fo:font-size="8.5pt" fo:letter-spacing="0.002in" style:font-size-asian="8.5pt"/>
    </style:style>
    <style:style style:name="T909" style:family="text">
      <style:text-properties style:font-name="Arial" fo:font-size="8.5pt" fo:letter-spacing="0.0102in" fo:font-weight="bold" style:font-size-asian="8.5pt" style:font-weight-asian="bold"/>
    </style:style>
    <style:style style:name="T910" style:family="text">
      <style:text-properties style:font-name="Arial" fo:font-size="8.5pt" fo:letter-spacing="0.0098in" fo:font-weight="bold" style:font-size-asian="8.5pt" style:font-weight-asian="bold"/>
    </style:style>
    <style:style style:name="T911" style:family="text">
      <style:text-properties style:font-name="Arial" fo:font-size="8.5pt" fo:letter-spacing="0.0146in" fo:font-weight="bold" style:font-size-asian="8.5pt" style:font-weight-asian="bold"/>
    </style:style>
    <style:style style:name="T912" style:family="text">
      <style:text-properties fo:color="#000009" style:font-name="Arial" fo:font-size="8.5pt" fo:letter-spacing="0.0382in" fo:font-weight="bold" style:font-size-asian="8.5pt" style:font-weight-asian="bold"/>
    </style:style>
    <style:style style:name="T913" style:family="text">
      <style:text-properties style:font-name="Arial" fo:font-size="8.5pt" fo:letter-spacing="0.0016in" fo:font-weight="bold" style:font-size-asian="8.5pt" style:font-weight-asian="bold"/>
    </style:style>
    <style:style style:name="T914" style:family="text">
      <style:text-properties style:font-name="Arial" fo:font-size="8.5pt" fo:letter-spacing="-0.0016in" fo:font-weight="bold" style:font-size-asian="8.5pt" style:font-weight-asian="bold"/>
    </style:style>
    <style:style style:name="T915" style:family="text">
      <style:text-properties style:font-name="Arial"/>
    </style:style>
    <style:style style:name="T916" style:family="text">
      <style:text-properties style:font-name="Arial" fo:letter-spacing="0.0028in"/>
    </style:style>
    <style:style style:name="T917" style:family="text">
      <style:text-properties style:font-name="Arial" fo:letter-spacing="0.0035in"/>
    </style:style>
    <style:style style:name="T918" style:family="text">
      <style:text-properties style:font-name="Arial" fo:font-size="8.5pt" fo:letter-spacing="-0.0008in" fo:font-weight="bold" style:font-size-asian="8.5pt" style:font-weight-asian="bold"/>
    </style:style>
    <style:style style:name="T919" style:family="text">
      <style:text-properties style:font-name="Arial" fo:letter-spacing="0.0043in"/>
    </style:style>
    <style:style style:name="T920" style:family="text">
      <style:text-properties style:font-name="Arial" fo:letter-spacing="0.0047in"/>
    </style:style>
    <style:style style:name="T921" style:family="text">
      <style:text-properties style:font-name="Arial" fo:letter-spacing="0.0008in"/>
    </style:style>
    <style:style style:name="T922" style:family="text">
      <style:text-properties style:font-name="Arial" fo:letter-spacing="0.0055in"/>
    </style:style>
    <style:style style:name="T923" style:family="text">
      <style:text-properties style:font-name="Arial" fo:font-size="8pt" fo:font-weight="bold" style:font-size-asian="8pt" style:font-weight-asian="bold"/>
    </style:style>
    <style:style style:name="T924" style:family="text">
      <style:text-properties style:font-name="Arial" fo:font-size="8pt" fo:letter-spacing="-0.0016in" fo:font-weight="bold" style:font-size-asian="8pt" style:font-weight-asian="bold"/>
    </style:style>
    <style:style style:name="T925" style:family="text">
      <style:text-properties style:font-name="Arial" fo:font-size="8pt" fo:letter-spacing="0.0008in" fo:font-weight="bold" style:font-size-asian="8pt" style:font-weight-asian="bold"/>
    </style:style>
    <style:style style:name="T926" style:family="text">
      <style:text-properties style:font-name="Arial" fo:font-size="8pt" fo:letter-spacing="0.0075in" fo:font-weight="bold" style:font-size-asian="8pt" style:font-weight-asian="bold"/>
    </style:style>
    <style:style style:name="T927" style:family="text">
      <style:text-properties style:font-name="Arial" fo:font-size="8pt" style:font-size-asian="8pt"/>
    </style:style>
    <style:style style:name="T928" style:family="text">
      <style:text-properties style:font-name="Arial" fo:font-size="8pt" fo:letter-spacing="0.0063in" style:font-size-asian="8pt"/>
    </style:style>
    <style:style style:name="T929" style:family="text">
      <style:text-properties style:font-name="Arial" fo:font-size="8pt" fo:letter-spacing="-0.0016in" style:font-size-asian="8pt"/>
    </style:style>
    <style:style style:name="T930" style:family="text">
      <style:text-properties style:font-name="Arial" fo:font-size="8pt" fo:letter-spacing="0.0055in" fo:font-weight="bold" style:font-size-asian="8pt" style:font-weight-asian="bold"/>
    </style:style>
    <style:style style:name="T931" style:family="text">
      <style:text-properties style:font-name="Arial" fo:font-size="8pt" fo:letter-spacing="0.0063in" fo:font-weight="bold" style:font-size-asian="8pt" style:font-weight-asian="bold"/>
    </style:style>
    <style:style style:name="T932" style:family="text">
      <style:text-properties style:font-name="Arial" fo:font-size="8pt" fo:letter-spacing="0.0047in" fo:font-weight="bold" style:font-size-asian="8pt" style:font-weight-asian="bold"/>
    </style:style>
    <style:style style:name="T933" style:family="text">
      <style:text-properties style:font-name="Arial" fo:font-size="8pt" fo:letter-spacing="0.0043in" fo:font-weight="bold" style:font-size-asian="8pt" style:font-weight-asian="bold"/>
    </style:style>
    <style:style style:name="T934" style:family="text">
      <style:text-properties style:font-name="Arial" fo:font-size="8pt" fo:letter-spacing="0.0035in" fo:font-weight="bold" style:font-size-asian="8pt" style:font-weight-asian="bold"/>
    </style:style>
    <style:style style:name="T935" style:family="text">
      <style:text-properties style:font-name="Arial" fo:font-size="8pt" fo:letter-spacing="0.0028in" style:font-size-asian="8pt"/>
    </style:style>
    <style:style style:name="T936" style:family="text">
      <style:text-properties style:font-name="Arial" fo:font-size="8pt" fo:letter-spacing="0.002in" style:font-size-asian="8pt"/>
    </style:style>
    <style:style style:name="T937" style:family="text">
      <style:text-properties style:font-name="Arial" fo:font-size="8pt" fo:letter-spacing="0.0043in" style:font-size-asian="8pt"/>
    </style:style>
    <style:style style:name="T938" style:family="text">
      <style:text-properties style:font-name="Arial" fo:font-size="8pt" fo:letter-spacing="-0.0008in" style:font-size-asian="8pt"/>
    </style:style>
    <style:style style:name="T939" style:family="text">
      <style:text-properties style:font-name="Arial" fo:font-size="8pt" fo:letter-spacing="0.0035in" style:font-size-asian="8pt"/>
    </style:style>
    <style:style style:name="T940" style:family="text">
      <style:text-properties fo:font-weight="bold" style:font-weight-asian="bold"/>
    </style:style>
    <style:style style:name="T941" style:family="text">
      <style:text-properties fo:letter-spacing="0.0256in" fo:font-weight="bold" style:font-weight-asian="bold"/>
    </style:style>
    <style:style style:name="T942" style:family="text">
      <style:text-properties fo:letter-spacing="0.0272in" fo:font-weight="bold" style:font-weight-asian="bold"/>
    </style:style>
    <style:style style:name="T943" style:family="text">
      <style:text-properties fo:letter-spacing="0.0256in"/>
    </style:style>
    <style:style style:name="T944" style:family="text">
      <style:text-properties fo:letter-spacing="0.0264in"/>
    </style:style>
    <style:style style:name="T945" style:family="text">
      <style:text-properties fo:letter-spacing="0.0236in"/>
    </style:style>
    <style:style style:name="T946" style:family="text">
      <style:text-properties fo:letter-spacing="0.0043in" fo:font-weight="bold" style:font-weight-asian="bold"/>
    </style:style>
    <style:style style:name="T947" style:family="text">
      <style:text-properties fo:letter-spacing="0.0217in"/>
    </style:style>
    <style:style style:name="T948" style:family="text">
      <style:text-properties fo:letter-spacing="0.0228in"/>
    </style:style>
    <style:style style:name="T949" style:family="text">
      <style:text-properties fo:letter-spacing="0.0098in"/>
    </style:style>
    <style:style style:name="T950" style:family="text">
      <style:text-properties fo:letter-spacing="0.0091in"/>
    </style:style>
    <style:style style:name="T951" style:family="text">
      <style:text-properties style:font-name="Arial" fo:letter-spacing="0.002in"/>
    </style:style>
    <style:style style:name="T952" style:family="text">
      <style:text-properties style:font-name="Arial" fo:font-size="7.5pt" fo:font-weight="bold" style:font-size-asian="7.5pt" style:font-weight-asian="bold" style:text-scale="105%"/>
    </style:style>
    <style:style style:name="T953" style:family="text">
      <style:text-properties style:font-name="Arial" fo:font-size="7.5pt" fo:letter-spacing="-0.0043in" fo:font-weight="bold" style:font-size-asian="7.5pt" style:font-weight-asian="bold" style:text-scale="105%"/>
    </style:style>
    <style:style style:name="T954" style:family="text">
      <style:text-properties style:font-name="Arial" fo:font-size="7.5pt" fo:letter-spacing="-0.0075in" fo:font-weight="bold" style:font-size-asian="7.5pt" style:font-weight-asian="bold" style:text-scale="105%"/>
    </style:style>
    <style:style style:name="T955" style:family="text">
      <style:text-properties style:font-name="Arial" fo:font-size="7.5pt" fo:letter-spacing="-0.0035in" fo:font-weight="bold" style:font-size-asian="7.5pt" style:font-weight-asian="bold" style:text-scale="105%"/>
    </style:style>
    <style:style style:name="T956" style:family="text">
      <style:text-properties style:font-name="Arial" fo:font-size="7.5pt" fo:letter-spacing="-0.0016in" fo:font-weight="bold" style:font-size-asian="7.5pt" style:font-weight-asian="bold" style:text-scale="105%"/>
    </style:style>
    <style:style style:name="T957" style:family="text">
      <style:text-properties style:font-name="Arial" fo:font-size="7.5pt" style:font-size-asian="7.5pt" style:text-scale="105%"/>
    </style:style>
    <style:style style:name="T958" style:family="text">
      <style:text-properties style:font-name="Arial" fo:font-size="7.5pt" fo:letter-spacing="-0.0043in" style:font-size-asian="7.5pt" style:text-scale="105%"/>
    </style:style>
    <style:style style:name="T959" style:family="text">
      <style:text-properties style:font-name="Arial" fo:font-size="7.5pt" fo:letter-spacing="0.0016in" fo:font-weight="bold" style:font-size-asian="7.5pt" style:font-weight-asian="bold" style:text-scale="105%"/>
    </style:style>
    <style:style style:name="T960" style:family="text">
      <style:text-properties style:font-name="Arial" fo:font-size="7.5pt" fo:letter-spacing="-0.0055in" fo:font-weight="bold" style:font-size-asian="7.5pt" style:font-weight-asian="bold" style:text-scale="105%"/>
    </style:style>
    <style:style style:name="T961" style:family="text">
      <style:text-properties style:font-name="Arial" fo:letter-spacing="-0.0008in"/>
    </style:style>
    <style:style style:name="T962" style:family="text">
      <style:text-properties style:font-name="Arial" fo:letter-spacing="-0.0043in"/>
    </style:style>
    <style:style style:name="T963" style:family="text">
      <style:text-properties style:font-name="Arial" fo:font-size="8.5pt" fo:letter-spacing="0.05in" style:font-size-asian="8.5pt" style:text-scale="150%"/>
    </style:style>
    <style:style style:name="T964" style:family="text">
      <style:text-properties style:font-name="Arial" fo:font-size="8.5pt" fo:letter-spacing="0.0508in" style:font-size-asian="8.5pt" style:text-scale="150%"/>
    </style:style>
    <style:style style:name="T965" style:family="text">
      <style:text-properties style:font-name="Arial" fo:font-size="8.5pt" fo:letter-spacing="0.0516in" style:font-size-asian="8.5pt" style:text-scale="150%"/>
    </style:style>
    <style:style style:name="T966" style:family="text">
      <style:text-properties style:font-name="Arial" fo:font-size="8.5pt" fo:letter-spacing="0.0555in" style:font-size-asian="8.5pt"/>
    </style:style>
    <style:style style:name="T967" style:family="text">
      <style:text-properties fo:color="#000080" style:font-name="Arial" fo:font-size="8.5pt" fo:letter-spacing="-0.0016in" style:text-underline-style="solid" style:text-underline-width="auto" style:text-underline-color="#000080" style:font-size-asian="8.5pt"/>
    </style:style>
    <style:style style:name="T968" style:family="text">
      <style:text-properties fo:color="#000080" style:font-name="Arial" fo:font-size="8.5pt" fo:letter-spacing="-0.0016in" style:text-underline-style="none" style:font-size-asian="8.5pt"/>
    </style:style>
    <style:style style:name="T969" style:family="text">
      <style:text-properties style:font-name="Arial" fo:font-size="8.5pt" fo:letter-spacing="-0.0016in" style:text-underline-style="none" style:font-size-asian="8.5pt"/>
    </style:style>
    <style:style style:name="T970" style:family="text">
      <style:text-properties style:font-name="Arial" fo:font-size="8.5pt" fo:letter-spacing="0.0035in" style:font-size-asian="8.5pt"/>
    </style:style>
    <style:style style:name="T971" style:family="text">
      <style:text-properties style:font-name="Arial" fo:letter-spacing="-0.0028in"/>
    </style:style>
    <style:style style:name="T972" style:family="text">
      <style:text-properties fo:color="#231f20" style:font-name="Source Sans Pro" fo:letter-spacing="-0.002in"/>
    </style:style>
    <style:style style:name="T973" style:family="text">
      <style:text-properties style:text-position="-10% 100%" style:font-name="Times New Roman" fo:font-size="5pt" fo:letter-spacing="0.072in" style:font-size-asian="5pt"/>
    </style:style>
    <style:style style:name="T974" style:family="text">
      <style:text-properties style:text-position="-10% 100%" style:font-name="Times New Roman" fo:font-size="5pt" fo:letter-spacing="0.0717in" style:font-size-asian="5pt"/>
    </style:style>
    <style:style style:name="T975" style:family="text">
      <style:text-properties style:text-position="-10% 100%" style:font-name="Times New Roman" fo:font-size="5pt" fo:letter-spacing="0.0701in" style:font-size-asian="5pt"/>
    </style:style>
    <style:style style:name="T976" style:family="text">
      <style:text-properties style:font-name="Times New Roman" fo:font-size="5.5pt" fo:letter-spacing="0.0799in" style:font-size-asian="5.5pt"/>
    </style:style>
    <style:style style:name="T977" style:family="text">
      <style:text-properties style:font-name="Times New Roman" fo:font-size="7pt" fo:letter-spacing="0.0508in" style:font-size-asian="7pt"/>
    </style:style>
    <style:style style:name="T978" style:family="text">
      <style:text-properties style:text-position="-18% 100%" style:font-name="Times New Roman" fo:font-size="5.5pt" fo:letter-spacing="0.0516in" style:font-size-asian="5.5pt"/>
    </style:style>
    <style:style style:name="T979" style:family="text">
      <style:text-properties style:font-name="Times New Roman" fo:font-size="5pt" fo:letter-spacing="0.0717in" style:font-size-asian="5pt"/>
    </style:style>
    <style:style style:name="T980" style:family="text">
      <style:text-properties style:font-name="Times New Roman" fo:font-size="6.5pt" fo:letter-spacing="0.0571in" style:font-size-asian="6.5pt"/>
    </style:style>
    <style:style style:name="T981" style:family="text">
      <style:text-properties style:text-position="-8% 100%" style:font-name="Times New Roman" fo:font-size="6.5pt" fo:letter-spacing="0.0654in" style:font-size-asian="6.5pt"/>
    </style:style>
    <style:style style:name="T982" style:family="text">
      <style:text-properties style:text-position="-15% 100%" style:font-name="Times New Roman" fo:font-size="6.5pt" fo:letter-spacing="0.0673in" style:font-size-asian="6.5pt"/>
    </style:style>
    <style:style style:name="T983" style:family="text">
      <style:text-properties fo:color="#231f20" style:font-name="Source Sans Pro" fo:letter-spacing="-0.0055in"/>
    </style:style>
    <style:style style:name="T984" style:family="text">
      <style:text-properties fo:color="#231f20" style:font-name="Source Sans Pro" fo:letter-spacing="-0.0043in"/>
    </style:style>
    <style:style style:name="T985" style:family="text">
      <style:text-properties fo:color="#231f20" style:font-name="Source Sans Pro" fo:font-size="11pt" style:font-size-asian="11pt"/>
    </style:style>
    <style:style style:name="T986" style:family="text">
      <style:text-properties fo:color="#231f20" style:font-name="Source Sans Pro" fo:font-size="11pt" fo:letter-spacing="0.0028in" style:font-size-asian="11pt"/>
    </style:style>
    <style:style style:name="T987" style:family="text">
      <style:text-properties fo:color="#231f20" style:font-name="Source Sans Pro" fo:font-size="11pt" fo:letter-spacing="0.0047in" style:font-size-asian="11pt"/>
    </style:style>
    <style:style style:name="T988" style:family="text">
      <style:text-properties fo:color="#231f20" style:font-name="Source Sans Pro" fo:font-size="11pt" fo:letter-spacing="0.0043in" style:font-size-asian="11pt"/>
    </style:style>
    <style:style style:name="T989" style:family="text">
      <style:text-properties fo:color="#231f20" style:font-name="Source Sans Pro" fo:font-size="11pt" fo:letter-spacing="-0.0083in" style:font-size-asian="11pt"/>
    </style:style>
    <style:style style:name="T990" style:family="text">
      <style:text-properties fo:color="#231f20" style:font-name="Source Sans Pro" fo:font-size="11pt" fo:letter-spacing="0.0035in" style:font-size-asian="11pt"/>
    </style:style>
    <style:style style:name="T991" style:family="text">
      <style:text-properties fo:color="#231f20" style:font-name="Source Sans Pro" fo:font-size="11pt" fo:letter-spacing="0.0055in" style:font-size-asian="11pt"/>
    </style:style>
    <style:style style:name="T992" style:family="text">
      <style:text-properties fo:color="#231f20" style:font-name="Source Sans Pro" fo:font-size="11pt" fo:letter-spacing="-0.0071in" style:font-size-asian="11pt"/>
    </style:style>
    <style:style style:name="T993" style:family="text">
      <style:text-properties fo:color="#231f20" style:font-name="Source Sans Pro" fo:font-size="11pt" fo:letter-spacing="-0.0075in" style:font-size-asian="11pt"/>
    </style:style>
    <style:style style:name="T994" style:family="text">
      <style:text-properties fo:color="#231f20" style:font-name="Source Sans Pro" fo:font-size="11pt" fo:letter-spacing="-0.0016in" style:font-size-asian="11pt"/>
    </style:style>
    <style:style style:name="T995" style:family="text">
      <style:text-properties fo:color="#231f20" style:font-name="Source Sans Pro" fo:font-size="11pt" fo:letter-spacing="-0.002in" style:font-size-asian="11pt"/>
    </style:style>
    <style:style style:name="T996" style:family="text">
      <style:text-properties fo:color="#231f20" style:font-name="Source Sans Pro" fo:font-size="11pt" fo:letter-spacing="-0.0028in" style:font-size-asian="11pt"/>
    </style:style>
    <style:style style:name="T997" style:family="text">
      <style:text-properties fo:color="#231f20" style:font-name="Source Sans Pro" fo:font-size="11pt" fo:letter-spacing="-0.0008in" style:font-size-asian="11pt"/>
    </style:style>
    <style:style style:name="T998" style:family="text">
      <style:text-properties fo:color="#231f20" style:font-name="Source Sans Pro" fo:font-size="11pt" fo:letter-spacing="0.028in" style:font-size-asian="11pt"/>
    </style:style>
    <style:style style:name="T999" style:family="text">
      <style:text-properties fo:color="#231f20" style:font-name="Source Sans Pro" fo:font-size="11pt" fo:letter-spacing="-0.0035in" style:font-size-asian="11pt"/>
    </style:style>
    <style:style style:name="T1000" style:family="text">
      <style:text-properties fo:color="#231f20" style:font-name="Source Sans Pro" fo:font-size="11pt" fo:letter-spacing="-0.0047in" style:font-size-asian="11pt"/>
    </style:style>
    <style:style style:name="T1001" style:family="text">
      <style:text-properties fo:color="#231f20" style:font-name="Source Sans Pro" fo:font-size="11pt" fo:letter-spacing="-0.0055in" style:font-size-asian="11pt"/>
    </style:style>
    <style:style style:name="T1002" style:family="text">
      <style:text-properties fo:color="#ffffff" style:font-name="Source Sans Pro" fo:font-size="10pt" style:font-size-asian="10pt"/>
    </style:style>
    <style:style style:name="T1003" style:family="text">
      <style:text-properties fo:color="#ffffff" style:font-name="Source Sans Pro" fo:font-size="10pt" fo:letter-spacing="-0.0075in" style:font-size-asian="10pt"/>
    </style:style>
    <style:style style:name="T1004" style:family="text">
      <style:text-properties fo:color="#ffffff" style:font-name="Source Sans Pro" fo:font-size="10pt" fo:letter-spacing="-0.0071in" style:font-size-asian="10pt"/>
    </style:style>
    <style:style style:name="T1005" style:family="text">
      <style:text-properties fo:color="#ffffff" style:font-name="Source Sans Pro" fo:font-size="10pt" fo:letter-spacing="-0.0016in" style:font-size-asian="10pt"/>
    </style:style>
    <style:style style:name="T1006" style:family="text">
      <style:text-properties fo:color="#40586f" style:font-name="Lato Black" fo:font-size="6pt" fo:font-weight="bold" style:font-size-asian="6pt" style:font-weight-asian="bold"/>
    </style:style>
    <style:style style:name="T1007" style:family="text">
      <style:text-properties fo:color="#40586f" style:font-name="Lato Black" fo:font-size="6pt" fo:letter-spacing="0.0134in" fo:font-weight="bold" style:font-size-asian="6pt" style:font-weight-asian="bold"/>
    </style:style>
    <style:style style:name="T1008" style:family="text">
      <style:text-properties fo:color="#40586f" style:font-name="Lato Black" fo:font-size="6pt" fo:letter-spacing="0.0083in" fo:font-weight="bold" style:font-size-asian="6pt" style:font-weight-asian="bold"/>
    </style:style>
    <style:style style:name="T1009" style:family="text">
      <style:text-properties fo:color="#40586f" style:font-name="Lato Black" fo:font-size="6pt" fo:letter-spacing="0.0098in" fo:font-weight="bold" style:font-size-asian="6pt" style:font-weight-asian="bold"/>
    </style:style>
    <style:style style:name="T1010" style:family="text">
      <style:text-properties fo:color="#40586f" style:font-name="Lato Black" fo:font-size="6pt" fo:letter-spacing="0.0138in" fo:font-weight="bold" style:font-size-asian="6pt" style:font-weight-asian="bold"/>
    </style:style>
    <style:style style:name="T1011" style:family="text">
      <style:text-properties fo:color="#40586f" style:font-name="Lato Black" fo:font-size="6pt" fo:letter-spacing="-0.0016in" fo:font-weight="bold" style:font-size-asian="6pt" style:font-weight-asian="bold"/>
    </style:style>
    <style:style style:name="T1012" style:family="text">
      <style:text-properties fo:color="#ffffff" style:font-name="Source Sans Pro" fo:font-size="10pt" fo:letter-spacing="-0.0008in" style:font-size-asian="10pt"/>
    </style:style>
    <style:style style:name="T1013" style:family="text">
      <style:text-properties fo:color="#ffffff" style:font-name="Source Sans Pro" fo:font-size="10pt" fo:letter-spacing="-0.0028in" style:font-size-asian="10pt"/>
    </style:style>
    <style:style style:name="T1014" style:family="text">
      <style:text-properties fo:color="#ffffff" style:font-name="Source Sans Pro Semibold" fo:font-size="11pt" fo:font-weight="bold" style:font-size-asian="11pt" style:font-weight-asian="bold"/>
    </style:style>
    <style:style style:name="T1015" style:family="text">
      <style:text-properties fo:color="#ffffff" style:font-name="Source Sans Pro Semibold" fo:font-size="11pt" fo:letter-spacing="0.0091in" fo:font-weight="bold" style:font-size-asian="11pt" style:font-weight-asian="bold"/>
    </style:style>
    <style:style style:name="T1016" style:family="text">
      <style:text-properties fo:color="#ffffff" style:font-name="Source Sans Pro Semibold" fo:font-size="11pt" fo:letter-spacing="0.0098in" fo:font-weight="bold" style:font-size-asian="11pt" style:font-weight-asian="bold"/>
    </style:style>
    <style:style style:name="T1017" style:family="text">
      <style:text-properties fo:color="#ffffff" style:font-name="Source Sans Pro Semibold" fo:font-size="11pt" fo:letter-spacing="-0.0016in" fo:font-weight="bold" style:font-size-asian="11pt" style:font-weight-asian="bold"/>
    </style:style>
    <style:style style:name="T1018" style:family="text">
      <style:text-properties fo:color="#ffffff" style:font-name="Source Sans Pro Semibold" fo:font-size="11pt" fo:letter-spacing="0.0299in" fo:font-weight="bold" style:font-size-asian="11pt" style:font-weight-asian="bold"/>
    </style:style>
    <style:style style:name="T1019" style:family="text">
      <style:text-properties fo:color="#ffffff" style:font-name="Source Sans Pro Semibold" fo:font-size="11pt" fo:letter-spacing="0.0346in" fo:font-weight="bold" style:font-size-asian="11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10"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1"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2"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3764*" fo:start-indent="0in" fo:end-indent="0.0138in"/>
          <style:column style:rel-width="41771*" fo:start-indent="0.0138in" fo:end-indent="0in"/>
        </style:columns>
      </style:section-properties>
    </style:style>
    <style:style style:name="Sect6" style:family="section">
      <style:section-properties text:dont-balance-text-columns="true" style:editable="false">
        <style:columns fo:column-count="2">
          <style:column style:rel-width="47977*" fo:start-indent="0in" fo:end-indent="0.0138in"/>
          <style:column style:rel-width="17558*" fo:start-indent="0.0138in" fo:end-indent="0in"/>
        </style:columns>
      </style:section-properties>
    </style:style>
    <style:style style:name="Sect7" style:family="section">
      <style:section-properties text:dont-balance-text-columns="true" style:editable="false">
        <style:columns fo:column-count="2">
          <style:column style:rel-width="27111*" fo:start-indent="0in" fo:end-indent="0.0138in"/>
          <style:column style:rel-width="38424*" fo:start-indent="0.0138in" fo:end-indent="0in"/>
        </style:columns>
      </style:section-properties>
    </style:style>
    <style:style style:name="Sect8" style:family="section">
      <style:section-properties style:editable="false">
        <style:columns fo:column-count="2">
          <style:column style:rel-width="14869*" fo:start-indent="0in" fo:end-indent="0in"/>
          <style:column style:rel-width="50666*" fo:start-indent="0in" fo:end-indent="0in"/>
        </style:columns>
      </style:section-properties>
    </style:style>
    <style:style style:name="Sect9" style:family="section">
      <style:section-properties text:dont-balance-text-columns="true" style:editable="false">
        <style:columns fo:column-count="2">
          <style:column style:rel-width="14679*" fo:start-indent="0in" fo:end-indent="0in"/>
          <style:column style:rel-width="50856*" fo:start-indent="0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283"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Heading_20_1" text:outline-level="2"><text:span text:style-name="T8"/><text:span text:style-name="T9"/><text:span text:style-name="T10"/></text:h>
        <text:p text:style-name="P3"><text:span text:style-name="T11"/><text:span text:style-name="T12"/><text:span text:style-name="T13"/><text:span text:style-name="T14"/><text:span text:style-name="T15"/></text:p>
        <text:p text:style-name="P4"><text:span text:style-name="T13"/><text:span text:style-name="T16"/><text:span text:style-name="T11"/><text:span text:style-name="T16"/><text:span text:style-name="T17"/></text:p>
      </text:section>
      <text:p text:style-name="P5"/>
      <text:p text:style-name="P6"/>
      <text:p text:style-name="P7"/>
      <text:p text:style-name="P8"><draw:frame draw:style-name="fr3" draw:name="Image 19" text:anchor-type="as-char" svg:width="0.7165in" svg:height="0.6457in" draw:z-index="702"><draw:image xlink:href="Pictures/10000001000000890000007C1AA9694F.png" xlink:type="simple" xlink:show="embed" xlink:actuate="onLoad" draw:mime-type="image/png"/></draw:frame></text:p>
      <text:p text:style-name="P6"/>
      <draw:frame draw:style-name="fr1" draw:name="Image279" text:anchor-type="char" svg:x="0.7874in" svg:y="0.6102in" svg:width="6.6953in" svg:height="10.3791in" draw:z-index="11">
        <draw:image xlink:href="Pictures/100000010000053B0000081B7E5ACCB3.png" xlink:type="simple" xlink:show="embed" xlink:actuate="onLoad" draw:mime-type="image/png"/>
      </draw:frame>
      <draw:frame draw:style-name="fr2" draw:name="Image281" text:anchor-type="char" svg:x="5.8201in" svg:y="-0.2874in" svg:width="2.0508in" svg:height="1.502in" draw:z-index="700">
        <draw:image xlink:href="Pictures/100000010000019A0000012CF46A0DA6.png" xlink:type="simple" xlink:show="embed" xlink:actuate="onLoad" draw:mime-type="image/png"/>
      </draw:frame>
      <draw:frame draw:style-name="fr2" draw:name="Image282" text:anchor-type="char" svg:x="0.402in" svg:y="-0.2874in" svg:width="2.0508in" svg:height="1.502in" draw:z-index="701">
        <draw:image xlink:href="Pictures/100000010000019A0000012CF46A0DA6.png" xlink:type="simple" xlink:show="embed" xlink:actuate="onLoad" draw:mime-type="image/png"/>
      </draw:frame>
      <text:p text:style-name="P6"/>
      <text:p text:style-name="P6"/>
      <text:p text:style-name="P6"/>
      <text:p text:style-name="P6"/>
      <text:p text:style-name="P6"/>
      <text:p text:style-name="P6"/>
      <text:p text:style-name="P9"/>
      <text:section text:style-name="Sect2" text:name="Section1">
        <text:p text:style-name="P10"><text:span text:style-name="T18">THEODORICO</text:span><text:span text:style-name="T19"> </text:span><text:span text:style-name="T18">DE</text:span><text:span text:style-name="T19"> </text:span><text:span text:style-name="T18">ASSIS</text:span><text:span text:style-name="T20"> </text:span><text:span text:style-name="T21">FERRAÇO</text:span></text:p>
        <text:p text:style-name="P11"><text:span text:style-name="T22">Prefeito</text:span><text:span text:style-name="T22"/></text:p>
        <text:p text:style-name="P12"><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p>
        <text:p text:style-name="P13"><text:span text:style-name="T22">Vice-Prefeito</text:span><text:span text:style-name="T22"/></text:p>
      </text:section>
      <text:section text:style-name="Sect1" text:name="Section2">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5"/>
        <text:p text:style-name="P16"><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p>
        <text:p text:style-name="P17"><draw:frame draw:style-name="fr4" draw:name="Image276" text:anchor-type="char" svg:x="0.7945in" svg:y="0.0661in" svg:width="6.6929in" svg:height="0.0161in" draw:z-index="6"><draw:image xlink:href="Pictures/100000010000053A0000000167335D98.png" xlink:type="simple" xlink:show="embed" xlink:actuate="onLoad" draw:mime-type="image/png"/></draw:frame></text:p>
        <text:p text:style-name="P18"/>
      </text:section>
      <text:section text:style-name="Sect3" text:name="Section3">
        <text:h text:style-name="P19" text:outline-level="4"><draw:frame draw:style-name="fr1" draw:name="Image84" text:anchor-type="char" svg:x="0.0047in" svg:y="2.2626in" svg:width="8.2634in" svg:height="5.8508in" draw:z-index="156"><draw:image xlink:href="Pictures/10000001000006740000049260CDF91D.png" xlink:type="simple" xlink:show="embed" xlink:actuate="onLoad" draw:mime-type="image/png"/></draw:frame><draw:frame draw:style-name="fr5" draw:name="Image280" text:anchor-type="char" svg:x="1.6075in" svg:y="0in" svg:width="6.6602in" svg:height="1.3874in" draw:z-index="699"><draw:image xlink:href="Pictures/10000001000005340000011599C03542.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0"><text:span text:style-name="T35">Presidente</text:span><text:span text:style-name="T35"/></text:p>
        <text:h text:style-name="P21" text:outline-level="4"><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0"><text:span text:style-name="T38">1º </text:span><text:span text:style-name="T35">Secretário</text:span></text:p>
        <text:h text:style-name="P22" text:outline-level="4"><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3"><text:span text:style-name="T35">Vice-Presidente</text:span><text:span text:style-name="T35"/></text:p>
        <text:h text:style-name="P24" text:outline-level="4"><text:span text:style-name="T31">Marcos</text:span><text:span text:style-name="T39"> </text:span><text:span text:style-name="T31">Salles</text:span><text:span text:style-name="T36"> </text:span><text:span text:style-name="T34">Coelho</text:span></text:h>
        <text:p text:style-name="P23"><text:span text:style-name="T38">2º </text:span><text:span text:style-name="T35">Secretário</text:span></text:p>
      </text:section>
      <text:p text:style-name="P25"><draw:frame draw:style-name="fr1" draw:name="Image85" text:anchor-type="char" svg:x="0.7874in" svg:y="0.6102in" svg:width="6.6953in" svg:height="10.3791in" draw:z-index="157"><draw:image xlink:href="Pictures/100000010000053B0000081B7E5ACCB3.png" xlink:type="simple" xlink:show="embed" xlink:actuate="onLoad" draw:mime-type="image/png"/></draw:frame><draw:frame draw:style-name="fr1" draw:name="Image86" text:anchor-type="char" svg:x="0in" svg:y="0in" svg:width="8.2681in" svg:height="11.6929in" draw:z-index="158"><draw:image xlink:href="Pictures/1000000100000675000009228A12735B.png" xlink:type="simple" xlink:show="embed" xlink:actuate="onLoad" draw:mime-type="image/png"/></draw:frame></text:p>
      <text:p text:style-name="P26"><draw:frame draw:style-name="fr6" draw:name="Image 41" text:anchor-type="char" svg:x="0.7874in" svg:y="-0.6138in" svg:width="1.2228in" svg:height="1.1008in" draw:z-index="689"><draw:image xlink:href="Pictures/10000001000000EB000000D4780AC659.png" xlink:type="simple" xlink:show="embed" xlink:actuate="onLoad" draw:mime-type="image/png"/></draw:frame><text:span text:style-name="T40">(…) ESTOU CERCADO DE</text:span><text:span text:style-name="T41"> </text:span><text:span text:style-name="T40">LEMBRANÇAS</text:span><text:span text:style-name="T41"> </text:span><text:span text:style-name="T40">(…). SÃO DEZENAS (…) QUE DESFILAM SEM ORDEM</text:span><text:span text:style-name="T42"> </text:span><text:span text:style-name="T40">,</text:span><text:span text:style-name="T42"> </text:span><text:span text:style-name="T40">COMO</text:span><text:span text:style-name="T42"> </text:span><text:span text:style-name="T40">SE</text:span><text:span text:style-name="T42"> </text:span><text:span text:style-name="T40">EU SONHASSE (…).</text:span></text:p>
      <text:p text:style-name="P27"><text:span text:style-name="T43">Rubem</text:span><text:span text:style-name="T44"> </text:span><text:span text:style-name="T45">Braga</text:span></text:p>
      <text:p text:style-name="P28"/>
      <text:p text:style-name="P6"/>
      <text:p text:style-name="P29"/>
      <text:p text:style-name="P8"><draw:frame draw:style-name="fr3" draw:name="Image 45" text:anchor-type="as-char" svg:width="0.711in" svg:height="0.6402in" draw:z-index="703"><draw:image xlink:href="Pictures/10000001000000890000007B65EB5E14.png" xlink:type="simple" xlink:show="embed" xlink:actuate="onLoad" draw:mime-type="image/png"/></draw:frame></text:p>
      <text:p text:style-name="P30"/>
      <text:section text:style-name="Sect4" text:name="Section4">
        <text:h text:style-name="P31" text:outline-level="3"><draw:frame draw:style-name="fr2" draw:name="Image278" text:anchor-type="char" svg:x="1.6075in" svg:y="-1.5091in" svg:width="6.6602in" svg:height="1.3874in" draw:z-index="698"><draw:image xlink:href="Pictures/10000001000005340000011568EFA48A.png" xlink:type="simple" xlink:show="embed" xlink:actuate="onLoad" draw:mime-type="image/png"/></draw:frame><text:span text:style-name="T46">ALMIR</text:span><text:span text:style-name="T47"> </text:span><text:span text:style-name="T46">DE SOUZA </text:span><text:span text:style-name="T48">SCHERRER</text:span></text:h>
        <text:p text:style-name="P32"><text:span text:style-name="T49">Secretário</text:span><text:span text:style-name="T50"> </text:span><text:span text:style-name="T49">Executivo</text:span><text:span text:style-name="T50"> </text:span><text:span text:style-name="T49">de</text:span><text:span text:style-name="T51"> </text:span><text:span text:style-name="T52">Comunicação</text:span></text:p>
        <text:p text:style-name="P33"/>
        <text:h text:style-name="P34" text:outline-level="3"><text:span text:style-name="T46">ASTOR</text:span><text:span text:style-name="T53"> </text:span><text:span text:style-name="T46">DILEM</text:span><text:span text:style-name="T54"> </text:span><text:span text:style-name="T46">DOS</text:span><text:span text:style-name="T54"> </text:span><text:span text:style-name="T46">SANTOS</text:span><text:span text:style-name="T54"> </text:span><text:span text:style-name="T48">JUNIOR</text:span></text:h>
        <text:p text:style-name="P32"><text:span text:style-name="T49">Secretário</text:span><text:span text:style-name="T51"> </text:span><text:span text:style-name="T49">Municipal</text:span><text:span text:style-name="T55"> </text:span><text:span text:style-name="T49">de</text:span><text:span text:style-name="T51"> </text:span><text:span text:style-name="T49">Manutenção</text:span><text:span text:style-name="T55"> </text:span><text:span text:style-name="T49">e</text:span><text:span text:style-name="T55"> </text:span><text:span text:style-name="T52">Serviços</text:span></text:p>
        <text:p text:style-name="P35"/>
        <text:h text:style-name="P34" text:outline-level="3"><text:span text:style-name="T46">CLAYTON</text:span><text:span text:style-name="T56"> </text:span><text:span text:style-name="T46">SIQUEIRA</text:span><text:span text:style-name="T56"> </text:span><text:span text:style-name="T46">DO</text:span><text:span text:style-name="T57"> </text:span><text:span text:style-name="T48">NASCIMENTO</text:span></text:h>
        <text:p text:style-name="P32"><text:span text:style-name="T49">Secretário</text:span><text:span text:style-name="T50"> </text:span><text:span text:style-name="T49">Municipal</text:span><text:span text:style-name="T51"> </text:span><text:span text:style-name="T49">de</text:span><text:span text:style-name="T50"> </text:span><text:span text:style-name="T49">Segurança</text:span><text:span text:style-name="T51"> </text:span><text:span text:style-name="T49">e</text:span><text:span text:style-name="T51"> </text:span><text:span text:style-name="T52">Trânsito</text:span></text:p>
        <text:p text:style-name="P33"/>
        <text:h text:style-name="P36" text:outline-level="3"><text:span text:style-name="T48">DANIELLY</text:span><text:span text:style-name="T46"> </text:span><text:span text:style-name="T48">BRANDÃO</text:span><text:span text:style-name="T46"> </text:span><text:span text:style-name="T48">TÁVORA</text:span></text:h>
        <text:p text:style-name="P32"><text:span text:style-name="T49">Presidente</text:span><text:span text:style-name="T50"> </text:span><text:span text:style-name="T49">Executiva</text:span><text:span text:style-name="T51"> </text:span><text:span text:style-name="T49">do</text:span><text:span text:style-name="T51"> Ipaci</text:span></text:p>
        <text:p text:style-name="P33"/>
        <text:h text:style-name="P34" text:outline-level="3"><text:span text:style-name="T46">EDER</text:span><text:span text:style-name="T57"> </text:span><text:span text:style-name="T46">BOTELHO</text:span><text:span text:style-name="T58"> </text:span><text:span text:style-name="T46">DA</text:span><text:span text:style-name="T48"> FONSECA</text:span></text:h>
        <text:p text:style-name="P37"><text:span text:style-name="T49">Secretário</text:span><text:span text:style-name="T55"> </text:span><text:span text:style-name="T49">Municipal</text:span><text:span text:style-name="T55"> </text:span><text:span text:style-name="T49">de</text:span><text:span text:style-name="T55"> </text:span><text:span text:style-name="T49">Desenvolvimento</text:span><text:span text:style-name="T55"> </text:span><text:span text:style-name="T49">Social</text:span><text:span text:style-name="T55"> </text:span><text:span text:style-name="T49">(Inte-</text:span><text:span text:style-name="T52">rino)</text:span></text:p>
        <text:p text:style-name="P38"/>
        <text:h text:style-name="P39" text:outline-level="4"><text:span text:style-name="T59">EDNALVA</text:span><text:span text:style-name="T60"> </text:span><text:span text:style-name="T59">MARIN</text:span></text:h>
        <text:p text:style-name="P40"><text:span text:style-name="T49">Secretária</text:span><text:span text:style-name="T61"> </text:span><text:span text:style-name="T49">Municipal</text:span><text:span text:style-name="T61"> </text:span><text:span text:style-name="T49">de</text:span><text:span text:style-name="T61"> </text:span><text:span text:style-name="T49">Cidadania,</text:span><text:span text:style-name="T61"> </text:span><text:span text:style-name="T49">Trabalho</text:span><text:span text:style-name="T61"> </text:span><text:span text:style-name="T49">e</text:span><text:span text:style-name="T61"> </text:span><text:span text:style-name="T49">Direitos </text:span><text:span text:style-name="T52">Humanos</text:span></text:p>
        <text:p text:style-name="P41"/>
        <text:h text:style-name="P34" text:outline-level="3"><text:span text:style-name="T46">ELIZEU</text:span><text:span text:style-name="T54"> </text:span><text:span text:style-name="T46">CRISOSTOMO</text:span><text:span text:style-name="T54"> </text:span><text:span text:style-name="T46">DE</text:span><text:span text:style-name="T58"> </text:span><text:span text:style-name="T48">VARGA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Fazenda</text:span></text:p>
        <text:p text:style-name="P33"/>
        <text:h text:style-name="P36" text:outline-level="3"><text:span text:style-name="T46">FABRÍCIO</text:span><text:span text:style-name="T56"> </text:span><text:span text:style-name="T46">FERREIRA</text:span><text:span text:style-name="T56"> </text:span><text:span text:style-name="T48">SOARE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Interior</text:span></text:p>
        <text:p text:style-name="P33"/>
        <text:h text:style-name="P34" text:outline-level="3"><text:span text:style-name="T46">FERNANDO</text:span><text:span text:style-name="T58"> </text:span><text:span text:style-name="T46">SANTOS</text:span><text:span text:style-name="T58"> </text:span><text:span text:style-name="T48">MOURA</text:span></text:h>
        <text:p text:style-name="P32"><text:span text:style-name="T49">Controlador</text:span><text:span text:style-name="T50"> </text:span><text:span text:style-name="T49">Geral</text:span><text:span text:style-name="T55"> </text:span><text:span text:style-name="T49">do</text:span><text:span text:style-name="T52"> Município</text:span></text:p>
        <text:p text:style-name="P33"/>
        <text:h text:style-name="P36" text:outline-level="3"><text:span text:style-name="T46">JOSÉ ARCANJO </text:span><text:span text:style-name="T48">NUNES</text:span></text:h>
        <text:p text:style-name="P32"><text:span text:style-name="T49">Secretário</text:span><text:span text:style-name="T51"> </text:span><text:span text:style-name="T49">Municipal</text:span><text:span text:style-name="T51"> </text:span><text:span text:style-name="T49">de</text:span><text:span text:style-name="T51"> </text:span><text:span text:style-name="T52">Agricultura</text:span></text:p>
        <text:p text:style-name="P33"/>
        <text:h text:style-name="P34" text:outline-level="3"><text:span text:style-name="T46">LUCIANO</text:span><text:span text:style-name="T62"> </text:span><text:span text:style-name="T46">BAPTISTA</text:span><text:span text:style-name="T63"> </text:span><text:span text:style-name="T46">OLIVEIRA</text:span><text:span text:style-name="T63"> </text:span><text:span text:style-name="T48">JUNIOR</text:span></text:h>
        <text:p text:style-name="P42"><text:span text:style-name="T49">Secretário Municipal de Desenvolvimento Urbano Secretário</text:span><text:span text:style-name="T64"> </text:span><text:span text:style-name="T49">Municipal</text:span><text:span text:style-name="T55"> </text:span><text:span text:style-name="T49">de</text:span><text:span text:style-name="T55"> </text:span><text:span text:style-name="T49">Limpeza</text:span><text:span text:style-name="T51"> </text:span><text:span text:style-name="T49">Urbana</text:span><text:span text:style-name="T55"> </text:span><text:span text:style-name="T52">(Interino)</text:span></text:p>
        <text:p text:style-name="P41"/>
        <text:h text:style-name="P34" text:outline-level="3"><text:span text:style-name="T46">LUIZ</text:span><text:span text:style-name="T65"> </text:span><text:span text:style-name="T46">CARLOS</text:span><text:span text:style-name="T66"> </text:span><text:span text:style-name="T46">ZANON</text:span><text:span text:style-name="T66"> </text:span><text:span text:style-name="T46">DA</text:span><text:span text:style-name="T66"> </text:span><text:span text:style-name="T46">SILVA</text:span><text:span text:style-name="T66"> </text:span><text:span text:style-name="T48">JUNIOR</text:span></text:h>
        <text:p text:style-name="P32"><text:span text:style-name="T49">Procurador</text:span><text:span text:style-name="T50"> </text:span><text:span text:style-name="T49">Geral</text:span><text:span text:style-name="T51"> </text:span><text:span text:style-name="T49">do</text:span><text:span text:style-name="T51"> </text:span><text:span text:style-name="T52">Município</text:span></text:p>
        <text:h text:style-name="P43" text:outline-level="3"><text:span text:style-name="T46">MARCELO</text:span><text:span text:style-name="T65"> </text:span><text:span text:style-name="T46">FÁVERO</text:span><text:span text:style-name="T53"> </text:span><text:span text:style-name="T46">DE</text:span><text:span text:style-name="T56"> </text:span><text:span text:style-name="T48">OLIVEIRA</text:span></text:h>
        <text:p text:style-name="P44"><text:span text:style-name="T49">Secretário</text:span><text:span text:style-name="T67"> </text:span><text:span text:style-name="T49">Executivo</text:span><text:span text:style-name="T50"> </text:span><text:span text:style-name="T49">de</text:span><text:span text:style-name="T67"> </text:span><text:span text:style-name="T49">Relações</text:span><text:span text:style-name="T50"> </text:span><text:span text:style-name="T52">Institucionais</text:span></text:p>
        <text:p text:style-name="P33"/>
        <text:h text:style-name="P45" text:outline-level="3"><text:span text:style-name="T46">MAURO</text:span><text:span text:style-name="T54"> </text:span><text:span text:style-name="T46">CÉSAR</text:span><text:span text:style-name="T47"> </text:span><text:span text:style-name="T46">DE</text:span><text:span text:style-name="T48"> </text:span><text:span text:style-name="T46">OLIVEIRA</text:span><text:span text:style-name="T47"> </text:span><text:span text:style-name="T57">SÁ</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52">Transportes</text:span></text:p>
        <text:p text:style-name="P35"/>
        <text:h text:style-name="P45" text:outline-level="3"><text:span text:style-name="T46">RODOLPHO</text:span><text:span text:style-name="T68"> </text:span><text:span text:style-name="T46">SILVA</text:span><text:span text:style-name="T68"> </text:span><text:span text:style-name="T54">MAIA</text:span></text:h>
        <text:p text:style-name="P46"><text:span text:style-name="T49">Secretário Municipal de Esporte, Lazer e Qualidade de </text:span><text:span text:style-name="T51">Vida</text:span></text:p>
        <text:p text:style-name="P47"/>
        <text:h text:style-name="P45" text:outline-level="3"><text:span text:style-name="T46">RODOLFO</text:span><text:span text:style-name="T58"> </text:span><text:span text:style-name="T46">FERNANDES</text:span><text:span text:style-name="T47"> </text:span><text:span text:style-name="T46">DO</text:span><text:span text:style-name="T47"> </text:span><text:span text:style-name="T48">CARMO</text:span></text:h>
        <text:p text:style-name="P46"><text:span text:style-name="T52">Secretário</text:span><text:span text:style-name="T55"> </text:span><text:span text:style-name="T52">Municipal</text:span><text:span text:style-name="T55"> </text:span><text:span text:style-name="T52">de</text:span><text:span text:style-name="T55"> </text:span><text:span text:style-name="T52">Governo</text:span><text:span text:style-name="T55"> </text:span><text:span text:style-name="T52">e</text:span><text:span text:style-name="T55"> </text:span><text:span text:style-name="T52">Planejamento</text:span><text:span text:style-name="T55"> </text:span><text:span text:style-name="T52">Estra-tégico</text:span></text:p>
        <text:p text:style-name="P48"><text:span text:style-name="T49">Secretário Municipal de Captação de Recursos (Interi-</text:span><text:span text:style-name="T51">no)</text:span></text:p>
        <text:p text:style-name="P49"><text:span text:style-name="T49">Secretário</text:span><text:span text:style-name="T50"> </text:span><text:span text:style-name="T49">Municipal</text:span><text:span text:style-name="T51"> </text:span><text:span text:style-name="T49">de</text:span><text:span text:style-name="T50"> </text:span><text:span text:style-name="T49">Obras</text:span><text:span text:style-name="T51"> </text:span><text:span text:style-name="T52">(Interino)</text:span></text:p>
        <text:p text:style-name="P33"/>
        <text:h text:style-name="P45" text:outline-level="3"><text:span text:style-name="T46">ROGÉRIO</text:span><text:span text:style-name="T68"> </text:span><text:span text:style-name="T46">DA</text:span><text:span text:style-name="T66"> </text:span><text:span text:style-name="T46">SILVA</text:span><text:span text:style-name="T66"> </text:span><text:span text:style-name="T48">ATHAYDE</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52">Administração</text:span></text:p>
        <text:p text:style-name="P33"/>
        <text:h text:style-name="P50" text:outline-level="3"><text:span text:style-name="T46">ROGÉRIO RIBEIRO DO </text:span><text:span text:style-name="T48">CARMO</text:span></text:h>
        <text:p text:style-name="P44"><text:span text:style-name="T49">Secretário</text:span><text:span text:style-name="T51"> </text:span><text:span text:style-name="T49">Municipal</text:span><text:span text:style-name="T51"> </text:span><text:span text:style-name="T49">de</text:span><text:span text:style-name="T51"> </text:span><text:span text:style-name="T49">Desenvolvimento</text:span><text:span text:style-name="T51"> </text:span><text:span text:style-name="T52">Econômico</text:span></text:p>
        <text:p text:style-name="P33"/>
        <text:h text:style-name="P45" text:outline-level="3"><text:span text:style-name="T46">SIMONE</text:span><text:span text:style-name="T47"> </text:span><text:span text:style-name="T46">DE SOUZA </text:span><text:span text:style-name="T48">BEIRIZ</text:span></text:h>
        <text:p text:style-name="P44"><text:span text:style-name="T49">Secretária</text:span><text:span text:style-name="T51"> </text:span><text:span text:style-name="T49">Municipal</text:span><text:span text:style-name="T51"> </text:span><text:span text:style-name="T49">de</text:span><text:span text:style-name="T51"> </text:span><text:span text:style-name="T52">Educação</text:span></text:p>
        <text:p text:style-name="P33"/>
        <text:h text:style-name="P50" text:outline-level="3"><text:span text:style-name="T48">TATIANA</text:span><text:span text:style-name="T69"> </text:span><text:span text:style-name="T48">APARECIDA</text:span><text:span text:style-name="T70"> </text:span><text:span text:style-name="T48">PIROVANI</text:span><text:span text:style-name="T70"> </text:span><text:span text:style-name="T48">RODRIGUES</text:span></text:h>
        <text:p text:style-name="P44"><text:span text:style-name="T49">Diretora</text:span><text:span text:style-name="T67"> </text:span><text:span text:style-name="T49">Presidente</text:span><text:span text:style-name="T67"> </text:span><text:span text:style-name="T49">da</text:span><text:span text:style-name="T67"> </text:span><text:span text:style-name="T49">Agersa</text:span><text:span text:style-name="T50"> </text:span><text:span text:style-name="T52">(Interino)</text:span></text:p>
        <text:p text:style-name="P33"/>
        <text:h text:style-name="P45" text:outline-level="3"><text:span text:style-name="T46">THIAGO</text:span><text:span text:style-name="T48"> </text:span><text:span text:style-name="T46">FIÓRIO</text:span><text:span text:style-name="T47"> </text:span><text:span text:style-name="T48">LONGUI</text:span></text:h>
        <text:p text:style-name="P44"><text:span text:style-name="T49">Secretário</text:span><text:span text:style-name="T50"> </text:span><text:span text:style-name="T49">Municipal</text:span><text:span text:style-name="T55"> </text:span><text:span text:style-name="T49">de</text:span><text:span text:style-name="T55"> </text:span><text:span text:style-name="T49">Meio</text:span><text:span text:style-name="T55"> </text:span><text:span text:style-name="T52">Ambiente</text:span></text:p>
        <text:p text:style-name="P33"/>
        <text:h text:style-name="P50" text:outline-level="3"><text:span text:style-name="T46">VILSON</text:span><text:span text:style-name="T53"> </text:span><text:span text:style-name="T46">CARLOS</text:span><text:span text:style-name="T54"> </text:span><text:span text:style-name="T46">GOMES</text:span><text:span text:style-name="T54"> </text:span><text:span text:style-name="T48">COELHO</text:span></text:h>
        <text:p text:style-name="P51"><text:span text:style-name="T49">Secretário</text:span><text:span text:style-name="T55"> </text:span><text:span text:style-name="T49">Municipal</text:span><text:span text:style-name="T55"> </text:span><text:span text:style-name="T49">de</text:span><text:span text:style-name="T55"> </text:span><text:span text:style-name="T49">Gestão</text:span><text:span text:style-name="T55"> </text:span><text:span text:style-name="T49">Especial Secretário</text:span><text:span text:style-name="T50"> </text:span><text:span text:style-name="T49">Municipal</text:span><text:span text:style-name="T55"> </text:span><text:span text:style-name="T49">de</text:span><text:span text:style-name="T55"> </text:span><text:span text:style-name="T49">Saúde</text:span><text:span text:style-name="T55"> </text:span><text:span text:style-name="T52">(Interino)</text:span></text:p>
        <text:p text:style-name="P41"/>
        <text:h text:style-name="P50" text:outline-level="3"><text:span text:style-name="T46">WANDERSON</text:span><text:span text:style-name="T48"> </text:span><text:span text:style-name="T46">AMORIM</text:span><text:span text:style-name="T48"> </text:span><text:span text:style-name="T54">DONA</text:span></text:h>
        <text:p text:style-name="P44"><text:span text:style-name="T49">Secretário</text:span><text:span text:style-name="T50"> </text:span><text:span text:style-name="T49">Municipal</text:span><text:span text:style-name="T51"> </text:span><text:span text:style-name="T49">de</text:span><text:span text:style-name="T50"> </text:span><text:span text:style-name="T49">Cultura</text:span><text:span text:style-name="T51"> </text:span><text:span text:style-name="T49">e</text:span><text:span text:style-name="T51"> </text:span><text:span text:style-name="T52">Turismo</text:span></text:p>
      </text:section>
      <text:p text:style-name="P52"><draw:frame draw:style-name="fr1" draw:name="Image94" text:anchor-type="char" svg:x="1.6953in" svg:y="0.6102in" svg:width="5.7862in" svg:height="0.3756in" draw:z-index="159"><draw:image xlink:href="Pictures/10000001000004850000004BA8DE727D.png" xlink:type="simple" xlink:show="embed" xlink:actuate="onLoad" draw:mime-type="image/png"/></draw:frame><draw:frame draw:style-name="fr1" draw:name="Image98" text:anchor-type="char" svg:x="0.0008in" svg:y="0in" svg:width="8.2673in" svg:height="11.6929in" draw:z-index="160"><draw:image xlink:href="Pictures/100000010000067500000922B68524A1.png" xlink:type="simple" xlink:show="embed" xlink:actuate="onLoad" draw:mime-type="image/png"/></draw:frame></text:p>
      <text:p text:style-name="P53"/>
      <text:p text:style-name="P53"/>
      <text:p text:style-name="P54"/>
      <text:p text:style-name="P55"><text:span text:style-name="T40">BATEI, LAVADEIRAS! SÃO</text:span><text:span text:style-name="T71"> </text:span><text:span text:style-name="T40">OUTRAS</text:span><text:span text:style-name="T71"> </text:span><text:span text:style-name="T40">AS</text:span><text:span text:style-name="T71"> </text:span><text:span text:style-name="T40">ÁGUAS, SÃO SEMPRE OUTRAS</text:span></text:p>
      <text:p text:style-name="P56"><text:span text:style-name="T40">ÁGUAS: O RIO É O MESMO. SÓ EU QUE SOU OUTRO, TÃO</text:span><text:span text:style-name="T72"> </text:span><text:span text:style-name="T40">OUTRO</text:span><text:span text:style-name="T41"> </text:span><text:span text:style-name="T40">DAQUELE</text:span><text:span text:style-name="T41"> </text:span><text:span text:style-name="T40">QUE OUTRORA VOS VIU</text:span></text:p>
      <text:p text:style-name="P57"><text:span text:style-name="T43">Newton</text:span><text:span text:style-name="T73"> </text:span><text:span text:style-name="T45">Braga</text:span></text:p>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8"/>
      <text:p text:style-name="P59"/>
      <text:p text:style-name="P60"><text:span text:style-name="T74">D.O.</text:span><text:span text:style-name="T75"> </text:span><text:span text:style-name="T74">PREFEITURA</text:span><text:span text:style-name="T76"> </text:span><text:span text:style-name="T74">MUNICIPAL</text:span><text:span text:style-name="T77"> </text:span><text:span text:style-name="T74">DE</text:span><text:span text:style-name="T78"> </text:span><text:span text:style-name="T79">CACHOEIRO</text:span><text:span text:style-name="T74"><text:tab/></text:span><text:span text:style-name="T80">05</text:span></text:p>
      <text:p text:style-name="P61"/>
      <text:p text:style-name="P62"/>
      <text:p text:style-name="P62"/>
      <text:p text:style-name="P63"/>
      <text:p text:style-name="P8"><draw:frame draw:style-name="fr3" draw:name="Image 68" text:anchor-type="as-char" svg:width="0.711in" svg:height="0.6402in" draw:z-index="704"><draw:image xlink:href="Pictures/10000001000000890000007B65EB5E14.png" xlink:type="simple" xlink:show="embed" xlink:actuate="onLoad" draw:mime-type="image/png"/></draw:frame></text:p>
      <text:p text:style-name="P64"><draw:frame draw:style-name="fr2" draw:name="Image104" text:anchor-type="char" svg:x="1.6075in" svg:y="-1.3366in" svg:width="6.6602in" svg:height="1.3874in" draw:z-index="697"><draw:image xlink:href="Pictures/100000010000053400000115E9DFC105.png" xlink:type="simple" xlink:show="embed" xlink:actuate="onLoad" draw:mime-type="image/png"/></draw:frame><text:span text:style-name="T81">PODER</text:span><text:span text:style-name="T82"> </text:span><text:span text:style-name="T83">EXECUTIVO</text:span></text:p>
      <text:p text:style-name="P65"><draw:frame draw:style-name="fr4" draw:name="Image277" text:anchor-type="char" svg:x="0.7874in" svg:y="0.1217in" svg:width="6.6929in" svg:height="0.3874in" draw:z-index="8"><draw:image xlink:href="Pictures/100000010000053A0000004D7FA8675E.png" xlink:type="simple" xlink:show="embed" xlink:actuate="onLoad" draw:mime-type="image/png"/></draw:frame></text:p>
      <text:h text:style-name="P66" text:outline-level="3"><text:span text:style-name="T84">SECRETARIA</text:span><text:span text:style-name="T85"> </text:span><text:span text:style-name="T84">MUNICIPAL</text:span><text:span text:style-name="T85"> </text:span><text:span text:style-name="T84">DE</text:span><text:span text:style-name="T85"> </text:span><text:span text:style-name="T86">GOVERNO</text:span></text:h>
      <text:p text:style-name="P67"/>
      <text:p text:style-name="P68"/>
      <text:p text:style-name="P69"><text:span text:style-name="T87">DECRETO</text:span><text:span text:style-name="T88"> </text:span><text:span text:style-name="T87">Nº</text:span><text:span text:style-name="T89"> 37.588</text:span></text:p>
      <text:p text:style-name="P70"><text:span text:style-name="T90">ALTERA DISPOSITIVO DO DECRETO N° 36.594, DE 05 DE JANEIRO DE 2026.</text:span><text:span text:style-name="T90"/></text:p>
      <text:p text:style-name="P71"><text:span text:style-name="T90">O</text:span><text:span text:style-name="T91"> </text:span><text:span text:style-name="T90">PREFEITO</text:span><text:span text:style-name="T92"> </text:span><text:span text:style-name="T90">DO</text:span><text:span text:style-name="T91"> </text:span><text:span text:style-name="T90">MUNICÍPIO</text:span><text:span text:style-name="T91"> </text:span><text:span text:style-name="T90">DE</text:span><text:span text:style-name="T92"> </text:span><text:span text:style-name="T90">CACHOEIRO</text:span><text:span text:style-name="T92"> </text:span><text:span text:style-name="T93">DE</text:span></text:p>
      <text:p text:style-name="P72"><text:span text:style-name="T90">ITAPEMIRIM</text:span><text:span text:style-name="T94">, Estado do Espírito Santo, no uso de suas atribuições legais,</text:span></text:p>
      <text:p text:style-name="P73"><text:span text:style-name="T95">DECRETA:</text:span><text:span text:style-name="T95"/></text:p>
      <text:p text:style-name="P74"><text:span text:style-name="T90">Art.</text:span><text:span text:style-name="T96"> </text:span><text:span text:style-name="T90">1°</text:span><text:span text:style-name="T97"> </text:span><text:span text:style-name="T94">O parágrafo único do artigo 1° do Decreto n° 36.594, de 05/01/2026, que aprova os valores de adiantamento de despesas para o exercício de 2026, fica alterado, passando a vigorar com a seguinte redação:</text:span></text:p>
      <text:p text:style-name="P75"><text:span text:style-name="T98">“</text:span><text:span text:style-name="T99">Art.</text:span><text:span text:style-name="T100"> </text:span><text:span text:style-name="T99">1°</text:span><text:span text:style-name="T101"> </text:span><text:span text:style-name="T102">(...)</text:span></text:p>
      <text:p text:style-name="P76"><text:span text:style-name="T99">Parágrafo</text:span><text:span text:style-name="T103"> </text:span><text:span text:style-name="T99">único.</text:span><text:span text:style-name="T103"> </text:span><text:span text:style-name="T99">Excetuam-se</text:span><text:span text:style-name="T103"> </text:span><text:span text:style-name="T99">do</text:span><text:span text:style-name="T103"> </text:span><text:span text:style-name="T99">valor</text:span><text:span text:style-name="T103"> </text:span><text:span text:style-name="T99">previsto</text:span><text:span text:style-name="T103"> </text:span><text:span text:style-name="T99">no</text:span><text:span text:style-name="T103"> </text:span><text:span text:style-name="T99">caput</text:span><text:span text:style-name="T103"> </text:span><text:span text:style-name="T99">deste</text:span><text:span text:style-name="T103"> </text:span><text:span text:style-name="T99">artigo,</text:span><text:span text:style-name="T103"> </text:span><text:span text:style-name="T99">as despesas</text:span><text:span text:style-name="T104"> </text:span><text:span text:style-name="T99">com</text:span><text:span text:style-name="T105"> </text:span><text:span text:style-name="T99">cartório</text:span><text:span text:style-name="T106"> </text:span><text:span text:style-name="T99">constantes</text:span><text:span text:style-name="T105"> </text:span><text:span text:style-name="T99">do</text:span><text:span text:style-name="T106"> </text:span><text:span text:style-name="T99">inciso</text:span><text:span text:style-name="T105"> </text:span><text:span text:style-name="T99">III</text:span><text:span text:style-name="T106"> </text:span><text:span text:style-name="T99">do</text:span><text:span text:style-name="T104"> </text:span><text:span text:style-name="T99">art.</text:span><text:span text:style-name="T104"> </text:span><text:span text:style-name="T99">3°</text:span><text:span text:style-name="T105"> </text:span><text:span text:style-name="T99">deste</text:span><text:span text:style-name="T105"> </text:span><text:span text:style-name="T99">decreto,</text:span><text:span text:style-name="T104"> </text:span><text:span text:style-name="T99">que serão de até R$ 5.000,00 (cinco mil reais), bem como excetua-se o valor do adiantamento mensal para a Secretaria Municipal de Desenvolvimento Social - SEMDES, a Secretaria Municipal de Educação - SEME e a Secretaria Municipal de Saúde</text:span><text:span text:style-name="T103"> </text:span><text:span text:style-name="T99">-</text:span><text:span text:style-name="T103"> </text:span><text:span text:style-name="T99">SEMUS,</text:span><text:span text:style-name="T103"> </text:span><text:span text:style-name="T99">cujo</text:span><text:span text:style-name="T103"> </text:span><text:span text:style-name="T99">valor</text:span><text:span text:style-name="T103"> </text:span><text:span text:style-name="T99">será</text:span><text:span text:style-name="T103"> </text:span><text:span text:style-name="T99">de</text:span><text:span text:style-name="T103"> </text:span><text:span text:style-name="T99">até</text:span><text:span text:style-name="T103"> </text:span><text:span text:style-name="T99">R$</text:span><text:span text:style-name="T103"> </text:span><text:span text:style-name="T99">4.000,00</text:span><text:span text:style-name="T103"> </text:span><text:span text:style-name="T99">(quatro</text:span><text:span text:style-name="T103"> </text:span><text:span text:style-name="T99">mil</text:span><text:span text:style-name="T103"> </text:span><text:span text:style-name="T99">reais),</text:span><text:span text:style-name="T103"> </text:span><text:span text:style-name="T99">em virtude das características próprias de suas atividades e pela natureza social dos serviços prestados, a Secretaria Municipal de Esporte, Lazer e Qualidade de Vida</text:span></text:p>
      <text:p text:style-name="P77"><text:span text:style-name="T99">- SEMESP, cujo valor será de até R$ 2.000,00 (dois mil reais), em virtude das razões expostas junto ao Processo Digital n° 10429/2026, especificamente a alteração da estrutura administrativa efetuada através do Decreto n°</text:span><text:span text:style-name="T103"> </text:span><text:span text:style-name="T99">36.780/2026, a Secretaria Municipal de Governo e Planejamento Estratégico - SEMGOV, cujo valor será de até R$ 2.000,00 (dois mil reais), em virtude das razões expostas junto ao Processo Digital n° 26038/2026, a Secretaria Municipal de Interior - SEMUI, cujo valor será de até R$ 2.000,00 (dois mil reais), em</text:span><text:span text:style-name="T103"> </text:span><text:span text:style-name="T99">virtude das razões expostas junto ao Processo Digital n° 25521/2026, o Instituto de Previdência do Município de Cachoeiro de Itapemirim</text:span><text:span text:style-name="T107"> </text:span><text:span text:style-name="T99">- IPACI, cujo valor será</text:span><text:span text:style-name="T103"> </text:span><text:span text:style-name="T99">de até R$ 2.000,00 (dois mil reais), em virtude das razões expostas junto ao Processo Digital n° 29144/2026, a Secretaria Municipal de Cultura e Turismo - SEMCULT, cujo valor será de até R$ 2.000,00 (dois mil reais), em virtude das razões expostas junto ao Processo Digital n° 29029/2026, e, ainda, a Secretaria Municipal de Manutenção e Serviços</text:span><text:span text:style-name="T103"> </text:span><text:span text:style-name="T99">- SEMMAT,</text:span><text:span text:style-name="T103"> </text:span><text:span text:style-name="T99">cujo</text:span><text:span text:style-name="T103"> </text:span><text:span text:style-name="T99">valor será de até R$ 3.000,00 (três mil reais), em virtude das razões expostas junto ao Processo</text:span><text:span text:style-name="T108"> </text:span><text:span text:style-name="T99">Digital n° 60367/2026.</text:span><text:span text:style-name="T98">”</text:span></text:p>
      <text:p text:style-name="P78"><text:span text:style-name="T90">Art. 2° </text:span><text:span text:style-name="T94">Este Decreto entrará em vigor a partir de sua publicação, revogadas as disposições em contrário.</text:span></text:p>
      <text:p text:style-name="P79"><text:span text:style-name="T94">Cachoeiro</text:span><text:span text:style-name="T109"> </text:span><text:span text:style-name="T94">de</text:span><text:span text:style-name="T110"> </text:span><text:span text:style-name="T94">Itapemirim/ES,</text:span><text:span text:style-name="T111"> </text:span><text:span text:style-name="T94">11</text:span><text:span text:style-name="T109"> </text:span><text:span text:style-name="T94">de</text:span><text:span text:style-name="T109"> </text:span><text:span text:style-name="T94">agosto de</text:span><text:span text:style-name="T111"> </text:span><text:span text:style-name="T112">2026.</text:span></text:p>
      <text:p text:style-name="P80"/>
      <text:p text:style-name="P81"/>
      <text:p text:style-name="P82"><text:span text:style-name="T90">THEODORICO</text:span><text:span text:style-name="T95"> </text:span><text:span text:style-name="T90">DE ASSIS</text:span><text:span text:style-name="T113"> </text:span><text:span text:style-name="T95">FERRAÇO</text:span></text:p>
      <text:p text:style-name="P83"><text:span text:style-name="T90">Prefeito</text:span><text:span text:style-name="T114"> </text:span><text:span text:style-name="T95">Municipal</text:span></text:p>
      <text:p text:style-name="P84"/>
      <text:p text:style-name="P85"/>
      <text:p text:style-name="P86"><draw:frame draw:style-name="fr3" draw:name="Image 88" text:anchor-type="as-char" svg:width="5.478in" svg:height="0.0272in" draw:z-index="705"><draw:image xlink:href="Pictures/100000000000061100000009C8D11D07.png" xlink:type="simple" xlink:show="embed" xlink:actuate="onLoad" draw:mime-type="image/png"/></draw:frame></text:p>
      <text:section text:style-name="Sect5" text:name="Section5">
        <text:p text:style-name="P87"><text:span text:style-name="T115">DECRETO</text:span><text:span text:style-name="T116"> </text:span><text:span text:style-name="T115">Nº</text:span><text:span text:style-name="T116"> </text:span><text:span text:style-name="T117">37.589</text:span></text:p>
        <text:p text:style-name="P88"/>
        <text:p text:style-name="P89"><text:span text:style-name="T118">ALTERA</text:span><text:span text:style-name="T119"> </text:span><text:span text:style-name="T118">DISPOSITIVO</text:span><text:span text:style-name="T120"> </text:span><text:span text:style-name="T118">DO</text:span><text:span text:style-name="T121"> </text:span><text:span text:style-name="T118">DECRETO</text:span><text:span text:style-name="T120"> </text:span><text:span text:style-name="T118">N°</text:span><text:span text:style-name="T119"> </text:span><text:span text:style-name="T118">32.506,</text:span><text:span text:style-name="T121"> </text:span><text:span text:style-name="T122">DE</text:span></text:p>
        <text:p text:style-name="P90"><text:span text:style-name="T118">28 DE DEZEMBRO DE 2022, MODIFICADO PELO DECRETO N° 35.989, DE 18 DE AGOSTO DE 2025, QUE DISPÕE SOBRE A COMPOSIÇÃO DO CONSELHO MUNICIPAL DE ACOMPANHAMENTO E CONTROLE SOCIAL DO FUNDO DE MANUTENÇÃO E DESENVOLVIMENTO DA EDUCAÇÃO BÁSICA E DE VALORIZAÇÃO DOS PROFISSIONAIS DA EDUCAÇÃO – FUNDEB.</text:span><text:span text:style-name="T118"/></text:p>
        <text:p text:style-name="P91"><text:span text:style-name="T123">O Prefeito do Município de Cachoeiro de Itapemirim</text:span><text:span text:style-name="T124">,</text:span><text:span text:style-name="T125"> </text:span><text:span text:style-name="T124">Estado</text:span><text:span text:style-name="T126"> </text:span><text:span text:style-name="T124">do</text:span><text:span text:style-name="T127"> </text:span><text:span text:style-name="T124">Espírito</text:span><text:span text:style-name="T126"> </text:span><text:span text:style-name="T124">Santo,</text:span><text:span text:style-name="T126"> </text:span><text:span text:style-name="T124">no</text:span><text:span text:style-name="T126"> </text:span><text:span text:style-name="T124">uso</text:span><text:span text:style-name="T127"> </text:span><text:span text:style-name="T124">de</text:span><text:span text:style-name="T128"> </text:span><text:span text:style-name="T124">suas atribuições legais, tendo em vista o que consta do Processo Digital n° 59473/2026,</text:span></text:p>
      </text:section>
      <text:section text:style-name="Sect1" text:name="Section6">
        <text:p text:style-name="P92"/>
        <text:p text:style-name="P93"><text:span text:style-name="T129">DECRETA</text:span><text:span text:style-name="T130">:</text:span></text:p>
        <text:p text:style-name="P94"/>
        <text:p text:style-name="P95"><text:span text:style-name="T123">Art. 1</text:span><text:span text:style-name="T131">o</text:span><text:span text:style-name="T132"> </text:span><text:span text:style-name="T133">A alínea “b” do inciso I, do artigo 1° do Decreto n° 32.506, de 28/12/2022, modificada pelo Decreto n° 35.989, de 18/08/2025, que trata da composição do Conselho Municipal de Acompanhamento e Controle Social do Fundo de Manutenção e Desenvolvimento da Educação Básica e de Valorização dos Profissionais da Educação – FUNDEB, fica alterada, passando a vigorar com a seguinte redação:</text:span></text:p>
        <text:p text:style-name="P96"/>
        <text:p text:style-name="P97"><text:span text:style-name="T134">“</text:span><text:span text:style-name="T135">Art.</text:span><text:span text:style-name="T136"> </text:span><text:span text:style-name="T135">1° </text:span><text:span text:style-name="T137">(...)</text:span></text:p>
        <text:p text:style-name="P98"/>
        <text:p text:style-name="P97"><text:span text:style-name="T135">I</text:span><text:span text:style-name="T136"> </text:span><text:span text:style-name="T135">–</text:span><text:span text:style-name="T136"> </text:span><text:span text:style-name="T135">Representantes do Poder Executivo</text:span><text:span text:style-name="T138"> </text:span><text:span text:style-name="T137">Municipal:</text:span></text:p>
        <text:p text:style-name="P99"/>
        <text:list text:style-name="WWNum1">
          <text:list-item>
            <text:p text:style-name="P100"><text:span text:style-name="T135">Titular: </text:span><text:span text:style-name="T137">(...)</text:span></text:p>
          </text:list-item>
          <text:list-item>
            <text:p text:style-name="P101"><text:span text:style-name="T135">Suplente:</text:span><text:span text:style-name="T139"> </text:span><text:span text:style-name="T135">Hereni</text:span><text:span text:style-name="T139"> </text:span><text:span text:style-name="T135">da</text:span><text:span text:style-name="T140"> </text:span><text:span text:style-name="T135">Silva </text:span><text:span text:style-name="T137">(...)</text:span><text:span text:style-name="T141">”</text:span></text:p>
          </text:list-item>
        </text:list>
        <text:p text:style-name="P102"><text:span text:style-name="T123">Art. 2</text:span><text:span text:style-name="T131">o</text:span><text:span text:style-name="T132"> </text:span><text:span text:style-name="T133">Este Decreto entra em vigor na data de sua publicação, revogadas as disposições em contrário, em especial o Decreto n° 36.187/2025.</text:span></text:p>
        <text:p text:style-name="P103"/>
        <text:p text:style-name="P104"><text:span text:style-name="T124">Cachoeiro</text:span><text:span text:style-name="T142"> </text:span><text:span text:style-name="T124">de</text:span><text:span text:style-name="T143"> </text:span><text:span text:style-name="T124">Itapemirim/ES,</text:span><text:span text:style-name="T142"> </text:span><text:span text:style-name="T124">11</text:span><text:span text:style-name="T144"> </text:span><text:span text:style-name="T124">de</text:span><text:span text:style-name="T145"> </text:span><text:span text:style-name="T124">agosto</text:span><text:span text:style-name="T142"> </text:span><text:span text:style-name="T124">de</text:span><text:span text:style-name="T145"> </text:span><text:span text:style-name="T130">2026.</text:span></text:p>
        <text:p text:style-name="P80"/>
        <text:p text:style-name="P80"/>
        <text:p text:style-name="P105"/>
        <text:p text:style-name="P106"><text:span text:style-name="T90">THEODORICO</text:span><text:span text:style-name="T146"> </text:span><text:span text:style-name="T90">DE</text:span><text:span text:style-name="T147"> </text:span><text:span text:style-name="T90">ASSIS</text:span><text:span text:style-name="T146"> </text:span><text:span text:style-name="T95">FERRAÇO</text:span></text:p>
        <text:p text:style-name="P107"><text:span text:style-name="T123">Prefeito</text:span><text:span text:style-name="T148"> </text:span><text:span text:style-name="T129">Municipal</text:span></text:p>
      </text:section>
      <text:p text:style-name="P108"/>
      <text:p text:style-name="P109"/>
      <text:p text:style-name="P110"><draw:frame draw:style-name="fr3" draw:name="Image 95" text:anchor-type="as-char" svg:width="5.3189in" svg:height="0.0681in" draw:z-index="706"><draw:image xlink:href="Pictures/100000000000061100000015E56BCFD6.png" xlink:type="simple" xlink:show="embed" xlink:actuate="onLoad" draw:mime-type="image/png"/></draw:frame></text:p>
      <text:p text:style-name="P111"><text:span text:style-name="T149">DECRETO</text:span><text:span text:style-name="T150"> </text:span><text:span text:style-name="T149">Nº</text:span><text:span text:style-name="T151"> </text:span><text:span text:style-name="T152">37.590</text:span></text:p>
      <text:p text:style-name="P112"/>
      <text:p text:style-name="P113"><text:span text:style-name="T153">DISPÕE SOBRE A CRIAÇÃO E REGULAMENTAÇÃO DA COMISSÃO PERMANENTE DE AVALIAÇÃO DE PONTES, VIADUTOS E PASSARELAS DO MUNICÍPIO DE CACHOEIRO DE ITAPEMIRIM, ESTABELECE SUAS COMPETÊNCIAS E DÁ OUTRAS PROVIDÊNCIAS.</text:span><text:span text:style-name="T153"/></text:p>
      <text:p text:style-name="P114"/>
      <text:p text:style-name="P115"><text:span text:style-name="T153">O</text:span><text:span text:style-name="T154"> </text:span><text:span text:style-name="T153">PREFEITO</text:span><text:span text:style-name="T154"> </text:span><text:span text:style-name="T153">DO</text:span><text:span text:style-name="T155"> </text:span><text:span text:style-name="T153">MUNICÍPIO</text:span><text:span text:style-name="T154"> </text:span><text:span text:style-name="T153">DE</text:span><text:span text:style-name="T156"> </text:span><text:span text:style-name="T153">CACHOEIRO</text:span><text:span text:style-name="T154"> </text:span><text:span text:style-name="T157">DE</text:span></text:p>
      <text:p text:style-name="P116"><text:span text:style-name="T153">ITAPEMIRIM</text:span><text:span text:style-name="T158">, Estado do Espírito Santo, no uso das atribuições que lhe confere a Lei Orgânica Municipal,</text:span></text:p>
      <text:p text:style-name="P117"/>
      <text:p text:style-name="P118"><text:span text:style-name="T153">CONSIDERANDO </text:span><text:span text:style-name="T158">o relevante interesse público na regulamentação e aperfeiçoamento dos mecanismos </text:span><text:span text:style-name="T159">administrativos;</text:span></text:p>
      <text:p text:style-name="P117"/>
      <text:p text:style-name="P119"><text:span text:style-name="T153">CONSIDERANDO </text:span><text:span text:style-name="T158">a necessidade de promover o levantamento, cadastramento, inspeção, monitoramento e avaliação das pontes, viadutos e passarelas;</text:span></text:p>
      <text:p text:style-name="P117"/>
      <text:p text:style-name="P120"><text:span text:style-name="T153">CONSIDERANDO </text:span><text:span text:style-name="T158">a necessidade de instituir comissão permanente responsável pelo cadastro das obras de arte especiais do Município;</text:span></text:p>
      <text:p text:style-name="P121"/>
      <text:p text:style-name="P122"><text:span text:style-name="T153">CONSIDERANDO </text:span><text:span text:style-name="T158">a necessidade de estabelecer critérios técnicos uniformes, observando a ABNT NBR 9452:2023,</text:span></text:p>
      <text:p text:style-name="P123"/>
      <text:p text:style-name="P124"><text:span text:style-name="T160">DECRETA:</text:span><text:span text:style-name="T160"/></text:p>
      <text:p text:style-name="P125"/>
      <text:p text:style-name="P126"><text:span text:style-name="T153">Art. 1º </text:span><text:span text:style-name="T158">Fica criada a </text:span><text:span text:style-name="T153">Comissão Permanente de Avaliação de Pontes, Viadutos e Passarelas do Município de Cachoeiro de Itapemirim</text:span><text:span text:style-name="T158">, responsável pelo cadastramento, inspeção, avaliação técnica, classificação estrutural e acompanhamento das obras de arte especiais, observando a ABNT NBR 9452:2023.</text:span></text:p>
      <text:p text:style-name="P127"/>
      <text:p text:style-name="P128"><text:span text:style-name="T153">Parágrafo</text:span><text:span text:style-name="T160"> </text:span><text:span text:style-name="T153">único.</text:span><text:span text:style-name="T161"> </text:span><text:span text:style-name="T158">A</text:span><text:span text:style-name="T159"> </text:span><text:span text:style-name="T158">Comissão</text:span><text:span text:style-name="T162"> </text:span><text:span text:style-name="T158">adotará,</text:span><text:span text:style-name="T159"> </text:span><text:span text:style-name="T158">no </text:span><text:span text:style-name="T159">mínimo:</text:span></text:p>
      <text:p text:style-name="P129"/>
      <text:list text:style-name="WWNum2">
        <text:list-item>
          <text:p text:style-name="P130"><text:span text:style-name="T153">–</text:span><text:span text:style-name="T163"> </text:span><text:span text:style-name="T158">inventário</text:span><text:span text:style-name="T162"> </text:span><text:span text:style-name="T158">e</text:span><text:span text:style-name="T159"> </text:span><text:span text:style-name="T158">cadastro técnico</text:span><text:span text:style-name="T159"> atualizado;</text:span></text:p>
        </text:list-item>
        <text:list-item>
          <text:p text:style-name="P131"><text:span text:style-name="T153">–</text:span><text:span text:style-name="T160"> </text:span><text:span text:style-name="T158">inspeções</text:span><text:span text:style-name="T159"> </text:span><text:span text:style-name="T158">cadastrais,</text:span><text:span text:style-name="T159"> </text:span><text:span text:style-name="T158">rotineiras,</text:span><text:span text:style-name="T159"> </text:span><text:span text:style-name="T158">especiais</text:span><text:span text:style-name="T164"> </text:span><text:span text:style-name="T158">e</text:span><text:span text:style-name="T159"> extraordinárias;</text:span></text:p>
        </text:list-item>
        <text:list-item>
          <text:p text:style-name="P132"><text:span text:style-name="T153">– </text:span><text:span text:style-name="T158">verificação</text:span><text:span text:style-name="T162"> </text:span><text:span text:style-name="T158">da</text:span><text:span text:style-name="T159"> </text:span><text:span text:style-name="T158">qualidade</text:span><text:span text:style-name="T162"> </text:span><text:span text:style-name="T158">técnica,</text:span><text:span text:style-name="T162"> </text:span><text:span text:style-name="T158">estrutural</text:span><text:span text:style-name="T159"> </text:span><text:span text:style-name="T158">e</text:span><text:span text:style-name="T165"> </text:span><text:span text:style-name="T159">documental;</text:span></text:p>
        </text:list-item>
        <text:list-item>
          <text:p text:style-name="P133"><text:span text:style-name="T153">–</text:span><text:span text:style-name="T163"> </text:span><text:span text:style-name="T158">classificação</text:span><text:span text:style-name="T159"> </text:span><text:span text:style-name="T158">das</text:span><text:span text:style-name="T159"> </text:span><text:span text:style-name="T158">estruturas</text:span><text:span text:style-name="T159"> </text:span><text:span text:style-name="T158">e</text:span><text:span text:style-name="T162"> </text:span><text:span text:style-name="T158">proposição</text:span><text:span text:style-name="T159"> </text:span><text:span text:style-name="T158">das medidas</text:span><text:span text:style-name="T159"> cabíveis.</text:span></text:p>
        </text:list-item>
      </text:list>
      <text:p text:style-name="P129"/>
      <text:p text:style-name="P134"><text:span text:style-name="T153">Art.</text:span><text:span text:style-name="T166"> </text:span><text:span text:style-name="T153">2º</text:span><text:span text:style-name="T166"> </text:span><text:span text:style-name="T158">A Comissão será composta por representantes da Secretaria Municipal de Obras, Secretaria Municipal de Manutenção e Serviços, Secretaria Municipal de Agricultura, Secretaria Municipal de Segurança e Trânsito (Defesa Civil) e Secretaria Municipal de Meio </text:span><text:span text:style-name="T159">Ambiente.</text:span></text:p>
      <text:p text:style-name="P135"><draw:frame draw:style-name="fr7" draw:name="Image 96" text:anchor-type="char" svg:x="1.5701in" svg:y="0.048in" svg:width="5.1134in" svg:height="0.089in" draw:z-index="155"><draw:image xlink:href="Pictures/1000000000000599000000192D58F001.png" xlink:type="simple" xlink:show="embed" xlink:actuate="onLoad" draw:mime-type="image/png"/></draw:frame></text:p>
      <text:p text:style-name="P136"/>
      <text:p text:style-name="P137"/>
      <text:p text:style-name="P138"><draw:frame draw:style-name="fr3" draw:name="Image 109" text:anchor-type="as-char" svg:width="5.298in" svg:height="0.0681in" draw:z-index="707"><draw:image xlink:href="Pictures/10000001000008470000001FCB49C8DA.png" xlink:type="simple" xlink:show="embed" xlink:actuate="onLoad" draw:mime-type="image/png"/></draw:frame></text:p>
      <text:p text:style-name="P139"><text:span text:style-name="T167">§</text:span><text:span text:style-name="T168"> </text:span><text:span text:style-name="T167">1º. </text:span><text:span text:style-name="T169">Os</text:span><text:span text:style-name="T170"> </text:span><text:span text:style-name="T169">membros</text:span><text:span text:style-name="T170"> </text:span><text:span text:style-name="T169">serão</text:span><text:span text:style-name="T171"> </text:span><text:span text:style-name="T169">designados</text:span><text:span text:style-name="T172"> </text:span><text:span text:style-name="T169">por</text:span><text:span text:style-name="T173"> </text:span><text:span text:style-name="T169">ato</text:span><text:span text:style-name="T171"> </text:span><text:span text:style-name="T169">do</text:span><text:span text:style-name="T171"> </text:span><text:span text:style-name="T169">Chefe</text:span><text:span text:style-name="T171"> </text:span><text:span text:style-name="T169">do</text:span><text:span text:style-name="T171"> </text:span><text:span text:style-name="T169">Poder</text:span><text:span text:style-name="T171"> </text:span><text:span text:style-name="T169">Executivo,</text:span><text:span text:style-name="T173"> </text:span><text:span text:style-name="T169">que</text:span><text:span text:style-name="T172"> </text:span><text:span text:style-name="T169">indicará </text:span><text:span text:style-name="T174">o Presidente.</text:span></text:p>
      <text:p text:style-name="P140"><text:span text:style-name="T175">§ 2º. </text:span><text:span text:style-name="T174">A Comissão ficará subordinada administrativamente à Secretaria Municipal de Obras </text:span><draw:frame draw:style-name="fr3" draw:name="Image 110" text:anchor-type="as-char" svg:width="0.0465in" svg:height="0.0161in" draw:z-index="710"><draw:image xlink:href="Pictures/100000010000000900000001C8B387F8.png" xlink:type="simple" xlink:show="embed" xlink:actuate="onLoad" draw:mime-type="image/png"/></draw:frame><text:span text:style-name="T176"><text:s/></text:span><text:span text:style-name="T174">SEMO.</text:span></text:p>
      <text:p text:style-name="P141"><text:span text:style-name="T177">Art.</text:span><text:span text:style-name="T178"> 3º </text:span><text:span text:style-name="T174">Os processos serão distribuídos aos membros da Comissão e devolvidos no </text:span><text:span text:style-name="T169">prazo</text:span><text:span text:style-name="T179"> </text:span><text:span text:style-name="T169">de</text:span><text:span text:style-name="T179"> </text:span><text:span text:style-name="T169">30</text:span><text:span text:style-name="T179"> </text:span><text:span text:style-name="T169">(trinta)</text:span><text:span text:style-name="T180"> </text:span><text:span text:style-name="T169">dias,</text:span><text:span text:style-name="T179"> </text:span><text:span text:style-name="T169">acompanhados</text:span><text:span text:style-name="T179"> </text:span><text:span text:style-name="T169">do</text:span><text:span text:style-name="T179"> </text:span><text:span text:style-name="T169">respectivo</text:span><text:span text:style-name="T179"> </text:span><text:span text:style-name="T169">relatório</text:span><text:span text:style-name="T179"> </text:span><text:span text:style-name="T169">técnico,</text:span><text:span text:style-name="T180"> </text:span><text:span text:style-name="T169">podendo</text:span><text:span text:style-name="T179"> </text:span><text:span text:style-name="T169">o</text:span><text:span text:style-name="T179"> </text:span><text:span text:style-name="T169">Presidente </text:span><text:span text:style-name="T174">prorrogar</text:span><text:span text:style-name="T181"> </text:span><text:span text:style-name="T174">o</text:span><text:span text:style-name="T181"> </text:span><text:span text:style-name="T174">prazo</text:span><text:span text:style-name="T182"> </text:span><text:span text:style-name="T174">em</text:span><text:span text:style-name="T181"> </text:span><text:span text:style-name="T174">casos</text:span><text:span text:style-name="T182"> </text:span><text:span text:style-name="T174">devidamente</text:span><text:span text:style-name="T181"> </text:span><text:span text:style-name="T174">justificados.</text:span></text:p>
      <text:p text:style-name="P142"><text:span text:style-name="T177">Art.</text:span><text:span text:style-name="T178"> 4º </text:span><text:span text:style-name="T174">A Comissão reunir-se-á ordinariamente uma vez a cada 30 (trinta) dias e, extraordinariamente, sempre que necessário, mediante convocação do Presidente, com antecedência</text:span><text:span text:style-name="T183"> </text:span><text:span text:style-name="T174">mínima</text:span><text:span text:style-name="T172"> </text:span><text:span text:style-name="T174">de</text:span><text:span text:style-name="T183"> </text:span><text:span text:style-name="T174">24</text:span><text:span text:style-name="T172"> </text:span><text:span text:style-name="T174">(vinte</text:span><text:span text:style-name="T183"> </text:span><text:span text:style-name="T174">e</text:span><text:span text:style-name="T184"> </text:span><text:span text:style-name="T174">quatro)</text:span><text:span text:style-name="T183"> </text:span><text:span text:style-name="T174">horas.</text:span></text:p>
      <text:p text:style-name="P143"><text:span text:style-name="T175">Art.</text:span><text:span text:style-name="T185"> </text:span><text:span text:style-name="T178">5º</text:span><text:span text:style-name="T186"> </text:span><text:span text:style-name="T187">Compete</text:span><text:span text:style-name="T188"> </text:span><text:span text:style-name="T187">à</text:span><text:span text:style-name="T188"> </text:span><text:span text:style-name="T189">Comissão:</text:span></text:p>
      <text:list text:style-name="WWNum3">
        <text:list-item>
          <text:p text:style-name="P144"><draw:frame draw:style-name="fr3" draw:name="Image 111" text:anchor-type="as-char" svg:width="0.0543in" svg:height="0.0161in" draw:z-index="711"><draw:image xlink:href="Pictures/100000010000000A0000000358B12C12.png" xlink:type="simple" xlink:show="embed" xlink:actuate="onLoad" draw:mime-type="image/png"/></draw:frame><text:span text:style-name="T190"><text:s/></text:span><text:span text:style-name="T158">elaborar</text:span><text:span text:style-name="T159"> </text:span><text:span text:style-name="T158">laudos,</text:span><text:span text:style-name="T159"> </text:span><text:span text:style-name="T158">pareceres</text:span><text:span text:style-name="T191"> </text:span><text:span text:style-name="T158">e</text:span><text:span text:style-name="T159"> </text:span><text:span text:style-name="T158">relatórios</text:span><text:span text:style-name="T164"> </text:span><text:span text:style-name="T158">técnicos;</text:span></text:p>
        </text:list-item>
        <text:list-item>
          <text:p text:style-name="P145"><draw:frame draw:style-name="fr3" draw:name="Image 112" text:anchor-type="as-char" svg:width="0.0543in" svg:height="0.0161in" draw:z-index="712"><draw:image xlink:href="Pictures/100000010000000B00000002658F6DB7.png" xlink:type="simple" xlink:show="embed" xlink:actuate="onLoad" draw:mime-type="image/png"/></draw:frame><text:span text:style-name="T192"><text:s/></text:span><text:span text:style-name="T158">realizar inspeções;</text:span></text:p>
        </text:list-item>
        <text:list-item>
          <text:p text:style-name="P146"><draw:frame draw:style-name="fr3" draw:name="Image 113" text:anchor-type="as-char" svg:width="0.0543in" svg:height="0.0161in" draw:z-index="713"><draw:image xlink:href="Pictures/100000010000000B00000002658F6DB7.png" xlink:type="simple" xlink:show="embed" xlink:actuate="onLoad" draw:mime-type="image/png"/></draw:frame><text:span text:style-name="T193"><text:s/></text:span><text:span text:style-name="T158">manter</text:span><text:span text:style-name="T164"> </text:span><text:span text:style-name="T158">atualizado</text:span><text:span text:style-name="T164"> </text:span><text:span text:style-name="T158">o</text:span><text:span text:style-name="T164"> </text:span><text:span text:style-name="T158">cadastro</text:span><text:span text:style-name="T164"> </text:span><text:span text:style-name="T158">técnico</text:span><text:span text:style-name="T164"> </text:span><text:span text:style-name="T158">e</text:span><text:span text:style-name="T164"> </text:span><text:span text:style-name="T158">histórico</text:span><text:span text:style-name="T164"> </text:span><text:span text:style-name="T158">das</text:span><text:span text:style-name="T164"> </text:span><text:span text:style-name="T158">estruturas;</text:span></text:p>
        </text:list-item>
        <text:list-item>
          <text:p text:style-name="P147"><draw:frame draw:style-name="fr3" draw:name="Image 114" text:anchor-type="as-char" svg:width="0.0543in" svg:height="0.0161in" draw:z-index="714"><draw:image xlink:href="Pictures/100000010000000B00000002658F6DB7.png" xlink:type="simple" xlink:show="embed" xlink:actuate="onLoad" draw:mime-type="image/png"/></draw:frame><text:span text:style-name="T192"><text:s/></text:span><text:span text:style-name="T158">identificar riscos e patologias;</text:span></text:p>
        </text:list-item>
        <text:list-item>
          <text:p text:style-name="P148"><draw:frame draw:style-name="fr3" draw:name="Image 115" text:anchor-type="as-char" svg:width="0.0543in" svg:height="0.0161in" draw:z-index="715"><draw:image xlink:href="Pictures/100000010000000B0000000311E78F3F.png" xlink:type="simple" xlink:show="embed" xlink:actuate="onLoad" draw:mime-type="image/png"/></draw:frame><text:span text:style-name="T192"><text:s/></text:span><text:span text:style-name="T158">classificar as estruturas;</text:span></text:p>
        </text:list-item>
        <text:list-item>
          <text:p text:style-name="P147"><draw:frame draw:style-name="fr3" draw:name="Image 116" text:anchor-type="as-char" svg:width="0.0543in" svg:height="0.0161in" draw:z-index="716"><draw:image xlink:href="Pictures/100000010000000B0000000311E78F3F.png" xlink:type="simple" xlink:show="embed" xlink:actuate="onLoad" draw:mime-type="image/png"/></draw:frame><text:span text:style-name="T192"><text:s/></text:span><text:span text:style-name="T159">recomendar </text:span><text:span text:style-name="T158">intervenções;</text:span></text:p>
        </text:list-item>
        <text:list-item>
          <text:p text:style-name="P149"><draw:frame draw:style-name="fr3" draw:name="Image 117" text:anchor-type="as-char" svg:width="0.0543in" svg:height="0.0161in" draw:z-index="717"><draw:image xlink:href="Pictures/100000010000000B0000000311E78F3F.png" xlink:type="simple" xlink:show="embed" xlink:actuate="onLoad" draw:mime-type="image/png"/></draw:frame><text:span text:style-name="T192"><text:s/></text:span><text:span text:style-name="T158">propor diretrizes para monitoramento.</text:span></text:p>
        </text:list-item>
      </text:list>
      <text:p text:style-name="P150"><text:span text:style-name="T177">Art.</text:span><text:span text:style-name="T178"> 6º </text:span><text:span text:style-name="T174">A</text:span><text:span text:style-name="T171"> </text:span><text:span text:style-name="T174">Comissão</text:span><text:span text:style-name="T171"> </text:span><text:span text:style-name="T174">observará</text:span><text:span text:style-name="T171"> </text:span><text:span text:style-name="T174">as</text:span><text:span text:style-name="T171"> </text:span><text:span text:style-name="T174">normas</text:span><text:span text:style-name="T184"> </text:span><text:span text:style-name="T174">da</text:span><text:span text:style-name="T184"> </text:span><text:span text:style-name="T174">ABNT,</text:span><text:span text:style-name="T170"> </text:span><text:span text:style-name="T174">especialmente</text:span><text:span text:style-name="T170"> </text:span><text:span text:style-name="T174">a</text:span><text:span text:style-name="T171"> </text:span><text:span text:style-name="T174">NBR</text:span><text:span text:style-name="T171"> </text:span><text:span text:style-name="T174">9452:2023, as</text:span><text:span text:style-name="T194"> </text:span><text:span text:style-name="T174">orientações</text:span><text:span text:style-name="T169"> </text:span><text:span text:style-name="T174">do</text:span><text:span text:style-name="T169"> </text:span><text:span text:style-name="T174">Sistema</text:span><text:span text:style-name="T169"> </text:span><text:span text:style-name="T174">CONFEA/CREA,</text:span><text:span text:style-name="T169"> </text:span><text:span text:style-name="T174">do</text:span><text:span text:style-name="T169"> </text:span><text:span text:style-name="T174">Tribunal</text:span><text:span text:style-name="T169"> </text:span><text:span text:style-name="T174">de</text:span><text:span text:style-name="T169"> </text:span><text:span text:style-name="T174">Contas</text:span><text:span text:style-name="T195"> </text:span><text:span text:style-name="T174">da</text:span><text:span text:style-name="T180"> </text:span><text:span text:style-name="T174">União</text:span><text:span text:style-name="T169"> </text:span><text:span text:style-name="T174">e</text:span><text:span text:style-name="T169"> </text:span><text:span text:style-name="T174">demais</text:span><text:span text:style-name="T169"> </text:span><text:span text:style-name="T174">normas </text:span><text:span text:style-name="T169">aplicáveis.</text:span></text:p>
      <text:p text:style-name="P151"><text:span text:style-name="T177">Art.</text:span><text:span text:style-name="T178"> 7º </text:span><text:span text:style-name="T174">Os laudos técnicos, pareceres, relatórios de inspeção e demais documentos técnicos deverão ser elaborados e subscritos por profissional legalmente habilitado, com registro no CREA, observadas suas atribuições profissionais, bem como emissão da ART, quando exigida.</text:span></text:p>
      <text:p text:style-name="P152"><text:span text:style-name="T177">Art.</text:span><text:span text:style-name="T178"> 8º </text:span><text:span text:style-name="T174">A participação na Comissão constitui serviço público relevante e não será </text:span><text:span text:style-name="T196">remunerada,</text:span><text:span text:style-name="T197"> </text:span><text:span text:style-name="T196">não</text:span><text:span text:style-name="T197"> </text:span><text:span text:style-name="T196">gerando</text:span><text:span text:style-name="T197"> </text:span><text:span text:style-name="T196">qualquer</text:span><text:span text:style-name="T197"> </text:span><text:span text:style-name="T196">gratificação,</text:span><text:span text:style-name="T197"> </text:span><text:span text:style-name="T196">vantagem</text:span><text:span text:style-name="T197"> </text:span><text:span text:style-name="T196">ou</text:span><text:span text:style-name="T197"> </text:span><text:span text:style-name="T196">indenização.</text:span></text:p>
      <text:p text:style-name="P153"><text:span text:style-name="T177">Art.</text:span><text:span text:style-name="T178"> 9º </text:span><text:span text:style-name="T174">Os órgãos e entidades da Administração Pública Municipal prestarão apoio </text:span><text:span text:style-name="T196">técnico,</text:span><text:span text:style-name="T197"> </text:span><text:span text:style-name="T196">informações</text:span><text:span text:style-name="T198"> </text:span><text:span text:style-name="T196">e</text:span><text:span text:style-name="T199"> </text:span><text:span text:style-name="T196">documentos</text:span><text:span text:style-name="T200"> </text:span><text:span text:style-name="T196">necessários</text:span><text:span text:style-name="T197"> </text:span><text:span text:style-name="T196">ao</text:span><text:span text:style-name="T199"> </text:span><text:span text:style-name="T196">desempenho</text:span><text:span text:style-name="T197"> </text:span><text:span text:style-name="T196">das</text:span><text:span text:style-name="T201"> </text:span><text:span text:style-name="T196">atribuições</text:span><text:span text:style-name="T198"> </text:span><text:span text:style-name="T196">da</text:span><text:span text:style-name="T201"> </text:span><text:span text:style-name="T196">Comissão.</text:span></text:p>
      <text:p text:style-name="P154"><text:span text:style-name="T177">Art. 10.</text:span><text:span text:style-name="T202"> </text:span><text:span text:style-name="T174">Este</text:span><text:span text:style-name="T182"> </text:span><text:span text:style-name="T174">Decreto</text:span><text:span text:style-name="T183"> </text:span><text:span text:style-name="T174">entra</text:span><text:span text:style-name="T183"> </text:span><text:span text:style-name="T174">em</text:span><text:span text:style-name="T172"> </text:span><text:span text:style-name="T174">vigor</text:span><text:span text:style-name="T172"> </text:span><text:span text:style-name="T174">na</text:span><text:span text:style-name="T183"> </text:span><text:span text:style-name="T174">data</text:span><text:span text:style-name="T182"> </text:span><text:span text:style-name="T174">de</text:span><text:span text:style-name="T172"> </text:span><text:span text:style-name="T174">sua</text:span><text:span text:style-name="T183"> </text:span><text:span text:style-name="T169">publicação.</text:span></text:p>
      <text:p text:style-name="P155"><text:span text:style-name="T177">Art.</text:span><text:span text:style-name="T202"> </text:span><text:span text:style-name="T177">11.</text:span><text:span text:style-name="T202"> </text:span><text:span text:style-name="T174">Revogam-se</text:span><text:span text:style-name="T183"> </text:span><text:span text:style-name="T174">as</text:span><text:span text:style-name="T172"> </text:span><text:span text:style-name="T174">disposições</text:span><text:span text:style-name="T183"> </text:span><text:span text:style-name="T174">em</text:span><text:span text:style-name="T183"> </text:span><text:span text:style-name="T169">contrário.</text:span></text:p>
      <text:p text:style-name="P156"/>
      <text:p text:style-name="P157"><text:span text:style-name="T158">Cachoeiro</text:span><text:span text:style-name="T203"> </text:span><text:span text:style-name="T158">de</text:span><text:span text:style-name="T204"> </text:span><text:span text:style-name="T158">Itapemirim/ES,</text:span><text:span text:style-name="T205"> </text:span><text:span text:style-name="T158">11</text:span><text:span text:style-name="T204"> </text:span><text:span text:style-name="T158">de</text:span><text:span text:style-name="T203"> </text:span><text:span text:style-name="T158">agosto</text:span><text:span text:style-name="T204"> </text:span><text:span text:style-name="T158">de</text:span><text:span text:style-name="T206"> </text:span><text:span text:style-name="T159">2026.</text:span></text:p>
      <text:p text:style-name="P158"/>
      <text:p text:style-name="P159"/>
      <text:p text:style-name="P160"><text:span text:style-name="T207">THEODORICO</text:span><text:span text:style-name="T208"> </text:span><text:span text:style-name="T207">DE</text:span><text:span text:style-name="T209"> </text:span><text:span text:style-name="T207">ASSIS</text:span><text:span text:style-name="T210"> </text:span><text:span text:style-name="T211">FERRAÇO</text:span></text:p>
      <text:p text:style-name="P161"><draw:frame draw:style-name="fr7" draw:name="Image 118" text:anchor-type="char" svg:x="1.5937in" svg:y="0.1366in" svg:width="4.9661in" svg:height="0.098in" draw:z-index="154"><draw:image xlink:href="Pictures/100000010000082D0000002F8F759303.png" xlink:type="simple" xlink:show="embed" xlink:actuate="onLoad" draw:mime-type="image/png"/></draw:frame><text:span text:style-name="T178">Prefeito</text:span><text:span text:style-name="T212"> Municipal</text:span></text:p>
      <text:p text:style-name="P162"/>
      <text:p text:style-name="P163"/>
      <text:p text:style-name="P164"/>
      <text:p text:style-name="P165"><text:span text:style-name="T213">DECRETO</text:span><text:span text:style-name="T214"> </text:span><text:span text:style-name="T213">Nº</text:span><text:span text:style-name="T215"> 37.591</text:span></text:p>
      <text:h text:style-name="P166" text:outline-level="8">DISPÕE SOBRE A NOMEAÇÃO DE SERVIDOR PARA EXERCER CARGO EM COMISSÃO, LOTADO NA SECRETARIA MUNICIPAL DE LIMPEZA URBANA - SELIMP.</text:h>
      <text:p text:style-name="P167"><text:span text:style-name="T216">O</text:span><text:span text:style-name="T217"> </text:span><text:span text:style-name="T216">PREFEITO</text:span><text:span text:style-name="T217"> </text:span><text:span text:style-name="T216">DO</text:span><text:span text:style-name="T217"> </text:span><text:span text:style-name="T216">MUNICÍPIO</text:span><text:span text:style-name="T218"> </text:span><text:span text:style-name="T216">DE</text:span><text:span text:style-name="T217"> </text:span><text:span text:style-name="T219">CACHOEIRO</text:span></text:p>
      <text:p text:style-name="P168"><text:span text:style-name="T220">DE ITAPEMIRIM</text:span><text:span text:style-name="T221">, Estado do Espírito Santo, no uso de suas atribuições legais,</text:span></text:p>
      <text:h text:style-name="P169" text:outline-level="8">RESOLVE:</text:h>
      <text:p text:style-name="P170"><text:span text:style-name="T220">Art. 1° </text:span><text:span text:style-name="T221">Nomear o servidor abaixo mencionado para exercer o respectivo </text:span><text:span text:style-name="T220">cargo</text:span><text:span text:style-name="T222"> </text:span><text:span text:style-name="T220">em</text:span><text:span text:style-name="T222"> </text:span><text:span text:style-name="T220">comissão,</text:span><text:span text:style-name="T223"> </text:span><text:span text:style-name="T221">em</text:span><text:span text:style-name="T224"> </text:span><text:span text:style-name="T221">conformidade</text:span><text:span text:style-name="T225"> </text:span><text:span text:style-name="T221">com</text:span><text:span text:style-name="T225"> </text:span><text:span text:style-name="T221">o</text:span><text:span text:style-name="T226"> </text:span><text:span text:style-name="T221">padrão</text:span><text:span text:style-name="T226"> </text:span><text:span text:style-name="T221">de</text:span><text:span text:style-name="T224"> </text:span><text:span text:style-name="T221">remuneração</text:span><text:span text:style-name="T226"> </text:span><text:span text:style-name="T221">citado,</text:span><text:span text:style-name="T226"> </text:span><text:span text:style-name="T221">lotado na Secretaria Municipal de Limpeza Urbana - SELIMP, </text:span><text:span text:style-name="T220">a partir de 11 de agosto de 2026</text:span><text:span text:style-name="T221">,</text:span><text:span text:style-name="T227"> </text:span><text:span text:style-name="T221">fixando-lhe o</text:span><text:span text:style-name="T227"> </text:span><text:span text:style-name="T221">vencimento</text:span><text:span text:style-name="T227"> </text:span><text:span text:style-name="T221">mensal</text:span><text:span text:style-name="T227"> </text:span><text:span text:style-name="T221">estabelecido pela Lei Municipal</text:span><text:span text:style-name="T227"> </text:span><text:span text:style-name="T221">n° 7940/22:</text:span></text:p>
      <text:p text:style-name="P171"/>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172"><text:span text:style-name="T228">SERVIDOR</text:span><text:span text:style-name="T228"/></text:p>
          </table:table-cell>
          <table:table-cell table:style-name="Table1.A1" office:value-type="string">
            <text:p text:style-name="P173"><text:span text:style-name="T228">CARGO</text:span><text:span text:style-name="T229"> </text:span><text:span text:style-name="T228">EM</text:span><text:span text:style-name="T230"> </text:span><text:span text:style-name="T228">COMISSÃO</text:span></text:p>
          </table:table-cell>
          <table:table-cell table:style-name="Table1.A1" office:value-type="string">
            <text:p text:style-name="P174"><text:span text:style-name="T228">PADRÃO</text:span><text:span text:style-name="T228"/></text:p>
          </table:table-cell>
          <table:table-cell table:style-name="Table1.A1" office:value-type="string">
            <text:p text:style-name="P175"><text:span text:style-name="T228">LOTAÇÃO</text:span><text:span text:style-name="T228"/></text:p>
          </table:table-cell>
        </table:table-row>
        <table:table-row table:style-name="Table1.2">
          <table:table-cell table:style-name="Table1.A1" office:value-type="string">
            <text:p text:style-name="P176"><text:span text:style-name="T231">Deivid</text:span><text:span text:style-name="T232"> </text:span><text:span text:style-name="T231">Santos</text:span><text:span text:style-name="T232"> </text:span><text:span text:style-name="T231">de</text:span><text:span text:style-name="T232"> </text:span><text:span text:style-name="T233">Oliveira</text:span></text:p>
          </table:table-cell>
          <table:table-cell table:style-name="Table1.A1" office:value-type="string">
            <text:p text:style-name="P177"><text:span text:style-name="T234">Coordenador</text:span><text:span text:style-name="T235"> </text:span><text:span text:style-name="T234">Executivo</text:span><text:span text:style-name="T236"> </text:span><text:span text:style-name="T234">de</text:span><text:span text:style-name="T236"> </text:span><text:span text:style-name="T234">Operações</text:span><text:span text:style-name="T236"> </text:span><text:span text:style-name="T234">e </text:span><text:span text:style-name="T196">Fiscalização da Limpeza Urbana</text:span></text:p>
          </table:table-cell>
          <table:table-cell table:style-name="Table1.A1" office:value-type="string">
            <text:p text:style-name="P178"><text:span text:style-name="T196">CE</text:span><text:span text:style-name="T235"> </text:span><text:span text:style-name="T237">1</text:span></text:p>
          </table:table-cell>
          <table:table-cell table:style-name="Table1.A1" office:value-type="string">
            <text:p text:style-name="P179"><text:span text:style-name="T234">SELIMP</text:span><text:span text:style-name="T234"/></text:p>
          </table:table-cell>
        </table:table-row>
      </table:table>
      <text:p text:style-name="P180"><text:span text:style-name="T220">Art.</text:span><text:span text:style-name="T238"> </text:span><text:span text:style-name="T220">2°</text:span><text:span text:style-name="T239"> </text:span><text:span text:style-name="T221">Revogam-se</text:span><text:span text:style-name="T240"> </text:span><text:span text:style-name="T221">as</text:span><text:span text:style-name="T241"> </text:span><text:span text:style-name="T221">disposições</text:span><text:span text:style-name="T241"> </text:span><text:span text:style-name="T221">em</text:span><text:span text:style-name="T242"> </text:span><text:span text:style-name="T243">contrário.</text:span></text:p>
      <text:p text:style-name="P181"/>
      <text:p text:style-name="P182"><text:span text:style-name="T221">Cachoeiro</text:span><text:span text:style-name="T241"> </text:span><text:span text:style-name="T221">de</text:span><text:span text:style-name="T242"> </text:span><text:span text:style-name="T221">Itapemirim/ES,</text:span><text:span text:style-name="T225"> </text:span><text:span text:style-name="T221">11</text:span><text:span text:style-name="T241"> </text:span><text:span text:style-name="T221">de</text:span><text:span text:style-name="T224"> </text:span><text:span text:style-name="T221">agosto</text:span><text:span text:style-name="T225"> </text:span><text:span text:style-name="T221">de</text:span><text:span text:style-name="T242"> </text:span><text:span text:style-name="T244">2026.</text:span></text:p>
      <text:p text:style-name="P183"/>
      <text:p text:style-name="P183"/>
      <text:p text:style-name="P184"/>
      <text:h text:style-name="P185" text:outline-level="8"><text:span text:style-name="T245">THEODORICO</text:span><text:span text:style-name="T246"> </text:span><text:span text:style-name="T245">DE</text:span><text:span text:style-name="T247"> </text:span><text:span text:style-name="T245">ASSIS FERRAÇO</text:span></text:h>
      <text:p text:style-name="P186"><text:span text:style-name="T216">Prefeito</text:span><text:span text:style-name="T248"> </text:span><text:span text:style-name="T219">Municipal</text:span></text:p>
      <text:p text:style-name="P187"/>
      <text:p text:style-name="P188"/>
      <text:p text:style-name="P189"><text:span text:style-name="T87">DECRETO</text:span><text:span text:style-name="T249"> </text:span><text:span text:style-name="T87">Nº</text:span><text:span text:style-name="T249"> </text:span><text:span text:style-name="T89">37.592</text:span></text:p>
      <text:p text:style-name="P190"/>
      <text:p text:style-name="P191"><text:span text:style-name="T90">REVOGA A CONCESSÃO DE GRATIFICAÇÃO DE FUNÇÃO A SERVIDORA OCUPANTE DA FUNÇÃO DE AGENTE DE COMBATE ÀS ENDEMIAS, LOTADA NA SECRETARIA MUNICIPAL DE SAÚDE – SEMUS, COM BASE NO ARTIGO 14 DA LEI MUNICIPAL N° 7751,</text:span><text:span text:style-name="T250"> </text:span><text:span text:style-name="T90">DE 23 DE OUTUBRO DE 2019.</text:span></text:p>
      <text:p text:style-name="P192"><text:span text:style-name="T90">O</text:span><text:span text:style-name="T251"> </text:span><text:span text:style-name="T90">PREFEITO</text:span><text:span text:style-name="T251"> </text:span><text:span text:style-name="T90">DO</text:span><text:span text:style-name="T251"> </text:span><text:span text:style-name="T90">MUNICÍPIO</text:span><text:span text:style-name="T252"> </text:span><text:span text:style-name="T90">DE</text:span><text:span text:style-name="T251"> </text:span><text:span text:style-name="T90">CACHOEIRO</text:span><text:span text:style-name="T251"> </text:span><text:span text:style-name="T93">DE</text:span></text:p>
      <text:p text:style-name="P193"><text:span text:style-name="T253">ITAPEMIRIM</text:span><text:span text:style-name="T254">, </text:span><text:span text:style-name="T221">Estado do Espírito Santo, no uso de</text:span><text:span text:style-name="T255"> </text:span><text:span text:style-name="T221">suas atribuições legais, tendo em vista o que consta</text:span><text:span text:style-name="T255"> </text:span><text:span text:style-name="T221">do Processo Digital n° 60327/2026,</text:span></text:p>
      <text:p text:style-name="P194"/>
      <text:p text:style-name="P195"><text:span text:style-name="T95">DECRETA:</text:span><text:span text:style-name="T95"/></text:p>
      <text:p text:style-name="P196"/>
      <text:p text:style-name="P197"><text:span text:style-name="T216">Art. 1°</text:span><text:span text:style-name="T256"> </text:span><text:span text:style-name="T257">Tornar sem efeito, </text:span><text:span text:style-name="T258">a partir de 01 de agosto de 2026</text:span><text:span text:style-name="T257">, a gratificação de função de que trata o artigo 14 da Lei n° 7751, de 23 de outubro de 2019, concedida à servidora </text:span><text:span text:style-name="T259">Bianca</text:span><text:span text:style-name="T260"> </text:span><text:span text:style-name="T259">Louzada</text:span><text:span text:style-name="T261"> </text:span><text:span text:style-name="T259">Mattos</text:span><text:span text:style-name="T257">, através do artigo 2° do Decreto n° 35.104/2025.</text:span></text:p>
      <text:p text:style-name="P198"/>
      <text:p text:style-name="P199"><text:span text:style-name="T220">Art. 2° </text:span><text:span text:style-name="T221">Este</text:span><text:span text:style-name="T227"> </text:span><text:span text:style-name="T221">Decreto entra em vigor na data de sua publicação, com efeitos retroativos a 01 de agosto de 2026, revogadas as disposições em contrário.</text:span></text:p>
      <text:p text:style-name="P183"/>
      <text:p text:style-name="P200"/>
      <text:p text:style-name="P201"><text:span text:style-name="T221">Cachoeiro</text:span><text:span text:style-name="T243"> </text:span><text:span text:style-name="T221">de</text:span><text:span text:style-name="T262"> </text:span><text:span text:style-name="T221">Itapemirim/ES, 11</text:span><text:span text:style-name="T262"> </text:span><text:span text:style-name="T221">de agosto</text:span><text:span text:style-name="T227"> </text:span><text:span text:style-name="T221">de</text:span><text:span text:style-name="T263"> </text:span><text:span text:style-name="T243">2026.</text:span></text:p>
      <text:p text:style-name="P183"/>
      <text:p text:style-name="P183"/>
      <text:p text:style-name="P183"/>
      <text:p text:style-name="P200"/>
      <text:h text:style-name="P202" text:outline-level="8">THEODORICO<text:span text:style-name="T245"> </text:span>DE ASSIS<text:span text:style-name="T245"> FERRAÇO</text:span></text:h>
      <text:h text:style-name="P203" text:outline-level="9"><text:span text:style-name="T221">Prefeito</text:span><text:span text:style-name="T243"> Municipal</text:span></text:h>
      <text:p text:style-name="P204"/>
      <text:p text:style-name="P205"/>
      <text:p text:style-name="P206"><text:span text:style-name="T264">Decreto</text:span><text:span text:style-name="T265"> </text:span><text:span text:style-name="T264">Nº</text:span><text:span text:style-name="T266"> </text:span><text:span text:style-name="T264">0037593/2026</text:span><text:span text:style-name="T267">-11</text:span><text:span text:style-name="T268"> </text:span><text:span text:style-name="T267">de</text:span><text:span text:style-name="T268"> </text:span><text:span text:style-name="T267">agosto</text:span><text:span text:style-name="T268"> </text:span><text:span text:style-name="T267">de</text:span><text:span text:style-name="T268"> </text:span><text:span text:style-name="T269">2026</text:span></text:p>
      <text:p text:style-name="P207"/>
      <text:p text:style-name="P208"><text:span text:style-name="T270">Suplementação</text:span><text:span text:style-name="T271"> </text:span><text:span text:style-name="T270">de</text:span><text:span text:style-name="T272"> </text:span><text:span text:style-name="T270">Dotações</text:span><text:span text:style-name="T271"> </text:span><text:span text:style-name="T273">Orçamentárias</text:span></text:p>
      <text:p text:style-name="P209"/>
      <text:p text:style-name="P209"/>
      <text:p text:style-name="P209"/>
      <text:p text:style-name="P209"/>
      <text:p text:style-name="P209"/>
      <text:p text:style-name="P209"/>
      <text:p text:style-name="P210"/>
      <text:p text:style-name="P211"><text:span text:style-name="T264">O Prefeito Municipal de CACHOEIRO DE ITAPEMIRIM, Estado do ESPÍRITO SANTO, no uso de suas atribuições legais, autorizado pela Lei Municipal 0008290/2025 e</text:span><text:span text:style-name="T264"/></text:p>
      <text:p text:style-name="P212"/>
      <text:p text:style-name="P213"/>
      <text:p text:style-name="P214"><text:span text:style-name="T264">CONSIDERANDO a necessidade de adequar algumas classificações das despesas, quanto a sua </text:span><text:span text:style-name="T274">natureza.</text:span></text:p>
      <text:p text:style-name="P212"/>
      <text:p text:style-name="P212"/>
      <text:p text:style-name="P212"/>
      <text:p text:style-name="P212"/>
      <text:p text:style-name="P212"/>
      <text:p text:style-name="P212"/>
      <text:p text:style-name="P215"/>
      <text:h text:style-name="Heading_20_4" text:outline-level="5"><text:span text:style-name="T275">DECRETA:</text:span><text:span text:style-name="T275"/></text:h>
      <text:p text:style-name="P212"/>
      <text:p text:style-name="P216"/>
      <text:p text:style-name="P217"><text:span text:style-name="T267">Art.</text:span><text:span text:style-name="T276"> </text:span><text:span text:style-name="T267">1º</text:span><text:span text:style-name="T276"> </text:span><text:span text:style-name="T267">-</text:span><text:span text:style-name="T276"> </text:span><text:span text:style-name="T267">Fica</text:span><text:span text:style-name="T276"> </text:span><text:span text:style-name="T267">aberto</text:span><text:span text:style-name="T276"> </text:span><text:span text:style-name="T267">o</text:span><text:span text:style-name="T276"> </text:span><text:span text:style-name="T267">crédito</text:span><text:span text:style-name="T276"> </text:span><text:span text:style-name="T267">SUPLEMENTAR</text:span><text:span text:style-name="T276"> </text:span><text:span text:style-name="T267">no</text:span><text:span text:style-name="T276"> </text:span><text:span text:style-name="T267">valor</text:span><text:span text:style-name="T276"> </text:span><text:span text:style-name="T267">de</text:span><text:span text:style-name="T276"> </text:span><text:span text:style-name="T267">R$</text:span><text:span text:style-name="T276"> </text:span><text:span text:style-name="T267">1.397.862,00</text:span><text:span text:style-name="T276"> </text:span><text:span text:style-name="T267">(</text:span><text:span text:style-name="T276"> </text:span><text:span text:style-name="T267">Um</text:span><text:span text:style-name="T276"> </text:span><text:span text:style-name="T267">Milhão,</text:span><text:span text:style-name="T276"> </text:span><text:span text:style-name="T267">Trezentos e Noventa e Sete Mil, Oitocentos e Sessenta e Dois Reais ) , para reforço das seguintes dotações </text:span><text:span text:style-name="T277">orçamentárias:</text:span></text:p>
      <text:p text:style-name="P218"/>
      <text:p text:style-name="P218"/>
      <text:p text:style-name="P218"/>
      <text:p text:style-name="P219"><text:span text:style-name="T267">Art.</text:span><text:span text:style-name="T278"> </text:span><text:span text:style-name="T267">2º</text:span><text:span text:style-name="T278"> </text:span><text:span text:style-name="T267">-</text:span><text:span text:style-name="T278"> </text:span><text:span text:style-name="T267">Os</text:span><text:span text:style-name="T278"> </text:span><text:span text:style-name="T267">recursos</text:span><text:span text:style-name="T278"> </text:span><text:span text:style-name="T267">a</text:span><text:span text:style-name="T278"> </text:span><text:span text:style-name="T267">serem</text:span><text:span text:style-name="T278"> </text:span><text:span text:style-name="T267">utilizados</text:span><text:span text:style-name="T278"> </text:span><text:span text:style-name="T267">para</text:span><text:span text:style-name="T278"> </text:span><text:span text:style-name="T267">atender</text:span><text:span text:style-name="T278"> </text:span><text:span text:style-name="T267">ao</text:span><text:span text:style-name="T278"> </text:span><text:span text:style-name="T267">que</text:span><text:span text:style-name="T278"> </text:span><text:span text:style-name="T267">dispõe</text:span><text:span text:style-name="T278"> </text:span><text:span text:style-name="T267">o</text:span><text:span text:style-name="T278"> </text:span><text:span text:style-name="T267">artigo</text:span><text:span text:style-name="T278"> </text:span><text:span text:style-name="T267">anterior</text:span><text:span text:style-name="T278"> </text:span><text:span text:style-name="T267">é</text:span><text:span text:style-name="T278"> </text:span><text:span text:style-name="T267">o</text:span><text:span text:style-name="T278"> </text:span><text:span text:style-name="T267">proveniente</text:span><text:span text:style-name="T278"> </text:span><text:span text:style-name="T267">de: REDUÇÃO nos termos de que dispõe o Art. 43, Parágrafo Primeiro, item III, da Lei Federal nº 4.320/64, conforme segue:</text:span></text:p>
      <text:p text:style-name="P218"/>
      <text:p text:style-name="P220"/>
      <text:p text:style-name="P221"><text:span text:style-name="T267">Art.</text:span><text:span text:style-name="T279"> </text:span><text:span text:style-name="T267">3º</text:span><text:span text:style-name="T280"> </text:span><text:span text:style-name="T267">-</text:span><text:span text:style-name="T279"> </text:span><text:span text:style-name="T267">Este</text:span><text:span text:style-name="T280"> </text:span><text:span text:style-name="T267">Decreto</text:span><text:span text:style-name="T280"> </text:span><text:span text:style-name="T267">entra</text:span><text:span text:style-name="T279"> </text:span><text:span text:style-name="T267">em</text:span><text:span text:style-name="T280"> </text:span><text:span text:style-name="T267">vigor</text:span><text:span text:style-name="T280"> </text:span><text:span text:style-name="T267">nesta</text:span><text:span text:style-name="T279"> </text:span><text:span text:style-name="T277">data.</text:span></text:p>
      <text:p text:style-name="P218"/>
      <text:p text:style-name="P222"/>
      <text:p text:style-name="P223"><text:span text:style-name="T281">MUNICÍPIO</text:span><text:span text:style-name="T282"> </text:span><text:span text:style-name="T281">DE</text:span><text:span text:style-name="T283"> </text:span><text:span text:style-name="T281">CACHOEIRO</text:span><text:span text:style-name="T282"> </text:span><text:span text:style-name="T281">DE</text:span><text:span text:style-name="T283"> </text:span><text:span text:style-name="T284">ITAPEMIRIM11/08/2026</text:span></text:p>
      <text:p text:style-name="P224"/>
      <text:p text:style-name="P224"/>
      <text:p text:style-name="P225"><draw:frame draw:style-name="fr4" draw:name="Image126" text:anchor-type="char" svg:x="3.1984in" svg:y="0.2366in" svg:width="1.7319in" svg:height="0.0161in" draw:z-index="161"><draw:image xlink:href="Pictures/100000010000015A00000001E818B2BB.png" xlink:type="simple" xlink:show="embed" xlink:actuate="onLoad" draw:mime-type="image/png"/></draw:frame></text:p>
      <text:p text:style-name="P226"><text:span text:style-name="T285">THEODORICO</text:span><text:span text:style-name="T286"> </text:span><text:span text:style-name="T285">DE</text:span><text:span text:style-name="T287"> </text:span><text:span text:style-name="T285">ASSIS</text:span><text:span text:style-name="T287"> </text:span><text:span text:style-name="T286">FERRACO</text:span></text:p>
      <text:p text:style-name="P227"><text:span text:style-name="T286">Prefeito(a)</text:span><text:span text:style-name="T286"/></text:p>
      <text:p text:style-name="P228"><draw:frame draw:style-name="fr8" draw:name="Image 138" text:anchor-type="char" svg:x="2.389in" svg:y="2.0098in" svg:width="0.8008in" svg:height="0.0866in" draw:z-index="130"><draw:image xlink:href="Pictures/100000010000009A00000011D99CD86A.png" xlink:type="simple" xlink:show="embed" xlink:actuate="onLoad" draw:mime-type="image/png"/></draw:frame><draw:frame draw:style-name="fr8" draw:name="Image 139" text:anchor-type="char" svg:x="2.389in" svg:y="2.1728in" svg:width="0.7701in" svg:height="0.0665in" draw:z-index="132"><draw:image xlink:href="Pictures/10000001000000930000000DEC1B5AF6.png" xlink:type="simple" xlink:show="embed" xlink:actuate="onLoad" draw:mime-type="image/png"/></draw:frame></text:p>
      <text:p text:style-name="P229"/>
      <text:p text:style-name="P230"><draw:frame draw:style-name="fr9" draw:name="Image1" text:anchor-type="as-char" svg:width="5.348in" svg:height="0.7728in" draw:z-index="708"><draw:image xlink:href="Pictures/100000010000042D0000009A29E0B4B0.png" xlink:type="simple" xlink:show="embed" xlink:actuate="onLoad" draw:mime-type="image/png"/></draw:frame></text:p>
      <text:p text:style-name="P231"/>
      <text:p text:style-name="P232"><draw:frame draw:style-name="fr3" draw:name="Image 144" text:anchor-type="as-char" svg:width="2.4953in" svg:height="0.1165in" draw:z-index="709"><draw:image xlink:href="Pictures/10000001000001DB000000160E7F3BEE.png" xlink:type="simple" xlink:show="embed" xlink:actuate="onLoad" draw:mime-type="image/png"/></draw:frame></text:p>
      <text:p text:style-name="P233"><draw:frame draw:style-name="fr7" draw:name="Image 145" text:anchor-type="char" svg:x="1.4811in" svg:y="0.0508in" svg:width="5.3043in" svg:height="0.1874in" draw:z-index="331"><draw:image xlink:href="Pictures/10000001000003FC00000024C44E1C77.png" xlink:type="simple" xlink:show="embed" xlink:actuate="onLoad" draw:mime-type="image/png"/></draw:frame><draw:frame draw:style-name="fr7" draw:name="Image 146" text:anchor-type="char" svg:x="1.4799in" svg:y="0.2902in" svg:width="3.1638in" svg:height="0.2244in" draw:z-index="340"><draw:image xlink:href="Pictures/100000010000025E0000002B6E3DF65A.png" xlink:type="simple" xlink:show="embed" xlink:actuate="onLoad" draw:mime-type="image/png"/></draw:frame><draw:frame draw:style-name="fr7" draw:name="Image 147" text:anchor-type="char" svg:x="1.4807in" svg:y="0.5665in" svg:width="5.2839in" svg:height="0.0717in" draw:z-index="341"><draw:image xlink:href="Pictures/10000001000003FC0000000E300F00F0.png" xlink:type="simple" xlink:show="embed" xlink:actuate="onLoad" draw:mime-type="image/png"/></draw:frame><draw:frame draw:style-name="fr7" draw:name="Image 151" text:anchor-type="char" svg:x="1.489in" svg:y="0.952in" svg:width="5.2756in" svg:height="0.0717in" draw:z-index="343"><draw:image xlink:href="Pictures/10000001000003FA0000000E0D3F1E5D.png" xlink:type="simple" xlink:show="embed" xlink:actuate="onLoad" draw:mime-type="image/png"/></draw:frame><draw:frame draw:style-name="fr7" draw:name="Image 152" text:anchor-type="char" svg:x="1.489in" svg:y="1.0783in" svg:width="5.2772in" svg:height="0.0717in" draw:z-index="348"><draw:image xlink:href="Pictures/10000001000003FA0000000E73681BE0.png" xlink:type="simple" xlink:show="embed" xlink:actuate="onLoad" draw:mime-type="image/png"/></draw:frame><draw:frame draw:style-name="fr7" draw:name="Image 156" text:anchor-type="char" svg:x="1.4807in" svg:y="1.4638in" svg:width="5.2839in" svg:height="0.0717in" draw:z-index="7"><draw:image xlink:href="Pictures/10000001000003FC0000000EFA999A8D.png" xlink:type="simple" xlink:show="embed" xlink:actuate="onLoad" draw:mime-type="image/png"/></draw:frame><draw:frame draw:style-name="fr7" draw:name="Image 157" text:anchor-type="char" svg:x="4.1126in" svg:y="1.5937in" svg:width="2.7028in" svg:height="0.0764in" draw:z-index="9"><draw:image xlink:href="Pictures/10000001000002020000000FC41D9AD8.png" xlink:type="simple" xlink:show="embed" xlink:actuate="onLoad" draw:mime-type="image/png"/></draw:frame><draw:frame draw:style-name="fr7" draw:name="Image 161" text:anchor-type="char" svg:x="3.7965in" svg:y="1.9835in" svg:width="2.9929in" svg:height="0.0744in" draw:z-index="13"><draw:image xlink:href="Pictures/100000010000023F0000000E7A076D57.png" xlink:type="simple" xlink:show="embed" xlink:actuate="onLoad" draw:mime-type="image/png"/></draw:frame><draw:frame draw:style-name="fr4" draw:name="Image127" text:anchor-type="char" svg:x="1.4799in" svg:y="0.6953in" svg:width="5.3126in" svg:height="0.2047in" draw:z-index="162"><draw:image xlink:href="Pictures/1000000100000426000000287F9C1ECF.png" xlink:type="simple" xlink:show="embed" xlink:actuate="onLoad" draw:mime-type="image/png"/></draw:frame><draw:frame draw:style-name="fr4" draw:name="Image128" text:anchor-type="char" svg:x="1.4799in" svg:y="1.2083in" svg:width="5.3126in" svg:height="0.2043in" draw:z-index="163"><draw:image xlink:href="Pictures/1000000100000426000000282C2596F7.png" xlink:type="simple" xlink:show="embed" xlink:actuate="onLoad" draw:mime-type="image/png"/></draw:frame><draw:frame draw:style-name="fr4" draw:name="Image129" text:anchor-type="char" svg:x="3.989in" svg:y="1.7236in" svg:width="2.8035in" svg:height="0.2063in" draw:z-index="164"><draw:image xlink:href="Pictures/100000010000023000000029A087CE88.png" xlink:type="simple" xlink:show="embed" xlink:actuate="onLoad" draw:mime-type="image/png"/></draw:frame></text:p>
      <text:p text:style-name="P234"/>
      <text:p text:style-name="P235"/>
      <text:p text:style-name="P236"/>
      <text:p text:style-name="P234"/>
      <text:p text:style-name="P237"/>
      <text:p text:style-name="P238"/>
      <text:p text:style-name="P235"/>
      <text:p text:style-name="P238"/>
      <text:p text:style-name="P239"/>
      <text:p text:style-name="P240"/>
      <text:p text:style-name="P241"/>
      <text:p text:style-name="P241"/>
      <text:p text:style-name="P242"><draw:frame draw:style-name="fr4" draw:name="Image130" text:anchor-type="char" svg:x="3.2791in" svg:y="0.2236in" svg:width="1.7098in" svg:height="0.2346in" draw:z-index="165"><draw:image xlink:href="Pictures/10000001000001550000002E3785D1FB.png" xlink:type="simple" xlink:show="embed" xlink:actuate="onLoad" draw:mime-type="image/png"/></draw:frame></text:p>
      <text:p text:style-name="P243"/>
      <text:p text:style-name="P244"><draw:frame draw:style-name="fr3" draw:name="Image 165" text:anchor-type="as-char" svg:width="5.3811in" svg:height="0.0665in" draw:z-index="718"><draw:image xlink:href="Pictures/1000000000000611000000147B32C572.png" xlink:type="simple" xlink:show="embed" xlink:actuate="onLoad" draw:mime-type="image/png"/></draw:frame></text:p>
      <text:p text:style-name="P245"><text:span text:style-name="T213">DECRETO</text:span><text:span text:style-name="T214"> </text:span><text:span text:style-name="T213">N°</text:span><text:span text:style-name="T214"> </text:span><text:span text:style-name="T215">37.594</text:span></text:p>
      <text:p text:style-name="P246"/>
      <text:p text:style-name="P247"><text:span text:style-name="T288">DISPÕE SOBRE PRORROGAÇÃO EXCEPCIONAL DO PRAZO DE MANDATO DO CONSELHO MUNICIPAL DE ALIMENTAÇÃO ESCOLAR – CMAE, ALTERANDO O</text:span><text:span text:style-name="T289"> </text:span><text:span text:style-name="T288">ART. 2º DO DECRETO Nº 32.164 DE 02 DE</text:span><text:span text:style-name="T289"> </text:span><text:span text:style-name="T288">SETEMBRO DE 2022 PARA ADEQUAÇÃO À RESOLUÇÃO</text:span><text:span text:style-name="T290"> </text:span><text:span text:style-name="T288">CD/FNDE</text:span><text:span text:style-name="T291"> </text:span><text:span text:style-name="T288">Nº</text:span><text:span text:style-name="T291"> </text:span><text:span text:style-name="T288">4</text:span><text:span text:style-name="T292"> </text:span><text:span text:style-name="T288">DE</text:span><text:span text:style-name="T291"> </text:span><text:span text:style-name="T288">26</text:span><text:span text:style-name="T292"> </text:span><text:span text:style-name="T288">DE</text:span><text:span text:style-name="T289"> </text:span><text:span text:style-name="T288">FEVEREIRO DE 2026, E DÁ OUTRAS PROVIDÊNCIAS.</text:span></text:p>
      <text:p text:style-name="P248"/>
      <text:p text:style-name="P249"><text:span text:style-name="T293">O</text:span><text:span text:style-name="T294"> </text:span><text:span text:style-name="T288">PREFEITO</text:span><text:span text:style-name="T295"> </text:span><text:span text:style-name="T288">DO</text:span><text:span text:style-name="T296"> </text:span><text:span text:style-name="T288">MUNICÍPIO</text:span><text:span text:style-name="T296"> </text:span><text:span text:style-name="T288">DE</text:span><text:span text:style-name="T295"> </text:span><text:span text:style-name="T288">CACHOEIRO</text:span><text:span text:style-name="T297"> </text:span><text:span text:style-name="T298">DE</text:span></text:p>
      <text:p text:style-name="P250"><text:span text:style-name="T288">ITAPEMIRIM</text:span><text:span text:style-name="T293">, Estado do Espírito Santo, no uso de suas atribuições legais, tendo em vista o que consta do Processo Digital n° 60418/2026,</text:span></text:p>
      <text:p text:style-name="P251"/>
      <text:p text:style-name="P252"><text:span text:style-name="T288">CONSIDERANDO </text:span><text:span text:style-name="T293">que, no Município de Cachoeiro de Itapemirim, o Conselho Municipal de Alimentação Escolar – CMAE encontra-se devidamente </text:span><text:span text:style-name="T299">constituído;</text:span></text:p>
      <text:p text:style-name="P253"/>
      <text:p text:style-name="P249"><text:span text:style-name="T288">CONSIDERANDO</text:span><text:span text:style-name="T300"> </text:span><text:span text:style-name="T293">que,</text:span><text:span text:style-name="T301"> </text:span><text:span text:style-name="T293">nos</text:span><text:span text:style-name="T302"> </text:span><text:span text:style-name="T293">termos</text:span><text:span text:style-name="T301"> </text:span><text:span text:style-name="T293">do</text:span><text:span text:style-name="T302"> </text:span><text:span text:style-name="T293">Decreto</text:span><text:span text:style-name="T302"> </text:span><text:span text:style-name="T303">Nº</text:span></text:p>
      <text:p text:style-name="P254"><text:span text:style-name="T293">32.164 de 02 de setembro de 2022, o mandato dos atuais integrantes do conselho do CMAE finalizaria em 04 de setembro de 2026, sendo eles regularmente indicados, obedecidos os critérios de composição e representação;</text:span><text:span text:style-name="T293"/></text:p>
      <text:p text:style-name="P255"/>
      <text:p text:style-name="P256"><text:span text:style-name="T288">CONSIDERANDO </text:span><text:span text:style-name="T293">que a Resolução CD/FNDE Nº 4, de 26 de Fevereiro de 2026, em seu inciso I, § 4º do artigo 43, estabeleceu que “</text:span><text:span text:style-name="T99">a partir do ano de 2027 o mandato dos CAE em todo território nacional será unificado, compreendendo o primeiro quadriênio no período de 1º de novembro de 2027 a 31 de outubro de 2031, e assim sucessivamente a cada quatro anos</text:span><text:span text:style-name="T293">”;</text:span></text:p>
      <text:p text:style-name="P255"/>
      <text:p text:style-name="P257"><text:span text:style-name="T288">CONSIDERANDO</text:span><text:span text:style-name="T304"> </text:span><text:span text:style-name="T293">que</text:span><text:span text:style-name="T305"> </text:span><text:span text:style-name="T293">na</text:span><text:span text:style-name="T305"> </text:span><text:span text:style-name="T293">forma</text:span><text:span text:style-name="T305"> </text:span><text:span text:style-name="T293">estabelecida</text:span><text:span text:style-name="T305"> </text:span><text:span text:style-name="T293">no</text:span><text:span text:style-name="T305"> </text:span><text:span text:style-name="T293">inciso</text:span><text:span text:style-name="T305"> </text:span><text:span text:style-name="T303">II,</text:span></text:p>
      <text:p text:style-name="P258"><text:span text:style-name="T293">§4º do artigo 43 da Resolução CD/FNDE Nº 4 de 26 de fevereiro de 2026, dispõe que </text:span><text:span text:style-name="T99">“excepcionalmente, para a transição da regra, os CAE vigentes em todo o País no dia 31 de outubro de 2027, terão seus mandatos concluídos, independentemente do período de vigência definido em eleições anteriores</text:span><text:span text:style-name="T293">”,</text:span></text:p>
      <text:p text:style-name="P259"><text:span text:style-name="T306">DECRETA:</text:span><text:span text:style-name="T306"/></text:p>
      <text:p text:style-name="P260"/>
      <text:p text:style-name="P261"><text:span text:style-name="T288">Art.</text:span><text:span text:style-name="T289"> </text:span><text:span text:style-name="T288">1º</text:span><text:span text:style-name="T307"> </text:span><text:span text:style-name="T293">Em</text:span><text:span text:style-name="T308"> </text:span><text:span text:style-name="T293">atendimento</text:span><text:span text:style-name="T308"> </text:span><text:span text:style-name="T293">à</text:span><text:span text:style-name="T309"> </text:span><text:span text:style-name="T293">Resolução</text:span><text:span text:style-name="T308"> </text:span><text:span text:style-name="T293">CD/FNDE</text:span><text:span text:style-name="T310"> </text:span><text:span text:style-name="T293">Nº</text:span><text:span text:style-name="T308"> </text:span><text:span text:style-name="T293">4</text:span><text:span text:style-name="T308"> </text:span><text:span text:style-name="T293">de</text:span><text:span text:style-name="T308"> </text:span><text:span text:style-name="T293">26</text:span><text:span text:style-name="T308"> </text:span><text:span text:style-name="T293">de</text:span><text:span text:style-name="T308"> </text:span><text:span text:style-name="T293">fevereiro</text:span><text:span text:style-name="T308"> </text:span><text:span text:style-name="T293">de 2026, fica prorrogado o prazo de mandato dos atuais conselheiros do Conselho Municipal de Alimentação Escolar – CMAE de Cachoeiro de Itapemirim, constante no art. 2º do Decreto Nº 32.164, de 02 de setembro de 2022, compreendendo o novo período de 05/09/2022 a </text:span><text:span text:style-name="T299">31/10/2027.</text:span></text:p>
      <text:p text:style-name="P255"/>
      <text:p text:style-name="P262"><text:span text:style-name="T288">Art. 2</text:span><text:span text:style-name="T293">º Este Decreto entra em vigor na data de sua publicação, revogadas as disposições em contrário.</text:span></text:p>
      <text:p text:style-name="P255"/>
      <text:p text:style-name="P263"><text:span text:style-name="T293">Cachoeiro</text:span><text:span text:style-name="T311"> </text:span><text:span text:style-name="T293">de</text:span><text:span text:style-name="T311"> </text:span><text:span text:style-name="T293">Itapemirim,</text:span><text:span text:style-name="T305"> </text:span><text:span text:style-name="T293">11</text:span><text:span text:style-name="T311"> </text:span><text:span text:style-name="T293">de</text:span><text:span text:style-name="T311"> </text:span><text:span text:style-name="T293">agosto</text:span><text:span text:style-name="T311"> </text:span><text:span text:style-name="T293">de</text:span><text:span text:style-name="T312"> </text:span><text:span text:style-name="T313">2026.</text:span></text:p>
      <text:p text:style-name="P264"/>
      <text:p text:style-name="P265"/>
      <text:p text:style-name="P266"><text:span text:style-name="T306">THEODORICO</text:span><text:span text:style-name="T314"> </text:span><text:span text:style-name="T306">DE</text:span><text:span text:style-name="T315"> </text:span><text:span text:style-name="T306">ASSIS</text:span><text:span text:style-name="T316"> </text:span><text:span text:style-name="T306">FERRAÇO</text:span></text:p>
      <text:p text:style-name="P267"><text:span text:style-name="T288">Prefeito</text:span><text:span text:style-name="T317"> </text:span><text:span text:style-name="T306">Municipal</text:span></text:p>
      <text:p text:style-name="P268"/>
      <text:p text:style-name="P269"/>
      <text:p text:style-name="P270"><text:span text:style-name="T213">DECRETO</text:span><text:span text:style-name="T318"> </text:span><text:span text:style-name="T213">N°</text:span><text:span text:style-name="T319"> </text:span><text:span text:style-name="T215">37.595</text:span></text:p>
      <text:p text:style-name="P271"/>
      <text:p text:style-name="P272"><text:span text:style-name="T123">DISPÕE SOBRE PRORROGAÇÃO EXCEPCIONAL DO PRAZO DE MANDATO DE</text:span><text:span text:style-name="T320"> </text:span><text:span text:style-name="T123">PRESIDENTE</text:span><text:span text:style-name="T320"> </text:span><text:span text:style-name="T123">E</text:span><text:span text:style-name="T320"> </text:span><text:span text:style-name="T123">VICE-PRESIDENTE</text:span><text:span text:style-name="T320"> </text:span><text:span text:style-name="T123">DO </text:span><text:span text:style-name="T129">CONSELHO</text:span><text:span text:style-name="T90"><text:tab/></text:span><text:span text:style-name="T129">MUNICIPAL</text:span><text:span text:style-name="T90"><text:tab/></text:span><text:span text:style-name="T320">DE </text:span><text:span text:style-name="T123">ALIMENTAÇÃO ESCOLAR – CMAE, POR FORÇA</text:span><text:span text:style-name="T321"> </text:span><text:span text:style-name="T123">DA</text:span><text:span text:style-name="T321"> </text:span><text:span text:style-name="T123">RESOLUÇÃO</text:span><text:span text:style-name="T322"> </text:span><text:span text:style-name="T123">CD/FNDE</text:span><text:span text:style-name="T322"> </text:span><text:span text:style-name="T123">Nº4</text:span><text:span text:style-name="T322"> </text:span><text:span text:style-name="T323">DE</text:span></text:p>
      <text:p text:style-name="P273"><text:span text:style-name="T123">26 DE FEVEREIRO DE 2026 E DÁ</text:span><text:span text:style-name="T324"> </text:span><text:span text:style-name="T123">OUTRAS PROVIDÊNCIAS.</text:span></text:p>
      <text:p text:style-name="P274"/>
      <text:p text:style-name="P275"><text:span text:style-name="T123">O Prefeito do Município de Cachoeiro de Itapemirim, </text:span><text:span text:style-name="T124">Estado do Espírito Santo, no uso de suas atribuições legais, tendo em vista o que consta do Processo Digital n° </text:span><text:span text:style-name="T130">60418/2026,</text:span></text:p>
      <text:p text:style-name="P276"/>
      <text:p text:style-name="P277"><text:span text:style-name="T129">DECRETA:</text:span><text:span text:style-name="T129"/></text:p>
      <text:p text:style-name="P278"/>
      <text:p text:style-name="P279"><text:span text:style-name="T123">Art.</text:span><text:span text:style-name="T325"> </text:span><text:span text:style-name="T123">1º </text:span><text:span text:style-name="T124">Fica prorrogado</text:span><text:span text:style-name="T144"> </text:span><text:span text:style-name="T124">o</text:span><text:span text:style-name="T326"> </text:span><text:span text:style-name="T124">atual</text:span><text:span text:style-name="T143"> </text:span><text:span text:style-name="T124">mandato</text:span><text:span text:style-name="T143"> </text:span><text:span text:style-name="T124">da</text:span><text:span text:style-name="T144"> </text:span><text:span text:style-name="T124">Presidente</text:span><text:span text:style-name="T143"> </text:span><text:span text:style-name="T123">CLEIDILANE JERÔNIMO</text:span><text:span text:style-name="T327"> <text:s/></text:span><text:span text:style-name="T123">DE</text:span><text:span text:style-name="T328"> <text:s/></text:span><text:span text:style-name="T123">OLIVEIRA</text:span><text:span text:style-name="T327"> <text:s/></text:span><text:span text:style-name="T124">e</text:span><text:span text:style-name="T329"> </text:span><text:span text:style-name="T124">do</text:span><text:span text:style-name="T329"> </text:span><text:span text:style-name="T124">Vice-Presidente</text:span><text:span text:style-name="T330"> <text:s/></text:span><text:span text:style-name="T123">CLÁUDIO</text:span><text:span text:style-name="T327"> <text:s/></text:span><text:span text:style-name="T129">VILARINHO</text:span></text:p>
      <text:p text:style-name="P280"><text:span text:style-name="T123">MORAES, </text:span><text:span text:style-name="T124">representantes da FAMMOPOCI no Conselho Municipal de Alimentação Escolar – CMAE de Cachoeiro de Itapemirim, em adequação ao disposto no inciso II, §4º do artigo 43 da Resolução CD/FNDE Nº4 de 26/02/2026, constante no art. 1º do Decreto de nº 32.208 de 15 de setembro de 2022.</text:span></text:p>
      <text:p text:style-name="P92"/>
      <text:p text:style-name="P281"><text:span text:style-name="T123">Art. 2º </text:span><text:span text:style-name="T124">Em conformidade com a referida Resolução, o mandato do Presidente e Vice-Presidente extinguir-se-á em 31/10/2027, compreendendo o novo período de 16/09/2022 a 31/10/2027.</text:span></text:p>
      <text:p text:style-name="P282"/>
      <text:p text:style-name="P283"><text:span text:style-name="T123">Art. 3º </text:span><text:span text:style-name="T124">Este Decreto entra em vigor na data de sua publicação, revogadas as disposições em contrário.</text:span></text:p>
      <text:p text:style-name="P282"/>
      <text:p text:style-name="P284"><text:span text:style-name="T124">Cachoeiro</text:span><text:span text:style-name="T128"> </text:span><text:span text:style-name="T124">de</text:span><text:span text:style-name="T128"> </text:span><text:span text:style-name="T124">Itapemirim/ES,</text:span><text:span text:style-name="T125"> </text:span><text:span text:style-name="T124">11</text:span><text:span text:style-name="T126"> </text:span><text:span text:style-name="T124">de</text:span><text:span text:style-name="T127"> </text:span><text:span text:style-name="T124">agosto</text:span><text:span text:style-name="T127"> </text:span><text:span text:style-name="T124">de</text:span><text:span text:style-name="T128"> </text:span><text:span text:style-name="T127">2026.</text:span></text:p>
      <text:p text:style-name="P80"/>
      <text:p text:style-name="P80"/>
      <text:p text:style-name="P285"/>
      <text:p text:style-name="P286"><text:span text:style-name="T123">THEODORICO</text:span><text:span text:style-name="T331"> </text:span><text:span text:style-name="T123">DE</text:span><text:span text:style-name="T332"> </text:span><text:span text:style-name="T123">ASSIS</text:span><text:span text:style-name="T320"> </text:span><text:span text:style-name="T129">FERRAÇO</text:span></text:p>
      <text:p text:style-name="P287"><text:span text:style-name="T123">Prefeito</text:span><text:span text:style-name="T320"> </text:span><text:span text:style-name="T129">Municipal</text:span></text:p>
      <text:p text:style-name="P288"><draw:frame draw:style-name="fr7" draw:name="Image 166" text:anchor-type="char" svg:x="1.4811in" svg:y="0.2846in" svg:width="5.0783in" svg:height="0.0366in" draw:z-index="14"><draw:image xlink:href="Pictures/100000000000055B0000000A617CE20D.png" xlink:type="simple" xlink:show="embed" xlink:actuate="onLoad" draw:mime-type="image/png"/></draw:frame></text:p>
      <text:p text:style-name="P289"/>
      <text:p text:style-name="P290"/>
      <text:p text:style-name="P291"/>
      <text:p text:style-name="P292"><text:span text:style-name="T87">DECRETO</text:span><text:span text:style-name="T333"> </text:span><text:span text:style-name="T87">Nº</text:span><text:span text:style-name="T333"> </text:span><text:span text:style-name="T89">37.596</text:span></text:p>
      <text:p text:style-name="P293"/>
      <text:p text:style-name="P294"/>
      <text:h text:style-name="P295" text:outline-level="8">O<text:span text:style-name="T334"> </text:span>PREFEITO<text:span text:style-name="T335"> </text:span>DO<text:span text:style-name="T335"> </text:span>MUNICÍPIO<text:span text:style-name="T336"> </text:span>DE<text:span text:style-name="T335"> </text:span>CACHOEIRO<text:span text:style-name="T335"> </text:span><text:span text:style-name="T337">DE</text:span></text:h>
      <text:p text:style-name="P296"><text:span text:style-name="T220">ITAPEMIRIM</text:span><text:span text:style-name="T221">, Estado do Espírito Santo, no uso de suas</text:span><text:span text:style-name="T255"> </text:span><text:span text:style-name="T221">atribuições legais,</text:span></text:p>
      <text:p text:style-name="P200"/>
      <text:h text:style-name="P297" text:outline-level="8">RESOLVE:</text:h>
      <text:p text:style-name="P298"/>
      <text:p text:style-name="P299"><text:span text:style-name="T220">Art. 1° </text:span><text:span text:style-name="T221">Exonerar o servidor abaixo mencionado, do respectivo cargo em comissão, lotado na Secretaria Municipal de Manutenção e Serviços - SEMMAT, </text:span><text:span text:style-name="T338">em 10 de agosto de 2026</text:span><text:span text:style-name="T221">, conforme segue:</text:span></text:p>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P300"><text:span text:style-name="T339">SERVIDOR</text:span><text:span text:style-name="T339"/></text:p>
          </table:table-cell>
          <table:table-cell table:style-name="Table2.A1" office:value-type="string">
            <text:p text:style-name="P301"><text:span text:style-name="T340">CARGO</text:span><text:span text:style-name="T341"> </text:span><text:span text:style-name="T340">EM</text:span><text:span text:style-name="T342"> </text:span><text:span text:style-name="T339">COMISSÃO</text:span></text:p>
          </table:table-cell>
          <table:table-cell table:style-name="Table2.A1" office:value-type="string">
            <text:p text:style-name="P302"><text:span text:style-name="T339">PADRÃO</text:span><text:span text:style-name="T339"/></text:p>
          </table:table-cell>
          <table:table-cell table:style-name="Table2.A1" office:value-type="string">
            <text:p text:style-name="P303"><text:span text:style-name="T339">LOTAÇÃO</text:span><text:span text:style-name="T339"/></text:p>
          </table:table-cell>
          <table:table-cell table:style-name="Table2.A1" office:value-type="string">
            <text:p text:style-name="P304"><text:span text:style-name="T343">Data</text:span><text:span text:style-name="T343"/></text:p>
          </table:table-cell>
        </table:table-row>
        <table:table-row table:style-name="Table2.2">
          <table:table-cell table:style-name="Table2.A1" office:value-type="string">
            <text:p text:style-name="P305"><text:span text:style-name="T231">Solimar</text:span><text:span text:style-name="T344"> </text:span><text:span text:style-name="T231">Ferreira</text:span><text:span text:style-name="T345"> </text:span><text:span text:style-name="T233">Semplício</text:span></text:p>
          </table:table-cell>
          <table:table-cell table:style-name="Table2.A1" office:value-type="string">
            <text:p text:style-name="P305"><text:span text:style-name="T196">Gerente</text:span><text:span text:style-name="T235"> </text:span><text:span text:style-name="T196">de</text:span><text:span text:style-name="T346"> </text:span><text:span text:style-name="T196">Manutenção</text:span><text:span text:style-name="T236"> </text:span><text:span text:style-name="T196">de</text:span><text:span text:style-name="T236"> </text:span><text:span text:style-name="T234">Estruturas</text:span></text:p>
          </table:table-cell>
          <table:table-cell table:style-name="Table2.A1" office:value-type="string">
            <text:p text:style-name="P306"><text:span text:style-name="T196">C</text:span><text:span text:style-name="T346"> </text:span><text:span text:style-name="T347">2</text:span></text:p>
          </table:table-cell>
          <table:table-cell table:style-name="Table2.A1" office:value-type="string">
            <text:p text:style-name="P307"><text:span text:style-name="T234">SEMMAT</text:span><text:span text:style-name="T234"/></text:p>
          </table:table-cell>
          <table:table-cell table:style-name="Table2.A1" office:value-type="string">
            <text:p text:style-name="P308"><text:span text:style-name="T348">Em</text:span><text:span text:style-name="T234"> 10/08/2026</text:span></text:p>
          </table:table-cell>
        </table:table-row>
      </table:table>
      <text:p text:style-name="P309"/>
      <text:p text:style-name="P310"><text:span text:style-name="T220">Art. 2° </text:span><text:span text:style-name="T221">Nomear o servidor abaixo mencionado para exercer o respectivo cargo em comissão, em conformidade com o padrão de remuneração citado, lotado na Secretaria Municipal de Manutenção e Serviços</text:span><text:span text:style-name="T349"> </text:span><text:span text:style-name="T221">-</text:span><text:span text:style-name="T349"> </text:span><text:span text:style-name="T221">SEMMAT,</text:span><text:span text:style-name="T350"> </text:span><text:span text:style-name="T338">a partir de 11 de agosto de 2026</text:span><text:span text:style-name="T221">, fixando-lhe o vencimento mensal estabelecido pela Lei Municipal n° 7940/22:</text:span></text:p>
      <text:p text:style-name="P311"/>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312"><text:span text:style-name="T339">SERVIDOR</text:span><text:span text:style-name="T339"/></text:p>
          </table:table-cell>
          <table:table-cell table:style-name="Table3.A1" office:value-type="string">
            <text:p text:style-name="P313"><text:span text:style-name="T340">CARGO</text:span><text:span text:style-name="T341"> </text:span><text:span text:style-name="T340">EM</text:span><text:span text:style-name="T342"> </text:span><text:span text:style-name="T339">COMISSÃO</text:span></text:p>
          </table:table-cell>
          <table:table-cell table:style-name="Table3.A1" office:value-type="string">
            <text:p text:style-name="P314"><text:span text:style-name="T339">PADRÃO</text:span><text:span text:style-name="T339"/></text:p>
          </table:table-cell>
          <table:table-cell table:style-name="Table3.A1" office:value-type="string">
            <text:p text:style-name="P315"><text:span text:style-name="T339">LOTAÇÃO</text:span><text:span text:style-name="T339"/></text:p>
          </table:table-cell>
          <table:table-cell table:style-name="Table3.A1" office:value-type="string">
            <text:p text:style-name="P316"><text:span text:style-name="T351">A</text:span><text:span text:style-name="T352"> </text:span><text:span text:style-name="T351">PARTIR</text:span><text:span text:style-name="T353"> </text:span><text:span text:style-name="T352">DE</text:span></text:p>
          </table:table-cell>
        </table:table-row>
        <table:table-row table:style-name="Table3.1">
          <table:table-cell table:style-name="Table3.A1" office:value-type="string">
            <text:p text:style-name="P317"><text:span text:style-name="T231">Solimar</text:span><text:span text:style-name="T344"> </text:span><text:span text:style-name="T231">Ferreira</text:span><text:span text:style-name="T345"> </text:span><text:span text:style-name="T233">Semplício</text:span></text:p>
          </table:table-cell>
          <table:table-cell table:style-name="Table3.A1" office:value-type="string">
            <text:p text:style-name="P317"><text:span text:style-name="T196">Assessor</text:span><text:span text:style-name="T354"> </text:span><text:span text:style-name="T196">Executivo</text:span><text:span text:style-name="T348"> </text:span><text:span text:style-name="T235">II</text:span></text:p>
          </table:table-cell>
          <table:table-cell table:style-name="Table3.A1" office:value-type="string">
            <text:p text:style-name="P318"><text:span text:style-name="T196">CE</text:span><text:span text:style-name="T348"> </text:span><text:span text:style-name="T347">4</text:span></text:p>
          </table:table-cell>
          <table:table-cell table:style-name="Table3.A1" office:value-type="string">
            <text:p text:style-name="P319"><text:span text:style-name="T234">SEMMAT</text:span><text:span text:style-name="T234"/></text:p>
          </table:table-cell>
          <table:table-cell table:style-name="Table3.A1" office:value-type="string">
            <text:p text:style-name="P320"><text:span text:style-name="T234">11/08/2026</text:span><text:span text:style-name="T234"/></text:p>
          </table:table-cell>
        </table:table-row>
      </table:table>
      <text:p text:style-name="P321"/>
      <text:p text:style-name="P322"><text:span text:style-name="T220">Art. 3° </text:span><text:span text:style-name="T221">Revogam-se</text:span><text:span text:style-name="T243"> </text:span><text:span text:style-name="T221">as</text:span><text:span text:style-name="T262"> </text:span><text:span text:style-name="T221">disposições em</text:span><text:span text:style-name="T263"> </text:span><text:span text:style-name="T243">contrário.</text:span></text:p>
      <text:p text:style-name="P183"/>
      <text:p text:style-name="P321"/>
      <text:p text:style-name="P323"><text:span text:style-name="T221">Cachoeiro</text:span><text:span text:style-name="T355"> </text:span><text:span text:style-name="T221">de</text:span><text:span text:style-name="T262"> </text:span><text:span text:style-name="T221">Itapemirim/ES,</text:span><text:span text:style-name="T263"> </text:span><text:span text:style-name="T221">11</text:span><text:span text:style-name="T262"> </text:span><text:span text:style-name="T221">de</text:span><text:span text:style-name="T227"> </text:span><text:span text:style-name="T221">agosto de</text:span><text:span text:style-name="T262"> </text:span><text:span text:style-name="T244">2026.</text:span></text:p>
      <text:p text:style-name="P183"/>
      <text:p text:style-name="P183"/>
      <text:p text:style-name="P183"/>
      <text:p text:style-name="P324"/>
      <text:h text:style-name="P325" text:outline-level="8">THEODORICO<text:span text:style-name="T245"> </text:span>DE ASSIS<text:span text:style-name="T245"> FERRAÇO</text:span></text:h>
      <text:h text:style-name="P326" text:outline-level="9"><text:span text:style-name="T221">Prefeito</text:span><text:span text:style-name="T356"> </text:span><text:span text:style-name="T243">Municipal</text:span></text:h>
      <text:p text:style-name="P327"/>
      <text:p text:style-name="P327"/>
      <text:p text:style-name="P327"/>
      <text:p text:style-name="P328"><draw:frame draw:style-name="fr7" draw:name="Image 167" text:anchor-type="char" svg:x="1.0043in" svg:y="0.2701in" svg:width="5.6992in" svg:height="0.0161in" draw:z-index="15"><draw:image xlink:href="Pictures/1000000000000599000000012FBB90C9.png" xlink:type="simple" xlink:show="embed" xlink:actuate="onLoad" draw:mime-type="image/png"/></draw:frame></text:p>
      <text:p text:style-name="P329"/>
      <text:p text:style-name="P330"/>
      <text:p text:style-name="P331"><text:span text:style-name="T357">Decreto</text:span><text:span text:style-name="T358"> </text:span><text:span text:style-name="T357">Nº</text:span><text:span text:style-name="T359"> </text:span><text:span text:style-name="T357">0037597/2026</text:span><text:span text:style-name="T360">-11</text:span><text:span text:style-name="T361"> </text:span><text:span text:style-name="T360">de</text:span><text:span text:style-name="T361"> </text:span><text:span text:style-name="T360">agosto</text:span><text:span text:style-name="T361"> </text:span><text:span text:style-name="T360">de</text:span><text:span text:style-name="T361"> </text:span><text:span text:style-name="T362">2026</text:span></text:p>
      <text:p text:style-name="P332"/>
      <text:p text:style-name="P333"><text:span text:style-name="T363">Suplementação</text:span><text:span text:style-name="T364"> </text:span><text:span text:style-name="T363">de</text:span><text:span text:style-name="T365"> </text:span><text:span text:style-name="T363">Dotações</text:span><text:span text:style-name="T365"> </text:span><text:span text:style-name="T366">Orçamentárias</text:span></text:p>
      <text:p text:style-name="P334"/>
      <text:p text:style-name="P334"/>
      <text:p text:style-name="P334"/>
      <text:p text:style-name="P335"/>
      <text:p text:style-name="P336"><text:span text:style-name="T357">O Prefeito Municipal de CACHOEIRO DE ITAPEMIRIM, Estado do ESPÍRITO SANTO, no</text:span><text:span text:style-name="T367"> </text:span><text:span text:style-name="T357">uso de suas atribuições legais, autorizado pela Lei Municipal 0008290/2025 e</text:span></text:p>
      <text:p text:style-name="P337"/>
      <text:p text:style-name="P337"/>
      <text:p text:style-name="P337"/>
      <text:p text:style-name="P338"/>
      <text:p text:style-name="P339"><text:span text:style-name="T357">CONSIDERANDO a necessidade de adequar algumas classificações das despesas, quanto a sua </text:span><text:span text:style-name="T368">natureza.</text:span></text:p>
      <text:p text:style-name="P337"/>
      <text:p text:style-name="P340"/>
      <text:p text:style-name="P341"><text:span text:style-name="T368">DECRETA:</text:span><text:span text:style-name="T368"/></text:p>
      <text:p text:style-name="P337"/>
      <text:p text:style-name="P342"/>
      <text:p text:style-name="P343"><text:span text:style-name="T360">Art.</text:span><text:span text:style-name="T369"> </text:span><text:span text:style-name="T360">1º</text:span><text:span text:style-name="T369"> </text:span><text:span text:style-name="T360">-</text:span><text:span text:style-name="T369"> </text:span><text:span text:style-name="T360">Fica</text:span><text:span text:style-name="T369"> </text:span><text:span text:style-name="T360">aberto</text:span><text:span text:style-name="T369"> </text:span><text:span text:style-name="T360">o</text:span><text:span text:style-name="T369"> </text:span><text:span text:style-name="T360">crédito</text:span><text:span text:style-name="T369"> </text:span><text:span text:style-name="T360">SUPLEMENTAR</text:span><text:span text:style-name="T369"> </text:span><text:span text:style-name="T360">no</text:span><text:span text:style-name="T369"> </text:span><text:span text:style-name="T360">valor</text:span><text:span text:style-name="T369"> </text:span><text:span text:style-name="T360">de</text:span><text:span text:style-name="T369"> </text:span><text:span text:style-name="T360">R$</text:span><text:span text:style-name="T369"> </text:span><text:span text:style-name="T360">19.870,45</text:span><text:span text:style-name="T369"> </text:span><text:span text:style-name="T360">(</text:span><text:span text:style-name="T369"> </text:span><text:span text:style-name="T360">Dezenove</text:span><text:span text:style-name="T369"> </text:span><text:span text:style-name="T360">Mil,</text:span><text:span text:style-name="T369"> </text:span><text:span text:style-name="T360">Oitocentos e Setenta Reais, Quarenta e Cinco Centavos ) , para reforço das seguintes dotações orçamentárias:</text:span></text:p>
      <text:p text:style-name="P344"/>
      <text:p text:style-name="P345"/>
      <text:p text:style-name="P346"><text:span text:style-name="T360">Art. 2º - Os recursos a serem utilizados para atender ao que dispõe o artigo anterior é o proveniente de: REDUÇÃO nos termos de que dispõe o Art. 43, Parágrafo Primeiro, item III, da Lei Federal nº</text:span><text:span text:style-name="T370"> </text:span><text:span text:style-name="T360">4.320/64, conforme segue:</text:span></text:p>
      <text:p text:style-name="P344"/>
      <text:p text:style-name="P347"/>
      <text:p text:style-name="P348"><text:span text:style-name="T360">Art.</text:span><text:span text:style-name="T371"> </text:span><text:span text:style-name="T360">3º</text:span><text:span text:style-name="T371"> </text:span><text:span text:style-name="T360">-</text:span><text:span text:style-name="T371"> </text:span><text:span text:style-name="T360">Este</text:span><text:span text:style-name="T371"> </text:span><text:span text:style-name="T360">Decreto</text:span><text:span text:style-name="T371"> </text:span><text:span text:style-name="T360">entra</text:span><text:span text:style-name="T371"> </text:span><text:span text:style-name="T360">em</text:span><text:span text:style-name="T371"> </text:span><text:span text:style-name="T360">vigor</text:span><text:span text:style-name="T371"> </text:span><text:span text:style-name="T360">nesta</text:span><text:span text:style-name="T371"> </text:span><text:span text:style-name="T372">data.</text:span></text:p>
      <text:p text:style-name="P344"/>
      <text:p text:style-name="P349"/>
      <text:p text:style-name="P350"><text:span text:style-name="T281">MUNICÍPIO</text:span><text:span text:style-name="T373"> </text:span><text:span text:style-name="T281">DE</text:span><text:span text:style-name="T373"> </text:span><text:span text:style-name="T281">CACHOEIRO</text:span><text:span text:style-name="T374"> </text:span><text:span text:style-name="T281">DE</text:span><text:span text:style-name="T373"> </text:span><text:span text:style-name="T284">ITAPEMIRIM11/08/2026</text:span></text:p>
      <text:p text:style-name="P224"/>
      <text:p text:style-name="P224"/>
      <text:p text:style-name="P351"><draw:frame draw:style-name="fr4" draw:name="Image131" text:anchor-type="char" svg:x="3.1654in" svg:y="0.2571in" svg:width="1.7937in" svg:height="0.0161in" draw:z-index="166"><draw:image xlink:href="Pictures/100000010000016600000001E9143D61.png" xlink:type="simple" xlink:show="embed" xlink:actuate="onLoad" draw:mime-type="image/png"/></draw:frame></text:p>
      <text:p text:style-name="P352"><text:span text:style-name="T285">THEODORICO</text:span><text:span text:style-name="T375"> </text:span><text:span text:style-name="T285">DE</text:span><text:span text:style-name="T375"> </text:span><text:span text:style-name="T285">ASSIS</text:span><text:span text:style-name="T375"> </text:span><text:span text:style-name="T286">FERRACO</text:span></text:p>
      <text:p text:style-name="P353"><text:span text:style-name="T376">Prefeito(a)</text:span><text:span text:style-name="T376"/></text:p>
      <text:p text:style-name="P354"><draw:frame draw:style-name="fr8" draw:name="Image 169" text:anchor-type="char" svg:x="2.4445in" svg:y="2.1217in" svg:width="0.7839in" svg:height="0.0846in" draw:z-index="10"><draw:image xlink:href="Pictures/100000010000009600000010AD15A5B6.png" xlink:type="simple" xlink:show="embed" xlink:actuate="onLoad" draw:mime-type="image/png"/></draw:frame><draw:frame draw:style-name="fr8" draw:name="Image 170" text:anchor-type="char" svg:x="2.4453in" svg:y="2.2791in" svg:width="0.7402in" svg:height="0.0638in" draw:z-index="12"><draw:image xlink:href="Pictures/100000010000008F0000000C059D7003.png" xlink:type="simple" xlink:show="embed" xlink:actuate="onLoad" draw:mime-type="image/png"/></draw:frame></text:p>
      <text:p text:style-name="P241"/>
      <text:p text:style-name="P355"/>
      <text:p text:style-name="P356"><draw:frame draw:style-name="fr9" draw:name="Image2" text:anchor-type="as-char" svg:width="5.1772in" svg:height="0.7484in" draw:z-index="719"><draw:image xlink:href="Pictures/100000010000040B00000095F16B13E5.png" xlink:type="simple" xlink:show="embed" xlink:actuate="onLoad" draw:mime-type="image/png"/></draw:frame></text:p>
      <text:p text:style-name="P233"/>
      <text:p text:style-name="P357"><draw:frame draw:style-name="fr3" draw:name="Image 175" text:anchor-type="as-char" svg:width="2.3972in" svg:height="0.1126in" draw:z-index="720"><draw:image xlink:href="Pictures/10000001000001CC0000001650846186.png" xlink:type="simple" xlink:show="embed" xlink:actuate="onLoad" draw:mime-type="image/png"/></draw:frame></text:p>
      <text:p text:style-name="P358"><draw:frame draw:style-name="fr7" draw:name="Image 176" text:anchor-type="char" svg:x="1.5661in" svg:y="0.05in" svg:width="5.1571in" svg:height="0.1819in" draw:z-index="16"><draw:image xlink:href="Pictures/10000001000003DB000000232C063FB6.png" xlink:type="simple" xlink:show="embed" xlink:actuate="onLoad" draw:mime-type="image/png"/></draw:frame><draw:frame draw:style-name="fr7" draw:name="Image 177" text:anchor-type="char" svg:x="1.5646in" svg:y="0.2819in" svg:width="3.5752in" svg:height="0.2181in" draw:z-index="18"><draw:image xlink:href="Pictures/10000001000002A8000000293FA60735.png" xlink:type="simple" xlink:show="embed" xlink:actuate="onLoad" draw:mime-type="image/png"/></draw:frame><draw:frame draw:style-name="fr7" draw:name="Image 178" text:anchor-type="char" svg:x="1.5736in" svg:y="0.5492in" svg:width="5.1661in" svg:height="0.0701in" draw:z-index="19"><draw:image xlink:href="Pictures/10000001000003D90000000E1858CCD8.png" xlink:type="simple" xlink:show="embed" xlink:actuate="onLoad" draw:mime-type="image/png"/></draw:frame><draw:frame draw:style-name="fr7" draw:name="Image 179" text:anchor-type="char" svg:x="4.1134in" svg:y="0.6736in" svg:width="2.5744in" svg:height="0.0728in" draw:z-index="20"><draw:image xlink:href="Pictures/10000001000001F20000000E2DFB2350.png" xlink:type="simple" xlink:show="embed" xlink:actuate="onLoad" draw:mime-type="image/png"/></draw:frame></text:p>
      <text:p text:style-name="P358"/>
      <text:p text:style-name="P358"/>
      <text:p text:style-name="P237"/>
      <text:p text:style-name="P240"/>
      <text:p text:style-name="P359"><draw:frame draw:style-name="fr3" draw:name="Image 180" text:anchor-type="as-char" svg:width="2.1299in" svg:height="0.0866in" draw:z-index="721"><draw:image xlink:href="Pictures/100000010000019D00000011DC15483D.png" xlink:type="simple" xlink:show="embed" xlink:actuate="onLoad" draw:mime-type="image/png"/></draw:frame></text:p>
      <text:p text:style-name="P239"><draw:frame draw:style-name="fr7" draw:name="Image 181" text:anchor-type="char" svg:x="1.5736in" svg:y="0.0535in" svg:width="5.0992in" svg:height="0.0689in" draw:z-index="21"><draw:image xlink:href="Pictures/10000001000003DA0000000DF3845700.png" xlink:type="simple" xlink:show="embed" xlink:actuate="onLoad" draw:mime-type="image/png"/></draw:frame><draw:frame draw:style-name="fr7" draw:name="Image 182" text:anchor-type="char" svg:x="4.1134in" svg:y="0.1783in" svg:width="2.5744in" svg:height="0.0728in" draw:z-index="22"><draw:image xlink:href="Pictures/10000001000001F20000000E4655466A.png" xlink:type="simple" xlink:show="embed" xlink:actuate="onLoad" draw:mime-type="image/png"/></draw:frame><draw:frame draw:style-name="fr7" draw:name="Image 186" text:anchor-type="char" svg:x="1.5736in" svg:y="0.678in" svg:width="5.0992in" svg:height="0.0689in" draw:z-index="23"><draw:image xlink:href="Pictures/10000001000003DA0000000D6130EC73.png" xlink:type="simple" xlink:show="embed" xlink:actuate="onLoad" draw:mime-type="image/png"/></draw:frame><draw:frame draw:style-name="fr7" draw:name="Image 187" text:anchor-type="char" svg:x="4.1134in" svg:y="0.802in" svg:width="2.5744in" svg:height="0.0728in" draw:z-index="24"><draw:image xlink:href="Pictures/10000001000001F20000000E407CB3D8.png" xlink:type="simple" xlink:show="embed" xlink:actuate="onLoad" draw:mime-type="image/png"/></draw:frame><draw:frame draw:style-name="fr4" draw:name="Image132" text:anchor-type="char" svg:x="1.5646in" svg:y="0.3035in" svg:width="5.1417in" svg:height="0.3236in" draw:z-index="167"><draw:image xlink:href="Pictures/1000000100000404000000402A6B93F4.png" xlink:type="simple" xlink:show="embed" xlink:actuate="onLoad" draw:mime-type="image/png"/></draw:frame><draw:frame draw:style-name="fr4" draw:name="Image133" text:anchor-type="char" svg:x="3.9929in" svg:y="0.928in" svg:width="2.7134in" svg:height="0.2in" draw:z-index="168"><draw:image xlink:href="Pictures/100000010000021E00000028F61FF2E6.png" xlink:type="simple" xlink:show="embed" xlink:actuate="onLoad" draw:mime-type="image/png"/></draw:frame></text:p>
      <text:p text:style-name="P236"/>
      <text:p text:style-name="P233"/>
      <text:p text:style-name="P233"/>
      <text:p text:style-name="P360"/>
      <text:p text:style-name="P234"/>
      <text:p text:style-name="P361"/>
      <text:p text:style-name="P362"><draw:frame draw:style-name="fr3" draw:name="Image 191" text:anchor-type="as-char" svg:width="2.298in" svg:height="0.0756in" draw:z-index="722"><draw:image xlink:href="Pictures/10000001000001B60000000E8F076B74.png" xlink:type="simple" xlink:show="embed" xlink:actuate="onLoad" draw:mime-type="image/png"/></draw:frame></text:p>
      <text:p text:style-name="P361"><draw:frame draw:style-name="fr7" draw:name="Image 192" text:anchor-type="char" svg:x="1.5646in" svg:y="0.0508in" svg:width="4.0134in" svg:height="0.2181in" draw:z-index="25"><draw:image xlink:href="Pictures/10000001000002FD0000002916EB0B3B.png" xlink:type="simple" xlink:show="embed" xlink:actuate="onLoad" draw:mime-type="image/png"/></draw:frame><draw:frame draw:style-name="fr7" draw:name="Image 193" text:anchor-type="char" svg:x="1.5736in" svg:y="0.3161in" svg:width="5.0992in" svg:height="0.0689in" draw:z-index="26"><draw:image xlink:href="Pictures/10000001000003DA0000000D2770A116.png" xlink:type="simple" xlink:show="embed" xlink:actuate="onLoad" draw:mime-type="image/png"/></draw:frame><draw:frame draw:style-name="fr7" draw:name="Image 197" text:anchor-type="char" svg:x="1.5736in" svg:y="0.6898in" svg:width="5.0992in" svg:height="0.0689in" draw:z-index="27"><draw:image xlink:href="Pictures/10000001000003DA0000000D58D3BB2F.png" xlink:type="simple" xlink:show="embed" xlink:actuate="onLoad" draw:mime-type="image/png"/></draw:frame><draw:frame draw:style-name="fr7" draw:name="Image 198" text:anchor-type="char" svg:x="1.5736in" svg:y="0.8134in" svg:width="5.1689in" svg:height="0.0701in" draw:z-index="28"><draw:image xlink:href="Pictures/10000001000003DA0000000EEEE7ED1A.png" xlink:type="simple" xlink:show="embed" xlink:actuate="onLoad" draw:mime-type="image/png"/></draw:frame><draw:frame draw:style-name="fr7" draw:name="Image 199" text:anchor-type="char" svg:x="4.1134in" svg:y="0.9374in" svg:width="2.5744in" svg:height="0.0728in" draw:z-index="29"><draw:image xlink:href="Pictures/10000001000001F20000000EC65B6462.png" xlink:type="simple" xlink:show="embed" xlink:actuate="onLoad" draw:mime-type="image/png"/></draw:frame><draw:frame draw:style-name="fr4" draw:name="Image134" text:anchor-type="char" svg:x="1.5646in" svg:y="0.4425in" svg:width="5.1425in" svg:height="0.198in" draw:z-index="169"><draw:image xlink:href="Pictures/100000010000040400000027795C0072.png" xlink:type="simple" xlink:show="embed" xlink:actuate="onLoad" draw:mime-type="image/png"/></draw:frame></text:p>
      <text:p text:style-name="P363"/>
      <text:p text:style-name="P236"/>
      <text:p text:style-name="P361"/>
      <text:p text:style-name="P240"/>
      <text:p text:style-name="P237"/>
      <text:p text:style-name="P240"/>
      <text:p text:style-name="P359"><draw:frame draw:style-name="fr3" draw:name="Image 200" text:anchor-type="as-char" svg:width="1.9902in" svg:height="0.0866in" draw:z-index="723"><draw:image xlink:href="Pictures/1000000100000182000000115ECCF352.png" xlink:type="simple" xlink:show="embed" xlink:actuate="onLoad" draw:mime-type="image/png"/></draw:frame></text:p>
      <text:p text:style-name="P239"><draw:frame draw:style-name="fr7" draw:name="Image 201" text:anchor-type="char" svg:x="1.5736in" svg:y="0.0535in" svg:width="5.0992in" svg:height="0.0689in" draw:z-index="30"><draw:image xlink:href="Pictures/10000001000003DA0000000D74A1D9E4.png" xlink:type="simple" xlink:show="embed" xlink:actuate="onLoad" draw:mime-type="image/png"/></draw:frame><draw:frame draw:style-name="fr7" draw:name="Image 205" text:anchor-type="char" svg:x="1.5736in" svg:y="0.4264in" svg:width="5.0992in" svg:height="0.0689in" draw:z-index="31"><draw:image xlink:href="Pictures/10000001000003DA0000000DB696C1A6.png" xlink:type="simple" xlink:show="embed" xlink:actuate="onLoad" draw:mime-type="image/png"/></draw:frame><draw:frame draw:style-name="fr7" draw:name="Image 209" text:anchor-type="char" svg:x="1.5736in" svg:y="0.8in" svg:width="5.1689in" svg:height="0.0701in" draw:z-index="33"><draw:image xlink:href="Pictures/10000001000003DA0000000EDFF1A3B8.png" xlink:type="simple" xlink:show="embed" xlink:actuate="onLoad" draw:mime-type="image/png"/></draw:frame><draw:frame draw:style-name="fr7" draw:name="Image 210" text:anchor-type="char" svg:x="4.1134in" svg:y="0.9256in" svg:width="2.5925in" svg:height="0.0736in" draw:z-index="34"><draw:image xlink:href="Pictures/10000001000001F20000000FBDF0FBBB.png" xlink:type="simple" xlink:show="embed" xlink:actuate="onLoad" draw:mime-type="image/png"/></draw:frame><draw:frame draw:style-name="fr7" draw:name="Image 214" text:anchor-type="char" svg:x="3.8071in" svg:y="1.3016in" svg:width="2.8882in" svg:height="0.0717in" draw:z-index="153"><draw:image xlink:href="Pictures/100000010000022D0000000DAA6B90E8.png" xlink:type="simple" xlink:show="embed" xlink:actuate="onLoad" draw:mime-type="image/png"/></draw:frame><draw:frame draw:style-name="fr4" draw:name="Image135" text:anchor-type="char" svg:x="1.5646in" svg:y="0.1783in" svg:width="5.1425in" svg:height="0.1972in" draw:z-index="170"><draw:image xlink:href="Pictures/100000010000040400000027AA89754F.png" xlink:type="simple" xlink:show="embed" xlink:actuate="onLoad" draw:mime-type="image/png"/></draw:frame><draw:frame draw:style-name="fr4" draw:name="Image136" text:anchor-type="char" svg:x="1.5646in" svg:y="0.552in" svg:width="5.1425in" svg:height="0.198in" draw:z-index="171"><draw:image xlink:href="Pictures/1000000100000404000000270172D3F6.png" xlink:type="simple" xlink:show="embed" xlink:actuate="onLoad" draw:mime-type="image/png"/></draw:frame><draw:frame draw:style-name="fr4" draw:name="Image137" text:anchor-type="char" svg:x="3.9929in" svg:y="1.0516in" svg:width="2.7134in" svg:height="0.2in" draw:z-index="172"><draw:image xlink:href="Pictures/100000010000021E00000028903B1A6B.png" xlink:type="simple" xlink:show="embed" xlink:actuate="onLoad" draw:mime-type="image/png"/></draw:frame></text:p>
      <text:p text:style-name="P236"/>
      <text:p text:style-name="P233"/>
      <text:p text:style-name="P236"/>
      <text:p text:style-name="P358"/>
      <text:p text:style-name="P364"/>
      <text:p text:style-name="P235"/>
      <text:p text:style-name="P361"/>
      <text:p text:style-name="P241"/>
      <text:p text:style-name="P241"/>
      <text:p text:style-name="P365"><draw:frame draw:style-name="fr4" draw:name="Image275" text:anchor-type="char" svg:x="3.3063in" svg:y="0.2075in" svg:width="1.6555in" svg:height="0.2272in" draw:z-index="5"><draw:image xlink:href="Pictures/100000010000014B0000002D5B185035.png" xlink:type="simple" xlink:show="embed" xlink:actuate="onLoad" draw:mime-type="image/png"/></draw:frame></text:p>
      <text:p text:style-name="P366"/>
      <text:h text:style-name="P367" text:outline-level="3"><text:span text:style-name="T84">SECRETARIA</text:span><text:span text:style-name="T85"> </text:span><text:span text:style-name="T84">MUNICIPAL</text:span><text:span text:style-name="T85"> </text:span><text:span text:style-name="T84">DE</text:span><text:span text:style-name="T85"> </text:span><text:span text:style-name="T86">ADMINISTRAÇÃO</text:span></text:h>
      <text:p text:style-name="P368"/>
      <text:p text:style-name="P369"/>
      <text:p text:style-name="P370"><text:span text:style-name="T377">PORTARIA</text:span><text:span text:style-name="T378"> </text:span><text:span text:style-name="T377">Nº</text:span><text:span text:style-name="T379"> </text:span><text:span text:style-name="T380">1.660/2026</text:span></text:p>
      <text:p text:style-name="P371"/>
      <text:h text:style-name="P372" text:outline-level="6">DISPÕE SOBRE CONCESSÃO DE LICENÇA POR MOTIVO DE DOENÇA<text:span text:style-name="T381"> </text:span>EM PESSOA DA FAMÍLIA.</text:h>
      <text:p text:style-name="P371"/>
      <text:p text:style-name="P373"><text:span text:style-name="T382">O</text:span><text:span text:style-name="T383"> <text:s/></text:span><text:span text:style-name="T384">SECRETÁRIO</text:span><text:span text:style-name="T385"> <text:s/></text:span><text:span text:style-name="T384">MUNICIPAL</text:span><text:span text:style-name="T385"> <text:s/></text:span><text:span text:style-name="T386">DE</text:span></text:p>
      <text:p text:style-name="P374"><text:span text:style-name="T384">ADMINISTRAÇÃO </text:span><text:span text:style-name="T382">de Cachoeiro de Itapemirim, Estado do Espírito Santo, no uso</text:span><text:span text:style-name="T387"> </text:span><text:span text:style-name="T382">de</text:span><text:span text:style-name="T387"> </text:span><text:span text:style-name="T382">suas</text:span><text:span text:style-name="T387"> </text:span><text:span text:style-name="T382">atribuições</text:span><text:span text:style-name="T387"> </text:span><text:span text:style-name="T382">delegadas</text:span><text:span text:style-name="T387"> </text:span><text:span text:style-name="T382">através dos Decretos nºs. 18.275/2008 e 35.892/2025,tendo</text:span><text:span text:style-name="T388"> </text:span><text:span text:style-name="T382">em</text:span><text:span text:style-name="T388"> </text:span><text:span text:style-name="T382">vista</text:span><text:span text:style-name="T388"> </text:span><text:span text:style-name="T382">o</text:span><text:span text:style-name="T388"> </text:span><text:span text:style-name="T382">que</text:span><text:span text:style-name="T388"> </text:span><text:span text:style-name="T382">consta no processo nº </text:span><text:span text:style-name="T389">51531/2026,</text:span></text:p>
      <text:h text:style-name="P375" text:outline-level="6">RESOLVE:</text:h>
      <text:p text:style-name="P371"/>
      <text:p text:style-name="P376"><text:span text:style-name="T384">Art. 1º </text:span><text:span text:style-name="T382">Alterar a </text:span><text:span text:style-name="T384">Portaria n° 1.536/2026, </text:span><text:span text:style-name="T382">que</text:span><text:span text:style-name="T390"> </text:span><text:span text:style-name="T382">concedeu </text:span><text:span text:style-name="T391">licença</text:span><text:span text:style-name="T392"> </text:span><text:span text:style-name="T391">por</text:span><text:span text:style-name="T392"> </text:span><text:span text:style-name="T391">motivo</text:span><text:span text:style-name="T392"> </text:span><text:span text:style-name="T391">de</text:span><text:span text:style-name="T392"> </text:span><text:span text:style-name="T391">doença</text:span><text:span text:style-name="T392"> </text:span><text:span text:style-name="T391">em</text:span><text:span text:style-name="T392"> </text:span><text:span text:style-name="T391">pessoa da família à </text:span><text:span text:style-name="T382">servidora </text:span><text:span text:style-name="T384">CRISTIANE LIMA LIBERATO, </text:span><text:span text:style-name="T382">no que se refere a data inicial do seu</text:span><text:span text:style-name="T393"> </text:span><text:span text:style-name="T382">afastamento, passando a constar da seguinte forma: onde se lê: “01/07/2026” leia-se: “07/07/2026”.</text:span></text:p>
      <text:p text:style-name="P377"/>
      <text:p text:style-name="P257"><text:span text:style-name="T384">Art.</text:span><text:span text:style-name="T394"> </text:span><text:span text:style-name="T384">2º</text:span><text:span text:style-name="T395"> </text:span><text:span text:style-name="T382">Esta</text:span><text:span text:style-name="T396"> </text:span><text:span text:style-name="T382">Portaria</text:span><text:span text:style-name="T397"> </text:span><text:span text:style-name="T382">entra</text:span><text:span text:style-name="T396"> </text:span><text:span text:style-name="T382">em</text:span><text:span text:style-name="T397"> </text:span><text:span text:style-name="T382">vigor</text:span><text:span text:style-name="T396"> </text:span><text:span text:style-name="T398">na</text:span></text:p>
      <text:p text:style-name="P378"><text:span text:style-name="T382">data</text:span><text:span text:style-name="T398"> </text:span><text:span text:style-name="T382">de</text:span><text:span text:style-name="T398"> </text:span><text:span text:style-name="T382">sua</text:span><text:span text:style-name="T398"> </text:span><text:span text:style-name="T399">publicação.</text:span></text:p>
      <text:p text:style-name="P379"/>
      <text:p text:style-name="P379"/>
      <text:p text:style-name="P331"><text:span text:style-name="T382">Cachoeiro</text:span><text:span text:style-name="T400"> </text:span><text:span text:style-name="T382">de</text:span><text:span text:style-name="T400"> </text:span><text:span text:style-name="T382">Itapemirim/ES,</text:span><text:span text:style-name="T387"> </text:span><text:span text:style-name="T382">07</text:span><text:span text:style-name="T400"> </text:span><text:span text:style-name="T382">de</text:span><text:span text:style-name="T387"> </text:span><text:span text:style-name="T382">agosto</text:span><text:span text:style-name="T400"> </text:span><text:span text:style-name="T382">de</text:span><text:span text:style-name="T387"> </text:span><text:span text:style-name="T399">2026.</text:span></text:p>
      <text:p text:style-name="P379"/>
      <text:p text:style-name="P379"/>
      <text:p text:style-name="P379"/>
      <text:h text:style-name="P380" text:outline-level="6">ROGÉRIO<text:span text:style-name="T401"> </text:span>DA<text:span text:style-name="T402"> </text:span>SILVA<text:span text:style-name="T402"> </text:span><text:span text:style-name="T245">ATHAYDE</text:span></text:h>
      <text:p text:style-name="P381"><text:span text:style-name="T384">Secretário</text:span><text:span text:style-name="T403"> </text:span><text:span text:style-name="T384">Municipal</text:span><text:span text:style-name="T403"> </text:span><text:span text:style-name="T384">de</text:span><text:span text:style-name="T403"> </text:span><text:span text:style-name="T404">Administração</text:span></text:p>
      <text:p text:style-name="P382"/>
      <text:p text:style-name="P371"/>
      <text:p text:style-name="P383"/>
      <text:p text:style-name="P384"><text:span text:style-name="T377">PORTARIA</text:span><text:span text:style-name="T405"> </text:span><text:span text:style-name="T377">Nº</text:span><text:span text:style-name="T405"> </text:span><text:span text:style-name="T380">1.661/2026</text:span></text:p>
      <text:p text:style-name="P385"/>
      <text:h text:style-name="P386" text:outline-level="6"><text:span text:style-name="T245">DISPÕE</text:span><text:tab/><text:span text:style-name="T245">SOBRE</text:span><text:tab/><text:span text:style-name="T245">CONCESSÃO</text:span><text:tab/><text:span text:style-name="T406">DE </text:span><text:span text:style-name="T245">FÉRIAS.</text:span></text:h>
      <text:p text:style-name="P387"/>
      <text:p text:style-name="P388"><text:span text:style-name="T382">O</text:span><text:span text:style-name="T407"> <text:s text:c="2"/></text:span><text:span text:style-name="T384">SECRETÁRIO</text:span><text:span text:style-name="T408"> <text:s text:c="2"/></text:span><text:span text:style-name="T384">MUNICIPAL</text:span><text:span text:style-name="T409"> <text:s text:c="2"/></text:span><text:span text:style-name="T386">DE</text:span></text:p>
      <text:p text:style-name="P389"><text:span text:style-name="T384">ADMINISTRAÇÃO </text:span><text:span text:style-name="T382">de Cachoeiro de Itapemirim, Estado do Espírito Santo, no</text:span><text:span text:style-name="T393"> </text:span><text:span text:style-name="T382">uso de suas atribuições delegadas através dos Decretos nºs. 18.275/2008 e </text:span><text:span text:style-name="T399">35.892/2025,</text:span></text:p>
      <text:h text:style-name="P390" text:outline-level="6">RESOLVE:</text:h>
      <text:p text:style-name="P391"/>
      <text:p text:style-name="P392"><text:span text:style-name="T384">Art. 1º </text:span><text:span text:style-name="T382">Conceder à servidora abaixo mencionada, 30 (trinta) dias de </text:span><text:span text:style-name="T384">FÉRIAS </text:span><text:span text:style-name="T382">regulamentares a que têm direito, nos termos do Artigo 70 da Lei nº 4009/94, com alteração dada pelas Leis n°s 7350/2015 e 7796/2019.</text:span></text:p>
      <text:p text:style-name="P393"/>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D"/>
        <table:table-column table:style-name="Table4.H"/>
        <table:table-row table:style-name="Table4.1">
          <table:table-cell table:style-name="Table4.A1" office:value-type="string">
            <text:p text:style-name="P394"/>
            <text:p text:style-name="P395"><text:span text:style-name="T410">Nome</text:span><text:span text:style-name="T410"/></text:p>
          </table:table-cell>
          <table:table-cell table:style-name="Table4.A1" office:value-type="string">
            <text:p text:style-name="P394"/>
            <text:p text:style-name="P396"><text:span text:style-name="T411">Admissão</text:span><text:span text:style-name="T411"/></text:p>
          </table:table-cell>
          <table:table-cell table:style-name="Table4.A1" office:value-type="string">
            <text:p text:style-name="P394"/>
            <text:p text:style-name="P397"><text:span text:style-name="T411">Cargo</text:span><text:span text:style-name="T411"/></text:p>
          </table:table-cell>
          <table:table-cell table:style-name="Table4.A1" office:value-type="string">
            <text:p text:style-name="P394"/>
            <text:p text:style-name="P398"><text:span text:style-name="T411">Vinculo</text:span><text:span text:style-name="T411"/></text:p>
          </table:table-cell>
          <table:table-cell table:style-name="Table4.A1" office:value-type="string">
            <text:p text:style-name="P394"/>
            <text:p text:style-name="P399"><text:span text:style-name="T411">Lotação</text:span><text:span text:style-name="T411"/></text:p>
          </table:table-cell>
          <table:table-cell table:style-name="Table4.A1" office:value-type="string">
            <text:p text:style-name="P400"><text:span text:style-name="T411">Período</text:span><text:span text:style-name="T412"> </text:span><text:span text:style-name="T411">aquisitivo</text:span></text:p>
          </table:table-cell>
          <table:table-cell table:style-name="Table4.A1" office:value-type="string">
            <text:p text:style-name="P401"><text:span text:style-name="T413">Período</text:span><text:span text:style-name="T414"> </text:span><text:span text:style-name="T413">de</text:span><text:span text:style-name="T412"> </text:span><text:span text:style-name="T411">férias</text:span></text:p>
          </table:table-cell>
          <table:table-cell table:style-name="Table4.A1" office:value-type="string">
            <text:p text:style-name="P394"/>
            <text:p text:style-name="P402"><text:span text:style-name="T411">Proc.</text:span><text:span text:style-name="T411"/></text:p>
          </table:table-cell>
        </table:table-row>
        <table:table-row table:style-name="Table4.2">
          <table:table-cell table:style-name="Table4.A1" office:value-type="string">
            <text:p text:style-name="P403"><text:span text:style-name="T415">EVELYN</text:span><text:span text:style-name="T416"> </text:span><text:span text:style-name="T415">SILVA</text:span><text:span text:style-name="T417"> </text:span><text:span text:style-name="T415">CAMPOS</text:span><text:span text:style-name="T416"> </text:span><text:span text:style-name="T415">DE</text:span><text:span text:style-name="T417"> </text:span><text:span text:style-name="T418">OLIVEIRA</text:span></text:p>
          </table:table-cell>
          <table:table-cell table:style-name="Table4.A1" office:value-type="string">
            <text:p text:style-name="P404"/>
            <text:p text:style-name="P404"/>
            <text:p text:style-name="P405"><text:span text:style-name="T419">16/11/2011</text:span><text:span text:style-name="T419"/></text:p>
          </table:table-cell>
          <table:table-cell table:style-name="Table4.A1" office:value-type="string">
            <text:p text:style-name="P404"/>
            <text:p text:style-name="P404"/>
            <text:p text:style-name="P406"><text:span text:style-name="T420">Agente</text:span><text:span text:style-name="T421"> </text:span><text:span text:style-name="T419">Administrativo</text:span></text:p>
          </table:table-cell>
          <table:table-cell table:style-name="Table4.A1" office:value-type="string">
            <text:p text:style-name="P404"/>
            <text:p text:style-name="P404"/>
            <text:p text:style-name="P407"><text:span text:style-name="T419">Efetivo</text:span><text:span text:style-name="T419"/></text:p>
          </table:table-cell>
          <table:table-cell table:style-name="Table4.A1" office:value-type="string">
            <text:p text:style-name="P404"/>
            <text:p text:style-name="P404"/>
            <text:p text:style-name="P408"><text:span text:style-name="T419">SEMAD</text:span><text:span text:style-name="T419"/></text:p>
          </table:table-cell>
          <table:table-cell table:style-name="Table4.A1" office:value-type="string">
            <text:p text:style-name="P409"/>
            <text:p text:style-name="P410"><text:span text:style-name="T420">16/11/2024</text:span><text:span text:style-name="T421"> </text:span><text:span text:style-name="T422">a</text:span></text:p>
            <text:p text:style-name="P411"><text:span text:style-name="T419">15/11/2025</text:span><text:span text:style-name="T419"/></text:p>
          </table:table-cell>
          <table:table-cell table:style-name="Table4.A1" office:value-type="string">
            <text:p text:style-name="P409"/>
            <text:p text:style-name="P412"><text:span text:style-name="T419">13/10/2026</text:span><text:span text:style-name="T423"> </text:span><text:span text:style-name="T420">a </text:span><text:span text:style-name="T419">11/11/2026</text:span></text:p>
          </table:table-cell>
          <table:table-cell table:style-name="Table4.A1" office:value-type="string">
            <text:p text:style-name="P404"/>
            <text:p text:style-name="P404"/>
            <text:p text:style-name="P413"><text:span text:style-name="T418">49985/2026</text:span><text:span text:style-name="T418"/></text:p>
          </table:table-cell>
        </table:table-row>
      </table:table>
      <text:p text:style-name="P414"><text:span text:style-name="T384">Art.</text:span><text:span text:style-name="T424"> </text:span><text:span text:style-name="T384">2º</text:span><text:span text:style-name="T425"> </text:span><text:span text:style-name="T382">Esta</text:span><text:span text:style-name="T426"> </text:span><text:span text:style-name="T382">Portaria</text:span><text:span text:style-name="T426"> </text:span><text:span text:style-name="T382">entrará</text:span><text:span text:style-name="T427"> </text:span><text:span text:style-name="T382">em</text:span><text:span text:style-name="T426"> </text:span><text:span text:style-name="T382">vigor</text:span><text:span text:style-name="T426"> </text:span><text:span text:style-name="T398">na</text:span></text:p>
      <text:p text:style-name="P415"><text:span text:style-name="T382">data</text:span><text:span text:style-name="T390"> </text:span><text:span text:style-name="T382">de</text:span><text:span text:style-name="T390"> </text:span><text:span text:style-name="T382">sua</text:span><text:span text:style-name="T390"> </text:span><text:span text:style-name="T399">publicação.</text:span></text:p>
      <text:p text:style-name="P416"/>
      <text:p text:style-name="P417"><text:span text:style-name="T382">Cachoeiro</text:span><text:span text:style-name="T428"> </text:span><text:span text:style-name="T382">de</text:span><text:span text:style-name="T429"> </text:span><text:span text:style-name="T382">Itapemirim/ES,</text:span><text:span text:style-name="T428"> </text:span><text:span text:style-name="T382">07</text:span><text:span text:style-name="T429"> </text:span><text:span text:style-name="T382">de</text:span><text:span text:style-name="T428"> </text:span><text:span text:style-name="T382">agosto</text:span><text:span text:style-name="T429"> </text:span><text:span text:style-name="T382">de</text:span><text:span text:style-name="T429"> </text:span><text:span text:style-name="T399">2026.</text:span></text:p>
      <text:p text:style-name="P379"/>
      <text:p text:style-name="P418"/>
      <text:h text:style-name="P419" text:outline-level="6">ROGÉRIO<text:span text:style-name="T245"> </text:span>DA<text:span text:style-name="T430"> </text:span>SILVA<text:span text:style-name="T430"> </text:span><text:span text:style-name="T245">ATHAYDE</text:span></text:h>
      <text:p text:style-name="P420"><text:span text:style-name="T384">Secretário</text:span><text:span text:style-name="T431"> </text:span><text:span text:style-name="T384">Municipal</text:span><text:span text:style-name="T431"> </text:span><text:span text:style-name="T384">de</text:span><text:span text:style-name="T404"> Administração</text:span></text:p>
      <text:p text:style-name="P421"/>
      <text:p text:style-name="P371"/>
      <text:p text:style-name="P371"/>
      <text:p text:style-name="P422"/>
      <text:p text:style-name="P423"><text:span text:style-name="T377">PORTARIA</text:span><text:span text:style-name="T378"> </text:span><text:span text:style-name="T377">Nº</text:span><text:span text:style-name="T379"> </text:span><text:span text:style-name="T380">1.663/2026</text:span></text:p>
      <text:p text:style-name="P371"/>
      <text:h text:style-name="P424" text:outline-level="6"><text:span text:style-name="T432">DISPÕE SOBRE A CONCESSÃO DE REDUÇÃO DA JORNADA DE</text:span><text:span text:style-name="T433"> </text:span><text:span text:style-name="T434">TRABALHO.</text:span></text:h>
      <text:p text:style-name="P425"><text:span text:style-name="T382">O</text:span><text:span text:style-name="T435"> <text:s/></text:span><text:span text:style-name="T384">SECRETÁRIO</text:span><text:span text:style-name="T436"> <text:s/></text:span><text:span text:style-name="T384">MUNICIPAL</text:span><text:span text:style-name="T436"> <text:s/></text:span><text:span text:style-name="T386">DE</text:span></text:p>
      <text:p text:style-name="P426"><text:span text:style-name="T384">ADMINISTRAÇÃO </text:span><text:span text:style-name="T382">de Cachoeiro de Itapemirim, Estado do Espírito Santo, no uso de suas atribuições delegadas através dos Decretos nºs. 18.275/2008 e </text:span><text:span text:style-name="T399">35.892/2025,</text:span><text:span text:style-name="T404">RESOLVE:</text:span></text:p>
      <text:p text:style-name="P371"/>
      <text:p text:style-name="P427"><text:span text:style-name="T384">Art. 1º </text:span><text:span text:style-name="T382">Considerar autorizado aos servidores abaixo mencionados, </text:span><text:span text:style-name="T389">redução de sua carga horária cotidiana</text:span><text:span text:style-name="T382">, para cuidar de dependente, no período de 12 (doze) meses,</text:span><text:span text:style-name="T428"> </text:span><text:span text:style-name="T382">tendo</text:span><text:span text:style-name="T428"> </text:span><text:span text:style-name="T382">em</text:span><text:span text:style-name="T428"> </text:span><text:span text:style-name="T382">vista</text:span><text:span text:style-name="T428"> </text:span><text:span text:style-name="T382">o</text:span><text:span text:style-name="T428"> </text:span><text:span text:style-name="T382">que</text:span><text:span text:style-name="T428"> </text:span><text:span text:style-name="T382">consta</text:span><text:span text:style-name="T428"> </text:span><text:span text:style-name="T382">no</text:span><text:span text:style-name="T428"> </text:span><text:span text:style-name="T382">processo citado</text:span><text:span text:style-name="T429"> </text:span><text:span text:style-name="T382">e</text:span><text:span text:style-name="T428"> </text:span><text:span text:style-name="T382">com</text:span><text:span text:style-name="T428"> </text:span><text:span text:style-name="T382">base</text:span><text:span text:style-name="T428"> </text:span><text:span text:style-name="T382">no artigo 9º da Lei nº 7.757/2019, alterado pela Lei nº 8067/2023.</text:span></text:p>
      <text:p text:style-name="P428"/>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row table:style-name="Table5.1">
          <table:table-cell table:style-name="Table5.A1" office:value-type="string">
            <text:p text:style-name="P429"/>
            <text:p text:style-name="P430"><text:span text:style-name="T437">SERVIDORES</text:span><text:span text:style-name="T437"/></text:p>
          </table:table-cell>
          <table:table-cell table:style-name="Table5.A1" office:value-type="string">
            <text:p text:style-name="P429"/>
            <text:p text:style-name="P431"><text:span text:style-name="T437">CARGO</text:span><text:span text:style-name="T437"/></text:p>
          </table:table-cell>
          <table:table-cell table:style-name="Table5.A1" office:value-type="string">
            <text:p text:style-name="P429"/>
            <text:p text:style-name="P431"><text:span text:style-name="T437">LOTAÇÃO</text:span><text:span text:style-name="T437"/></text:p>
          </table:table-cell>
          <table:table-cell table:style-name="Table5.A1" office:value-type="string">
            <text:p text:style-name="P432"><text:span text:style-name="T437">REDUÇÃO</text:span><text:span text:style-name="T438"> </text:span><text:span text:style-name="T437">DA</text:span><text:span text:style-name="T439"> </text:span><text:span text:style-name="T440">JORNADA</text:span><text:span text:style-name="T441"> </text:span><text:span text:style-name="T440">DE</text:span><text:span text:style-name="T439"> </text:span><text:span text:style-name="T437">TRABALHO</text:span></text:p>
          </table:table-cell>
          <table:table-cell table:style-name="Table5.A1" office:value-type="string">
            <text:p text:style-name="P429"/>
            <text:p text:style-name="P433"><text:span text:style-name="T437">PERÍODO</text:span><text:span text:style-name="T437"/></text:p>
          </table:table-cell>
          <table:table-cell table:style-name="Table5.A1" office:value-type="string">
            <text:p text:style-name="P429"/>
            <text:p text:style-name="P434"><text:span text:style-name="T440">PROC.</text:span><text:span text:style-name="T442"> </text:span><text:span text:style-name="T443">N°</text:span></text:p>
          </table:table-cell>
        </table:table-row>
        <table:table-row table:style-name="Table5.2">
          <table:table-cell table:style-name="Table5.A1" office:value-type="string">
            <text:p text:style-name="P435"/>
            <text:p text:style-name="P436"><text:span text:style-name="T437">CÉLIA</text:span><text:span text:style-name="T438"> </text:span><text:span text:style-name="T437">CAVALCANTE</text:span><text:span text:style-name="T439"> </text:span><text:span text:style-name="T440">DE</text:span><text:span text:style-name="T441"> </text:span><text:span text:style-name="T440">OLIVEIRA</text:span></text:p>
          </table:table-cell>
          <table:table-cell table:style-name="Table5.A1" office:value-type="string">
            <text:p text:style-name="P435"/>
            <text:p text:style-name="P437"><text:span text:style-name="T444">SECRETARIO</text:span><text:span text:style-name="T445"> </text:span><text:span text:style-name="T444">ESCOLAR</text:span></text:p>
          </table:table-cell>
          <table:table-cell table:style-name="Table5.A1" office:value-type="string">
            <text:p text:style-name="P438"/>
            <text:p text:style-name="P439"><text:span text:style-name="T446">SEME</text:span><text:span text:style-name="T446"/></text:p>
          </table:table-cell>
          <table:table-cell table:style-name="Table5.A1" office:value-type="string">
            <text:p text:style-name="P440"/>
            <text:p text:style-name="P441"/>
            <text:p text:style-name="P430"><text:span text:style-name="T443">40%</text:span><text:span text:style-name="T443"/></text:p>
          </table:table-cell>
          <table:table-cell table:style-name="Table5.A1" office:value-type="string">
            <text:p text:style-name="P442"/>
            <text:p text:style-name="P443"><text:span text:style-name="T444">15/04/2026</text:span><text:span text:style-name="T447"> </text:span><text:span text:style-name="T448">a</text:span></text:p>
            <text:p text:style-name="P444"><text:span text:style-name="T444">15/04/2027</text:span><text:span text:style-name="T444"/></text:p>
          </table:table-cell>
          <table:table-cell table:style-name="Table5.A1" office:value-type="string">
            <text:p text:style-name="P435"/>
            <text:p text:style-name="P445"><text:span text:style-name="T437">6179/2026</text:span><text:span text:style-name="T437"/></text:p>
            <text:p text:style-name="P446"><text:span text:style-name="T444">231270/2021</text:span><text:span text:style-name="T444"/></text:p>
          </table:table-cell>
        </table:table-row>
        <table:table-row table:style-name="Table5.3">
          <table:table-cell table:style-name="Table5.A3" office:value-type="string">
            <text:p text:style-name="P447"/>
          </table:table-cell>
          <table:table-cell table:style-name="Table5.A3" office:value-type="string">
            <text:p text:style-name="P448"/>
            <text:p text:style-name="P449"><text:span text:style-name="T444">AGENTE</text:span><text:span text:style-name="T444"/></text:p>
          </table:table-cell>
          <table:table-cell table:style-name="Table5.A3" office:value-type="string">
            <text:p text:style-name="P447"/>
          </table:table-cell>
          <table:table-cell table:style-name="Table5.A3" office:value-type="string">
            <text:p text:style-name="P447"/>
          </table:table-cell>
          <table:table-cell table:style-name="Table5.A3" office:value-type="string">
            <text:p text:style-name="P450"><text:span text:style-name="T444">04/08/2026</text:span><text:span text:style-name="T447"> </text:span><text:span text:style-name="T448">a</text:span></text:p>
          </table:table-cell>
          <table:table-cell table:style-name="Table5.A3" office:value-type="string">
            <text:p text:style-name="P447"/>
          </table:table-cell>
        </table:table-row>
        <table:table-row table:style-name="Table5.4">
          <table:table-cell table:style-name="Table5.A4" office:value-type="string">
            <text:p text:style-name="P451"><text:span text:style-name="T437">ANDREIA</text:span><text:span text:style-name="T449"> </text:span><text:span text:style-name="T437">OLIVEIRA</text:span><text:span text:style-name="T450"> </text:span><text:span text:style-name="T451">VIANA</text:span></text:p>
          </table:table-cell>
          <table:table-cell table:style-name="Table5.A4" office:value-type="string">
            <text:p text:style-name="P452"><text:span text:style-name="T444">COMUNITÁRIO</text:span><text:span text:style-name="T452"> </text:span><text:span text:style-name="T444">DE</text:span><text:span text:style-name="T445"> </text:span><text:span text:style-name="T444">SAÚDE</text:span></text:p>
          </table:table-cell>
          <table:table-cell table:style-name="Table5.A4" office:value-type="string">
            <text:p text:style-name="P453"><text:span text:style-name="T444">SEMUS</text:span><text:span text:style-name="T444"/></text:p>
          </table:table-cell>
          <table:table-cell table:style-name="Table5.A4" office:value-type="string">
            <text:p text:style-name="P454"><text:span text:style-name="T443">40%</text:span><text:span text:style-name="T443"/></text:p>
          </table:table-cell>
          <table:table-cell table:style-name="Table5.A4" office:value-type="string">
            <text:p text:style-name="P455"><text:span text:style-name="T444">04/08/2027</text:span><text:span text:style-name="T444"/></text:p>
          </table:table-cell>
          <table:table-cell table:style-name="Table5.A4" office:value-type="string">
            <text:p text:style-name="P456"><text:span text:style-name="T437">36380/2026</text:span><text:span text:style-name="T437"/></text:p>
          </table:table-cell>
        </table:table-row>
      </table:table>
      <text:p text:style-name="P457"><text:span text:style-name="T384">Art. 2º </text:span><text:span text:style-name="T382">Esta Portaria entra em vigor na data de sua publicação, revogadas as disposições em contrário.</text:span></text:p>
      <text:p text:style-name="P379"/>
      <text:p text:style-name="P379"/>
      <text:p text:style-name="P458"><text:span text:style-name="T382">Cachoeiro</text:span><text:span text:style-name="T400"> </text:span><text:span text:style-name="T382">de</text:span><text:span text:style-name="T400"> </text:span><text:span text:style-name="T382">Itapemirim/ES,</text:span><text:span text:style-name="T387"> </text:span><text:span text:style-name="T382">07</text:span><text:span text:style-name="T400"> </text:span><text:span text:style-name="T382">de</text:span><text:span text:style-name="T387"> </text:span><text:span text:style-name="T382">agosto</text:span><text:span text:style-name="T400"> </text:span><text:span text:style-name="T382">de</text:span><text:span text:style-name="T387"> </text:span><text:span text:style-name="T399">2026.</text:span></text:p>
      <text:p text:style-name="P379"/>
      <text:p text:style-name="P379"/>
      <text:h text:style-name="P459" text:outline-level="6">ROGÉRIO<text:span text:style-name="T401"> </text:span>DA<text:span text:style-name="T402"> </text:span>SILVA<text:span text:style-name="T402"> </text:span><text:span text:style-name="T245">ATHAYDE</text:span></text:h>
      <text:p text:style-name="P460"><text:span text:style-name="T384">Secretário</text:span><text:span text:style-name="T403"> </text:span><text:span text:style-name="T384">Municipal</text:span><text:span text:style-name="T403"> </text:span><text:span text:style-name="T384">de</text:span><text:span text:style-name="T403"> </text:span><text:span text:style-name="T404">Administração</text:span></text:p>
      <text:p text:style-name="P461"/>
      <text:p text:style-name="P462"/>
      <text:p text:style-name="P462"/>
      <text:p text:style-name="P462"/>
      <text:p text:style-name="P463"/>
      <text:p text:style-name="P464"><text:span text:style-name="T453">PORTARIA</text:span><text:span text:style-name="T454"> </text:span><text:span text:style-name="T453">N° </text:span><text:span text:style-name="T455">1.673/2026</text:span></text:p>
      <text:p text:style-name="P465"/>
      <text:p text:style-name="P466"><text:span text:style-name="T456">DESIGNA</text:span><text:span text:style-name="T457"><text:tab/></text:span><text:span text:style-name="T456">SERVIDORES</text:span><text:span text:style-name="T457"><text:tab/></text:span><text:span text:style-name="T458">PARA </text:span><text:span text:style-name="T457">ACOMPANHAMENTO E FISCALIZAÇÃO DA EXECUÇÃO DE CONTRATO FIRMADO NO </text:span><text:span text:style-name="T456">MUNICÍPIO.</text:span></text:p>
      <text:p text:style-name="P465"/>
      <text:p text:style-name="P467"><text:span text:style-name="T459">A</text:span><text:span text:style-name="T460"> </text:span><text:span text:style-name="T457">SECRETÁRIA</text:span><text:span text:style-name="T461"> </text:span><text:span text:style-name="T457">MUNICIPAL</text:span><text:span text:style-name="T462"> </text:span><text:span text:style-name="T457">DE</text:span><text:span text:style-name="T462"> </text:span><text:span text:style-name="T456">EDUCAÇÃO</text:span></text:p>
      <text:p text:style-name="P468"><text:span text:style-name="T459">do Município de Cachoeiro de Itapemirim, Estado do Espírito Santo, no uso das</text:span><text:span text:style-name="T463"> </text:span><text:span text:style-name="T459">atribuições que lhe foram conferidas pelo Decreto nº 37.552/2026,</text:span></text:p>
      <text:p text:style-name="P469"><text:span text:style-name="T456">RESOLVE:</text:span><text:span text:style-name="T456"/></text:p>
      <text:p text:style-name="P465"/>
      <text:p text:style-name="P470"><text:span text:style-name="T457">Art.</text:span><text:span text:style-name="T464"> </text:span><text:span text:style-name="T457">1º</text:span><text:span text:style-name="T465"> </text:span><text:span text:style-name="T459">Designar</text:span><text:span text:style-name="T466"> </text:span><text:span text:style-name="T459">os</text:span><text:span text:style-name="T466"> </text:span><text:span text:style-name="T459">servidores</text:span><text:span text:style-name="T467"> </text:span><text:span text:style-name="T456">TATIANA</text:span></text:p>
      <text:p text:style-name="P471"><text:span text:style-name="T457">DUARTE</text:span><text:span text:style-name="T462"> </text:span><text:span text:style-name="T457">PINHEIRO</text:span><text:span text:style-name="T468"> </text:span><text:span text:style-name="T457">FERRAZ</text:span><text:span text:style-name="T468"> </text:span><text:span text:style-name="T457">E</text:span><text:span text:style-name="T468"> </text:span><text:span text:style-name="T457">ANGELITA</text:span><text:span text:style-name="T469"> </text:span><text:span text:style-name="T457">FERRARE</text:span><text:span text:style-name="T462"> </text:span><text:span text:style-name="T457">CECOTTI</text:span><text:span text:style-name="T468"> </text:span><text:span text:style-name="T456">CHEQUER</text:span><text:span text:style-name="T470">,</text:span></text:p>
      <text:p text:style-name="P472"><text:span text:style-name="T459">lotados na SEME, para acompanhamento e fiscalização da execução do serviço constante no Contrato descrito abaixo.</text:span><text:span text:style-name="T459"/></text:p>
      <text:p text:style-name="P92"/>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P473"/>
            <text:p text:style-name="P474"><text:span text:style-name="T471">CONTRATO</text:span><text:span text:style-name="T471"/></text:p>
          </table:table-cell>
          <table:table-cell table:style-name="Table6.A1" office:value-type="string">
            <text:p text:style-name="P473"/>
            <text:p text:style-name="P475"><text:span text:style-name="T471">CONTRATADA</text:span><text:span text:style-name="T471"/></text:p>
          </table:table-cell>
          <table:table-cell table:style-name="Table6.A1" office:value-type="string">
            <text:p text:style-name="P473"/>
            <text:p text:style-name="P476"><text:span text:style-name="T471">OBJETO</text:span><text:span text:style-name="T471"/></text:p>
          </table:table-cell>
          <table:table-cell table:style-name="Table6.A1" office:value-type="string">
            <text:p text:style-name="P473"/>
            <text:p text:style-name="P477"><text:span text:style-name="T471">PROC.</text:span><text:span text:style-name="T472"> </text:span><text:span text:style-name="T473">Nº</text:span></text:p>
          </table:table-cell>
        </table:table-row>
        <table:table-row table:style-name="Table6.2">
          <table:table-cell table:style-name="Table6.A1" office:value-type="string">
            <text:p text:style-name="P478"/>
            <text:p text:style-name="P479"/>
            <text:p text:style-name="P480"><text:span text:style-name="T474">Nº</text:span><text:span text:style-name="T475"> </text:span><text:span text:style-name="T474">214/2026</text:span><text:span text:style-name="T476"> </text:span><text:span text:style-name="T477">04/08/2026</text:span></text:p>
          </table:table-cell>
          <table:table-cell table:style-name="Table6.A1" office:value-type="string">
            <text:p text:style-name="P478"/>
            <text:p text:style-name="P481"/>
            <text:p text:style-name="P482"><text:span text:style-name="T474">INDUSTRIA</text:span><text:span text:style-name="T475"> </text:span><text:span text:style-name="T474">COMÉRCIO</text:span><text:span text:style-name="T478"> </text:span><text:span text:style-name="T474">MÓVEIS</text:span><text:span text:style-name="T476"> </text:span><text:span text:style-name="T474">KUTZ</text:span><text:span text:style-name="T475"> </text:span><text:span text:style-name="T474">LTDA</text:span></text:p>
          </table:table-cell>
          <table:table-cell table:style-name="Table6.A1" office:value-type="string">
            <text:p text:style-name="P478"/>
            <text:p text:style-name="P478"/>
            <text:p text:style-name="P483"/>
            <text:p text:style-name="P484"><text:span text:style-name="T479">AQUISIÇÃO</text:span><text:span text:style-name="T480"> </text:span><text:span text:style-name="T479">DE</text:span><text:span text:style-name="T480"> </text:span><text:span text:style-name="T479">MOBILIÁRIO</text:span><text:span text:style-name="T481"> </text:span><text:span text:style-name="T482">ESCOLAR</text:span></text:p>
          </table:table-cell>
          <table:table-cell table:style-name="Table6.A1" office:value-type="string">
            <text:p text:style-name="P478"/>
            <text:p text:style-name="P478"/>
            <text:p text:style-name="P485"/>
            <text:p text:style-name="P486"><text:span text:style-name="T477">21208/2026</text:span><text:span text:style-name="T477"/></text:p>
          </table:table-cell>
        </table:table-row>
      </table:table>
      <text:p text:style-name="P487"/>
      <text:p text:style-name="P488"><text:span text:style-name="T457">Art. 2° </text:span><text:span text:style-name="T459">Caberá aos fiscais do contrato e, nos seus afastamentos e seus impedimentos legais, aos seus substitutos, em </text:span><text:span text:style-name="T470">especial:</text:span></text:p>
      <text:list text:style-name="WWNum4">
        <text:list-item>
          <text:p text:style-name="P489"><text:span text:style-name="T459">- Prestar apoio técnico e operacional ao gestor do contrato</text:span><text:span text:style-name="T483"> </text:span><text:span text:style-name="T459">com informações pertinentes às suas competências;</text:span></text:p>
        </text:list-item>
        <text:list-item>
          <text:p text:style-name="P490"><text:span text:style-name="T459">- Anotar no histórico de gerenciamento do contrato todas as ocorrências relacionadas à execução do contrato, com a descrição do que for necessário para a regularização das faltas ou dos defeitos observados;</text:span><text:span text:style-name="T459"/></text:p>
        </text:list-item>
        <text:list-item>
          <text:p text:style-name="P491"><text:span text:style-name="T459">- Emitir notificações para a correção de rotinas ou de qualquer</text:span><text:span text:style-name="T483"> </text:span><text:span text:style-name="T459">inexatidão</text:span><text:span text:style-name="T483"> </text:span><text:span text:style-name="T459">ou</text:span><text:span text:style-name="T483"> </text:span><text:span text:style-name="T459">irregularidade</text:span><text:span text:style-name="T483"> </text:span><text:span text:style-name="T459">constatada,</text:span><text:span text:style-name="T483"> </text:span><text:span text:style-name="T459">com</text:span><text:span text:style-name="T483"> </text:span><text:span text:style-name="T459">a</text:span><text:span text:style-name="T483"> </text:span><text:span text:style-name="T459">definição</text:span><text:span text:style-name="T483"> </text:span><text:span text:style-name="T459">de</text:span><text:span text:style-name="T483"> </text:span><text:span text:style-name="T459">prazo para a correção;</text:span></text:p>
        </text:list-item>
        <text:list-item>
          <text:p text:style-name="P492"><text:span text:style-name="T459">- Informar ao gestor do contato, em tempo hábil, a situação que demandar decisão ou adoção de medidas que ultrapassem a sua competência, para que adote as medidas necessárias e saneadoras, se for o </text:span><text:span text:style-name="T470">caso;</text:span></text:p>
        </text:list-item>
        <text:list-item>
          <text:p text:style-name="P493"><text:span text:style-name="T459">- Comunicar imediatamente ao gestor do contrato quaisquer ocorrências que possam inviabilizar a execução do contrato nas datas </text:span><text:span text:style-name="T470">estabelecidas;</text:span></text:p>
        </text:list-item>
      </text:list>
      <text:p text:style-name="P494"/>
      <text:p text:style-name="P264"/>
      <text:p text:style-name="P495"/>
      <text:list text:continue-numbering="true" text:style-name="WWNum4">
        <text:list-item>
          <text:p text:style-name="P496"><text:span text:style-name="T484">-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 provisório, encaminhar ao gestor de contrato para ratificação;</text:span><text:span text:style-name="T484"/></text:p>
        </text:list-item>
        <text:list-item>
          <text:p text:style-name="P497"><text:span text:style-name="T484">- Comunicar ao gestor do contrato, em tempo hábil, o término do contrato sob sua responsabilidade, com vistas à renovação tempestiva ou à prorrogação contratual;</text:span><text:span text:style-name="T484"/></text:p>
        </text:list-item>
        <text:list-item>
          <text:p text:style-name="P498"><text:span text:style-name="T484">- Participar da atualização do relatório de riscos durante a fase de gestão do contrato, em conjunto com o fiscal administrativo e com o setorial, conforme o disposto no inciso VII do art. 20;</text:span><text:span text:style-name="T484"/></text:p>
        </text:list-item>
        <text:list-item>
          <text:p text:style-name="P499"><text:span text:style-name="T484">- Auxiliar o gestor do contrato com as informações necessárias,</text:span><text:span text:style-name="T485"> </text:span><text:span text:style-name="T484">na</text:span><text:span text:style-name="T485"> </text:span><text:span text:style-name="T484">elaboração</text:span><text:span text:style-name="T486"> </text:span><text:span text:style-name="T484">do</text:span><text:span text:style-name="T487"> </text:span><text:span text:style-name="T484">documento</text:span><text:span text:style-name="T487"> </text:span><text:span text:style-name="T484">comprobatório</text:span><text:span text:style-name="T487"> </text:span><text:span text:style-name="T484">da</text:span><text:span text:style-name="T485"> </text:span><text:span text:style-name="T484">avaliação</text:span><text:span text:style-name="T487"> </text:span><text:span text:style-name="T484">realizada na fiscalização do cumprimento de obrigações assumidas pelo contratado, conforme o disposto no inciso VIII do art. 20; e</text:span></text:p>
        </text:list-item>
        <text:list-item>
          <text:p text:style-name="P500"><text:span text:style-name="T484">- Realizar o recebimento provisório do objeto do contrato referido no art. 24.</text:span><text:span text:style-name="T484"/></text:p>
        </text:list-item>
      </text:list>
      <text:p text:style-name="P501"/>
      <text:p text:style-name="P502"><text:span text:style-name="T488">Art. 3º </text:span><text:span text:style-name="T484">Os fiscais nomeados deverão providenciar cópia do contrato, do edital, do projeto básico ou do termo de referência, da proposta da empresa vencedora da licitação, sem prejuízo de outros documentos que entender necessários ao exercício da fiscalização.</text:span></text:p>
      <text:p text:style-name="P503"/>
      <text:p text:style-name="P504"><text:span text:style-name="T488">Art. 4º </text:span><text:span text:style-name="T484">Em caso de dúvidas, lacunas ou omissões, deverá</text:span><text:span text:style-name="T489"> </text:span><text:span text:style-name="T484">ser</text:span><text:span text:style-name="T489"> </text:span><text:span text:style-name="T484">observada a</text:span><text:span text:style-name="T489"> </text:span><text:span text:style-name="T484">disciplina</text:span><text:span text:style-name="T489"> </text:span><text:span text:style-name="T484">constante</text:span><text:span text:style-name="T490"> </text:span><text:span text:style-name="T484">do</text:span><text:span text:style-name="T489"> </text:span><text:span text:style-name="T484">Decreto</text:span><text:span text:style-name="T490"> </text:span><text:span text:style-name="T484">Municipal</text:span><text:span text:style-name="T489"> </text:span><text:span text:style-name="T484">nº 33.881/2025,</text:span><text:span text:style-name="T490"> </text:span><text:span text:style-name="T484">que</text:span><text:span text:style-name="T491"> </text:span><text:span text:style-name="T484">regulamenta</text:span><text:span text:style-name="T492"> </text:span><text:span text:style-name="T484">a</text:span><text:span text:style-name="T490"> </text:span><text:span text:style-name="T484">atuação</text:span><text:span text:style-name="T492"> </text:span><text:span text:style-name="T484">do</text:span><text:span text:style-name="T492"> </text:span><text:span text:style-name="T484">agente</text:span><text:span text:style-name="T492"> </text:span><text:span text:style-name="T484">de</text:span><text:span text:style-name="T491"> </text:span><text:span text:style-name="T484">contratação,</text:span><text:span text:style-name="T490"> </text:span><text:span text:style-name="T484">da</text:span><text:span text:style-name="T490"> </text:span><text:span text:style-name="T484">equipe de apoio, da comissão de contratação, bem como dos gestores e fiscais de contratos,</text:span><text:span text:style-name="T485"> </text:span><text:span text:style-name="T484">no</text:span><text:span text:style-name="T485"> </text:span><text:span text:style-name="T484">âmbito</text:span><text:span text:style-name="T485"> </text:span><text:span text:style-name="T484">da</text:span><text:span text:style-name="T493"> </text:span><text:span text:style-name="T484">Administração</text:span><text:span text:style-name="T485"> </text:span><text:span text:style-name="T484">Pública</text:span><text:span text:style-name="T493"> </text:span><text:span text:style-name="T484">Direta</text:span><text:span text:style-name="T493"> </text:span><text:span text:style-name="T484">e</text:span><text:span text:style-name="T493"> </text:span><text:span text:style-name="T484">Indireta</text:span><text:span text:style-name="T493"> </text:span><text:span text:style-name="T484">do</text:span><text:span text:style-name="T485"> </text:span><text:span text:style-name="T484">Município</text:span><text:span text:style-name="T485"> </text:span><text:span text:style-name="T484">de Cachoeiro de Itapemirim, além de estabelecer outras providências correlatas.</text:span></text:p>
      <text:p text:style-name="P503"/>
      <text:p text:style-name="P505"><text:span text:style-name="T488">Art.</text:span><text:span text:style-name="T494"> </text:span><text:span text:style-name="T488">5º</text:span><text:span text:style-name="T495"> </text:span><text:span text:style-name="T484">Esta</text:span><text:span text:style-name="T493"> </text:span><text:span text:style-name="T484">Portaria</text:span><text:span text:style-name="T496"> </text:span><text:span text:style-name="T484">entra</text:span><text:span text:style-name="T493"> </text:span><text:span text:style-name="T484">em</text:span><text:span text:style-name="T497"> </text:span><text:span text:style-name="T484">vigor</text:span><text:span text:style-name="T493"> </text:span><text:span text:style-name="T484">na</text:span><text:span text:style-name="T493"> </text:span><text:span text:style-name="T484">data</text:span><text:span text:style-name="T485"> </text:span><text:span text:style-name="T484">de sua publicação, revogadas as disposições em contrário</text:span><text:span text:style-name="T488">.</text:span></text:p>
      <text:p text:style-name="P462"/>
      <text:p text:style-name="P506"/>
      <text:p text:style-name="P507"><text:span text:style-name="T484">Cachoeiro</text:span><text:span text:style-name="T487"> </text:span><text:span text:style-name="T484">de</text:span><text:span text:style-name="T486"> </text:span><text:span text:style-name="T484">Itapemirim/ES,</text:span><text:span text:style-name="T498"> </text:span><text:span text:style-name="T484">10</text:span><text:span text:style-name="T498"> </text:span><text:span text:style-name="T484">de</text:span><text:span text:style-name="T485"> </text:span><text:span text:style-name="T484">agosto</text:span><text:span text:style-name="T487"> </text:span><text:span text:style-name="T484">de</text:span><text:span text:style-name="T486"> </text:span><text:span text:style-name="T490">2026.</text:span></text:p>
      <text:p text:style-name="P264"/>
      <text:p text:style-name="P508"/>
      <text:h text:style-name="P509" text:outline-level="8"><text:span text:style-name="T499">SIMONE</text:span><text:span text:style-name="T500"> </text:span><text:span text:style-name="T499">DE</text:span><text:span text:style-name="T501"> </text:span><text:span text:style-name="T499">SOUZA</text:span><text:span text:style-name="T502"> </text:span><text:span text:style-name="T503">BEIRIZ</text:span></text:h>
      <text:h text:style-name="P510" text:outline-level="9"><text:span text:style-name="T504">Secretária</text:span><text:span text:style-name="T505"> </text:span><text:span text:style-name="T504">Municipal</text:span><text:span text:style-name="T505"> </text:span><text:span text:style-name="T504">de</text:span><text:span text:style-name="T506"> </text:span><text:span text:style-name="T507">Educação</text:span></text:h>
      <text:p text:style-name="P511"/>
      <text:p text:style-name="P512"/>
      <text:p text:style-name="P512"/>
      <text:p text:style-name="P513"/>
      <text:p text:style-name="P514"><text:span text:style-name="T508">PORTARIA</text:span><text:span text:style-name="T509"> </text:span><text:span text:style-name="T508">Nº</text:span><text:span text:style-name="T510"> </text:span><text:span text:style-name="T511">1.674/2026</text:span></text:p>
      <text:p text:style-name="P515"/>
      <text:p text:style-name="P516"><text:span text:style-name="T129">DESIGNA</text:span><text:span text:style-name="T90"><text:tab/></text:span><text:span text:style-name="T129">SERVIDOR</text:span><text:span text:style-name="T90"><text:tab/></text:span><text:span text:style-name="T321">PARA </text:span><text:span text:style-name="T123">ACOMPANHAMENTO E FISCALIZAÇÃO</text:span><text:span text:style-name="T324"> </text:span><text:span text:style-name="T123">DA EXECUÇÃO DE CONTRATO FIRMADO NO MUNICÍPIO.</text:span></text:p>
      <text:p text:style-name="P517"/>
      <text:p text:style-name="P518"><text:span text:style-name="T124">O </text:span><text:span text:style-name="T123">SECRETÁRIO MUNICIPAL DE DESENVOLVIMENTO</text:span><text:span text:style-name="T512"> <text:s text:c="2"/></text:span><text:span text:style-name="T123">URBANO</text:span><text:span text:style-name="T513"> <text:s text:c="2"/></text:span><text:span text:style-name="T126">de</text:span></text:p>
      <text:p text:style-name="P519"><text:span text:style-name="T124">Cachoeiro de Itapemirim, Estado do Espírito Santo, no uso de suas atribuições delegadas através do Decreto nº 36.868/2026, </text:span><text:span text:style-name="T129">RESOLVE:</text:span></text:p>
      <text:p text:style-name="P517"/>
      <text:p text:style-name="P520"><text:span text:style-name="T123">Art. 1º </text:span><text:span text:style-name="T124">Designar o servidor </text:span><text:span text:style-name="T123">GABRIEL SA SANTOS DE ARAUJO, </text:span><text:span text:style-name="T124">lotado na SEMDURB, para acompanhamento e fiscalização</text:span><text:span text:style-name="T127"> </text:span><text:span text:style-name="T124">da</text:span><text:span text:style-name="T127"> </text:span><text:span text:style-name="T124">execução</text:span><text:span text:style-name="T127"> </text:span><text:span text:style-name="T124">do</text:span><text:span text:style-name="T127"> </text:span><text:span text:style-name="T124">serviço</text:span><text:span text:style-name="T127"> </text:span><text:span text:style-name="T124">constante</text:span><text:span text:style-name="T127"> </text:span><text:span text:style-name="T124">no</text:span><text:span text:style-name="T127"> </text:span><text:span text:style-name="T124">Contrato</text:span><text:span text:style-name="T127"> </text:span><text:span text:style-name="T124">descrito</text:span><text:span text:style-name="T127"> </text:span><text:span text:style-name="T124">abaixo.</text:span></text:p>
      <text:p text:style-name="P521"/>
      <table:table table:name="Table7" table:style-name="Table7">
        <table:table-column table:style-name="Table7.A"/>
        <table:table-column table:style-name="Table7.B"/>
        <table:table-column table:style-name="Table7.C"/>
        <table:table-column table:style-name="Table7.D"/>
        <table:table-row table:style-name="Table7.1">
          <table:table-cell table:style-name="Table7.A1" office:value-type="string">
            <text:p text:style-name="P522"><text:span text:style-name="T411">CONTRATO</text:span><text:span text:style-name="T411"/></text:p>
          </table:table-cell>
          <table:table-cell table:style-name="Table7.A1" office:value-type="string">
            <text:p text:style-name="P523"><text:span text:style-name="T411">CONTRATADA</text:span><text:span text:style-name="T411"/></text:p>
          </table:table-cell>
          <table:table-cell table:style-name="Table7.A1" office:value-type="string">
            <text:p text:style-name="P524"><text:span text:style-name="T411">OBJETO</text:span><text:span text:style-name="T411"/></text:p>
          </table:table-cell>
          <table:table-cell table:style-name="Table7.A1" office:value-type="string">
            <text:p text:style-name="P525"><text:span text:style-name="T413">PROC.</text:span><text:span text:style-name="T410"> </text:span><text:span text:style-name="T514">Nº</text:span></text:p>
          </table:table-cell>
        </table:table-row>
        <table:table-row table:style-name="Table7.2">
          <table:table-cell table:style-name="Table7.A1" office:value-type="string">
            <text:p text:style-name="P440"/>
            <text:p text:style-name="P526"/>
            <text:p text:style-name="P527"><text:span text:style-name="T413">Nº</text:span><text:span text:style-name="T414"> </text:span><text:span text:style-name="T413">215/2026</text:span><text:span text:style-name="T412"> </text:span><text:span text:style-name="T411">30/07/2026</text:span></text:p>
          </table:table-cell>
          <table:table-cell table:style-name="Table7.A1" office:value-type="string">
            <text:p text:style-name="P440"/>
            <text:p text:style-name="P526"/>
            <text:p text:style-name="P528"><text:span text:style-name="T515">CFT</text:span><text:span text:style-name="T516"> </text:span><text:span text:style-name="T515">COMERCIO</text:span><text:span text:style-name="T517"> </text:span><text:span text:style-name="T515">LTDA. - EPP</text:span></text:p>
          </table:table-cell>
          <table:table-cell table:style-name="Table7.A1" office:value-type="string">
            <text:p text:style-name="P526"/>
            <text:p text:style-name="P529"><text:span text:style-name="T515">Aquisição</text:span><text:span text:style-name="T518"> </text:span><text:span text:style-name="T515">de</text:span><text:span text:style-name="T518"> </text:span><text:span text:style-name="T515">Drone</text:span><text:span text:style-name="T518"> </text:span><text:span text:style-name="T515">com</text:span><text:span text:style-name="T518"> </text:span><text:span text:style-name="T515">módulo</text:span><text:span text:style-name="T518"> </text:span><text:span text:style-name="T515">RTK,</text:span><text:span text:style-name="T518"> </text:span><text:span text:style-name="T515">câmera</text:span><text:span text:style-name="T517"> </text:span><text:span text:style-name="T515">multiespectral, acessórios, softwares e</text:span><text:span text:style-name="T517"> </text:span><text:span text:style-name="T515">treinamento, para atender às demandas da</text:span><text:span text:style-name="T517"> </text:span><text:span text:style-name="T515">Prefeitura de Cachoeiro de Itapemirim</text:span></text:p>
          </table:table-cell>
          <table:table-cell table:style-name="Table7.A1" office:value-type="string">
            <text:p text:style-name="P440"/>
            <text:p text:style-name="P530"/>
            <text:p text:style-name="P531"><text:span text:style-name="T519">66198/2025</text:span><text:span text:style-name="T519"/></text:p>
          </table:table-cell>
        </table:table-row>
      </table:table>
      <text:p text:style-name="P532"/>
      <text:p text:style-name="P533"><text:span text:style-name="T123">Art. 2° </text:span><text:span text:style-name="T124">Caberá ao fiscal do contrato e, nos seus afastamentos e seus impedimentos legais, ao seu substituto, em </text:span><text:span text:style-name="T130">especial:</text:span></text:p>
      <text:list text:style-name="WWNum5">
        <text:list-item>
          <text:p text:style-name="P534"><text:span text:style-name="T124">-</text:span><text:span text:style-name="T127"> </text:span><text:span text:style-name="T124">Prestar</text:span><text:span text:style-name="T127"> </text:span><text:span text:style-name="T124">apoio</text:span><text:span text:style-name="T127"> </text:span><text:span text:style-name="T124">técnico</text:span><text:span text:style-name="T127"> </text:span><text:span text:style-name="T124">e</text:span><text:span text:style-name="T127"> </text:span><text:span text:style-name="T124">operacional</text:span><text:span text:style-name="T127"> </text:span><text:span text:style-name="T124">ao</text:span><text:span text:style-name="T127"> </text:span><text:span text:style-name="T124">gestor</text:span><text:span text:style-name="T127"> </text:span><text:span text:style-name="T124">do</text:span><text:span text:style-name="T127"> </text:span><text:span text:style-name="T124">contrato com informações pertinentes às suas competências;</text:span></text:p>
        </text:list-item>
        <text:list-item>
          <text:p text:style-name="P535"><text:span text:style-name="T124">-</text:span><text:span text:style-name="T520"> </text:span><text:span text:style-name="T124">Anotar</text:span><text:span text:style-name="T520"> </text:span><text:span text:style-name="T124">no</text:span><text:span text:style-name="T520"> </text:span><text:span text:style-name="T124">histórico</text:span><text:span text:style-name="T520"> </text:span><text:span text:style-name="T124">de</text:span><text:span text:style-name="T520"> </text:span><text:span text:style-name="T124">gerenciamento</text:span><text:span text:style-name="T520"> </text:span><text:span text:style-name="T124">do</text:span><text:span text:style-name="T520"> </text:span><text:span text:style-name="T124">contrato</text:span><text:span text:style-name="T520"> </text:span><text:span text:style-name="T124">todas as ocorrências relacionadas à execução do contrato, com a descrição do que for necessário para a regularização das faltas ou dos defeitos </text:span><text:span text:style-name="T130">observados;</text:span></text:p>
        </text:list-item>
        <text:list-item>
          <text:p text:style-name="P536"><text:span text:style-name="T124">- Emitir notificações para a correção de rotinas ou de qualquer inexatidão ou irregularidade constatada, com a definição de prazo para a correção;</text:span><text:span text:style-name="T124"/></text:p>
        </text:list-item>
        <text:list-item>
          <text:p text:style-name="P537"><text:span text:style-name="T124">- Informar ao gestor do contato, em tempo hábil, a situação que demandar decisão ou adoção de medidas que ultrapassem a sua competência, para que adote as medidas necessárias e saneadoras,</text:span><text:span text:style-name="T521"> </text:span><text:span text:style-name="T124">se for o caso;</text:span></text:p>
        </text:list-item>
        <text:list-item>
          <text:p text:style-name="P538"><text:span text:style-name="T124">- Comunicar imediatamente ao gestor do contrato quaisquer ocorrências que possam inviabilizar a execução do contrato nas datas estabelecidas;</text:span><text:span text:style-name="T124"/></text:p>
        </text:list-item>
      </text:list>
      <text:p text:style-name="P539"/>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540"/>
      <text:list text:continue-numbering="true" text:style-name="WWNum5">
        <text:list-item>
          <text:p text:style-name="P541"><draw:frame draw:style-name="fr6" draw:name="Image 218" text:anchor-type="char" svg:x="0.4937in" svg:y="-1.961in" svg:width="7.7736in" svg:height="1.3681in" draw:z-index="688"><draw:image xlink:href="Pictures/10000000000009180000019B66CD77B4.png" xlink:type="simple" xlink:show="embed" xlink:actuate="onLoad" draw:mime-type="image/png"/></draw:frame><text:span text:style-name="T522">- Fiscalizar a execução do contrato para que sejam cumpridas as condições estabelecidas, de modo a assegurar os melhores resultados para a administração, com a conferência das notas fiscais e das documentações</text:span><text:span text:style-name="T523"> </text:span><text:span text:style-name="T522">exigidas</text:span><text:span text:style-name="T524"> </text:span><text:span text:style-name="T522">para</text:span><text:span text:style-name="T525"> </text:span><text:span text:style-name="T522">o</text:span><text:span text:style-name="T526"> </text:span><text:span text:style-name="T522">pagamento</text:span><text:span text:style-name="T527"> </text:span><text:span text:style-name="T522">e,</text:span><text:span text:style-name="T528"> </text:span><text:span text:style-name="T522">após</text:span><text:span text:style-name="T529"> </text:span><text:span text:style-name="T522">o</text:span><text:span text:style-name="T530"> </text:span><text:span text:style-name="T522">ateste,</text:span><text:span text:style-name="T531"> </text:span><text:span text:style-name="T522">que</text:span><text:span text:style-name="T532"> </text:span><text:span text:style-name="T522">certifica o</text:span><text:span text:style-name="T523"> </text:span><text:span text:style-name="T522">recebimento</text:span><text:span text:style-name="T523"> </text:span><text:span text:style-name="T522">provisório,</text:span><text:span text:style-name="T523"> </text:span><text:span text:style-name="T522">encaminhar</text:span><text:span text:style-name="T523"> </text:span><text:span text:style-name="T522">ao</text:span><text:span text:style-name="T523"> </text:span><text:span text:style-name="T522">gestor</text:span><text:span text:style-name="T523"> </text:span><text:span text:style-name="T522">de</text:span><text:span text:style-name="T523"> </text:span><text:span text:style-name="T522">contrato</text:span><text:span text:style-name="T523"> </text:span><text:span text:style-name="T522">para </text:span><text:span text:style-name="T533">ratificação;</text:span></text:p>
        </text:list-item>
        <text:list-item>
          <text:p text:style-name="P542"><text:span text:style-name="T534">- Comunicar ao gestor do contrato, em tempo hábil, o término do contrato sob sua responsabilidade, com vistas </text:span><text:span text:style-name="T535">à </text:span><text:span text:style-name="T534">renovação tempestiva ou </text:span><text:span text:style-name="T535">à </text:span><text:span text:style-name="T534">prorrogação contratual;</text:span></text:p>
        </text:list-item>
        <text:list-item>
          <text:p text:style-name="P543"><text:span text:style-name="T534">- Participar da atualização do relatório de riscos durante a fase de gestão do contrato, em conjunto com o fiscal administrativo e com o setorial, conforme o disposto</text:span><text:span text:style-name="T536"> </text:span><text:span text:style-name="T534">no inciso VII</text:span><text:span text:style-name="T537"> </text:span><text:span text:style-name="T534">do art. </text:span><text:span text:style-name="T538">20;</text:span></text:p>
        </text:list-item>
        <text:list-item>
          <text:p text:style-name="P544"><text:span text:style-name="T539">- </text:span><text:span text:style-name="T534">Auxiliar o gestor do contrato com as informações necessárias, na elaboração do documento comprobatório da avaliação realizada na fiscalização do cumprimento de obrigações assumidas pelo contratado, conforme o disposto no inciso VIII do art. 20; e</text:span></text:p>
        </text:list-item>
        <text:list-item>
          <text:p text:style-name="P545"><text:span text:style-name="T534">- Realizar o recebimento provisório do objeto do contrato referido no art. 24.</text:span><text:span text:style-name="T540"/></text:p>
        </text:list-item>
      </text:list>
      <text:p text:style-name="P546"/>
      <text:p text:style-name="P547"><text:span text:style-name="T541">Art.</text:span><text:span text:style-name="T542"> </text:span><text:span text:style-name="T541">3º</text:span><text:span text:style-name="T542"> </text:span><text:span text:style-name="T543">O</text:span><text:span text:style-name="T544"> </text:span><text:span text:style-name="T543">fiscal</text:span><text:span text:style-name="T544"> </text:span><text:span text:style-name="T543">nomeado</text:span><text:span text:style-name="T544"> </text:span><text:span text:style-name="T543">deverá</text:span><text:span text:style-name="T544"> </text:span><text:span text:style-name="T543">providenciar</text:span><text:span text:style-name="T544"> </text:span><text:span text:style-name="T543">cópia</text:span><text:span text:style-name="T544"> </text:span><text:span text:style-name="T543">do</text:span><text:span text:style-name="T544"> </text:span><text:span text:style-name="T543">contrato,</text:span><text:span text:style-name="T544"> </text:span><text:span text:style-name="T543">do</text:span><text:span text:style-name="T544"> </text:span><text:span text:style-name="T543">edital,</text:span><text:span text:style-name="T544"> </text:span><text:span text:style-name="T543">do</text:span><text:span text:style-name="T544"> </text:span><text:span text:style-name="T543">projeto</text:span><text:span text:style-name="T544"> </text:span><text:span text:style-name="T543">básico</text:span><text:span text:style-name="T544"> </text:span><text:span text:style-name="T543">ou</text:span><text:span text:style-name="T544"> </text:span><text:span text:style-name="T543">do</text:span><text:span text:style-name="T544"> </text:span><text:span text:style-name="T543">termo de</text:span><text:span text:style-name="T544"> </text:span><text:span text:style-name="T543">referência,</text:span><text:span text:style-name="T544"> </text:span><text:span text:style-name="T543">da</text:span><text:span text:style-name="T544"> </text:span><text:span text:style-name="T543">proposta</text:span><text:span text:style-name="T544"> </text:span><text:span text:style-name="T543">da</text:span><text:span text:style-name="T544"> </text:span><text:span text:style-name="T543">empresa</text:span><text:span text:style-name="T544"> </text:span><text:span text:style-name="T543">vencedora</text:span><text:span text:style-name="T544"> </text:span><text:span text:style-name="T543">da</text:span><text:span text:style-name="T544"> </text:span><text:span text:style-name="T543">licitação,</text:span><text:span text:style-name="T544"> </text:span><text:span text:style-name="T543">sem prejuízo de outros documentos que entender necessários ao exercício da </text:span><text:span text:style-name="T545">fiscalização.</text:span></text:p>
      <text:p text:style-name="P548"/>
      <text:p text:style-name="P549"><text:span text:style-name="T546">Art. 4° </text:span><text:span text:style-name="T547">Em caso de dúvidas, lacunas ou omissões, deverá ser observada a disciplina constante do Decreto Municipal n° 33.881/2025, que regulamenta a atuação do agente de contratação, da equipe de apoio, da comissão de contratação, bem como dos gestores e fiscais de contratos, no âmbito da Administração Pública Direta e Indireta do Município de Cachoeiro de Itapemirim, além de estabelecer outras providências correlatas.</text:span></text:p>
      <text:p text:style-name="P550"/>
      <text:p text:style-name="P551"><text:span text:style-name="T541">Art.</text:span><text:span text:style-name="T548"> </text:span><text:span text:style-name="T541">5º</text:span><text:span text:style-name="T542"> </text:span><text:span text:style-name="T543">Esta</text:span><text:span text:style-name="T549"> </text:span><text:span text:style-name="T543">portaria</text:span><text:span text:style-name="T550"> </text:span><text:span text:style-name="T543">entra</text:span><text:span text:style-name="T550"> </text:span><text:span text:style-name="T543">em</text:span><text:span text:style-name="T551"> </text:span><text:span text:style-name="T543">vigor</text:span><text:span text:style-name="T552"> </text:span><text:span text:style-name="T543">na</text:span><text:span text:style-name="T552"> </text:span><text:span text:style-name="T543">data de sua</text:span><text:span text:style-name="T544"> </text:span><text:span text:style-name="T543">publicação</text:span><text:span text:style-name="T553"> </text:span><text:span text:style-name="T543">e ficam revogadas</text:span><text:span text:style-name="T544"> </text:span><text:span text:style-name="T543">as disposições</text:span><text:span text:style-name="T553"> </text:span><text:span text:style-name="T543">em contrário.</text:span></text:p>
      <text:p text:style-name="P552"/>
      <text:p text:style-name="P553"><text:span text:style-name="T547">Cachoeiro</text:span><text:span text:style-name="T554"> </text:span><text:span text:style-name="T547">de</text:span><text:span text:style-name="T555"> </text:span><text:span text:style-name="T547">Itapemirim/ES, 10</text:span><text:span text:style-name="T555"> </text:span><text:span text:style-name="T547">de</text:span><text:span text:style-name="T556"> </text:span><text:span text:style-name="T547">agosto</text:span><text:span text:style-name="T554"> </text:span><text:span text:style-name="T547">de</text:span><text:span text:style-name="T557"> </text:span><text:span text:style-name="T558">2026.</text:span></text:p>
      <text:p text:style-name="P554"/>
      <text:h text:style-name="P555" text:outline-level="8"><text:span text:style-name="T559">LUCIANO</text:span><text:span text:style-name="T560"> </text:span><text:span text:style-name="T559">BAPTISTA</text:span><text:span text:style-name="T561"> </text:span><text:span text:style-name="T559">OLIVEIRA</text:span><text:span text:style-name="T562"> </text:span><text:span text:style-name="T563">JUNIOR</text:span></text:h>
      <text:h text:style-name="P556" text:outline-level="9"><text:span text:style-name="T564">Secretário</text:span><text:span text:style-name="T565"> </text:span><text:span text:style-name="T564">Municipal</text:span><text:span text:style-name="T566"> </text:span><text:span text:style-name="T564">de</text:span><text:span text:style-name="T567"> </text:span><text:span text:style-name="T564">Desenvolvimento</text:span><text:span text:style-name="T568"> </text:span><text:span text:style-name="T569">Urbano</text:span></text:h>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7"/>
      <text:p text:style-name="P558"/>
      <text:p text:style-name="P559"><draw:frame draw:style-name="fr10" draw:name="Image 219" text:anchor-type="char" svg:x="3.7965in" svg:y="-0.2945in" svg:width="0.6945in" svg:height="0.6138in" draw:z-index="32"><draw:image xlink:href="Pictures/10000000000000D0000000B830B1DD11.jpg" xlink:type="simple" xlink:show="embed" xlink:actuate="onLoad" draw:mime-type="image/jpeg"/></draw:frame><text:span text:style-name="T570">D</text:span><text:span text:style-name="T571">.</text:span><text:span text:style-name="T570">O</text:span><text:span text:style-name="T571">.</text:span><text:span text:style-name="T572"> </text:span><text:span text:style-name="T570">PREFEITURA</text:span><text:span text:style-name="T573"> </text:span><text:span text:style-name="T570">MUNICIPAL</text:span><text:span text:style-name="T574"> </text:span><text:span text:style-name="T570">DE</text:span><text:span text:style-name="T575"> </text:span><text:span text:style-name="T576">CACHOEIRO</text:span><text:span text:style-name="T570"><text:tab/></text:span><text:span text:style-name="T577">25</text:span></text:p>
      <text:p text:style-name="P560"><text:span text:style-name="T377">PORTARIA</text:span><text:span text:style-name="T578"> </text:span><text:span text:style-name="T377">Nº</text:span><text:span text:style-name="T578"> </text:span><text:span text:style-name="T380">1.675/2026</text:span></text:p>
      <text:p text:style-name="P371"/>
      <text:h text:style-name="P561" text:outline-level="6">DISPÕE SOBRE AUTORIZAÇÃO PARA <text:span text:style-name="T245">AUTOCONDUÇÃO.</text:span></text:h>
      <text:p text:style-name="P562"/>
      <text:p text:style-name="P563"><text:span text:style-name="T382">O</text:span><text:span text:style-name="T579"> <text:s/></text:span><text:span text:style-name="T384">SECRETÁRIO</text:span><text:span text:style-name="T580"> <text:s/></text:span><text:span text:style-name="T384">MUNICIPAL</text:span><text:span text:style-name="T580"> <text:s/></text:span><text:span text:style-name="T386">DE</text:span></text:p>
      <text:p text:style-name="P564"><text:span text:style-name="T384">TRANSPORTES </text:span><text:span text:style-name="T382">de Cachoeiro de Itapemirim, Estado do Espírito Santo, no uso de suas atribuições delegadas</text:span><text:span text:style-name="T393"> </text:span><text:span text:style-name="T382">através do Decreto nº 35.029/2025, </text:span><text:span text:style-name="T404">RESOLVE:</text:span></text:p>
      <text:p text:style-name="P387"/>
      <text:p text:style-name="P565"><text:span text:style-name="T384">Art. 1° </text:span><text:span text:style-name="T382">Conceder autorização para </text:span><text:span text:style-name="T384">AUTOCONDUÇÃO </text:span><text:span text:style-name="T382">aos servidores abaixo mencionados, </text:span><text:span text:style-name="T389">a partir da data da publicação até 31 de dezembro de 2026</text:span><text:span text:style-name="T382">, nos termos do artigo 13, §§ 2º a 6º do Decreto nº. 22.289/2011.</text:span></text:p>
      <text:p text:style-name="P566"/>
      <table:table table:name="Table8" table:style-name="Table8">
        <table:table-column table:style-name="Table8.A"/>
        <table:table-column table:style-name="Table8.B"/>
        <table:table-column table:style-name="Table8.C"/>
        <table:table-row table:style-name="Table8.1">
          <table:table-cell table:style-name="Table8.A1" office:value-type="string">
            <text:p text:style-name="P567"><text:span text:style-name="T228">SERVIDORES</text:span><text:span text:style-name="T228"/></text:p>
          </table:table-cell>
          <table:table-cell table:style-name="Table8.A1" office:value-type="string">
            <text:p text:style-name="P567"><text:span text:style-name="T228">LOTAÇÃO</text:span><text:span text:style-name="T228"/></text:p>
          </table:table-cell>
          <table:table-cell table:style-name="Table8.A1" office:value-type="string">
            <text:p text:style-name="P568"><text:span text:style-name="T228">PROC.</text:span><text:span text:style-name="T581"> </text:span><text:span text:style-name="T582">Nº</text:span></text:p>
          </table:table-cell>
        </table:table-row>
        <table:table-row table:style-name="Table8.2">
          <table:table-cell table:style-name="Table8.A1" office:value-type="string">
            <text:p text:style-name="P569"><text:span text:style-name="T228">DENILDO</text:span><text:span text:style-name="T583"> </text:span><text:span text:style-name="T228">DA</text:span><text:span text:style-name="T584"> </text:span><text:span text:style-name="T228">SILVA</text:span></text:p>
          </table:table-cell>
          <table:table-cell table:style-name="Table8.A1" office:value-type="string">
            <text:p text:style-name="P569"><text:span text:style-name="T585">SEMMAT</text:span><text:span text:style-name="T585"/></text:p>
          </table:table-cell>
          <table:table-cell table:style-name="Table8.A1" office:value-type="string">
            <text:p text:style-name="P570"><text:span text:style-name="T228">59504/2026</text:span><text:span text:style-name="T228"/></text:p>
          </table:table-cell>
        </table:table-row>
        <table:table-row table:style-name="Table8.3">
          <table:table-cell table:style-name="Table8.A1" office:value-type="string">
            <text:p text:style-name="P571"><text:span text:style-name="T340">ROGÉRIO</text:span><text:span text:style-name="T586"> </text:span><text:span text:style-name="T340">RIBEIRO</text:span><text:span text:style-name="T586"> </text:span><text:span text:style-name="T340">DO</text:span><text:span text:style-name="T586"> </text:span><text:span text:style-name="T343">CARMO</text:span></text:p>
          </table:table-cell>
          <table:table-cell table:style-name="Table8.A1" office:value-type="string">
            <text:p text:style-name="P572"><text:span text:style-name="T585">SEMDEC</text:span><text:span text:style-name="T585"/></text:p>
          </table:table-cell>
          <table:table-cell table:style-name="Table8.A1" office:value-type="string">
            <text:p text:style-name="P573"><text:span text:style-name="T228">59577/2026</text:span><text:span text:style-name="T228"/></text:p>
          </table:table-cell>
        </table:table-row>
      </table:table>
      <text:p text:style-name="P574"><text:span text:style-name="T384">Art. 2° </text:span><text:span text:style-name="T382">A Autocondução somente poderá ser exercida quando comprovada a indisponibilidade de motorista para cumprir a função.</text:span></text:p>
      <text:p text:style-name="P575"/>
      <text:p text:style-name="P576"><text:span text:style-name="T384">Art.</text:span><text:span text:style-name="T587"> </text:span><text:span text:style-name="T384">3°</text:span><text:span text:style-name="T588"> </text:span><text:span text:style-name="T382">Esta</text:span><text:span text:style-name="T589"> </text:span><text:span text:style-name="T382">Portaria</text:span><text:span text:style-name="T397"> </text:span><text:span text:style-name="T382">entra</text:span><text:span text:style-name="T589"> </text:span><text:span text:style-name="T382">em</text:span><text:span text:style-name="T397"> </text:span><text:span text:style-name="T382">vigor</text:span><text:span text:style-name="T589"> </text:span><text:span text:style-name="T398">na</text:span></text:p>
      <text:p text:style-name="P577"><text:span text:style-name="T382">data</text:span><text:span text:style-name="T399"> </text:span><text:span text:style-name="T382">de</text:span><text:span text:style-name="T399"> </text:span><text:span text:style-name="T382">sua</text:span><text:span text:style-name="T399"> publicação.</text:span></text:p>
      <text:p text:style-name="P578"/>
      <text:p text:style-name="P579"><text:span text:style-name="T382">Cachoeiro</text:span><text:span text:style-name="T590"> </text:span><text:span text:style-name="T382">de</text:span><text:span text:style-name="T428"> </text:span><text:span text:style-name="T382">Itapemirim/ES,</text:span><text:span text:style-name="T398"> </text:span><text:span text:style-name="T382">10</text:span><text:span text:style-name="T428"> </text:span><text:span text:style-name="T382">de</text:span><text:span text:style-name="T398"> </text:span><text:span text:style-name="T382">agosto</text:span><text:span text:style-name="T428"> </text:span><text:span text:style-name="T382">de</text:span><text:span text:style-name="T428"> </text:span><text:span text:style-name="T399">2026.</text:span></text:p>
      <text:p text:style-name="P379"/>
      <text:p text:style-name="P575"/>
      <text:h text:style-name="P580" text:outline-level="6">MAURO CESAR DE OLIVEIRA SÁ SECRETÁRIO<text:span text:style-name="T591"> </text:span>MUNICIPAL<text:span text:style-name="T591"> </text:span>DE<text:span text:style-name="T591"> </text:span>TRANSPORTES</text:h>
      <text:p text:style-name="P581"/>
      <text:p text:style-name="P371"/>
      <text:p text:style-name="P371"/>
      <text:p text:style-name="P582"/>
      <text:p text:style-name="P583"><text:span text:style-name="T377">PORTARIA</text:span><text:span text:style-name="T405"> </text:span><text:span text:style-name="T377">Nº</text:span><text:span text:style-name="T592"> </text:span><text:span text:style-name="T380">1.676/2026</text:span></text:p>
      <text:p text:style-name="P385"/>
      <text:h text:style-name="P584" text:outline-level="6"><text:span text:style-name="T245">DISPÕE</text:span><text:tab/><text:span text:style-name="T245">SOBRE</text:span><text:tab/><text:span text:style-name="T245">INTERRUPÇÃO</text:span><text:tab/><text:span text:style-name="T406">DE </text:span>FÉRIAS DE SERVIDOR.</text:h>
      <text:p text:style-name="P387"/>
      <text:p text:style-name="P388"><text:span text:style-name="T382">O</text:span><text:span text:style-name="T407"> <text:s text:c="2"/></text:span><text:span text:style-name="T384">SECRETÁRIO</text:span><text:span text:style-name="T409"> <text:s text:c="2"/></text:span><text:span text:style-name="T384">MUNICIPAL</text:span><text:span text:style-name="T408"> <text:s text:c="2"/></text:span><text:span text:style-name="T386">DE</text:span></text:p>
      <text:p text:style-name="P585"><text:span text:style-name="T384">ADMINISTRAÇÃO </text:span><text:span text:style-name="T382">de Cachoeiro de Itapemirim, Estado do Espírito Santo, no</text:span><text:span text:style-name="T593"> </text:span><text:span text:style-name="T382">uso de suas atribuições delegadas através dos Decretos nºs. 18.275/2008 e 35.892/2025, tendo em vista o que consta no processo nº </text:span><text:span text:style-name="T384">14527/2026</text:span><text:span text:style-name="T382">,</text:span></text:p>
      <text:h text:style-name="P586" text:outline-level="6">RESOLVE:</text:h>
      <text:p text:style-name="P587"/>
      <text:p text:style-name="P588"><text:span text:style-name="T384">Art. 1º </text:span><text:span text:style-name="T382">Autorizar a </text:span><text:span text:style-name="T389">Interrupção de férias </text:span><text:span text:style-name="T382">do servidor abaixo mencionado, nos termos do art. 74 da Lei nº 4.009, de 1994, conforme as informações constantes a seguir.</text:span></text:p>
      <text:p text:style-name="P589"/>
      <table:table table:name="Table9" table:style-name="Table9">
        <table:table-column table:style-name="Table9.A"/>
        <table:table-column table:style-name="Table9.B"/>
        <table:table-column table:style-name="Table9.C"/>
        <table:table-column table:style-name="Table9.D"/>
        <table:table-column table:style-name="Table9.E"/>
        <table:table-column table:style-name="Table9.F"/>
        <table:table-column table:style-name="Table9.G"/>
        <table:table-column table:style-name="Table9.H"/>
        <table:table-row table:style-name="Table9.1">
          <table:table-cell table:style-name="Table9.A1" office:value-type="string">
            <text:p text:style-name="P590"><text:span text:style-name="T410">Mat.</text:span><text:span text:style-name="T410"/></text:p>
          </table:table-cell>
          <table:table-cell table:style-name="Table9.A1" office:value-type="string">
            <text:p text:style-name="P591"><text:span text:style-name="T410">Nome</text:span><text:span text:style-name="T410"/></text:p>
          </table:table-cell>
          <table:table-cell table:style-name="Table9.A1" office:value-type="string">
            <text:p text:style-name="P590"><text:span text:style-name="T411">Admissão</text:span><text:span text:style-name="T411"/></text:p>
          </table:table-cell>
          <table:table-cell table:style-name="Table9.A1" office:value-type="string">
            <text:p text:style-name="P592"><text:span text:style-name="T411">Cargo</text:span><text:span text:style-name="T411"/></text:p>
          </table:table-cell>
          <table:table-cell table:style-name="Table9.A1" office:value-type="string">
            <text:p text:style-name="P593"><text:span text:style-name="T411">Vinculo</text:span><text:span text:style-name="T411"/></text:p>
          </table:table-cell>
          <table:table-cell table:style-name="Table9.A1" office:value-type="string">
            <text:p text:style-name="P594"><text:span text:style-name="T411">Lotação</text:span><text:span text:style-name="T411"/></text:p>
          </table:table-cell>
          <table:table-cell table:style-name="Table9.A1" office:value-type="string">
            <text:p text:style-name="P595"><text:span text:style-name="T413">Período</text:span><text:span text:style-name="T414"> </text:span><text:span text:style-name="T413">de</text:span><text:span text:style-name="T414"> </text:span><text:span text:style-name="T413">férias</text:span><text:span text:style-name="T412"> </text:span><text:span text:style-name="T411">Interrompido</text:span></text:p>
          </table:table-cell>
          <table:table-cell table:style-name="Table9.A1" office:value-type="string">
            <text:p text:style-name="P596"><text:span text:style-name="T413">Período</text:span><text:span text:style-name="T414"> </text:span><text:span text:style-name="T413">a</text:span><text:span text:style-name="T414"> </text:span><text:span text:style-name="T413">ser</text:span><text:span text:style-name="T412"> </text:span><text:span text:style-name="T411">usufruído</text:span></text:p>
          </table:table-cell>
        </table:table-row>
        <table:table-row table:style-name="Table9.2">
          <table:table-cell table:style-name="Table9.A1" office:value-type="string">
            <text:p text:style-name="P597"/>
            <text:p text:style-name="P598"><text:span text:style-name="T415">026711-</text:span><text:span text:style-name="T594">01</text:span></text:p>
          </table:table-cell>
          <table:table-cell table:style-name="Table9.A1" office:value-type="string">
            <text:p text:style-name="P409"/>
            <text:p text:style-name="P599"><text:span text:style-name="T415">CRISTIANE</text:span><text:span text:style-name="T416"> </text:span><text:span text:style-name="T415">ARAGON</text:span><text:span text:style-name="T417"> </text:span><text:span text:style-name="T418">CARPANEDO</text:span></text:p>
          </table:table-cell>
          <table:table-cell table:style-name="Table9.A1" office:value-type="string">
            <text:p text:style-name="P597"/>
            <text:p text:style-name="P598"><text:span text:style-name="T419">16/04/1996</text:span><text:span text:style-name="T419"/></text:p>
          </table:table-cell>
          <table:table-cell table:style-name="Table9.A1" office:value-type="string">
            <text:p text:style-name="P597"/>
            <text:p text:style-name="P600"><text:span text:style-name="T419">Telefonista</text:span><text:span text:style-name="T419"/></text:p>
          </table:table-cell>
          <table:table-cell table:style-name="Table9.A1" office:value-type="string">
            <text:p text:style-name="P597"/>
            <text:p text:style-name="P601"><text:span text:style-name="T419">Efetivo</text:span><text:span text:style-name="T419"/></text:p>
          </table:table-cell>
          <table:table-cell table:style-name="Table9.A1" office:value-type="string">
            <text:p text:style-name="P597"/>
            <text:p text:style-name="P602"><text:span text:style-name="T419">SEMSEG</text:span><text:span text:style-name="T419"/></text:p>
          </table:table-cell>
          <table:table-cell table:style-name="Table9.A1" office:value-type="string">
            <text:p text:style-name="P409"/>
            <text:p text:style-name="P603"><text:span text:style-name="T420">02/03/2026</text:span><text:span text:style-name="T595"> </text:span><text:span text:style-name="T422">a</text:span></text:p>
            <text:p text:style-name="P604"><text:span text:style-name="T419">16/03/2026</text:span><text:span text:style-name="T419"/></text:p>
          </table:table-cell>
          <table:table-cell table:style-name="Table9.A1" office:value-type="string">
            <text:p text:style-name="P409"/>
            <text:p text:style-name="P605"><text:span text:style-name="T420">16/12/2026</text:span><text:span text:style-name="T595"> </text:span><text:span text:style-name="T422">a</text:span></text:p>
            <text:p text:style-name="P606"><text:span text:style-name="T419">30/12/2026</text:span><text:span text:style-name="T419"/></text:p>
          </table:table-cell>
        </table:table-row>
      </table:table>
      <text:p text:style-name="P414"><text:span text:style-name="T384">Art.</text:span><text:span text:style-name="T596"> </text:span><text:span text:style-name="T384">2º</text:span><text:span text:style-name="T597"> </text:span><text:span text:style-name="T382">Esta</text:span><text:span text:style-name="T598"> </text:span><text:span text:style-name="T382">Portaria</text:span><text:span text:style-name="T598"> </text:span><text:span text:style-name="T382">entra</text:span><text:span text:style-name="T598"> </text:span><text:span text:style-name="T382">em</text:span><text:span text:style-name="T599"> </text:span><text:span text:style-name="T382">vigor</text:span><text:span text:style-name="T599"> </text:span><text:span text:style-name="T382">na</text:span><text:span text:style-name="T598"> </text:span><text:span text:style-name="T428">data</text:span></text:p>
      <text:p text:style-name="P607"><text:span text:style-name="T382">de</text:span><text:span text:style-name="T399"> </text:span><text:span text:style-name="T382">sua </text:span><text:span text:style-name="T399">publicação.</text:span></text:p>
      <text:p text:style-name="P608"/>
      <text:p text:style-name="P417"><text:span text:style-name="T382">Cachoeiro</text:span><text:span text:style-name="T429"> </text:span><text:span text:style-name="T382">de</text:span><text:span text:style-name="T428"> </text:span><text:span text:style-name="T382">Itapemirim/ES,</text:span><text:span text:style-name="T429"> </text:span><text:span text:style-name="T382">11</text:span><text:span text:style-name="T429"> </text:span><text:span text:style-name="T382">de</text:span><text:span text:style-name="T429"> </text:span><text:span text:style-name="T382">agosto</text:span><text:span text:style-name="T429"> </text:span><text:span text:style-name="T382">de</text:span><text:span text:style-name="T429"> </text:span><text:span text:style-name="T399">2026.</text:span></text:p>
      <text:p text:style-name="P379"/>
      <text:p text:style-name="P609"/>
      <text:h text:style-name="P610" text:outline-level="6">ROGÉRIO<text:span text:style-name="T247"> </text:span>DA<text:span text:style-name="T247"> </text:span>SILVA<text:span text:style-name="T245"> ATHAYDE</text:span></text:h>
      <text:p text:style-name="P611"><text:span text:style-name="T384">Secretário</text:span><text:span text:style-name="T386"> </text:span><text:span text:style-name="T384">Municipal</text:span><text:span text:style-name="T600"> </text:span><text:span text:style-name="T384">de</text:span><text:span text:style-name="T431"> </text:span><text:span text:style-name="T404">Administração</text:span></text:p>
      <text:p text:style-name="P612"/>
      <text:p text:style-name="P371"/>
      <text:p text:style-name="P371"/>
      <text:p text:style-name="P613"/>
      <text:p text:style-name="P614"><text:span text:style-name="T377">PORTARIA</text:span><text:span text:style-name="T601"> </text:span><text:span text:style-name="T377">Nº</text:span><text:span text:style-name="T602"> </text:span><text:span text:style-name="T380">1.677/2026</text:span></text:p>
      <text:p text:style-name="P615"/>
      <text:h text:style-name="P616" text:outline-level="6"><text:span text:style-name="T245">DISPÕE</text:span><text:tab/><text:span text:style-name="T245">SOBRE</text:span><text:tab/><text:span text:style-name="T245">INTERRUPÇÃO</text:span><text:tab/><text:span text:style-name="T406">DE </text:span>FÉRIAS DE SERVIDOR.</text:h>
      <text:p text:style-name="P562"/>
      <text:p text:style-name="P617"><text:span text:style-name="T382">O</text:span><text:span text:style-name="T603"> <text:s text:c="2"/></text:span><text:span text:style-name="T384">SECRETÁRIO</text:span><text:span text:style-name="T604"> <text:s text:c="2"/></text:span><text:span text:style-name="T384">MUNICIPAL</text:span><text:span text:style-name="T605"> <text:s text:c="2"/></text:span><text:span text:style-name="T386">DE</text:span></text:p>
      <text:p text:style-name="P618"><text:span text:style-name="T384">ADMINISTRAÇÃO </text:span><text:span text:style-name="T382">de Cachoeiro de Itapemirim, Estado do Espírito Santo, no</text:span><text:span text:style-name="T593"> </text:span><text:span text:style-name="T382">uso de suas atribuições delegadas através dos Decretos nºs. 18.275/2008 e 35.892/2025, tendo em vista o que consta no processo nº </text:span><text:span text:style-name="T384">56691/2026</text:span><text:span text:style-name="T382">,</text:span></text:p>
      <text:h text:style-name="P619" text:outline-level="6">RESOLVE:</text:h>
      <text:p text:style-name="P620"/>
      <text:p text:style-name="P621"><text:span text:style-name="T384">Art. 1º </text:span><text:span text:style-name="T382">Autorizar a </text:span><text:span text:style-name="T389">Interrupção de férias </text:span><text:span text:style-name="T382">do servidor abaixo mencionado, nos termos do art. 74 da Lei nº 4.009,</text:span><text:span text:style-name="T393"> </text:span><text:span text:style-name="T382">de 1994, conforme as informações constantes a seguir.</text:span></text:p>
      <text:p text:style-name="P622"/>
      <table:table table:name="Table10" table:style-name="Table10">
        <table:table-column table:style-name="Table10.A"/>
        <table:table-column table:style-name="Table10.B"/>
        <table:table-column table:style-name="Table10.C"/>
        <table:table-column table:style-name="Table10.D"/>
        <table:table-column table:style-name="Table10.E"/>
        <table:table-column table:style-name="Table10.F"/>
        <table:table-column table:style-name="Table10.G"/>
        <table:table-column table:style-name="Table10.H"/>
        <table:table-row table:style-name="Table10.1">
          <table:table-cell table:style-name="Table10.A1" office:value-type="string">
            <text:p text:style-name="P623"><text:span text:style-name="T410">Mat.</text:span><text:span text:style-name="T410"/></text:p>
          </table:table-cell>
          <table:table-cell table:style-name="Table10.A1" office:value-type="string">
            <text:p text:style-name="P624"><text:span text:style-name="T410">Nome</text:span><text:span text:style-name="T410"/></text:p>
          </table:table-cell>
          <table:table-cell table:style-name="Table10.A1" office:value-type="string">
            <text:p text:style-name="P625"><text:span text:style-name="T411">Admissão</text:span><text:span text:style-name="T411"/></text:p>
          </table:table-cell>
          <table:table-cell table:style-name="Table10.A1" office:value-type="string">
            <text:p text:style-name="P626"><text:span text:style-name="T411">Cargo</text:span><text:span text:style-name="T411"/></text:p>
          </table:table-cell>
          <table:table-cell table:style-name="Table10.A1" office:value-type="string">
            <text:p text:style-name="P627"><text:span text:style-name="T411">Vinculo</text:span><text:span text:style-name="T411"/></text:p>
          </table:table-cell>
          <table:table-cell table:style-name="Table10.A1" office:value-type="string">
            <text:p text:style-name="P628"><text:span text:style-name="T411">Lotação</text:span><text:span text:style-name="T411"/></text:p>
          </table:table-cell>
          <table:table-cell table:style-name="Table10.A1" office:value-type="string">
            <text:p text:style-name="P629"><text:span text:style-name="T413">Período</text:span><text:span text:style-name="T414"> </text:span><text:span text:style-name="T413">de</text:span><text:span text:style-name="T414"> </text:span><text:span text:style-name="T413">férias</text:span><text:span text:style-name="T412"> </text:span><text:span text:style-name="T411">Interrompido</text:span></text:p>
          </table:table-cell>
          <table:table-cell table:style-name="Table10.A1" office:value-type="string">
            <text:p text:style-name="P630"><text:span text:style-name="T413">Período</text:span><text:span text:style-name="T414"> </text:span><text:span text:style-name="T413">a</text:span><text:span text:style-name="T414"> </text:span><text:span text:style-name="T413">ser</text:span><text:span text:style-name="T412"> </text:span><text:span text:style-name="T411">usufruído</text:span></text:p>
          </table:table-cell>
        </table:table-row>
        <table:table-row table:style-name="Table10.2">
          <table:table-cell table:style-name="Table10.A1" office:value-type="string">
            <text:p text:style-name="P404"/>
            <text:p text:style-name="P631"/>
            <text:p text:style-name="P632"><text:span text:style-name="T415">735533-</text:span><text:span text:style-name="T594">01</text:span></text:p>
          </table:table-cell>
          <table:table-cell table:style-name="Table10.A1" office:value-type="string">
            <text:p text:style-name="P633"/>
            <text:p text:style-name="P634"><text:span text:style-name="T415">MAYARA</text:span><text:span text:style-name="T416"> </text:span><text:span text:style-name="T415">PASSOS</text:span><text:span text:style-name="T417"> </text:span><text:span text:style-name="T418">CHIECON</text:span></text:p>
          </table:table-cell>
          <table:table-cell table:style-name="Table10.A1" office:value-type="string">
            <text:p text:style-name="P404"/>
            <text:p text:style-name="P631"/>
            <text:p text:style-name="P635"><text:span text:style-name="T419">03/06/2025</text:span><text:span text:style-name="T419"/></text:p>
          </table:table-cell>
          <table:table-cell table:style-name="Table10.A1" office:value-type="string">
            <text:p text:style-name="P633"/>
            <text:p text:style-name="P636"><text:span text:style-name="T419">Auxiliar</text:span><text:span text:style-name="T423"> </text:span><text:span text:style-name="T419">Administrativo</text:span></text:p>
          </table:table-cell>
          <table:table-cell table:style-name="Table10.A1" office:value-type="string">
            <text:p text:style-name="P404"/>
            <text:p text:style-name="P631"/>
            <text:p text:style-name="P637"><text:span text:style-name="T419">Efetivo</text:span><text:span text:style-name="T419"/></text:p>
          </table:table-cell>
          <table:table-cell table:style-name="Table10.A1" office:value-type="string">
            <text:p text:style-name="P404"/>
            <text:p text:style-name="P631"/>
            <text:p text:style-name="P638"><text:span text:style-name="T419">SEMFA</text:span><text:span text:style-name="T419"/></text:p>
          </table:table-cell>
          <table:table-cell table:style-name="Table10.A1" office:value-type="string">
            <text:p text:style-name="P633"/>
            <text:p text:style-name="P639"><text:span text:style-name="T420">03/08/2026</text:span><text:span text:style-name="T595"> </text:span><text:span text:style-name="T422">a</text:span></text:p>
            <text:p text:style-name="P640"><text:span text:style-name="T419">01/09/2026</text:span><text:span text:style-name="T419"/></text:p>
          </table:table-cell>
          <table:table-cell table:style-name="Table10.A1" office:value-type="string">
            <text:p text:style-name="P633"/>
            <text:p text:style-name="P641"><text:span text:style-name="T420">05/10/2026</text:span><text:span text:style-name="T595"> </text:span><text:span text:style-name="T422">a</text:span></text:p>
            <text:p text:style-name="P642"><text:span text:style-name="T419">03/11/2026</text:span><text:span text:style-name="T419"/></text:p>
          </table:table-cell>
        </table:table-row>
      </table:table>
      <text:p text:style-name="P643"><text:span text:style-name="T384">Art.</text:span><text:span text:style-name="T606"> </text:span><text:span text:style-name="T384">2º</text:span><text:span text:style-name="T607"> </text:span><text:span text:style-name="T382">Esta</text:span><text:span text:style-name="T608"> </text:span><text:span text:style-name="T382">Portaria</text:span><text:span text:style-name="T609"> </text:span><text:span text:style-name="T382">entra</text:span><text:span text:style-name="T608"> </text:span><text:span text:style-name="T382">em</text:span><text:span text:style-name="T610"> </text:span><text:span text:style-name="T382">vigor</text:span><text:span text:style-name="T611"> </text:span><text:span text:style-name="T382">na</text:span><text:span text:style-name="T608"> </text:span><text:span text:style-name="T428">data</text:span></text:p>
      <text:p text:style-name="P644"><text:span text:style-name="T382">de</text:span><text:span text:style-name="T612"> </text:span><text:span text:style-name="T382">sua</text:span><text:span text:style-name="T613"> </text:span><text:span text:style-name="T399">publicação.</text:span></text:p>
      <text:p text:style-name="P645"/>
      <text:p text:style-name="P646"><text:span text:style-name="T382">Cachoeiro</text:span><text:span text:style-name="T614"> </text:span><text:span text:style-name="T382">de</text:span><text:span text:style-name="T612"> </text:span><text:span text:style-name="T382">Itapemirim/ES,</text:span><text:span text:style-name="T614"> </text:span><text:span text:style-name="T382">11</text:span><text:span text:style-name="T613"> </text:span><text:span text:style-name="T382">de</text:span><text:span text:style-name="T614"> </text:span><text:span text:style-name="T382">agosto</text:span><text:span text:style-name="T613"> </text:span><text:span text:style-name="T382">de</text:span><text:span text:style-name="T614"> </text:span><text:span text:style-name="T399">2026.</text:span></text:p>
      <text:p text:style-name="P379"/>
      <text:p text:style-name="P647"/>
      <text:h text:style-name="P648" text:outline-level="6">ROGÉRIO<text:span text:style-name="T615"> </text:span>DA<text:span text:style-name="T615"> </text:span>SILVA<text:span text:style-name="T615"> </text:span><text:span text:style-name="T245">ATHAYDE</text:span></text:h>
      <text:p text:style-name="P649"><text:span text:style-name="T384">Secretário</text:span><text:span text:style-name="T616"> </text:span><text:span text:style-name="T384">Municipal</text:span><text:span text:style-name="T616"> </text:span><text:span text:style-name="T384">de</text:span><text:span text:style-name="T617"> </text:span><text:span text:style-name="T404">Administração</text:span></text:p>
      <text:p text:style-name="P650"/>
      <text:p text:style-name="P371"/>
      <text:p text:style-name="P371"/>
      <text:p text:style-name="P651"/>
      <text:p text:style-name="P652"><text:span text:style-name="T377">PORTARIA</text:span><text:span text:style-name="T378"> </text:span><text:span text:style-name="T377">Nº</text:span><text:span text:style-name="T379"> </text:span><text:span text:style-name="T380">1.684/2026</text:span></text:p>
      <text:h text:style-name="P653" text:outline-level="6">DESIGNA SERVIDOR PARA ACOMPANHAMENTO<text:span text:style-name="T618"> </text:span>E<text:span text:style-name="T618"> </text:span>FISCALIZAÇÃO DA EXECUÇÃO DE CONVÊNIO FIRMADO NO MUNICÍPIO.</text:h>
      <text:p text:style-name="P654"><text:span text:style-name="T382">O</text:span><text:span text:style-name="T619"> <text:s/></text:span><text:span text:style-name="T384">SECRETÁRIO</text:span><text:span text:style-name="T620"> <text:s/></text:span><text:span text:style-name="T384">MUNICIPAL</text:span><text:span text:style-name="T621"> <text:s/></text:span><text:span text:style-name="T386">DE</text:span></text:p>
      <text:p text:style-name="P655"><text:span text:style-name="T384">ADMINISTRAÇÃO </text:span><text:span text:style-name="T382">de Cachoeiro de Itapemirim, Estado do Espírito Santo, no uso</text:span><text:span text:style-name="T622"> </text:span><text:span text:style-name="T382">de</text:span><text:span text:style-name="T623"> </text:span><text:span text:style-name="T382">suas</text:span><text:span text:style-name="T622"> </text:span><text:span text:style-name="T382">atribuições</text:span><text:span text:style-name="T623"> </text:span><text:span text:style-name="T382">delegadas</text:span><text:span text:style-name="T622"> </text:span><text:span text:style-name="T382">através dos Decretos nºs. 18.275/2008 e </text:span><text:span text:style-name="T399">35.892/2025,</text:span></text:p>
      <text:h text:style-name="P656" text:outline-level="6">RESOLVE:</text:h>
      <text:p text:style-name="P657"><text:span text:style-name="T384">Art. 1º </text:span><text:span text:style-name="T382">Designar o servidor </text:span><text:span text:style-name="T384">LUCAS ANACLETO</text:span><text:span text:style-name="T600"> </text:span><text:span text:style-name="T384">SALAZAR</text:span><text:span text:style-name="T382">,</text:span><text:span text:style-name="T428"> </text:span><text:span text:style-name="T382">lotado</text:span><text:span text:style-name="T428"> </text:span><text:span text:style-name="T382">na</text:span><text:span text:style-name="T428"> </text:span><text:span text:style-name="T382">SEMAD,</text:span><text:span text:style-name="T428"> </text:span><text:span text:style-name="T382">para</text:span><text:span text:style-name="T428"> </text:span><text:span text:style-name="T382">o</text:span><text:span text:style-name="T428"> </text:span><text:span text:style-name="T382">acompanhamento</text:span><text:span text:style-name="T428"> </text:span><text:span text:style-name="T382">e a fiscalização da execução dos serviços constantes no convênio descrito abaixo.</text:span></text:p>
      <text:p text:style-name="P658"/>
      <table:table table:name="Table11" table:style-name="Table11">
        <table:table-column table:style-name="Table11.A"/>
        <table:table-column table:style-name="Table11.B"/>
        <table:table-column table:style-name="Table11.C"/>
        <table:table-column table:style-name="Table11.D"/>
        <table:table-row table:style-name="Table11.1">
          <table:table-cell table:style-name="Table11.A1" office:value-type="string">
            <text:p text:style-name="P659"><text:span text:style-name="T411">CONVÊNIO</text:span><text:span text:style-name="T411"/></text:p>
          </table:table-cell>
          <table:table-cell table:style-name="Table11.A1" office:value-type="string">
            <text:p text:style-name="P660"><text:span text:style-name="T411">CONVENENTE</text:span><text:span text:style-name="T411"/></text:p>
          </table:table-cell>
          <table:table-cell table:style-name="Table11.A1" office:value-type="string">
            <text:p text:style-name="P661"><text:span text:style-name="T411">OBJETO</text:span><text:span text:style-name="T411"/></text:p>
          </table:table-cell>
          <table:table-cell table:style-name="Table11.A1" office:value-type="string">
            <text:p text:style-name="P662"><text:span text:style-name="T411">PROC.</text:span><text:span text:style-name="T624"> </text:span><text:span text:style-name="T514">Nº</text:span></text:p>
          </table:table-cell>
        </table:table-row>
        <table:table-row table:style-name="Table11.2">
          <table:table-cell table:style-name="Table11.A1" office:value-type="string">
            <text:p text:style-name="P440"/>
            <text:p text:style-name="P440"/>
            <text:p text:style-name="P663"/>
            <text:p text:style-name="P664"><text:span text:style-name="T411">Nº</text:span><text:span text:style-name="T625"> </text:span><text:span text:style-name="T411">010/2026</text:span><text:span text:style-name="T412"> </text:span><text:span text:style-name="T411">07/08/2026</text:span></text:p>
          </table:table-cell>
          <table:table-cell table:style-name="Table11.A1" office:value-type="string">
            <text:p text:style-name="P440"/>
            <text:p text:style-name="P440"/>
            <text:p text:style-name="P665"/>
            <text:p text:style-name="P666"><text:span text:style-name="T519">SOCIEDADE</text:span><text:span text:style-name="T626"> </text:span><text:span text:style-name="T519">DE</text:span><text:span text:style-name="T515"> </text:span><text:span text:style-name="T519">EDUCAÇÃO</text:span></text:p>
            <text:p text:style-name="P667"><text:span text:style-name="T519">N.S.</text:span><text:span text:style-name="T626"> </text:span><text:span text:style-name="T519">AUXILIADORA</text:span><text:span text:style-name="T626"> </text:span><text:span text:style-name="T627">LTDA</text:span></text:p>
          </table:table-cell>
          <table:table-cell table:style-name="Table11.A1" office:value-type="string">
            <text:p text:style-name="P668"><text:span text:style-name="T515">Estabelecer condições para a concessão de Estágio</text:span><text:span text:style-name="T517"> </text:span><text:span text:style-name="T519">Curricular Obrigatório ou Não-obrigatório, com ou sem</text:span><text:span text:style-name="T517"> </text:span><text:span text:style-name="T515">Remuneração para cursos de Graduação, Pós-graduação e Técnicos, aos alunos regularmente</text:span><text:span text:style-name="T517"> </text:span><text:span text:style-name="T515">matriculados</text:span><text:span text:style-name="T516"> </text:span><text:span text:style-name="T515">nos</text:span><text:span text:style-name="T516"> </text:span><text:span text:style-name="T515">cursos</text:span><text:span text:style-name="T516"> </text:span><text:span text:style-name="T515">da</text:span><text:span text:style-name="T516"> </text:span><text:span text:style-name="T515">INSTITUIÇÃO</text:span><text:span text:style-name="T518"> </text:span><text:span text:style-name="T515">DE</text:span><text:span text:style-name="T516"> </text:span><text:span text:style-name="T515">ENSINO,</text:span><text:span text:style-name="T517"> </text:span><text:span text:style-name="T515">objetivando</text:span><text:span text:style-name="T626"> </text:span><text:span text:style-name="T515">a</text:span><text:span text:style-name="T626"> </text:span><text:span text:style-name="T515">formação</text:span><text:span text:style-name="T626"> </text:span><text:span text:style-name="T515">e</text:span><text:span text:style-name="T626"> </text:span><text:span text:style-name="T515">aperfeiçoamento</text:span><text:span text:style-name="T626"> </text:span><text:span text:style-name="T515">técnico-profissional</text:span><text:span text:style-name="T627"> </text:span><text:span text:style-name="T515">no</text:span><text:span text:style-name="T627"> </text:span><text:span text:style-name="T515">serviço</text:span><text:span text:style-name="T627"> </text:span><text:span text:style-name="T515">público,</text:span><text:span text:style-name="T627"> </text:span><text:span text:style-name="T515">mediante</text:span><text:span text:style-name="T627"> </text:span><text:span text:style-name="T515">a</text:span><text:span text:style-name="T627"> </text:span><text:span text:style-name="T515">execução,</text:span><text:span text:style-name="T517"> </text:span><text:span text:style-name="T515">sem vínculo empregatício, de atividades inerentes a</text:span><text:span text:style-name="T517"> </text:span><text:span text:style-name="T515">cada área, nas diversas Unidades da PMCI</text:span></text:p>
          </table:table-cell>
          <table:table-cell table:style-name="Table11.A1" office:value-type="string">
            <text:p text:style-name="P440"/>
            <text:p text:style-name="P440"/>
            <text:p text:style-name="P440"/>
            <text:p text:style-name="P669"/>
            <text:p text:style-name="P670"><text:span text:style-name="T411">45313/2026</text:span><text:span text:style-name="T411"/></text:p>
          </table:table-cell>
        </table:table-row>
      </table:table>
      <text:p text:style-name="P671"><text:span text:style-name="T384">Art. 2º </text:span><text:span text:style-name="T382">Esta portaria entra em vigor na data de sua publicação, revogadas as disposições em contrário.</text:span></text:p>
      <text:p text:style-name="P672"/>
      <text:p text:style-name="P673"><text:span text:style-name="T382">Cachoeiro</text:span><text:span text:style-name="T400"> </text:span><text:span text:style-name="T382">de</text:span><text:span text:style-name="T387"> </text:span><text:span text:style-name="T382">Itapemirim/ES,</text:span><text:span text:style-name="T400"> </text:span><text:span text:style-name="T382">11</text:span><text:span text:style-name="T387"> </text:span><text:span text:style-name="T382">de</text:span><text:span text:style-name="T400"> </text:span><text:span text:style-name="T382">agosto</text:span><text:span text:style-name="T590"> </text:span><text:span text:style-name="T382">de</text:span><text:span text:style-name="T387"> </text:span><text:span text:style-name="T399">2026.</text:span></text:p>
      <text:p text:style-name="P416"/>
      <text:h text:style-name="P674" text:outline-level="6">ROGÉRIO<text:span text:style-name="T401"> </text:span>DA<text:span text:style-name="T402"> </text:span>SILVA<text:span text:style-name="T402"> </text:span><text:span text:style-name="T245">ATHAYDE</text:span></text:h>
      <text:p text:style-name="P675"><text:span text:style-name="T384">Secretário</text:span><text:span text:style-name="T403"> </text:span><text:span text:style-name="T384">Municipal</text:span><text:span text:style-name="T403"> </text:span><text:span text:style-name="T384">de</text:span><text:span text:style-name="T403"> </text:span><text:span text:style-name="T404">Administração</text:span></text:p>
      <text:p text:style-name="P676"/>
      <text:p text:style-name="P293"/>
      <text:p text:style-name="P293"/>
      <text:p text:style-name="P677"/>
      <text:p text:style-name="P678">RATIFICAÇÃO</text:p>
      <text:p text:style-name="Text_20_body"/>
      <text:p text:style-name="P679"/>
      <text:p text:style-name="P680">Em<text:span text:style-name="T381"> </text:span>cumprimento<text:span text:style-name="T381"> </text:span>ao Artigo<text:span text:style-name="T381"> </text:span>72,<text:span text:style-name="T381"> </text:span>§<text:span text:style-name="T381"> </text:span>único<text:span text:style-name="T381"> </text:span>da<text:span text:style-name="T381"> </text:span>Lei<text:span text:style-name="T381"> </text:span>Federal<text:span text:style-name="T381"> </text:span>N.º<text:span text:style-name="T381"> </text:span>14.133/2021,<text:span text:style-name="T381"> </text:span>a<text:span text:style-name="T381"> </text:span>SECRETARIA MUNICIPAL DE CULTURA E TURISMO – SEMCULT, no uso de suas atribuições legais, torna público que nos autos do Processo Administrativo N.º 57785/2026, ID Cidades Nº. 2026.016E0700001.10.0108,<text:span text:style-name="T628"> </text:span>RATIFICA<text:span text:style-name="T629"> </text:span>a<text:span text:style-name="T628"> </text:span>contratação<text:span text:style-name="T628"> </text:span>direta<text:span text:style-name="T630"> </text:span>de<text:span text:style-name="T629"> </text:span>JORGE<text:span text:style-name="T628"> </text:span>ROBERTO<text:span text:style-name="T628"> </text:span>DE<text:span text:style-name="T628"> </text:span>MORAIS</text:p>
      <text:p text:style-name="P681">JUNIOR - ME, inscrito no CNPJ n° 26.640.008/0001-06, no valor de R$ 5.000,00 (cinco mil reais)<text:span text:style-name="T432">, para </text:span>Contratação Musical Trio -<text:span text:style-name="T381"> </text:span>Jorge Roberto de Morais Júnior, visando participação no evento Cachurrida 2026, no dia 16/08/2026, de 07:00 às 10:00, na Linha Vermelha – Próximo ao Museu Ferroviário, nos termos do inciso IV do artigo 74 da Lei 14.133 de 01 de abril de 2021, conforme Edital 013/2024, por Inexigibilidade de Licitação.</text:p>
      <text:p text:style-name="P682"/>
      <text:p text:style-name="P683">Cachoeiro<text:span text:style-name="T631"> </text:span>de<text:span text:style-name="T632"> </text:span>Itapemirim-ES,<text:span text:style-name="T633"> </text:span>10<text:span text:style-name="T634"> </text:span>de<text:span text:style-name="T633"> </text:span>Agosto<text:span text:style-name="T634"> </text:span>de<text:span text:style-name="T631"> </text:span><text:span text:style-name="T245">2026.</text:span></text:p>
      <text:p text:style-name="Text_20_body"/>
      <text:p text:style-name="Text_20_body"/>
      <text:p text:style-name="P684"/>
      <text:p text:style-name="Heading_20_9">WANDERSON<text:span text:style-name="T245"> </text:span>AMORIM<text:span text:style-name="T635"> </text:span><text:span text:style-name="T246">DONA</text:span></text:p>
      <text:p text:style-name="P685">Secretário<text:span text:style-name="T631"> </text:span>Municipal<text:span text:style-name="T631"> </text:span>de<text:span text:style-name="T632"> </text:span>Cultura<text:span text:style-name="T631"> </text:span>e<text:span text:style-name="T615"> </text:span><text:span text:style-name="T245">Turismo</text:span></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686"/>
      <text:h text:style-name="P687" text:outline-level="8"><text:span text:style-name="T636">RATIFICAÇÃO</text:span><text:span text:style-name="T636"/></text:h>
      <text:p text:style-name="P688"/>
      <text:p text:style-name="P689"/>
      <text:p text:style-name="P690">Em cumprimento ao Artigo 72, § único da Lei Federal N.º 14.133/2021, a<text:span text:style-name="T381"> </text:span>SECRETARIA MUNICIPAL DE DESENVOLVIMENTO ECONÔMICO - SEMDEC, no uso de suas atribuições<text:span text:style-name="T381"> </text:span>legais, torna público que nos autos do Processo Administrativo N.º 44930/2026 , ID Cidades Nº.2026.016E0700001.10.0097, RATIFICA a contratação direta de MILANEZ &amp; MILANEZE S/A, inscrita no CPF sob n° 32.403.065/0001-74, para a participação da Secretaria Municipal de Desenvolvimento Econômico – SEMDEC, como expositora na Stone Fair Cachoeiro, a realizar-se entre os dias 25 e 27 de agosto de 2026, no Parque de Exposição Carlos Caiado Barbosa na Av. Francisco<text:span text:style-name="T637"> </text:span>Mardegan,<text:span text:style-name="T637"> </text:span>203<text:span text:style-name="T637"> </text:span>– Aeroporto,<text:span text:style-name="T637"> </text:span>Cachoeiro<text:span text:style-name="T637"> </text:span>de<text:span text:style-name="T637"> </text:span>Itapemirim/ES,<text:span text:style-name="T637"> </text:span>nos<text:span text:style-name="T638"> </text:span>termos<text:span text:style-name="T638"> </text:span>do<text:span text:style-name="T638"> </text:span>artigo<text:span text:style-name="T638"> </text:span>74<text:span text:style-name="T638"> </text:span>da Lei 14.133 de 01 de abril de 2021, por Inexigibilidade de Licitação.</text:p>
      <text:p text:style-name="Text_20_body"/>
      <text:p text:style-name="P691"/>
      <text:p text:style-name="P692">Cachoeiro<text:span text:style-name="T639"> </text:span>de<text:span text:style-name="T640"> </text:span>Itapemirim-ES,<text:span text:style-name="T640"> </text:span>06<text:span text:style-name="T639"> </text:span>de<text:span text:style-name="T641"> </text:span>Agosto<text:span text:style-name="T615"> </text:span>de<text:span text:style-name="T639"> </text:span><text:span text:style-name="T245">2026.</text:span></text:p>
      <text:p text:style-name="Text_20_body"/>
      <text:p text:style-name="Text_20_body"/>
      <text:p text:style-name="P693"/>
      <text:p text:style-name="P694">ROGÉRIO<text:span text:style-name="T639"> </text:span>RIBEIRO<text:span text:style-name="T639"> </text:span>DO<text:span text:style-name="T639"> </text:span><text:span text:style-name="T245">CARMO</text:span></text:p>
      <text:p text:style-name="P695">Secretário<text:span text:style-name="T642"> </text:span>Municipal<text:span text:style-name="T642"> </text:span>de<text:span text:style-name="T632"> </text:span>Desenvolvimento<text:span text:style-name="T632"> </text:span><text:span text:style-name="T245">Econômico</text:span></text:p>
      <text:p text:style-name="P696"/>
      <text:h text:style-name="P697" text:outline-level="3"><text:span text:style-name="T84">SECRETARIA</text:span><text:span text:style-name="T85"> </text:span><text:span text:style-name="T84">MUNICIPAL</text:span><text:span text:style-name="T85"> </text:span><text:span text:style-name="T84">DE</text:span><text:span text:style-name="T85"> </text:span><text:span text:style-name="T86">EDUCAÇÃO</text:span></text:h>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8"/>
      <text:p text:style-name="P699"/>
      <text:p text:style-name="P700"><draw:frame draw:style-name="fr2" draw:name="Image102" text:anchor-type="char" svg:x="1.5339in" svg:y="-6.9484in" svg:width="4.8925in" svg:height="7.3016in" draw:z-index="696"><draw:image xlink:href="Pictures/10000001000003D2000005B45CBAF1DC.png" xlink:type="simple" xlink:show="embed" xlink:actuate="onLoad" draw:mime-type="image/png"/></draw:frame><text:span text:style-name="T643">8</text:span><text:span text:style-name="T643"/></text:p>
      <text:p text:style-name="P701"/>
      <text:p text:style-name="P702"/>
      <text:p text:style-name="P703"><draw:frame draw:style-name="fr9" draw:name="Image3" text:anchor-type="as-char" svg:width="5.5957in" svg:height="7.9138in" draw:z-index="724"><draw:image xlink:href="Pictures/100000010000045F0000062ED729EE27.png" xlink:type="simple" xlink:show="embed" xlink:actuate="onLoad" draw:mime-type="image/png"/></draw:frame></text:p>
      <text:p text:style-name="P704"/>
      <text:p text:style-name="P702"/>
      <text:p text:style-name="P705"><draw:frame draw:style-name="fr9" draw:name="Image4" text:anchor-type="as-char" svg:width="5.6374in" svg:height="7.9728in" draw:z-index="725"><draw:image xlink:href="Pictures/10000001000004670000063A2C949854.png" xlink:type="simple" xlink:show="embed" xlink:actuate="onLoad" draw:mime-type="image/png"/></draw:frame></text:p>
      <text:p text:style-name="P706"/>
      <text:p text:style-name="P702"/>
      <text:p text:style-name="P705"><draw:frame draw:style-name="fr9" draw:name="Image5" text:anchor-type="as-char" svg:width="5.6374in" svg:height="7.9728in" draw:z-index="726"><draw:image xlink:href="Pictures/10000001000004670000063AC19DE231.png" xlink:type="simple" xlink:show="embed" xlink:actuate="onLoad" draw:mime-type="image/png"/></draw:frame></text:p>
      <text:p text:style-name="P707"/>
      <text:p text:style-name="P708"/>
      <text:p text:style-name="P709"><draw:frame draw:style-name="fr9" draw:name="Image6" text:anchor-type="as-char" svg:width="5.6862in" svg:height="8.0417in" draw:z-index="727"><draw:image xlink:href="Pictures/100000010000047100000648B4FCF57D.png" xlink:type="simple" xlink:show="embed" xlink:actuate="onLoad" draw:mime-type="image/png"/></draw:frame></text:p>
      <text:p text:style-name="P710"/>
      <text:p text:style-name="P711"/>
      <text:p text:style-name="P712"><draw:frame draw:style-name="fr3" draw:name="Image 274" text:anchor-type="as-char" svg:width="4.911in" svg:height="7.3882in" draw:z-index="728"><draw:image xlink:href="Pictures/100000000000085F00000C98EA7A2207.png" xlink:type="simple" xlink:show="embed" xlink:actuate="onLoad" draw:mime-type="image/png"/></draw:frame></text:p>
      <text:p text:style-name="P713"/>
      <text:p text:style-name="P714"><draw:frame draw:style-name="fr9" draw:name="Image7" text:anchor-type="as-char" svg:width="4.1189in" svg:height="0.0161in" draw:z-index="729"><draw:image xlink:href="Pictures/100000010000033700000001B11F737D.png" xlink:type="simple" xlink:show="embed" xlink:actuate="onLoad" draw:mime-type="image/png"/></draw:frame></text:p>
      <text:section text:style-name="Sect6" text:name="Section7">
        <text:p text:style-name="P715"><draw:frame draw:style-name="fr2" draw:name="Image101" text:anchor-type="char" svg:x="2.1319in" svg:y="0.0457in" svg:width="0.3535in" svg:height="0.3535in" draw:z-index="695"><draw:image xlink:href="Pictures/1000000100000046000000465E8A04A8.png" xlink:type="simple" xlink:show="embed" xlink:actuate="onLoad" draw:mime-type="image/png"/></draw:frame><text:span text:style-name="T644">Autenticar</text:span><text:span text:style-name="T645"> </text:span><text:span text:style-name="T644">documento</text:span><text:span text:style-name="T646"> </text:span><text:span text:style-name="T644">em</text:span><text:span text:style-name="T645"> </text:span><text:a xlink:type="simple" xlink:href="https://processos.cachoeiro.es.gov.br/autenticidade" text:style-name="ListLabel_20_64" text:visited-style-name="ListLabel_20_64"><text:span text:style-name="T647">https://processos.cachoeiro.es.gov.br/autenticidade</text:span></text:a></text:p>
        <text:p text:style-name="P716"><text:span text:style-name="T644">com</text:span><text:span text:style-name="T648"> </text:span><text:span text:style-name="T644">o</text:span><text:span text:style-name="T649"> </text:span><text:span text:style-name="T644">identificador</text:span><text:span text:style-name="T649"> </text:span><text:span text:style-name="T644">31003900390035003300300037003A005000,</text:span><text:span text:style-name="T649"> </text:span><text:span text:style-name="T644">Documento</text:span><text:span text:style-name="T649"> </text:span><text:span text:style-name="T644">assinado</text:span><text:span text:style-name="T649"> </text:span><text:span text:style-name="T644">digitalmente</text:span><text:span text:style-name="T649"> </text:span><text:span text:style-name="T644">conforme</text:span><text:span text:style-name="T649"> </text:span><text:span text:style-name="T644">art.</text:span><text:span text:style-name="T649"> </text:span><text:span text:style-name="T644">4º,</text:span><text:span text:style-name="T649"> </text:span><text:span text:style-name="T644">II</text:span><text:span text:style-name="T649"> </text:span><text:span text:style-name="T644">da</text:span><text:span text:style-name="T649"> </text:span><text:span text:style-name="T644">Lei</text:span><text:span text:style-name="T649"> </text:span><text:span text:style-name="T647">14.063/2020.</text:span></text:p>
        <text:p text:style-name="P717"><text:span text:style-name="T650">fls. </text:span><text:span text:style-name="T643">3</text:span></text:p>
      </text:section>
      <text:p text:style-name="P718"/>
      <text:p text:style-name="P719"/>
      <text:p text:style-name="P720"><draw:frame draw:style-name="fr9" draw:name="Image8" text:anchor-type="as-char" svg:width="5.7071in" svg:height="8.0717in" draw:z-index="730"><draw:image xlink:href="Pictures/10000001000004750000064E259969A5.png" xlink:type="simple" xlink:show="embed" xlink:actuate="onLoad" draw:mime-type="image/png"/></draw:frame></text:p>
      <text:p text:style-name="P721"/>
      <text:p text:style-name="P719"/>
      <text:p text:style-name="P720"><draw:frame draw:style-name="fr9" draw:name="Image9" text:anchor-type="as-char" svg:width="5.7071in" svg:height="8.0717in" draw:z-index="731"><draw:image xlink:href="Pictures/10000001000004750000064EBA17B31C.png" xlink:type="simple" xlink:show="embed" xlink:actuate="onLoad" draw:mime-type="image/png"/></draw:frame></text:p>
      <text:p text:style-name="P722"/>
      <text:p text:style-name="P723"/>
      <text:p text:style-name="P724"><draw:frame draw:style-name="fr9" draw:name="Image10" text:anchor-type="as-char" svg:width="5.6236in" svg:height="7.9528in" draw:z-index="732"><draw:image xlink:href="Pictures/100000010000046400000636529FACFF.png" xlink:type="simple" xlink:show="embed" xlink:actuate="onLoad" draw:mime-type="image/png"/></draw:frame></text:p>
      <text:p text:style-name="P725"/>
      <text:p text:style-name="P723"/>
      <text:p text:style-name="P724"><draw:frame draw:style-name="fr9" draw:name="Image11" text:anchor-type="as-char" svg:width="5.6236in" svg:height="7.9528in" draw:z-index="733"><draw:image xlink:href="Pictures/1000000100000464000006360EC41EC7.png" xlink:type="simple" xlink:show="embed" xlink:actuate="onLoad" draw:mime-type="image/png"/></draw:frame></text:p>
      <text:p text:style-name="P726"/>
      <text:h text:style-name="P727" text:outline-level="3"><text:span text:style-name="T84">SECRETARIA</text:span><text:span text:style-name="T85"> </text:span><text:span text:style-name="T84">MUNICIPAL</text:span><text:span text:style-name="T85"> </text:span><text:span text:style-name="T84">DE</text:span><text:span text:style-name="T85"> </text:span><text:span text:style-name="T86">OBRAS</text:span></text:h>
      <text:p text:style-name="P728"><draw:frame draw:style-name="fr7" draw:name="Image 309" text:anchor-type="char" svg:x="0.9929in" svg:y="0.2228in" svg:width="6.1366in" svg:height="0.0161in" draw:z-index="35"><draw:image xlink:href="Pictures/100000010000071700000005A370E7F4.png" xlink:type="simple" xlink:show="embed" xlink:actuate="onLoad" draw:mime-type="image/png"/></draw:frame></text:p>
      <text:h text:style-name="P729" text:outline-level="4"><text:span text:style-name="T651">PARALISAÇÃO</text:span><text:span text:style-name="T651"/></text:h>
      <text:p text:style-name="P688"/>
      <text:p text:style-name="P730"/>
      <text:p text:style-name="P731"><text:span text:style-name="T652">À</text:span><text:span text:style-name="T652"/></text:p>
      <text:p text:style-name="P732"/>
      <text:h text:style-name="P733" text:outline-level="8"><text:span text:style-name="T653">CONSTRUSUL</text:span><text:span text:style-name="T654"> </text:span><text:span text:style-name="T653">CONSTRUTORA LTDA.</text:span><text:span text:style-name="T655"> </text:span><text:span text:style-name="T656">EPP.,</text:span></text:h>
      <text:p text:style-name="P734"/>
      <text:p text:style-name="P735"><text:span text:style-name="T657">Estamos paralisando a obra </text:span><text:span text:style-name="T658">“REFORMA E AMPLIAÇÃO DA EMEB “TEREZA AVELAR PICOLI”, LOCALIZADA EM CACHOEIRO DE ITAPEMIRIM/ES,” referente ao contrato 169/2024</text:span><text:span text:style-name="T657">, devido à necessidade de finalização da tramitação do Termo Aditivo e do respectivo empenho, considerando que existem serviços incluídos no referido Termo</text:span><text:span text:style-name="T659"> </text:span><text:span text:style-name="T657">Aditivo que serão executados na próxima etapa da obra e necessitam de empenho para sua execução, interrompendo assim o Prazo de Execução do contrato a partir do dia 10 de</text:span><text:span text:style-name="T660"> </text:span><text:span text:style-name="T657">agosto de 2026, por ordem e no interesse da Administração.</text:span></text:p>
      <text:p text:style-name="Text_20_body"/>
      <text:p text:style-name="Text_20_body"/>
      <text:p text:style-name="P693"/>
      <text:p text:style-name="P736"><text:span text:style-name="T661">Cachoeiro</text:span><text:span text:style-name="T662"> </text:span><text:span text:style-name="T661">de</text:span><text:span text:style-name="T663"> </text:span><text:span text:style-name="T661">Itapemirim/ES,</text:span><text:span text:style-name="T664"> </text:span><text:span text:style-name="T661">10</text:span><text:span text:style-name="T662"> </text:span><text:span text:style-name="T661">de</text:span><text:span text:style-name="T665"> </text:span><text:span text:style-name="T661">agosto</text:span><text:span text:style-name="T663"> </text:span><text:span text:style-name="T661">de</text:span><text:span text:style-name="T665"> </text:span><text:span text:style-name="T666">2026.</text:span></text:p>
      <text:p text:style-name="P737"/>
      <text:p text:style-name="P737"/>
      <text:p text:style-name="P737"/>
      <text:p text:style-name="P737"/>
      <text:p text:style-name="P738"/>
      <text:p text:style-name="P739"><draw:frame draw:style-name="fr9" draw:name="Image12" text:anchor-type="as-char" svg:width="2.078in" svg:height="0.0161in" draw:z-index="734"><draw:image xlink:href="Pictures/100000010000019F00000003D552EBB4.png" xlink:type="simple" xlink:show="embed" xlink:actuate="onLoad" draw:mime-type="image/png"/></draw:frame></text:p>
      <text:p text:style-name="P740"><draw:frame draw:style-name="fr9" draw:name="Image13" text:anchor-type="as-char" svg:width="2.078in" svg:height="0.0161in" draw:z-index="735"><draw:image xlink:href="Pictures/100000010000019F00000003D552EBB4.png" xlink:type="simple" xlink:show="embed" xlink:actuate="onLoad" draw:mime-type="image/png"/></draw:frame></text:p>
      <text:section text:style-name="Sect7" text:name="Section8">
        <text:p text:style-name="P741"><text:span text:style-name="T667">Rodolfo</text:span><text:span text:style-name="T668"> </text:span><text:span text:style-name="T667">Fernandes</text:span><text:span text:style-name="T669"> </text:span><text:span text:style-name="T667">do</text:span><text:span text:style-name="T669"> </text:span><text:span text:style-name="T670">Carmo</text:span></text:p>
        <text:p text:style-name="P742"><text:span text:style-name="T667">Secretário</text:span><text:span text:style-name="T671"> </text:span><text:span text:style-name="T667">Municipal</text:span><text:span text:style-name="T672"> </text:span><text:span text:style-name="T667">de</text:span><text:span text:style-name="T673"> </text:span><text:span text:style-name="T667">Obras</text:span><text:span text:style-name="T669"> </text:span><text:span text:style-name="T674">(Interino)</text:span></text:p>
        <text:p text:style-name="P743"><text:span text:style-name="T667">Bruna D’Assumpção Mata Engª</text:span><text:span text:style-name="T675"> </text:span><text:span text:style-name="T667">Civil</text:span><text:span text:style-name="T668"> </text:span><text:span text:style-name="T667">-</text:span><text:span text:style-name="T676"> </text:span><text:span text:style-name="T667">Fiscal</text:span><text:span text:style-name="T668"> </text:span><text:span text:style-name="T667">da</text:span><text:span text:style-name="T672"> </text:span><text:span text:style-name="T670">Obra</text:span></text:p>
      </text:section>
      <text:p text:style-name="P744"/>
      <text:h text:style-name="P745" text:outline-level="3"><text:span text:style-name="T84">SECRETARIA</text:span><text:span text:style-name="T85"> </text:span><text:span text:style-name="T84">MUNICIPAL</text:span><text:span text:style-name="T85"> </text:span><text:span text:style-name="T84">DE</text:span><text:span text:style-name="T85"> </text:span><text:span text:style-name="T677">SAÚDE</text:span></text:h>
      <text:p text:style-name="P746"/>
      <text:p text:style-name="P746"/>
      <text:p text:style-name="P747"/>
      <text:p text:style-name="P748"><text:span text:style-name="T678">EXTRATO</text:span><text:span text:style-name="T679"> </text:span><text:span text:style-name="T678">DE</text:span><text:span text:style-name="T680"> </text:span><text:span text:style-name="T678">TERMO</text:span><text:span text:style-name="T681"> </text:span><text:span text:style-name="T682">ADITIVO</text:span></text:p>
      <text:p text:style-name="P749"/>
      <text:p text:style-name="P748"><text:span text:style-name="T683">ESPÉCIE:</text:span><text:span text:style-name="T684"> </text:span><text:span text:style-name="T685">Extrato</text:span><text:span text:style-name="T686"> </text:span><text:span text:style-name="T685">do</text:span><text:span text:style-name="T686"> </text:span><text:span text:style-name="T685">3</text:span><text:span text:style-name="T687">°</text:span><text:span text:style-name="T688"> </text:span><text:span text:style-name="T687">Termo</text:span><text:span text:style-name="T689"> </text:span><text:span text:style-name="T687">Aditivo</text:span><text:span text:style-name="T690"> </text:span><text:span text:style-name="T687">ao</text:span><text:span text:style-name="T690"> </text:span><text:span text:style-name="T687">Contrato</text:span><text:span text:style-name="T690"> </text:span><text:span text:style-name="T687">n°</text:span><text:span text:style-name="T691"> </text:span><text:span text:style-name="T687">043/2023-</text:span><text:span text:style-name="T690">FMS</text:span></text:p>
      <text:p text:style-name="P750"><text:span text:style-name="T692">Processo:</text:span><text:span text:style-name="T693"> </text:span><text:span text:style-name="T687">nº</text:span><text:span text:style-name="T691"> </text:span><text:span text:style-name="T694">47313/2026</text:span></text:p>
      <text:p text:style-name="P751"/>
      <text:p text:style-name="P752"><text:span text:style-name="T683">CONTRATANTE:</text:span><text:span text:style-name="T695"> </text:span><text:span text:style-name="T685">Município</text:span><text:span text:style-name="T696"> </text:span><text:span text:style-name="T685">de</text:span><text:span text:style-name="T696"> </text:span><text:span text:style-name="T685">Cachoeiro</text:span><text:span text:style-name="T696"> </text:span><text:span text:style-name="T685">de</text:span><text:span text:style-name="T696"> </text:span><text:span text:style-name="T685">Itapemirim,</text:span><text:span text:style-name="T697"> </text:span><text:span text:style-name="T685">atendendo</text:span><text:span text:style-name="T697"> </text:span><text:span text:style-name="T685">as</text:span><text:span text:style-name="T697"> </text:span><text:span text:style-name="T685">necessidades</text:span><text:span text:style-name="T696"> </text:span><text:span text:style-name="T685">da</text:span><text:span text:style-name="T696"> </text:span><text:span text:style-name="T685">Secretaria</text:span><text:span text:style-name="T698"> </text:span><text:span text:style-name="T685">Municipal de Saúde - SEMUS.</text:span></text:p>
      <text:p text:style-name="P753"/>
      <text:p text:style-name="P748"><text:span text:style-name="T699">CONTRATADO:</text:span><text:span text:style-name="T700"> </text:span><text:span text:style-name="T701">RENOVA</text:span><text:span text:style-name="T702"> </text:span><text:span text:style-name="T701">CONSTRUÇÕES</text:span><text:span text:style-name="T703"> </text:span><text:span text:style-name="T701">LTDA.</text:span></text:p>
      <text:p text:style-name="P749"/>
      <text:p text:style-name="P754"><text:span text:style-name="T683">OBJETO: </text:span><text:span text:style-name="T687">O presente Termo de Aditivo tem por objeto a prorrogação do prazo de vigência e execução do</text:span><text:span text:style-name="T704"> </text:span><text:span text:style-name="T687">Contrato nº 043/2023-FMS, cujo objeto é a “CONTRATAÇÃO DE EMPRESA DE ENGENHARIA PARA</text:span><text:span text:style-name="T704"> </text:span><text:span text:style-name="T687">EXECUÇÃO DE OBRAS DE CONSTRUÇÃO DE UNIDADE DE</text:span><text:span text:style-name="T705"> </text:span><text:span text:style-name="T687">ATENÇÃO PRIMÁRIA</text:span><text:span text:style-name="T705"> </text:span><text:span text:style-name="T687">À SAÚDE PÚBLICA</text:span><text:span text:style-name="T704"> </text:span><text:span text:style-name="T687">– APS PORTE II – 2 EQUIPES, NO BAIRRO RECANTO, LOCALIZADO NO MUNICÍPIO DE CACHOEIRO</text:span></text:p>
      <text:p text:style-name="P755"><text:span text:style-name="T687">DE ITAPEMIRIM/ES”, nos termos do art. 57, §1º, inciso VI, da Lei nº 8.666/1993, aplicável ao caso, bem</text:span><text:span text:style-name="T704"> </text:span><text:span text:style-name="T687">como em consonância com o regime jurídico diferenciado instituído pela Lei nº 12.462/2011 (Regime</text:span><text:span text:style-name="T704"> </text:span><text:span text:style-name="T687">Diferenciado</text:span><text:span text:style-name="T704"> </text:span><text:span text:style-name="T687">de</text:span><text:span text:style-name="T704"> </text:span><text:span text:style-name="T687">Contratações</text:span><text:span text:style-name="T704"> </text:span><text:span text:style-name="T687">Públicas</text:span><text:span text:style-name="T704"> </text:span><text:span text:style-name="T687">–</text:span><text:span text:style-name="T704"> </text:span><text:span text:style-name="T687">RDC),</text:span><text:span text:style-name="T704"> </text:span><text:span text:style-name="T687">conforme</text:span><text:span text:style-name="T704"> </text:span><text:span text:style-name="T687">fundamentação</text:span><text:span text:style-name="T704"> </text:span><text:span text:style-name="T687">constante</text:span><text:span text:style-name="T704"> </text:span><text:span text:style-name="T687">da</text:span><text:span text:style-name="T704"> </text:span><text:span text:style-name="T687">Justificativa</text:span><text:span text:style-name="T704"> </text:span><text:span text:style-name="T694">Técnica.</text:span></text:p>
      <text:p text:style-name="P756"/>
      <text:p text:style-name="P757"><text:span text:style-name="T683">VIGÊNCIA: </text:span><text:span text:style-name="T687">Pelo presente instrumento fica prorrogado o prazo de vigência do Contrato nº 043/2023 - FMS,</text:span><text:span text:style-name="T704"> </text:span><text:span text:style-name="T687">em 360 (trezentos e sessenta) dias.</text:span></text:p>
      <text:p text:style-name="P758"/>
      <text:p text:style-name="P759"><text:span text:style-name="T687">Pelo presente instrumento fica prorrogado o prazo de execução do Contrato nº 043/2023 - FMS, em 150</text:span><text:span text:style-name="T704"> </text:span><text:span text:style-name="T687">(cento e cinquenta) dias, respectivamente.</text:span></text:p>
      <text:p text:style-name="P753"/>
      <text:p text:style-name="P760"><text:span text:style-name="T699">DATA</text:span><text:span text:style-name="T706"> </text:span><text:span text:style-name="T699">DA</text:span><text:span text:style-name="T707"> </text:span><text:span text:style-name="T699">ASSINATURA:</text:span><text:span text:style-name="T708"> </text:span><text:span text:style-name="T696">07/08/2026</text:span></text:p>
      <text:p text:style-name="P758"/>
      <text:p text:style-name="P761"><text:span text:style-name="T683">SIGNATÁRIOS: </text:span><text:span text:style-name="T685">Vilson Carlos Gomes Coelho </text:span><text:span text:style-name="T687">- Secretário</text:span><text:span text:style-name="T709"> </text:span><text:span text:style-name="T687">Municipal</text:span><text:span text:style-name="T710"> </text:span><text:span text:style-name="T687">de</text:span><text:span text:style-name="T709"> </text:span><text:span text:style-name="T687">Saúde</text:span><text:span text:style-name="T709"> </text:span><text:span text:style-name="T687">Interino,</text:span><text:span text:style-name="T710"> </text:span><text:span text:style-name="T687">Rodolfo</text:span><text:span text:style-name="T704"> </text:span><text:span text:style-name="T687">Fernandes do Carmo – Secretário Municipal de Obras Interino e</text:span><text:span text:style-name="T711"> </text:span><text:span text:style-name="T687">Lucas Maciel Pereira – Representante</text:span><text:span text:style-name="T704"> </text:span><text:span text:style-name="T694">Legal.</text:span></text:p>
      <text:p text:style-name="P762"/>
      <text:h text:style-name="P763" text:outline-level="3"><text:span text:style-name="T84">SECRETARIA</text:span><text:span text:style-name="T712"> </text:span><text:span text:style-name="T84">MUNICIPAL</text:span><text:span text:style-name="T712"> </text:span><text:span text:style-name="T84">DE</text:span><text:span text:style-name="T712"> </text:span><text:span text:style-name="T84">SEGURANÇA</text:span><text:span text:style-name="T712"> </text:span><text:span text:style-name="T84">E</text:span><text:span text:style-name="T677"> </text:span><text:span text:style-name="T86">TRÂNSITO</text:span></text:h>
      <text:p text:style-name="P764"/>
      <text:p text:style-name="P764"/>
      <text:p text:style-name="P765"/>
      <text:h text:style-name="P766" text:outline-level="9">EDITAL<text:span text:style-name="T713"> </text:span>DE<text:span text:style-name="T714"> </text:span>NOTIFICAÇÃO<text:span text:style-name="T246"> </text:span>DE<text:span text:style-name="T714"> </text:span>AUTUAÇÃO<text:span text:style-name="T246"> </text:span>POR<text:span text:style-name="T406"> </text:span>INFRAÇÃO<text:span text:style-name="T246"> </text:span>DE<text:span text:style-name="T402"> </text:span>TRÂNSITO<text:span text:style-name="T246"> </text:span>Nº<text:span text:style-name="T337"> </text:span><text:span text:style-name="T245">001425/2026</text:span></text:h>
      <text:p text:style-name="P767"/>
      <text:p text:style-name="P768"><text:span text:style-name="T715">A PREFEITURA MUNICIPAL DE CACHOEIRO DE ITAPEMIRIM - ES, com fulcro no artigo 281 e 282 do Código de</text:span><text:span text:style-name="T716"> </text:span><text:span text:style-name="T715">Trânsito Brasileiro, bem como, na Resolução 918/2022 do Conselho Nacional de</text:span><text:span text:style-name="T717"> </text:span><text:span text:style-name="T715">Trânsito – CONTRAN, após, esgotadas as</text:span><text:span text:style-name="T716"> </text:span><text:span text:style-name="T715">tentativas de ciência por meio de notificação via remessa postal, vem notificar os proprietários e detentores dos veículos</text:span><text:span text:style-name="T716"> </text:span><text:span text:style-name="T715">abaixo relacionados, do cometimento de Infrações de Trânsito, concedendo-lhes o prazo de 30 (trinta) dias para interporem</text:span><text:span text:style-name="T716"> </text:span><text:span text:style-name="T715">Defesa, e</text:span><text:span text:style-name="T717"> </text:span><text:span text:style-name="T715">realizarem a</text:span><text:span text:style-name="T717"> </text:span><text:span text:style-name="T715">indicação do</text:span><text:span text:style-name="T717"> </text:span><text:span text:style-name="T715">condutor</text:span><text:span text:style-name="T717"> </text:span><text:span text:style-name="T715">responsável pela infração</text:span><text:span text:style-name="T717"> </text:span><text:span text:style-name="T715">junto</text:span><text:span text:style-name="T717"> </text:span><text:span text:style-name="T715">a</text:span><text:span text:style-name="T717"> </text:span><text:span text:style-name="T715">Prefeitura, contados</text:span><text:span text:style-name="T717"> </text:span><text:span text:style-name="T715">a partir</text:span><text:span text:style-name="T717"> </text:span><text:span text:style-name="T715">desta publicação.</text:span></text:p>
      <text:p text:style-name="P769"/>
      <text:p text:style-name="P770"><text:span text:style-name="T715">A</text:span><text:span text:style-name="T718"> </text:span><text:span text:style-name="T715">defesa deverá ser instruída com: requerimento preenchido e assinado, cópia desta Notificação de</text:span><text:span text:style-name="T719"> </text:span><text:span text:style-name="T715">Autuação, cópia da CNH</text:span><text:span text:style-name="T716"> </text:span><text:span text:style-name="T715">do</text:span><text:span text:style-name="T720"> </text:span><text:span text:style-name="T715">Condutor,</text:span><text:span text:style-name="T721"> </text:span><text:span text:style-name="T715">Cópia</text:span><text:span text:style-name="T721"> </text:span><text:span text:style-name="T715">do</text:span><text:span text:style-name="T720"> </text:span><text:span text:style-name="T715">CRLV</text:span><text:span text:style-name="T722"> </text:span><text:span text:style-name="T715">do</text:span><text:span text:style-name="T723"> </text:span><text:span text:style-name="T715">Veículo,</text:span><text:span text:style-name="T721"> </text:span><text:span text:style-name="T715">cópia</text:span><text:span text:style-name="T721"> </text:span><text:span text:style-name="T715">da</text:span><text:span text:style-name="T721"> </text:span><text:span text:style-name="T715">Carteira</text:span><text:span text:style-name="T721"> </text:span><text:span text:style-name="T715">de</text:span><text:span text:style-name="T721"> </text:span><text:span text:style-name="T715">Identidade</text:span><text:span text:style-name="T721"> </text:span><text:span text:style-name="T715">do</text:span><text:span text:style-name="T721"> </text:span><text:span text:style-name="T715">proprietário/detentor</text:span><text:span text:style-name="T721"> </text:span><text:span text:style-name="T715">e</text:span><text:span text:style-name="T721"> </text:span><text:span text:style-name="T715">condutor,</text:span><text:span text:style-name="T721"> </text:span><text:span text:style-name="T715">procuração</text:span><text:span text:style-name="T721"> </text:span><text:span text:style-name="T715">ou</text:span><text:span text:style-name="T716"> </text:span><text:span text:style-name="T715">autorização quando o requerente não for o proprietário,</text:span><text:span text:style-name="T717"> </text:span><text:span text:style-name="T715">contrato social da empresa (apenas para pessoa jurídica), procuração</text:span><text:span text:style-name="T716"> </text:span><text:span text:style-name="T715">do sócio-proprietário da empresa quando o requerente não é o proprietário (apenas para pessoa jurídica).</text:span></text:p>
      <text:p text:style-name="P771"/>
      <text:p text:style-name="P768"><text:span text:style-name="T715">A Indicação de condutor deverá ser instruída com: cópia desta notificação de autuação; Cópia da CNH do proprietário do</text:span><text:span text:style-name="T716"> </text:span><text:span text:style-name="T715">veículo, Cópia do CRLV do veículo, declaração de indicação de real condutor, Cópia da CNH do real condutor, endereço</text:span><text:span text:style-name="T716"> </text:span><text:span text:style-name="T715">completo do real condutor e assinatura do real condutor e do proprietário.</text:span></text:p>
      <text:p text:style-name="P771"/>
      <text:p text:style-name="P772"><text:span text:style-name="T715">A defesa poderá ser entregue diretamente a PREFEITURA MUNICIPAL DE CACHOEIRO DE ITAPEMIRIM - ES, ou</text:span><text:span text:style-name="T716"> </text:span><text:span text:style-name="T715">enviada através de correspondência com aviso</text:span><text:span text:style-name="T717"> </text:span><text:span text:style-name="T715">de recebimento, para o seguinte endereço: Rua</text:span><text:span text:style-name="T721"> </text:span><text:span text:style-name="T715">Valdir</text:span><text:span text:style-name="T718"> </text:span><text:span text:style-name="T715">Almeida Rainha, nº</text:span><text:span text:style-name="T717"> </text:span><text:span text:style-name="T715">02-18, Bairro Nova Brasília - Cachoeiro de Itapemirim/ES, CEP: 29.302-481, Tel.: (28) 3199-2014.</text:span></text:p>
      <text:p text:style-name="P773"><draw:frame draw:style-name="fr4" draw:name="Image140" text:anchor-type="char" svg:x="1.6063in" svg:y="0.3319in" svg:width="5.1091in" svg:height="0.0161in" draw:z-index="173"><draw:image xlink:href="Pictures/10000001000003FD0000000119459CF8.png" xlink:type="simple" xlink:show="embed" xlink:actuate="onLoad" draw:mime-type="image/png"/></draw:frame></text:p>
      <text:p text:style-name="P774"><text:span text:style-name="T715">DADOS</text:span><text:span text:style-name="T720"> </text:span><text:span text:style-name="T715">DA</text:span><text:span text:style-name="T724"> </text:span><text:span text:style-name="T725">INFRAÇÃO</text:span></text:p>
      <text:p text:style-name="P775"/>
      <table:table table:name="Table12" table:style-name="Table12">
        <table:table-column table:style-name="Table12.A"/>
        <table:table-column table:style-name="Table12.B"/>
        <table:table-column table:style-name="Table12.C"/>
        <table:table-column table:style-name="Table12.D"/>
        <table:table-column table:style-name="Table12.E"/>
        <table:table-row table:style-name="Table12.1">
          <table:table-cell table:style-name="Table12.A1" office:value-type="string">
            <text:p text:style-name="P776"><text:span text:style-name="T726">PLACA</text:span><text:span text:style-name="T726"/></text:p>
          </table:table-cell>
          <table:table-cell table:style-name="Table12.B1" office:value-type="string">
            <text:p text:style-name="P777"><text:span text:style-name="T727">ÓRGÃO</text:span><text:span text:style-name="T727"/></text:p>
          </table:table-cell>
          <table:table-cell table:style-name="Table12.B1" office:value-type="string">
            <text:p text:style-name="P778"><text:span text:style-name="T728">Nº</text:span><text:span text:style-name="T729"> </text:span><text:span text:style-name="T727">AUTO</text:span></text:p>
          </table:table-cell>
          <table:table-cell table:style-name="Table12.B1" office:value-type="string">
            <text:p text:style-name="P779"><text:span text:style-name="T727">DATA</text:span><text:span text:style-name="T727"/></text:p>
          </table:table-cell>
          <table:table-cell table:style-name="Table12.E1" office:value-type="string">
            <text:p text:style-name="P780"><text:span text:style-name="T728">CÓD.</text:span><text:span text:style-name="T730"> </text:span><text:span text:style-name="T726">INFRAÇÃO</text:span></text:p>
          </table:table-cell>
        </table:table-row>
        <table:table-row table:style-name="Table12.2">
          <table:table-cell table:style-name="Table12.A1" office:value-type="string">
            <text:p text:style-name="P781"><text:span text:style-name="T726">GPW0J99</text:span><text:span text:style-name="T726"/></text:p>
          </table:table-cell>
          <table:table-cell table:style-name="Table12.B1" office:value-type="string">
            <text:p text:style-name="P782"><text:span text:style-name="T726">256230</text:span><text:span text:style-name="T726"/></text:p>
          </table:table-cell>
          <table:table-cell table:style-name="Table12.B1" office:value-type="string">
            <text:p text:style-name="P783"><text:span text:style-name="T726">CH00098864</text:span><text:span text:style-name="T726"/></text:p>
          </table:table-cell>
          <table:table-cell table:style-name="Table12.B1" office:value-type="string">
            <text:p text:style-name="P783"><text:span text:style-name="T726">17/06/2026</text:span><text:span text:style-name="T726"/></text:p>
          </table:table-cell>
          <table:table-cell table:style-name="Table12.E1" office:value-type="string">
            <text:p text:style-name="P784"><text:span text:style-name="T726">554-</text:span><text:span text:style-name="T727">1/02</text:span></text:p>
          </table:table-cell>
        </table:table-row>
        <table:table-row table:style-name="Table12.1">
          <table:table-cell table:style-name="Table12.A1" office:value-type="string">
            <text:p text:style-name="P785"><text:span text:style-name="T726">ODF5F07</text:span><text:span text:style-name="T726"/></text:p>
          </table:table-cell>
          <table:table-cell table:style-name="Table12.B1" office:value-type="string">
            <text:p text:style-name="P786"><text:span text:style-name="T726">256230</text:span><text:span text:style-name="T726"/></text:p>
          </table:table-cell>
          <table:table-cell table:style-name="Table12.B1" office:value-type="string">
            <text:p text:style-name="P787"><text:span text:style-name="T726">BO00187747</text:span><text:span text:style-name="T726"/></text:p>
          </table:table-cell>
          <table:table-cell table:style-name="Table12.B1" office:value-type="string">
            <text:p text:style-name="P787"><text:span text:style-name="T726">18/07/2026</text:span><text:span text:style-name="T726"/></text:p>
          </table:table-cell>
          <table:table-cell table:style-name="Table12.E1" office:value-type="string">
            <text:p text:style-name="P780"><text:span text:style-name="T726">545-</text:span><text:span text:style-name="T727">2/01</text:span></text:p>
          </table:table-cell>
        </table:table-row>
        <table:table-row table:style-name="Table12.2">
          <table:table-cell table:style-name="Table12.A1" office:value-type="string">
            <text:p text:style-name="P781"><text:span text:style-name="T726">MTI5458</text:span><text:span text:style-name="T726"/></text:p>
          </table:table-cell>
          <table:table-cell table:style-name="Table12.B1" office:value-type="string">
            <text:p text:style-name="P782"><text:span text:style-name="T726">256230</text:span><text:span text:style-name="T726"/></text:p>
          </table:table-cell>
          <table:table-cell table:style-name="Table12.B1" office:value-type="string">
            <text:p text:style-name="P783"><text:span text:style-name="T726">BO00187746</text:span><text:span text:style-name="T726"/></text:p>
          </table:table-cell>
          <table:table-cell table:style-name="Table12.B1" office:value-type="string">
            <text:p text:style-name="P783"><text:span text:style-name="T726">18/07/2026</text:span><text:span text:style-name="T726"/></text:p>
          </table:table-cell>
          <table:table-cell table:style-name="Table12.E1" office:value-type="string">
            <text:p text:style-name="P784"><text:span text:style-name="T726">545-</text:span><text:span text:style-name="T727">2/01</text:span></text:p>
          </table:table-cell>
        </table:table-row>
        <table:table-row table:style-name="Table12.1">
          <table:table-cell table:style-name="Table12.A1" office:value-type="string">
            <text:p text:style-name="P785"><text:span text:style-name="T726">MQY6156</text:span><text:span text:style-name="T726"/></text:p>
          </table:table-cell>
          <table:table-cell table:style-name="Table12.B1" office:value-type="string">
            <text:p text:style-name="P786"><text:span text:style-name="T726">256230</text:span><text:span text:style-name="T726"/></text:p>
          </table:table-cell>
          <table:table-cell table:style-name="Table12.B1" office:value-type="string">
            <text:p text:style-name="P787"><text:span text:style-name="T726">BO00187745</text:span><text:span text:style-name="T726"/></text:p>
          </table:table-cell>
          <table:table-cell table:style-name="Table12.B1" office:value-type="string">
            <text:p text:style-name="P787"><text:span text:style-name="T726">17/07/2026</text:span><text:span text:style-name="T726"/></text:p>
          </table:table-cell>
          <table:table-cell table:style-name="Table12.E1" office:value-type="string">
            <text:p text:style-name="P780"><text:span text:style-name="T726">545-</text:span><text:span text:style-name="T727">2/01</text:span></text:p>
          </table:table-cell>
        </table:table-row>
        <table:table-row table:style-name="Table12.2">
          <table:table-cell table:style-name="Table12.A1" office:value-type="string">
            <text:p text:style-name="P788"><text:span text:style-name="T726">RJP6E06</text:span><text:span text:style-name="T726"/></text:p>
          </table:table-cell>
          <table:table-cell table:style-name="Table12.B1" office:value-type="string">
            <text:p text:style-name="P782"><text:span text:style-name="T726">256230</text:span><text:span text:style-name="T726"/></text:p>
          </table:table-cell>
          <table:table-cell table:style-name="Table12.B1" office:value-type="string">
            <text:p text:style-name="P783"><text:span text:style-name="T726">CH00098818</text:span><text:span text:style-name="T726"/></text:p>
          </table:table-cell>
          <table:table-cell table:style-name="Table12.B1" office:value-type="string">
            <text:p text:style-name="P783"><text:span text:style-name="T726">15/07/2026</text:span><text:span text:style-name="T726"/></text:p>
          </table:table-cell>
          <table:table-cell table:style-name="Table12.E1" office:value-type="string">
            <text:p text:style-name="P784"><text:span text:style-name="T726">604-</text:span><text:span text:style-name="T727">1/02</text:span></text:p>
          </table:table-cell>
        </table:table-row>
        <table:table-row table:style-name="Table12.1">
          <table:table-cell table:style-name="Table12.A1" office:value-type="string">
            <text:p text:style-name="P789"><text:span text:style-name="T726">SFV7C21</text:span><text:span text:style-name="T726"/></text:p>
          </table:table-cell>
          <table:table-cell table:style-name="Table12.B1" office:value-type="string">
            <text:p text:style-name="P786"><text:span text:style-name="T726">256230</text:span><text:span text:style-name="T726"/></text:p>
          </table:table-cell>
          <table:table-cell table:style-name="Table12.B1" office:value-type="string">
            <text:p text:style-name="P787"><text:span text:style-name="T726">CH00098312</text:span><text:span text:style-name="T726"/></text:p>
          </table:table-cell>
          <table:table-cell table:style-name="Table12.B1" office:value-type="string">
            <text:p text:style-name="P787"><text:span text:style-name="T726">08/07/2026</text:span><text:span text:style-name="T726"/></text:p>
          </table:table-cell>
          <table:table-cell table:style-name="Table12.E1" office:value-type="string">
            <text:p text:style-name="P780"><text:span text:style-name="T726">734-</text:span><text:span text:style-name="T727">0/00</text:span></text:p>
          </table:table-cell>
        </table:table-row>
        <table:table-row table:style-name="Table12.8">
          <table:table-cell table:style-name="Table12.A1" office:value-type="string">
            <text:p text:style-name="P790"><text:span text:style-name="T726">OYE8813</text:span><text:span text:style-name="T726"/></text:p>
          </table:table-cell>
          <table:table-cell table:style-name="Table12.B1" office:value-type="string">
            <text:p text:style-name="P791"><text:span text:style-name="T726">256230</text:span><text:span text:style-name="T726"/></text:p>
          </table:table-cell>
          <table:table-cell table:style-name="Table12.B1" office:value-type="string">
            <text:p text:style-name="P792"><text:span text:style-name="T726">CH00097686</text:span><text:span text:style-name="T726"/></text:p>
          </table:table-cell>
          <table:table-cell table:style-name="Table12.B1" office:value-type="string">
            <text:p text:style-name="P792"><text:span text:style-name="T726">15/06/2026</text:span><text:span text:style-name="T726"/></text:p>
          </table:table-cell>
          <table:table-cell table:style-name="Table12.E1" office:value-type="string">
            <text:p text:style-name="P793"><text:span text:style-name="T726">570-</text:span><text:span text:style-name="T727">3/00</text:span></text:p>
          </table:table-cell>
        </table:table-row>
      </table:table>
      <text:p text:style-name="P794"/>
      <text:p text:style-name="P795"/>
      <table:table table:name="Table13" table:style-name="Table13">
        <table:table-column table:style-name="Table13.A"/>
        <table:table-column table:style-name="Table13.B"/>
        <table:table-column table:style-name="Table13.C"/>
        <table:table-column table:style-name="Table13.D"/>
        <table:table-column table:style-name="Table13.E"/>
        <table:table-row table:style-name="Table13.1">
          <table:table-cell table:style-name="Table13.A1" office:value-type="string">
            <text:p text:style-name="P796"/>
          </table:table-cell>
          <table:table-cell table:style-name="Table13.B1" office:value-type="string">
            <text:p text:style-name="P796"/>
          </table:table-cell>
          <table:table-cell table:style-name="Table13.B1" office:value-type="string">
            <text:p text:style-name="P796"/>
          </table:table-cell>
          <table:table-cell table:style-name="Table13.B1" office:value-type="string">
            <text:p text:style-name="P796"/>
          </table:table-cell>
          <table:table-cell table:style-name="Table13.E1" office:value-type="string">
            <text:p text:style-name="P796"/>
          </table:table-cell>
        </table:table-row>
        <table:table-row table:style-name="Table13.2">
          <table:table-cell table:style-name="Table13.A1" office:value-type="string">
            <text:p text:style-name="P797"/>
            <text:p text:style-name="P798"><draw:frame draw:style-name="fr3" draw:name="Image 315" text:anchor-type="as-char" svg:width="0.4362in" svg:height="0.0756in" draw:z-index="736"><draw:image xlink:href="Pictures/10000001000000530000000E4644E895.png" xlink:type="simple" xlink:show="embed" xlink:actuate="onLoad" draw:mime-type="image/png"/></draw:frame></text:p>
          </table:table-cell>
          <table:table-cell table:style-name="Table13.B1" office:value-type="string">
            <text:p text:style-name="P797"/>
            <text:p text:style-name="P799"><draw:frame draw:style-name="fr3" draw:name="Image 316" text:anchor-type="as-char" svg:width="0.3272in" svg:height="0.0756in" draw:z-index="737"><draw:image xlink:href="Pictures/100000010000003F0000000E9DC3BCB1.png" xlink:type="simple" xlink:show="embed" xlink:actuate="onLoad" draw:mime-type="image/png"/></draw:frame></text:p>
          </table:table-cell>
          <table:table-cell table:style-name="Table13.B1" office:value-type="string">
            <text:p text:style-name="P797"/>
            <text:p text:style-name="P800"><draw:frame draw:style-name="fr3" draw:name="Image 317" text:anchor-type="as-char" svg:width="0.5965in" svg:height="0.0756in" draw:z-index="738"><draw:image xlink:href="Pictures/10000001000000720000000ECF62C6EC.png" xlink:type="simple" xlink:show="embed" xlink:actuate="onLoad" draw:mime-type="image/png"/></draw:frame></text:p>
          </table:table-cell>
          <table:table-cell table:style-name="Table13.B1" office:value-type="string">
            <text:p text:style-name="P797"/>
            <text:p text:style-name="P801"><draw:frame draw:style-name="fr3" draw:name="Image 318" text:anchor-type="as-char" svg:width="0.4953in" svg:height="0.0756in" draw:z-index="739"><draw:image xlink:href="Pictures/100000010000005F0000000E995CF859.png" xlink:type="simple" xlink:show="embed" xlink:actuate="onLoad" draw:mime-type="image/png"/></draw:frame></text:p>
          </table:table-cell>
          <table:table-cell table:style-name="Table13.E1" office:value-type="string">
            <text:p text:style-name="P797"/>
            <text:p text:style-name="P802"><draw:frame draw:style-name="fr3" draw:name="Image 319" text:anchor-type="as-char" svg:width="0.3902in" svg:height="0.0756in" draw:z-index="740"><draw:image xlink:href="Pictures/100000010000004A0000000EC613B086.png" xlink:type="simple" xlink:show="embed" xlink:actuate="onLoad" draw:mime-type="image/png"/></draw:frame></text:p>
          </table:table-cell>
        </table:table-row>
        <table:table-row table:style-name="Table13.1">
          <table:table-cell table:style-name="Table13.A1" office:value-type="string">
            <text:p text:style-name="P803"/>
            <text:p text:style-name="P804"><draw:frame draw:style-name="fr3" draw:name="Image 320" text:anchor-type="as-char" svg:width="0.4783in" svg:height="0.0756in" draw:z-index="741"><draw:image xlink:href="Pictures/100000010000005B0000000EDA021126.png" xlink:type="simple" xlink:show="embed" xlink:actuate="onLoad" draw:mime-type="image/png"/></draw:frame></text:p>
          </table:table-cell>
          <table:table-cell table:style-name="Table13.B1" office:value-type="string">
            <text:p text:style-name="P803"/>
            <text:p text:style-name="P799"><draw:frame draw:style-name="fr3" draw:name="Image 321" text:anchor-type="as-char" svg:width="0.3272in" svg:height="0.0756in" draw:z-index="742"><draw:image xlink:href="Pictures/100000010000003F0000000E35478701.png" xlink:type="simple" xlink:show="embed" xlink:actuate="onLoad" draw:mime-type="image/png"/></draw:frame></text:p>
          </table:table-cell>
          <table:table-cell table:style-name="Table13.B1" office:value-type="string">
            <text:p text:style-name="P803"/>
            <text:p text:style-name="P800"><draw:frame draw:style-name="fr3" draw:name="Image 322" text:anchor-type="as-char" svg:width="0.5937in" svg:height="0.0756in" draw:z-index="743"><draw:image xlink:href="Pictures/10000001000000720000000E53EA3D50.png" xlink:type="simple" xlink:show="embed" xlink:actuate="onLoad" draw:mime-type="image/png"/></draw:frame></text:p>
          </table:table-cell>
          <table:table-cell table:style-name="Table13.B1" office:value-type="string">
            <text:p text:style-name="P803"/>
            <text:p text:style-name="P805"><draw:frame draw:style-name="fr3" draw:name="Image 323" text:anchor-type="as-char" svg:width="0.502in" svg:height="0.0756in" draw:z-index="744"><draw:image xlink:href="Pictures/10000001000000600000000E3A42FA66.png" xlink:type="simple" xlink:show="embed" xlink:actuate="onLoad" draw:mime-type="image/png"/></draw:frame></text:p>
          </table:table-cell>
          <table:table-cell table:style-name="Table13.E1" office:value-type="string">
            <text:p text:style-name="P803"/>
            <text:p text:style-name="P802"><draw:frame draw:style-name="fr3" draw:name="Image 324" text:anchor-type="as-char" svg:width="0.3929in" svg:height="0.0756in" draw:z-index="745"><draw:image xlink:href="Pictures/100000010000004B0000000E1B0F92F5.png" xlink:type="simple" xlink:show="embed" xlink:actuate="onLoad" draw:mime-type="image/png"/></draw:frame></text:p>
          </table:table-cell>
        </table:table-row>
        <table:table-row table:style-name="Table13.2">
          <table:table-cell table:style-name="Table13.A1" office:value-type="string">
            <text:p text:style-name="P806"/>
            <text:p text:style-name="P807"><draw:frame draw:style-name="fr3" draw:name="Image 325" text:anchor-type="as-char" svg:width="0.4744in" svg:height="0.0752in" draw:z-index="746"><draw:image xlink:href="Pictures/100000010000005C0000000F6C260E00.png" xlink:type="simple" xlink:show="embed" xlink:actuate="onLoad" draw:mime-type="image/png"/></draw:frame></text:p>
          </table:table-cell>
          <table:table-cell table:style-name="Table13.B1" office:value-type="string">
            <text:p text:style-name="P806"/>
            <text:p text:style-name="P808"><draw:frame draw:style-name="fr3" draw:name="Image 326" text:anchor-type="as-char" svg:width="0.3228in" svg:height="0.0752in" draw:z-index="747"><draw:image xlink:href="Pictures/100000010000003F0000000F6A142B7A.png" xlink:type="simple" xlink:show="embed" xlink:actuate="onLoad" draw:mime-type="image/png"/></draw:frame></text:p>
          </table:table-cell>
          <table:table-cell table:style-name="Table13.B1" office:value-type="string">
            <text:p text:style-name="P806"/>
            <text:p text:style-name="P809"><draw:frame draw:style-name="fr3" draw:name="Image 327" text:anchor-type="as-char" svg:width="0.5902in" svg:height="0.0752in" draw:z-index="748"><draw:image xlink:href="Pictures/10000001000000720000000F21023E83.png" xlink:type="simple" xlink:show="embed" xlink:actuate="onLoad" draw:mime-type="image/png"/></draw:frame></text:p>
          </table:table-cell>
          <table:table-cell table:style-name="Table13.B1" office:value-type="string">
            <text:p text:style-name="P806"/>
            <text:p text:style-name="P810"><draw:frame draw:style-name="fr3" draw:name="Image 328" text:anchor-type="as-char" svg:width="0.4953in" svg:height="0.0752in" draw:z-index="749"><draw:image xlink:href="Pictures/10000001000000600000000FE58A271B.png" xlink:type="simple" xlink:show="embed" xlink:actuate="onLoad" draw:mime-type="image/png"/></draw:frame></text:p>
          </table:table-cell>
          <table:table-cell table:style-name="Table13.E1" office:value-type="string">
            <text:p text:style-name="P806"/>
            <text:p text:style-name="P811"><draw:frame draw:style-name="fr3" draw:name="Image 329" text:anchor-type="as-char" svg:width="0.389in" svg:height="0.0752in" draw:z-index="750"><draw:image xlink:href="Pictures/100000010000004B0000000FD749F176.png" xlink:type="simple" xlink:show="embed" xlink:actuate="onLoad" draw:mime-type="image/png"/></draw:frame></text:p>
          </table:table-cell>
        </table:table-row>
        <table:table-row table:style-name="Table13.2">
          <table:table-cell table:style-name="Table13.A1" office:value-type="string">
            <text:p text:style-name="P797"/>
            <text:p text:style-name="P812"><draw:frame draw:style-name="fr3" draw:name="Image 330" text:anchor-type="as-char" svg:width="0.4717in" svg:height="0.0752in" draw:z-index="751"><draw:image xlink:href="Pictures/100000010000005B0000000F598C6679.png" xlink:type="simple" xlink:show="embed" xlink:actuate="onLoad" draw:mime-type="image/png"/></draw:frame></text:p>
          </table:table-cell>
          <table:table-cell table:style-name="Table13.B1" office:value-type="string">
            <text:p text:style-name="P797"/>
            <text:p text:style-name="P808"><draw:frame draw:style-name="fr3" draw:name="Image 331" text:anchor-type="as-char" svg:width="0.3228in" svg:height="0.0752in" draw:z-index="752"><draw:image xlink:href="Pictures/100000010000003F0000000F29F0C3ED.png" xlink:type="simple" xlink:show="embed" xlink:actuate="onLoad" draw:mime-type="image/png"/></draw:frame></text:p>
          </table:table-cell>
          <table:table-cell table:style-name="Table13.B1" office:value-type="string">
            <text:p text:style-name="P797"/>
            <text:p text:style-name="P809"><draw:frame draw:style-name="fr3" draw:name="Image 332" text:anchor-type="as-char" svg:width="0.5874in" svg:height="0.0752in" draw:z-index="753"><draw:image xlink:href="Pictures/10000001000000720000000F05D11542.png" xlink:type="simple" xlink:show="embed" xlink:actuate="onLoad" draw:mime-type="image/png"/></draw:frame></text:p>
          </table:table-cell>
          <table:table-cell table:style-name="Table13.B1" office:value-type="string">
            <text:p text:style-name="P797"/>
            <text:p text:style-name="P810"><draw:frame draw:style-name="fr3" draw:name="Image 333" text:anchor-type="as-char" svg:width="0.4953in" svg:height="0.0752in" draw:z-index="754"><draw:image xlink:href="Pictures/10000001000000600000000FF8CBB01C.png" xlink:type="simple" xlink:show="embed" xlink:actuate="onLoad" draw:mime-type="image/png"/></draw:frame></text:p>
          </table:table-cell>
          <table:table-cell table:style-name="Table13.E1" office:value-type="string">
            <text:p text:style-name="P797"/>
            <text:p text:style-name="P811"><draw:frame draw:style-name="fr3" draw:name="Image 334" text:anchor-type="as-char" svg:width="0.3862in" svg:height="0.0752in" draw:z-index="755"><draw:image xlink:href="Pictures/100000010000004A0000000F0EED85B0.png" xlink:type="simple" xlink:show="embed" xlink:actuate="onLoad" draw:mime-type="image/png"/></draw:frame></text:p>
          </table:table-cell>
        </table:table-row>
        <table:table-row table:style-name="Table13.2">
          <table:table-cell table:style-name="Table13.A1" office:value-type="string">
            <text:p text:style-name="P797"/>
            <text:p text:style-name="P813"><draw:frame draw:style-name="fr3" draw:name="Image 335" text:anchor-type="as-char" svg:width="0.4634in" svg:height="0.0756in" draw:z-index="756"><draw:image xlink:href="Pictures/10000001000000590000000E7B8B81E0.png" xlink:type="simple" xlink:show="embed" xlink:actuate="onLoad" draw:mime-type="image/png"/></draw:frame></text:p>
          </table:table-cell>
          <table:table-cell table:style-name="Table13.B1" office:value-type="string">
            <text:p text:style-name="P797"/>
            <text:p text:style-name="P799"><draw:frame draw:style-name="fr3" draw:name="Image 336" text:anchor-type="as-char" svg:width="0.3272in" svg:height="0.0756in" draw:z-index="757"><draw:image xlink:href="Pictures/100000010000003F0000000E928DFF70.png" xlink:type="simple" xlink:show="embed" xlink:actuate="onLoad" draw:mime-type="image/png"/></draw:frame></text:p>
          </table:table-cell>
          <table:table-cell table:style-name="Table13.B1" office:value-type="string">
            <text:p text:style-name="P797"/>
            <text:p text:style-name="P800"><draw:frame draw:style-name="fr3" draw:name="Image 337" text:anchor-type="as-char" svg:width="0.5937in" svg:height="0.0756in" draw:z-index="758"><draw:image xlink:href="Pictures/10000001000000720000000EFB3B5AC1.png" xlink:type="simple" xlink:show="embed" xlink:actuate="onLoad" draw:mime-type="image/png"/></draw:frame></text:p>
          </table:table-cell>
          <table:table-cell table:style-name="Table13.B1" office:value-type="string">
            <text:p text:style-name="P797"/>
            <text:p text:style-name="P814"><draw:frame draw:style-name="fr3" draw:name="Image 338" text:anchor-type="as-char" svg:width="0.5008in" svg:height="0.0756in" draw:z-index="759"><draw:image xlink:href="Pictures/10000001000000600000000EDCAF946E.png" xlink:type="simple" xlink:show="embed" xlink:actuate="onLoad" draw:mime-type="image/png"/></draw:frame></text:p>
          </table:table-cell>
          <table:table-cell table:style-name="Table13.E1" office:value-type="string">
            <text:p text:style-name="P797"/>
            <text:p text:style-name="P802"><draw:frame draw:style-name="fr3" draw:name="Image 339" text:anchor-type="as-char" svg:width="0.3902in" svg:height="0.0756in" draw:z-index="760"><draw:image xlink:href="Pictures/100000010000004A0000000E83313600.png" xlink:type="simple" xlink:show="embed" xlink:actuate="onLoad" draw:mime-type="image/png"/></draw:frame></text:p>
          </table:table-cell>
        </table:table-row>
        <table:table-row table:style-name="Table13.1">
          <table:table-cell table:style-name="Table13.A1" office:value-type="string">
            <text:p text:style-name="P803"/>
            <text:p text:style-name="P815"><draw:frame draw:style-name="fr3" draw:name="Image 340" text:anchor-type="as-char" svg:width="0.4701in" svg:height="0.0756in" draw:z-index="761"><draw:image xlink:href="Pictures/100000010000005A0000000E7C4A4F54.png" xlink:type="simple" xlink:show="embed" xlink:actuate="onLoad" draw:mime-type="image/png"/></draw:frame></text:p>
          </table:table-cell>
          <table:table-cell table:style-name="Table13.B1" office:value-type="string">
            <text:p text:style-name="P803"/>
            <text:p text:style-name="P799"><draw:frame draw:style-name="fr3" draw:name="Image 341" text:anchor-type="as-char" svg:width="0.3272in" svg:height="0.0756in" draw:z-index="762"><draw:image xlink:href="Pictures/100000010000003F0000000E88B0FB43.png" xlink:type="simple" xlink:show="embed" xlink:actuate="onLoad" draw:mime-type="image/png"/></draw:frame></text:p>
          </table:table-cell>
          <table:table-cell table:style-name="Table13.B1" office:value-type="string">
            <text:p text:style-name="P803"/>
            <text:p text:style-name="P800"><draw:frame draw:style-name="fr3" draw:name="Image 342" text:anchor-type="as-char" svg:width="0.5957in" svg:height="0.0756in" draw:z-index="763"><draw:image xlink:href="Pictures/10000001000000720000000E8598636D.png" xlink:type="simple" xlink:show="embed" xlink:actuate="onLoad" draw:mime-type="image/png"/></draw:frame></text:p>
          </table:table-cell>
          <table:table-cell table:style-name="Table13.B1" office:value-type="string">
            <text:p text:style-name="P803"/>
            <text:p text:style-name="P801"><draw:frame draw:style-name="fr3" draw:name="Image 343" text:anchor-type="as-char" svg:width="0.4953in" svg:height="0.0756in" draw:z-index="764"><draw:image xlink:href="Pictures/100000010000005F0000000E79D57EE2.png" xlink:type="simple" xlink:show="embed" xlink:actuate="onLoad" draw:mime-type="image/png"/></draw:frame></text:p>
          </table:table-cell>
          <table:table-cell table:style-name="Table13.E1" office:value-type="string">
            <text:p text:style-name="P803"/>
            <text:p text:style-name="P802"><draw:frame draw:style-name="fr3" draw:name="Image 344" text:anchor-type="as-char" svg:width="0.3902in" svg:height="0.0756in" draw:z-index="765"><draw:image xlink:href="Pictures/100000010000004A0000000E38B68006.png" xlink:type="simple" xlink:show="embed" xlink:actuate="onLoad" draw:mime-type="image/png"/></draw:frame></text:p>
          </table:table-cell>
        </table:table-row>
        <table:table-row table:style-name="Table13.2">
          <table:table-cell table:style-name="Table13.A1" office:value-type="string">
            <text:p text:style-name="P806"/>
            <text:p text:style-name="P816"><draw:frame draw:style-name="fr3" draw:name="Image 345" text:anchor-type="as-char" svg:width="0.4346in" svg:height="0.0752in" draw:z-index="766"><draw:image xlink:href="Pictures/10000001000000550000000F2EA17B1D.png" xlink:type="simple" xlink:show="embed" xlink:actuate="onLoad" draw:mime-type="image/png"/></draw:frame></text:p>
          </table:table-cell>
          <table:table-cell table:style-name="Table13.B1" office:value-type="string">
            <text:p text:style-name="P806"/>
            <text:p text:style-name="P808"><draw:frame draw:style-name="fr3" draw:name="Image 346" text:anchor-type="as-char" svg:width="0.3228in" svg:height="0.0752in" draw:z-index="767"><draw:image xlink:href="Pictures/100000010000003F0000000F89A33660.png" xlink:type="simple" xlink:show="embed" xlink:actuate="onLoad" draw:mime-type="image/png"/></draw:frame></text:p>
          </table:table-cell>
          <table:table-cell table:style-name="Table13.B1" office:value-type="string">
            <text:p text:style-name="P806"/>
            <text:p text:style-name="P809"><draw:frame draw:style-name="fr3" draw:name="Image 347" text:anchor-type="as-char" svg:width="0.5874in" svg:height="0.0752in" draw:z-index="768"><draw:image xlink:href="Pictures/10000001000000720000000F2040F99E.png" xlink:type="simple" xlink:show="embed" xlink:actuate="onLoad" draw:mime-type="image/png"/></draw:frame></text:p>
          </table:table-cell>
          <table:table-cell table:style-name="Table13.B1" office:value-type="string">
            <text:p text:style-name="P806"/>
            <text:p text:style-name="P817"><draw:frame draw:style-name="fr3" draw:name="Image 348" text:anchor-type="as-char" svg:width="0.4898in" svg:height="0.0752in" draw:z-index="1803"><draw:image xlink:href="Pictures/100000010000005F0000000FA0A3B83C.png" xlink:type="simple" xlink:show="embed" xlink:actuate="onLoad" draw:mime-type="image/png"/></draw:frame></text:p>
          </table:table-cell>
          <table:table-cell table:style-name="Table13.E1" office:value-type="string">
            <text:p text:style-name="P806"/>
            <text:p text:style-name="P811"><draw:frame draw:style-name="fr3" draw:name="Image 349" text:anchor-type="as-char" svg:width="0.3862in" svg:height="0.0752in" draw:z-index="1804"><draw:image xlink:href="Pictures/100000010000004A0000000F4A398250.png" xlink:type="simple" xlink:show="embed" xlink:actuate="onLoad" draw:mime-type="image/png"/></draw:frame></text:p>
          </table:table-cell>
        </table:table-row>
        <table:table-row table:style-name="Table13.2">
          <table:table-cell table:style-name="Table13.A1" office:value-type="string">
            <text:p text:style-name="P797"/>
            <text:p text:style-name="P818"><draw:frame draw:style-name="fr3" draw:name="Image 350" text:anchor-type="as-char" svg:width="0.4453in" svg:height="0.0756in" draw:z-index="1805"><draw:image xlink:href="Pictures/10000001000000550000000E3D3254EB.png" xlink:type="simple" xlink:show="embed" xlink:actuate="onLoad" draw:mime-type="image/png"/></draw:frame></text:p>
          </table:table-cell>
          <table:table-cell table:style-name="Table13.B1" office:value-type="string">
            <text:p text:style-name="P797"/>
            <text:p text:style-name="P799"><draw:frame draw:style-name="fr3" draw:name="Image 351" text:anchor-type="as-char" svg:width="0.3272in" svg:height="0.0756in" draw:z-index="1806"><draw:image xlink:href="Pictures/100000010000003F0000000E35E99ACF.png" xlink:type="simple" xlink:show="embed" xlink:actuate="onLoad" draw:mime-type="image/png"/></draw:frame></text:p>
          </table:table-cell>
          <table:table-cell table:style-name="Table13.B1" office:value-type="string">
            <text:p text:style-name="P797"/>
            <text:p text:style-name="P800"><draw:frame draw:style-name="fr3" draw:name="Image 352" text:anchor-type="as-char" svg:width="0.5929in" svg:height="0.0756in" draw:z-index="1807"><draw:image xlink:href="Pictures/10000001000000710000000E355622D4.png" xlink:type="simple" xlink:show="embed" xlink:actuate="onLoad" draw:mime-type="image/png"/></draw:frame></text:p>
          </table:table-cell>
          <table:table-cell table:style-name="Table13.B1" office:value-type="string">
            <text:p text:style-name="P797"/>
            <text:p text:style-name="P805"><draw:frame draw:style-name="fr3" draw:name="Image 353" text:anchor-type="as-char" svg:width="0.502in" svg:height="0.0756in" draw:z-index="1808"><draw:image xlink:href="Pictures/10000001000000600000000EF2E2FF62.png" xlink:type="simple" xlink:show="embed" xlink:actuate="onLoad" draw:mime-type="image/png"/></draw:frame></text:p>
          </table:table-cell>
          <table:table-cell table:style-name="Table13.E1" office:value-type="string">
            <text:p text:style-name="P797"/>
            <text:p text:style-name="P802"><draw:frame draw:style-name="fr3" draw:name="Image 354" text:anchor-type="as-char" svg:width="0.3929in" svg:height="0.0756in" draw:z-index="1809"><draw:image xlink:href="Pictures/100000010000004B0000000E3EC44B99.png" xlink:type="simple" xlink:show="embed" xlink:actuate="onLoad" draw:mime-type="image/png"/></draw:frame></text:p>
          </table:table-cell>
        </table:table-row>
        <table:table-row table:style-name="Table13.2">
          <table:table-cell table:style-name="Table13.A1" office:value-type="string">
            <text:p text:style-name="P797"/>
            <text:p text:style-name="P815"><draw:frame draw:style-name="fr3" draw:name="Image 355" text:anchor-type="as-char" svg:width="0.4772in" svg:height="0.0756in" draw:z-index="1810"><draw:image xlink:href="Pictures/100000010000005B0000000EFE589904.png" xlink:type="simple" xlink:show="embed" xlink:actuate="onLoad" draw:mime-type="image/png"/></draw:frame></text:p>
          </table:table-cell>
          <table:table-cell table:style-name="Table13.B1" office:value-type="string">
            <text:p text:style-name="P797"/>
            <text:p text:style-name="P799"><draw:frame draw:style-name="fr3" draw:name="Image 356" text:anchor-type="as-char" svg:width="0.3272in" svg:height="0.0756in" draw:z-index="1811"><draw:image xlink:href="Pictures/100000010000003F0000000E60260E22.png" xlink:type="simple" xlink:show="embed" xlink:actuate="onLoad" draw:mime-type="image/png"/></draw:frame></text:p>
          </table:table-cell>
          <table:table-cell table:style-name="Table13.B1" office:value-type="string">
            <text:p text:style-name="P797"/>
            <text:p text:style-name="P800"><draw:frame draw:style-name="fr3" draw:name="Image 357" text:anchor-type="as-char" svg:width="0.5937in" svg:height="0.0756in" draw:z-index="1812"><draw:image xlink:href="Pictures/10000001000000720000000E85D8554A.png" xlink:type="simple" xlink:show="embed" xlink:actuate="onLoad" draw:mime-type="image/png"/></draw:frame></text:p>
          </table:table-cell>
          <table:table-cell table:style-name="Table13.B1" office:value-type="string">
            <text:p text:style-name="P797"/>
            <text:p text:style-name="P814"><draw:frame draw:style-name="fr3" draw:name="Image 358" text:anchor-type="as-char" svg:width="0.5008in" svg:height="0.0756in" draw:z-index="1813"><draw:image xlink:href="Pictures/10000001000000600000000E0FA9727D.png" xlink:type="simple" xlink:show="embed" xlink:actuate="onLoad" draw:mime-type="image/png"/></draw:frame></text:p>
          </table:table-cell>
          <table:table-cell table:style-name="Table13.E1" office:value-type="string">
            <text:p text:style-name="P797"/>
            <text:p text:style-name="P802"><draw:frame draw:style-name="fr3" draw:name="Image 359" text:anchor-type="as-char" svg:width="0.3929in" svg:height="0.0756in" draw:z-index="1814"><draw:image xlink:href="Pictures/100000010000004B0000000EA2046725.png" xlink:type="simple" xlink:show="embed" xlink:actuate="onLoad" draw:mime-type="image/png"/></draw:frame></text:p>
          </table:table-cell>
        </table:table-row>
        <table:table-row table:style-name="Table13.1">
          <table:table-cell table:style-name="Table13.A1" office:value-type="string">
            <text:p text:style-name="P803"/>
            <text:p text:style-name="P819"><draw:frame draw:style-name="fr3" draw:name="Image 360" text:anchor-type="as-char" svg:width="0.4339in" svg:height="0.0756in" draw:z-index="1815"><draw:image xlink:href="Pictures/10000001000000530000000E5B56B60B.png" xlink:type="simple" xlink:show="embed" xlink:actuate="onLoad" draw:mime-type="image/png"/></draw:frame></text:p>
          </table:table-cell>
          <table:table-cell table:style-name="Table13.B1" office:value-type="string">
            <text:p text:style-name="P803"/>
            <text:p text:style-name="P799"><draw:frame draw:style-name="fr3" draw:name="Image 361" text:anchor-type="as-char" svg:width="0.3272in" svg:height="0.0756in" draw:z-index="1816"><draw:image xlink:href="Pictures/100000010000003F0000000EF4342F73.png" xlink:type="simple" xlink:show="embed" xlink:actuate="onLoad" draw:mime-type="image/png"/></draw:frame></text:p>
          </table:table-cell>
          <table:table-cell table:style-name="Table13.B1" office:value-type="string">
            <text:p text:style-name="P803"/>
            <text:p text:style-name="P800"><draw:frame draw:style-name="fr3" draw:name="Image 362" text:anchor-type="as-char" svg:width="0.5917in" svg:height="0.0756in" draw:z-index="1817"><draw:image xlink:href="Pictures/10000001000000710000000E0D98E849.png" xlink:type="simple" xlink:show="embed" xlink:actuate="onLoad" draw:mime-type="image/png"/></draw:frame></text:p>
          </table:table-cell>
          <table:table-cell table:style-name="Table13.B1" office:value-type="string">
            <text:p text:style-name="P803"/>
            <text:p text:style-name="P801"><draw:frame draw:style-name="fr3" draw:name="Image 363" text:anchor-type="as-char" svg:width="0.4953in" svg:height="0.0756in" draw:z-index="1818"><draw:image xlink:href="Pictures/100000010000005F0000000EF3FDECD0.png" xlink:type="simple" xlink:show="embed" xlink:actuate="onLoad" draw:mime-type="image/png"/></draw:frame></text:p>
          </table:table-cell>
          <table:table-cell table:style-name="Table13.E1" office:value-type="string">
            <text:p text:style-name="P803"/>
            <text:p text:style-name="P802"><draw:frame draw:style-name="fr3" draw:name="Image 364" text:anchor-type="as-char" svg:width="0.3902in" svg:height="0.0756in" draw:z-index="1819"><draw:image xlink:href="Pictures/100000010000004A0000000E9B49B907.png" xlink:type="simple" xlink:show="embed" xlink:actuate="onLoad" draw:mime-type="image/png"/></draw:frame></text:p>
          </table:table-cell>
        </table:table-row>
        <table:table-row table:style-name="Table13.2">
          <table:table-cell table:style-name="Table13.A1" office:value-type="string">
            <text:p text:style-name="P797"/>
            <text:p text:style-name="P807"><draw:frame draw:style-name="fr3" draw:name="Image 365" text:anchor-type="as-char" svg:width="0.4744in" svg:height="0.0752in" draw:z-index="1820"><draw:image xlink:href="Pictures/100000010000005C0000000FFBB9213B.png" xlink:type="simple" xlink:show="embed" xlink:actuate="onLoad" draw:mime-type="image/png"/></draw:frame></text:p>
          </table:table-cell>
          <table:table-cell table:style-name="Table13.B1" office:value-type="string">
            <text:p text:style-name="P797"/>
            <text:p text:style-name="P808"><draw:frame draw:style-name="fr3" draw:name="Image 366" text:anchor-type="as-char" svg:width="0.3228in" svg:height="0.0752in" draw:z-index="1821"><draw:image xlink:href="Pictures/100000010000003F0000000F98555692.png" xlink:type="simple" xlink:show="embed" xlink:actuate="onLoad" draw:mime-type="image/png"/></draw:frame></text:p>
          </table:table-cell>
          <table:table-cell table:style-name="Table13.B1" office:value-type="string">
            <text:p text:style-name="P797"/>
            <text:p text:style-name="P809"><draw:frame draw:style-name="fr3" draw:name="Image 367" text:anchor-type="as-char" svg:width="0.5874in" svg:height="0.0752in" draw:z-index="1822"><draw:image xlink:href="Pictures/10000001000000720000000F44175442.png" xlink:type="simple" xlink:show="embed" xlink:actuate="onLoad" draw:mime-type="image/png"/></draw:frame></text:p>
          </table:table-cell>
          <table:table-cell table:style-name="Table13.B1" office:value-type="string">
            <text:p text:style-name="P797"/>
            <text:p text:style-name="P817"><draw:frame draw:style-name="fr3" draw:name="Image 368" text:anchor-type="as-char" svg:width="0.4898in" svg:height="0.0752in" draw:z-index="1823"><draw:image xlink:href="Pictures/100000010000005F0000000F064DD02C.png" xlink:type="simple" xlink:show="embed" xlink:actuate="onLoad" draw:mime-type="image/png"/></draw:frame></text:p>
          </table:table-cell>
          <table:table-cell table:style-name="Table13.E1" office:value-type="string">
            <text:p text:style-name="P797"/>
            <text:p text:style-name="P811"><draw:frame draw:style-name="fr3" draw:name="Image 369" text:anchor-type="as-char" svg:width="0.3862in" svg:height="0.0752in" draw:z-index="1824"><draw:image xlink:href="Pictures/100000010000004A0000000FCC3CA5D7.png" xlink:type="simple" xlink:show="embed" xlink:actuate="onLoad" draw:mime-type="image/png"/></draw:frame></text:p>
          </table:table-cell>
        </table:table-row>
        <table:table-row table:style-name="Table13.2">
          <table:table-cell table:style-name="Table13.A1" office:value-type="string">
            <text:p text:style-name="P797"/>
            <text:p text:style-name="P820"><draw:frame draw:style-name="fr3" draw:name="Image 370" text:anchor-type="as-char" svg:width="0.452in" svg:height="0.0756in" draw:z-index="1825"><draw:image xlink:href="Pictures/10000001000000570000000E84CF1334.png" xlink:type="simple" xlink:show="embed" xlink:actuate="onLoad" draw:mime-type="image/png"/></draw:frame></text:p>
          </table:table-cell>
          <table:table-cell table:style-name="Table13.B1" office:value-type="string">
            <text:p text:style-name="P797"/>
            <text:p text:style-name="P799"><draw:frame draw:style-name="fr3" draw:name="Image 371" text:anchor-type="as-char" svg:width="0.3272in" svg:height="0.0756in" draw:z-index="1826"><draw:image xlink:href="Pictures/100000010000003F0000000E1BC3B461.png" xlink:type="simple" xlink:show="embed" xlink:actuate="onLoad" draw:mime-type="image/png"/></draw:frame></text:p>
          </table:table-cell>
          <table:table-cell table:style-name="Table13.B1" office:value-type="string">
            <text:p text:style-name="P797"/>
            <text:p text:style-name="P800"><draw:frame draw:style-name="fr3" draw:name="Image 372" text:anchor-type="as-char" svg:width="0.5957in" svg:height="0.0756in" draw:z-index="1827"><draw:image xlink:href="Pictures/10000001000000720000000ED60BD9B9.png" xlink:type="simple" xlink:show="embed" xlink:actuate="onLoad" draw:mime-type="image/png"/></draw:frame></text:p>
          </table:table-cell>
          <table:table-cell table:style-name="Table13.B1" office:value-type="string">
            <text:p text:style-name="P797"/>
            <text:p text:style-name="P801"><draw:frame draw:style-name="fr3" draw:name="Image 373" text:anchor-type="as-char" svg:width="0.4953in" svg:height="0.0756in" draw:z-index="1828"><draw:image xlink:href="Pictures/100000010000005F0000000E75E6DF2B.png" xlink:type="simple" xlink:show="embed" xlink:actuate="onLoad" draw:mime-type="image/png"/></draw:frame></text:p>
          </table:table-cell>
          <table:table-cell table:style-name="Table13.E1" office:value-type="string">
            <text:p text:style-name="P797"/>
            <text:p text:style-name="P802"><draw:frame draw:style-name="fr3" draw:name="Image 374" text:anchor-type="as-char" svg:width="0.3902in" svg:height="0.0756in" draw:z-index="1829"><draw:image xlink:href="Pictures/100000010000004A0000000ED67ABDEA.png" xlink:type="simple" xlink:show="embed" xlink:actuate="onLoad" draw:mime-type="image/png"/></draw:frame></text:p>
          </table:table-cell>
        </table:table-row>
        <table:table-row table:style-name="Table13.2">
          <table:table-cell table:style-name="Table13.A1" office:value-type="string">
            <text:p text:style-name="P803"/>
            <text:p text:style-name="P821"><draw:frame draw:style-name="fr3" draw:name="Image 375" text:anchor-type="as-char" svg:width="0.3992in" svg:height="0.0744in" draw:z-index="1830"><draw:image xlink:href="Pictures/100000010000004D0000000E417C2547.png" xlink:type="simple" xlink:show="embed" xlink:actuate="onLoad" draw:mime-type="image/png"/></draw:frame></text:p>
          </table:table-cell>
          <table:table-cell table:style-name="Table13.B1" office:value-type="string">
            <text:p text:style-name="P797"/>
            <text:p text:style-name="P799"><draw:frame draw:style-name="fr3" draw:name="Image 376" text:anchor-type="as-char" svg:width="0.3272in" svg:height="0.0756in" draw:z-index="1831"><draw:image xlink:href="Pictures/100000010000003F0000000E0723E848.png" xlink:type="simple" xlink:show="embed" xlink:actuate="onLoad" draw:mime-type="image/png"/></draw:frame></text:p>
          </table:table-cell>
          <table:table-cell table:style-name="Table13.B1" office:value-type="string">
            <text:p text:style-name="P797"/>
            <text:p text:style-name="P800"><draw:frame draw:style-name="fr3" draw:name="Image 377" text:anchor-type="as-char" svg:width="0.5937in" svg:height="0.0756in" draw:z-index="1832"><draw:image xlink:href="Pictures/10000001000000720000000E6A3CF3B0.png" xlink:type="simple" xlink:show="embed" xlink:actuate="onLoad" draw:mime-type="image/png"/></draw:frame></text:p>
          </table:table-cell>
          <table:table-cell table:style-name="Table13.B1" office:value-type="string">
            <text:p text:style-name="P797"/>
            <text:p text:style-name="P801"><draw:frame draw:style-name="fr3" draw:name="Image 378" text:anchor-type="as-char" svg:width="0.4953in" svg:height="0.0756in" draw:z-index="1833"><draw:image xlink:href="Pictures/100000010000005F0000000E9E55C406.png" xlink:type="simple" xlink:show="embed" xlink:actuate="onLoad" draw:mime-type="image/png"/></draw:frame></text:p>
          </table:table-cell>
          <table:table-cell table:style-name="Table13.E1" office:value-type="string">
            <text:p text:style-name="P797"/>
            <text:p text:style-name="P802"><draw:frame draw:style-name="fr3" draw:name="Image 379" text:anchor-type="as-char" svg:width="0.3929in" svg:height="0.0756in" draw:z-index="1834"><draw:image xlink:href="Pictures/100000010000004B0000000EC9759D57.png" xlink:type="simple" xlink:show="embed" xlink:actuate="onLoad" draw:mime-type="image/png"/></draw:frame></text:p>
          </table:table-cell>
        </table:table-row>
        <table:table-row table:style-name="Table13.1">
          <table:table-cell table:style-name="Table13.A1" office:value-type="string">
            <text:p text:style-name="P803"/>
            <text:p text:style-name="P807"><draw:frame draw:style-name="fr3" draw:name="Image 380" text:anchor-type="as-char" svg:width="0.4772in" svg:height="0.0752in" draw:z-index="1835"><draw:image xlink:href="Pictures/100000010000005D0000000F963514B6.png" xlink:type="simple" xlink:show="embed" xlink:actuate="onLoad" draw:mime-type="image/png"/></draw:frame></text:p>
          </table:table-cell>
          <table:table-cell table:style-name="Table13.B1" office:value-type="string">
            <text:p text:style-name="P803"/>
            <text:p text:style-name="P808"><draw:frame draw:style-name="fr3" draw:name="Image 381" text:anchor-type="as-char" svg:width="0.3228in" svg:height="0.0752in" draw:z-index="1836"><draw:image xlink:href="Pictures/100000010000003F0000000F10829569.png" xlink:type="simple" xlink:show="embed" xlink:actuate="onLoad" draw:mime-type="image/png"/></draw:frame></text:p>
          </table:table-cell>
          <table:table-cell table:style-name="Table13.B1" office:value-type="string">
            <text:p text:style-name="P803"/>
            <text:p text:style-name="P809"><draw:frame draw:style-name="fr3" draw:name="Image 382" text:anchor-type="as-char" svg:width="0.5874in" svg:height="0.0752in" draw:z-index="1837"><draw:image xlink:href="Pictures/10000001000000720000000FEEBD0C7D.png" xlink:type="simple" xlink:show="embed" xlink:actuate="onLoad" draw:mime-type="image/png"/></draw:frame></text:p>
          </table:table-cell>
          <table:table-cell table:style-name="Table13.B1" office:value-type="string">
            <text:p text:style-name="P803"/>
            <text:p text:style-name="P822"><draw:frame draw:style-name="fr3" draw:name="Image 383" text:anchor-type="as-char" svg:width="0.4965in" svg:height="0.0752in" draw:z-index="1838"><draw:image xlink:href="Pictures/10000001000000600000000F9C7FD34E.png" xlink:type="simple" xlink:show="embed" xlink:actuate="onLoad" draw:mime-type="image/png"/></draw:frame></text:p>
          </table:table-cell>
          <table:table-cell table:style-name="Table13.E1" office:value-type="string">
            <text:p text:style-name="P803"/>
            <text:p text:style-name="P811"><draw:frame draw:style-name="fr3" draw:name="Image 384" text:anchor-type="as-char" svg:width="0.3862in" svg:height="0.0752in" draw:z-index="1839"><draw:image xlink:href="Pictures/100000010000004A0000000FF11428B0.png" xlink:type="simple" xlink:show="embed" xlink:actuate="onLoad" draw:mime-type="image/png"/></draw:frame></text:p>
          </table:table-cell>
        </table:table-row>
        <table:table-row table:style-name="Table13.2">
          <table:table-cell table:style-name="Table13.A1" office:value-type="string">
            <text:p text:style-name="P797"/>
            <text:p text:style-name="P823"><draw:frame draw:style-name="fr3" draw:name="Image 385" text:anchor-type="as-char" svg:width="0.4528in" svg:height="0.0752in" draw:z-index="1840"><draw:image xlink:href="Pictures/10000001000000570000000F3809B4A4.png" xlink:type="simple" xlink:show="embed" xlink:actuate="onLoad" draw:mime-type="image/png"/></draw:frame></text:p>
          </table:table-cell>
          <table:table-cell table:style-name="Table13.B1" office:value-type="string">
            <text:p text:style-name="P797"/>
            <text:p text:style-name="P808"><draw:frame draw:style-name="fr3" draw:name="Image 386" text:anchor-type="as-char" svg:width="0.3228in" svg:height="0.0752in" draw:z-index="1841"><draw:image xlink:href="Pictures/100000010000003F0000000F40923DFE.png" xlink:type="simple" xlink:show="embed" xlink:actuate="onLoad" draw:mime-type="image/png"/></draw:frame></text:p>
          </table:table-cell>
          <table:table-cell table:style-name="Table13.B1" office:value-type="string">
            <text:p text:style-name="P797"/>
            <text:p text:style-name="P809"><draw:frame draw:style-name="fr9" draw:name="Image14" text:anchor-type="as-char" svg:width="0.1484in" svg:height="0.0756in" draw:z-index="1842"><draw:image xlink:href="Pictures/100000010000001D0000000F3AE10A19.png" xlink:type="simple" xlink:show="embed" xlink:actuate="onLoad" draw:mime-type="image/png"/></draw:frame><draw:frame draw:style-name="fr9" draw:name="Image15" text:anchor-type="as-char" svg:width="0.4339in" svg:height="0.0756in" draw:z-index="1843"><draw:image xlink:href="Pictures/10000001000000560000000FFE49805C.png" xlink:type="simple" xlink:show="embed" xlink:actuate="onLoad" draw:mime-type="image/png"/></draw:frame></text:p>
          </table:table-cell>
          <table:table-cell table:style-name="Table13.B1" office:value-type="string">
            <text:p text:style-name="P797"/>
            <text:p text:style-name="P817"><draw:frame draw:style-name="fr3" draw:name="Image 391" text:anchor-type="as-char" svg:width="0.4898in" svg:height="0.0752in" draw:z-index="1844"><draw:image xlink:href="Pictures/100000010000005F0000000F516119FD.png" xlink:type="simple" xlink:show="embed" xlink:actuate="onLoad" draw:mime-type="image/png"/></draw:frame></text:p>
          </table:table-cell>
          <table:table-cell table:style-name="Table13.E1" office:value-type="string">
            <text:p text:style-name="P797"/>
            <text:p text:style-name="P811"><draw:frame draw:style-name="fr3" draw:name="Image 392" text:anchor-type="as-char" svg:width="0.3862in" svg:height="0.0752in" draw:z-index="1845"><draw:image xlink:href="Pictures/100000010000004A0000000FEFC0E50B.png" xlink:type="simple" xlink:show="embed" xlink:actuate="onLoad" draw:mime-type="image/png"/></draw:frame></text:p>
          </table:table-cell>
        </table:table-row>
        <table:table-row table:style-name="Table13.2">
          <table:table-cell table:style-name="Table13.A1" office:value-type="string">
            <text:p text:style-name="P797"/>
            <text:p text:style-name="P824"><draw:frame draw:style-name="fr3" draw:name="Image 393" text:anchor-type="as-char" svg:width="0.4602in" svg:height="0.0756in" draw:z-index="1846"><draw:image xlink:href="Pictures/10000001000000580000000E3BDD1430.png" xlink:type="simple" xlink:show="embed" xlink:actuate="onLoad" draw:mime-type="image/png"/></draw:frame></text:p>
          </table:table-cell>
          <table:table-cell table:style-name="Table13.B1" office:value-type="string">
            <text:p text:style-name="P797"/>
            <text:p text:style-name="P799"><draw:frame draw:style-name="fr3" draw:name="Image 394" text:anchor-type="as-char" svg:width="0.3272in" svg:height="0.0756in" draw:z-index="1847"><draw:image xlink:href="Pictures/100000010000003F0000000E74897850.png" xlink:type="simple" xlink:show="embed" xlink:actuate="onLoad" draw:mime-type="image/png"/></draw:frame></text:p>
          </table:table-cell>
          <table:table-cell table:style-name="Table13.B1" office:value-type="string">
            <text:p text:style-name="P797"/>
            <text:p text:style-name="P800"><draw:frame draw:style-name="fr3" draw:name="Image 395" text:anchor-type="as-char" svg:width="0.5929in" svg:height="0.0756in" draw:z-index="1848"><draw:image xlink:href="Pictures/10000001000000710000000EC35C804A.png" xlink:type="simple" xlink:show="embed" xlink:actuate="onLoad" draw:mime-type="image/png"/></draw:frame></text:p>
          </table:table-cell>
          <table:table-cell table:style-name="Table13.B1" office:value-type="string">
            <text:p text:style-name="P797"/>
            <text:p text:style-name="P814"><draw:frame draw:style-name="fr3" draw:name="Image 396" text:anchor-type="as-char" svg:width="0.5008in" svg:height="0.0756in" draw:z-index="1849"><draw:image xlink:href="Pictures/10000001000000600000000E678CFCB5.png" xlink:type="simple" xlink:show="embed" xlink:actuate="onLoad" draw:mime-type="image/png"/></draw:frame></text:p>
          </table:table-cell>
          <table:table-cell table:style-name="Table13.E1" office:value-type="string">
            <text:p text:style-name="P797"/>
            <text:p text:style-name="P802"><draw:frame draw:style-name="fr3" draw:name="Image 397" text:anchor-type="as-char" svg:width="0.3929in" svg:height="0.0756in" draw:z-index="1850"><draw:image xlink:href="Pictures/100000010000004B0000000ECEB89D89.png" xlink:type="simple" xlink:show="embed" xlink:actuate="onLoad" draw:mime-type="image/png"/></draw:frame></text:p>
          </table:table-cell>
        </table:table-row>
        <table:table-row table:style-name="Table13.2">
          <table:table-cell table:style-name="Table13.A1" office:value-type="string">
            <text:p text:style-name="P797"/>
            <text:p text:style-name="P825"><draw:frame draw:style-name="fr3" draw:name="Image 398" text:anchor-type="as-char" svg:width="0.4701in" svg:height="0.0752in" draw:z-index="1851"><draw:image xlink:href="Pictures/100000010000005B0000000F7E8324B4.png" xlink:type="simple" xlink:show="embed" xlink:actuate="onLoad" draw:mime-type="image/png"/></draw:frame></text:p>
          </table:table-cell>
          <table:table-cell table:style-name="Table13.B1" office:value-type="string">
            <text:p text:style-name="P797"/>
            <text:p text:style-name="P808"><draw:frame draw:style-name="fr3" draw:name="Image 399" text:anchor-type="as-char" svg:width="0.3228in" svg:height="0.0752in" draw:z-index="1852"><draw:image xlink:href="Pictures/100000010000003F0000000FE48E0029.png" xlink:type="simple" xlink:show="embed" xlink:actuate="onLoad" draw:mime-type="image/png"/></draw:frame></text:p>
          </table:table-cell>
          <table:table-cell table:style-name="Table13.B1" office:value-type="string">
            <text:p text:style-name="P797"/>
            <text:p text:style-name="P809"><draw:frame draw:style-name="fr3" draw:name="Image 400" text:anchor-type="as-char" svg:width="0.5874in" svg:height="0.0752in" draw:z-index="1853"><draw:image xlink:href="Pictures/10000001000000720000000F9850036B.png" xlink:type="simple" xlink:show="embed" xlink:actuate="onLoad" draw:mime-type="image/png"/></draw:frame></text:p>
          </table:table-cell>
          <table:table-cell table:style-name="Table13.B1" office:value-type="string">
            <text:p text:style-name="P797"/>
            <text:p text:style-name="P817"><draw:frame draw:style-name="fr3" draw:name="Image 401" text:anchor-type="as-char" svg:width="0.4898in" svg:height="0.0752in" draw:z-index="1854"><draw:image xlink:href="Pictures/100000010000005F0000000F35C97514.png" xlink:type="simple" xlink:show="embed" xlink:actuate="onLoad" draw:mime-type="image/png"/></draw:frame></text:p>
          </table:table-cell>
          <table:table-cell table:style-name="Table13.E1" office:value-type="string">
            <text:p text:style-name="P797"/>
            <text:p text:style-name="P811"><draw:frame draw:style-name="fr3" draw:name="Image 402" text:anchor-type="as-char" svg:width="0.3902in" svg:height="0.0752in" draw:z-index="1855"><draw:image xlink:href="Pictures/100000010000004B0000000F76F1FCAF.png" xlink:type="simple" xlink:show="embed" xlink:actuate="onLoad" draw:mime-type="image/png"/></draw:frame></text:p>
          </table:table-cell>
        </table:table-row>
        <table:table-row table:style-name="Table13.1">
          <table:table-cell table:style-name="Table13.A1" office:value-type="string">
            <text:p text:style-name="P803"/>
            <text:p text:style-name="P826"><draw:frame draw:style-name="fr3" draw:name="Image 403" text:anchor-type="as-char" svg:width="0.45in" svg:height="0.0752in" draw:z-index="1856"><draw:image xlink:href="Pictures/10000001000000570000000FB5E34AE5.png" xlink:type="simple" xlink:show="embed" xlink:actuate="onLoad" draw:mime-type="image/png"/></draw:frame></text:p>
          </table:table-cell>
          <table:table-cell table:style-name="Table13.B1" office:value-type="string">
            <text:p text:style-name="P803"/>
            <text:p text:style-name="P808"><draw:frame draw:style-name="fr3" draw:name="Image 404" text:anchor-type="as-char" svg:width="0.3228in" svg:height="0.0752in" draw:z-index="1857"><draw:image xlink:href="Pictures/100000010000003F0000000FD3767FA9.png" xlink:type="simple" xlink:show="embed" xlink:actuate="onLoad" draw:mime-type="image/png"/></draw:frame></text:p>
          </table:table-cell>
          <table:table-cell table:style-name="Table13.B1" office:value-type="string">
            <text:p text:style-name="P803"/>
            <text:p text:style-name="P809"><draw:frame draw:style-name="fr3" draw:name="Image 405" text:anchor-type="as-char" svg:width="0.5874in" svg:height="0.0752in" draw:z-index="1858"><draw:image xlink:href="Pictures/10000001000000720000000F31720BD6.png" xlink:type="simple" xlink:show="embed" xlink:actuate="onLoad" draw:mime-type="image/png"/></draw:frame></text:p>
          </table:table-cell>
          <table:table-cell table:style-name="Table13.B1" office:value-type="string">
            <text:p text:style-name="P803"/>
            <text:p text:style-name="P817"><draw:frame draw:style-name="fr3" draw:name="Image 406" text:anchor-type="as-char" svg:width="0.4898in" svg:height="0.0752in" draw:z-index="1859"><draw:image xlink:href="Pictures/100000010000005F0000000FFFB70362.png" xlink:type="simple" xlink:show="embed" xlink:actuate="onLoad" draw:mime-type="image/png"/></draw:frame></text:p>
          </table:table-cell>
          <table:table-cell table:style-name="Table13.E1" office:value-type="string">
            <text:p text:style-name="P803"/>
            <text:p text:style-name="P811"><draw:frame draw:style-name="fr3" draw:name="Image 407" text:anchor-type="as-char" svg:width="0.389in" svg:height="0.0752in" draw:z-index="1860"><draw:image xlink:href="Pictures/100000010000004B0000000F309C2605.png" xlink:type="simple" xlink:show="embed" xlink:actuate="onLoad" draw:mime-type="image/png"/></draw:frame></text:p>
          </table:table-cell>
        </table:table-row>
        <table:table-row table:style-name="Table13.2">
          <table:table-cell table:style-name="Table13.A1" office:value-type="string">
            <text:p text:style-name="P797"/>
            <text:p text:style-name="P827"><draw:frame draw:style-name="fr3" draw:name="Image 408" text:anchor-type="as-char" svg:width="0.4in" svg:height="0.0756in" draw:z-index="1861"><draw:image xlink:href="Pictures/100000010000004D0000000E7F4BDF5E.png" xlink:type="simple" xlink:show="embed" xlink:actuate="onLoad" draw:mime-type="image/png"/></draw:frame></text:p>
          </table:table-cell>
          <table:table-cell table:style-name="Table13.B1" office:value-type="string">
            <text:p text:style-name="P797"/>
            <text:p text:style-name="P799"><draw:frame draw:style-name="fr3" draw:name="Image 409" text:anchor-type="as-char" svg:width="0.3272in" svg:height="0.0756in" draw:z-index="1862"><draw:image xlink:href="Pictures/100000010000003F0000000EB59EEE76.png" xlink:type="simple" xlink:show="embed" xlink:actuate="onLoad" draw:mime-type="image/png"/></draw:frame></text:p>
          </table:table-cell>
          <table:table-cell table:style-name="Table13.B1" office:value-type="string">
            <text:p text:style-name="P797"/>
            <text:p text:style-name="P828"><draw:frame draw:style-name="fr9" draw:name="Image17" text:anchor-type="as-char" svg:width="0.1472in" svg:height="0.0756in" draw:z-index="1863"><draw:image xlink:href="Pictures/100000010000001D0000000F732BCD70.png" xlink:type="simple" xlink:show="embed" xlink:actuate="onLoad" draw:mime-type="image/png"/></draw:frame><draw:frame draw:style-name="fr9" draw:name="Image18" text:anchor-type="as-char" svg:width="0.4339in" svg:height="0.0756in" draw:z-index="1864"><draw:image xlink:href="Pictures/10000001000000560000000F50D06D1B.png" xlink:type="simple" xlink:show="embed" xlink:actuate="onLoad" draw:mime-type="image/png"/></draw:frame></text:p>
          </table:table-cell>
          <table:table-cell table:style-name="Table13.B1" office:value-type="string">
            <text:p text:style-name="P797"/>
            <text:p text:style-name="P801"><draw:frame draw:style-name="fr3" draw:name="Image 414" text:anchor-type="as-char" svg:width="0.4953in" svg:height="0.0756in" draw:z-index="1865"><draw:image xlink:href="Pictures/100000010000005F0000000EEC02C278.png" xlink:type="simple" xlink:show="embed" xlink:actuate="onLoad" draw:mime-type="image/png"/></draw:frame></text:p>
          </table:table-cell>
          <table:table-cell table:style-name="Table13.E1" office:value-type="string">
            <text:p text:style-name="P797"/>
            <text:p text:style-name="P802"><draw:frame draw:style-name="fr3" draw:name="Image 415" text:anchor-type="as-char" svg:width="0.3902in" svg:height="0.0756in" draw:z-index="1866"><draw:image xlink:href="Pictures/100000010000004A0000000EB631B7F8.png" xlink:type="simple" xlink:show="embed" xlink:actuate="onLoad" draw:mime-type="image/png"/></draw:frame></text:p>
          </table:table-cell>
        </table:table-row>
        <table:table-row table:style-name="Table13.2">
          <table:table-cell table:style-name="Table13.A1" office:value-type="string">
            <text:p text:style-name="P797"/>
            <text:p text:style-name="P815"><draw:frame draw:style-name="fr3" draw:name="Image 416" text:anchor-type="as-char" svg:width="0.4728in" svg:height="0.0756in" draw:z-index="1867"><draw:image xlink:href="Pictures/100000010000005B0000000EAE1ADE48.png" xlink:type="simple" xlink:show="embed" xlink:actuate="onLoad" draw:mime-type="image/png"/></draw:frame></text:p>
          </table:table-cell>
          <table:table-cell table:style-name="Table13.B1" office:value-type="string">
            <text:p text:style-name="P797"/>
            <text:p text:style-name="P799"><draw:frame draw:style-name="fr3" draw:name="Image 417" text:anchor-type="as-char" svg:width="0.3272in" svg:height="0.0756in" draw:z-index="1868"><draw:image xlink:href="Pictures/100000010000003F0000000E918C4441.png" xlink:type="simple" xlink:show="embed" xlink:actuate="onLoad" draw:mime-type="image/png"/></draw:frame></text:p>
          </table:table-cell>
          <table:table-cell table:style-name="Table13.B1" office:value-type="string">
            <text:p text:style-name="P797"/>
            <text:p text:style-name="P800"><draw:frame draw:style-name="fr3" draw:name="Image 418" text:anchor-type="as-char" svg:width="0.5957in" svg:height="0.0756in" draw:z-index="1869"><draw:image xlink:href="Pictures/10000001000000720000000E75E20EB9.png" xlink:type="simple" xlink:show="embed" xlink:actuate="onLoad" draw:mime-type="image/png"/></draw:frame></text:p>
          </table:table-cell>
          <table:table-cell table:style-name="Table13.B1" office:value-type="string">
            <text:p text:style-name="P797"/>
            <text:p text:style-name="P814"><draw:frame draw:style-name="fr3" draw:name="Image 419" text:anchor-type="as-char" svg:width="0.5008in" svg:height="0.0756in" draw:z-index="1870"><draw:image xlink:href="Pictures/10000001000000600000000E83347454.png" xlink:type="simple" xlink:show="embed" xlink:actuate="onLoad" draw:mime-type="image/png"/></draw:frame></text:p>
          </table:table-cell>
          <table:table-cell table:style-name="Table13.E1" office:value-type="string">
            <text:p text:style-name="P797"/>
            <text:p text:style-name="P802"><draw:frame draw:style-name="fr3" draw:name="Image 420" text:anchor-type="as-char" svg:width="0.3902in" svg:height="0.0756in" draw:z-index="1871"><draw:image xlink:href="Pictures/100000010000004A0000000ECC162789.png" xlink:type="simple" xlink:show="embed" xlink:actuate="onLoad" draw:mime-type="image/png"/></draw:frame></text:p>
          </table:table-cell>
        </table:table-row>
        <table:table-row table:style-name="Table13.2">
          <table:table-cell table:style-name="Table13.A1" office:value-type="string">
            <text:p text:style-name="P797"/>
            <text:p text:style-name="P829"><draw:frame draw:style-name="fr3" draw:name="Image 421" text:anchor-type="as-char" svg:width="0.4008in" svg:height="0.0752in" draw:z-index="1872"><draw:image xlink:href="Pictures/100000010000004E0000000F962B9724.png" xlink:type="simple" xlink:show="embed" xlink:actuate="onLoad" draw:mime-type="image/png"/></draw:frame></text:p>
          </table:table-cell>
          <table:table-cell table:style-name="Table13.B1" office:value-type="string">
            <text:p text:style-name="P797"/>
            <text:p text:style-name="P808"><draw:frame draw:style-name="fr3" draw:name="Image 422" text:anchor-type="as-char" svg:width="0.3228in" svg:height="0.0752in" draw:z-index="1873"><draw:image xlink:href="Pictures/100000010000003F0000000F245543CE.png" xlink:type="simple" xlink:show="embed" xlink:actuate="onLoad" draw:mime-type="image/png"/></draw:frame></text:p>
          </table:table-cell>
          <table:table-cell table:style-name="Table13.B1" office:value-type="string">
            <text:p text:style-name="P797"/>
            <text:p text:style-name="P809"><draw:frame draw:style-name="fr3" draw:name="Image 423" text:anchor-type="as-char" svg:width="0.5874in" svg:height="0.0752in" draw:z-index="1874"><draw:image xlink:href="Pictures/10000001000000720000000FF7B67EFF.png" xlink:type="simple" xlink:show="embed" xlink:actuate="onLoad" draw:mime-type="image/png"/></draw:frame></text:p>
          </table:table-cell>
          <table:table-cell table:style-name="Table13.B1" office:value-type="string">
            <text:p text:style-name="P797"/>
            <text:p text:style-name="P817"><draw:frame draw:style-name="fr3" draw:name="Image 424" text:anchor-type="as-char" svg:width="0.4898in" svg:height="0.0752in" draw:z-index="1875"><draw:image xlink:href="Pictures/100000010000005F0000000F33E1BCCA.png" xlink:type="simple" xlink:show="embed" xlink:actuate="onLoad" draw:mime-type="image/png"/></draw:frame></text:p>
          </table:table-cell>
          <table:table-cell table:style-name="Table13.E1" office:value-type="string">
            <text:p text:style-name="P797"/>
            <text:p text:style-name="P811"><draw:frame draw:style-name="fr3" draw:name="Image 425" text:anchor-type="as-char" svg:width="0.3862in" svg:height="0.0752in" draw:z-index="1876"><draw:image xlink:href="Pictures/100000010000004A0000000FF8686A15.png" xlink:type="simple" xlink:show="embed" xlink:actuate="onLoad" draw:mime-type="image/png"/></draw:frame></text:p>
          </table:table-cell>
        </table:table-row>
      </table:table>
      <text:p text:style-name="P830"/>
      <text:p text:style-name="P831"/>
      <table:table table:name="Table14" table:style-name="Table14">
        <table:table-column table:style-name="Table14.A"/>
        <table:table-column table:style-name="Table14.B"/>
        <table:table-column table:style-name="Table14.C"/>
        <table:table-column table:style-name="Table14.D"/>
        <table:table-column table:style-name="Table14.E"/>
        <table:table-row table:style-name="Table14.1">
          <table:table-cell table:style-name="Table14.A1" office:value-type="string">
            <text:p text:style-name="P832"/>
            <text:p text:style-name="P833"><draw:frame draw:style-name="fr3" draw:name="Image 426" text:anchor-type="as-char" svg:width="0.4646in" svg:height="0.0756in" draw:z-index="1877"><draw:image xlink:href="Pictures/10000001000000590000000E5EA49FB3.png" xlink:type="simple" xlink:show="embed" xlink:actuate="onLoad" draw:mime-type="image/png"/></draw:frame></text:p>
          </table:table-cell>
          <table:table-cell table:style-name="Table14.B1" office:value-type="string">
            <text:p text:style-name="P832"/>
            <text:p text:style-name="P834"><draw:frame draw:style-name="fr3" draw:name="Image 427" text:anchor-type="as-char" svg:width="0.3272in" svg:height="0.0756in" draw:z-index="1878"><draw:image xlink:href="Pictures/100000010000003E0000000EF36FB3C0.png" xlink:type="simple" xlink:show="embed" xlink:actuate="onLoad" draw:mime-type="image/png"/></draw:frame></text:p>
          </table:table-cell>
          <table:table-cell table:style-name="Table14.B1" office:value-type="string">
            <text:p text:style-name="P832"/>
            <text:p text:style-name="P835"><draw:frame draw:style-name="fr3" draw:name="Image 428" text:anchor-type="as-char" svg:width="0.5937in" svg:height="0.0756in" draw:z-index="1879"><draw:image xlink:href="Pictures/10000001000000720000000E4FFB3081.png" xlink:type="simple" xlink:show="embed" xlink:actuate="onLoad" draw:mime-type="image/png"/></draw:frame></text:p>
          </table:table-cell>
          <table:table-cell table:style-name="Table14.B1" office:value-type="string">
            <text:p text:style-name="P832"/>
            <text:p text:style-name="P836"><draw:frame draw:style-name="fr3" draw:name="Image 429" text:anchor-type="as-char" svg:width="0.5008in" svg:height="0.0756in" draw:z-index="1880"><draw:image xlink:href="Pictures/10000001000000600000000E558E3907.png" xlink:type="simple" xlink:show="embed" xlink:actuate="onLoad" draw:mime-type="image/png"/></draw:frame></text:p>
          </table:table-cell>
          <table:table-cell table:style-name="Table14.E1" office:value-type="string">
            <text:p text:style-name="P832"/>
            <text:p text:style-name="P837"><draw:frame draw:style-name="fr3" draw:name="Image 430" text:anchor-type="as-char" svg:width="0.3902in" svg:height="0.0756in" draw:z-index="1881"><draw:image xlink:href="Pictures/100000010000004B0000000E56A7A4E7.png" xlink:type="simple" xlink:show="embed" xlink:actuate="onLoad" draw:mime-type="image/png"/></draw:frame></text:p>
          </table:table-cell>
        </table:table-row>
        <table:table-row table:style-name="Table14.2">
          <table:table-cell table:style-name="Table14.A1" office:value-type="string">
            <text:p text:style-name="P838"/>
            <text:p text:style-name="P805"><draw:frame draw:style-name="fr3" draw:name="Image 431" text:anchor-type="as-char" svg:width="0.4591in" svg:height="0.0756in" draw:z-index="1882"><draw:image xlink:href="Pictures/10000001000000580000000E71611613.png" xlink:type="simple" xlink:show="embed" xlink:actuate="onLoad" draw:mime-type="image/png"/></draw:frame></text:p>
          </table:table-cell>
          <table:table-cell table:style-name="Table14.B1" office:value-type="string">
            <text:p text:style-name="P838"/>
            <text:p text:style-name="P834"><draw:frame draw:style-name="fr3" draw:name="Image 432" text:anchor-type="as-char" svg:width="0.3272in" svg:height="0.0756in" draw:z-index="1883"><draw:image xlink:href="Pictures/100000010000003E0000000EB1110B09.png" xlink:type="simple" xlink:show="embed" xlink:actuate="onLoad" draw:mime-type="image/png"/></draw:frame></text:p>
          </table:table-cell>
          <table:table-cell table:style-name="Table14.B1" office:value-type="string">
            <text:p text:style-name="P838"/>
            <text:p text:style-name="P835"><draw:frame draw:style-name="fr3" draw:name="Image 433" text:anchor-type="as-char" svg:width="0.5957in" svg:height="0.0756in" draw:z-index="1884"><draw:image xlink:href="Pictures/10000001000000720000000E004CEF57.png" xlink:type="simple" xlink:show="embed" xlink:actuate="onLoad" draw:mime-type="image/png"/></draw:frame></text:p>
          </table:table-cell>
          <table:table-cell table:style-name="Table14.B1" office:value-type="string">
            <text:p text:style-name="P838"/>
            <text:p text:style-name="P839"><draw:frame draw:style-name="fr3" draw:name="Image 434" text:anchor-type="as-char" svg:width="0.4953in" svg:height="0.0756in" draw:z-index="1885"><draw:image xlink:href="Pictures/100000010000005E0000000E92F5B34A.png" xlink:type="simple" xlink:show="embed" xlink:actuate="onLoad" draw:mime-type="image/png"/></draw:frame></text:p>
          </table:table-cell>
          <table:table-cell table:style-name="Table14.E1" office:value-type="string">
            <text:p text:style-name="P838"/>
            <text:p text:style-name="P837"><draw:frame draw:style-name="fr3" draw:name="Image 435" text:anchor-type="as-char" svg:width="0.3902in" svg:height="0.0756in" draw:z-index="1886"><draw:image xlink:href="Pictures/100000010000004B0000000EB6627B2C.png" xlink:type="simple" xlink:show="embed" xlink:actuate="onLoad" draw:mime-type="image/png"/></draw:frame></text:p>
          </table:table-cell>
        </table:table-row>
        <table:table-row table:style-name="Table14.1">
          <table:table-cell table:style-name="Table14.A1" office:value-type="string">
            <text:p text:style-name="P840"/>
            <text:p text:style-name="P841"><draw:frame draw:style-name="fr3" draw:name="Image 436" text:anchor-type="as-char" svg:width="0.4563in" svg:height="0.0744in" draw:z-index="1887"><draw:image xlink:href="Pictures/10000001000000580000000E6B8A24C4.png" xlink:type="simple" xlink:show="embed" xlink:actuate="onLoad" draw:mime-type="image/png"/></draw:frame></text:p>
          </table:table-cell>
          <table:table-cell table:style-name="Table14.B1" office:value-type="string">
            <text:p text:style-name="P832"/>
            <text:p text:style-name="P834"><draw:frame draw:style-name="fr3" draw:name="Image 437" text:anchor-type="as-char" svg:width="0.3272in" svg:height="0.0756in" draw:z-index="1888"><draw:image xlink:href="Pictures/100000010000003E0000000E59E76D2E.png" xlink:type="simple" xlink:show="embed" xlink:actuate="onLoad" draw:mime-type="image/png"/></draw:frame></text:p>
          </table:table-cell>
          <table:table-cell table:style-name="Table14.B1" office:value-type="string">
            <text:p text:style-name="P832"/>
            <text:p text:style-name="P835"><draw:frame draw:style-name="fr3" draw:name="Image 438" text:anchor-type="as-char" svg:width="0.5937in" svg:height="0.0756in" draw:z-index="1889"><draw:image xlink:href="Pictures/10000001000000720000000EFFE0C51F.png" xlink:type="simple" xlink:show="embed" xlink:actuate="onLoad" draw:mime-type="image/png"/></draw:frame></text:p>
          </table:table-cell>
          <table:table-cell table:style-name="Table14.B1" office:value-type="string">
            <text:p text:style-name="P832"/>
            <text:p text:style-name="P836"><draw:frame draw:style-name="fr3" draw:name="Image 439" text:anchor-type="as-char" svg:width="0.5008in" svg:height="0.0756in" draw:z-index="1890"><draw:image xlink:href="Pictures/10000001000000600000000EBDAA9887.png" xlink:type="simple" xlink:show="embed" xlink:actuate="onLoad" draw:mime-type="image/png"/></draw:frame></text:p>
          </table:table-cell>
          <table:table-cell table:style-name="Table14.E1" office:value-type="string">
            <text:p text:style-name="P832"/>
            <text:p text:style-name="P837"><draw:frame draw:style-name="fr3" draw:name="Image 440" text:anchor-type="as-char" svg:width="0.3902in" svg:height="0.0756in" draw:z-index="1891"><draw:image xlink:href="Pictures/100000010000004B0000000E9204D513.png" xlink:type="simple" xlink:show="embed" xlink:actuate="onLoad" draw:mime-type="image/png"/></draw:frame></text:p>
          </table:table-cell>
        </table:table-row>
        <table:table-row table:style-name="Table14.2">
          <table:table-cell table:style-name="Table14.A1" office:value-type="string">
            <text:p text:style-name="P842"/>
            <text:p text:style-name="P843"><draw:frame draw:style-name="fr3" draw:name="Image 441" text:anchor-type="as-char" svg:width="0.4472in" svg:height="0.0752in" draw:z-index="1892"><draw:image xlink:href="Pictures/10000001000000570000000FDCE50947.png" xlink:type="simple" xlink:show="embed" xlink:actuate="onLoad" draw:mime-type="image/png"/></draw:frame></text:p>
          </table:table-cell>
          <table:table-cell table:style-name="Table14.B1" office:value-type="string">
            <text:p text:style-name="P842"/>
            <text:p text:style-name="P844"><draw:frame draw:style-name="fr3" draw:name="Image 442" text:anchor-type="as-char" svg:width="0.3228in" svg:height="0.0752in" draw:z-index="1893"><draw:image xlink:href="Pictures/100000010000003E0000000FFD0F738F.png" xlink:type="simple" xlink:show="embed" xlink:actuate="onLoad" draw:mime-type="image/png"/></draw:frame></text:p>
          </table:table-cell>
          <table:table-cell table:style-name="Table14.B1" office:value-type="string">
            <text:p text:style-name="P842"/>
            <text:p text:style-name="P845"><draw:frame draw:style-name="fr3" draw:name="Image 443" text:anchor-type="as-char" svg:width="0.589in" svg:height="0.0752in" draw:z-index="1894"><draw:image xlink:href="Pictures/10000001000000720000000F8E891BA0.png" xlink:type="simple" xlink:show="embed" xlink:actuate="onLoad" draw:mime-type="image/png"/></draw:frame></text:p>
          </table:table-cell>
          <table:table-cell table:style-name="Table14.B1" office:value-type="string">
            <text:p text:style-name="P842"/>
            <text:p text:style-name="P846"><draw:frame draw:style-name="fr3" draw:name="Image 444" text:anchor-type="as-char" svg:width="0.4898in" svg:height="0.0752in" draw:z-index="1895"><draw:image xlink:href="Pictures/100000010000005E0000000FA5547D2B.png" xlink:type="simple" xlink:show="embed" xlink:actuate="onLoad" draw:mime-type="image/png"/></draw:frame></text:p>
          </table:table-cell>
          <table:table-cell table:style-name="Table14.E1" office:value-type="string">
            <text:p text:style-name="P842"/>
            <text:p text:style-name="P847"><draw:frame draw:style-name="fr3" draw:name="Image 445" text:anchor-type="as-char" svg:width="0.389in" svg:height="0.0752in" draw:z-index="1896"><draw:image xlink:href="Pictures/100000010000004B0000000F606F7FA0.png" xlink:type="simple" xlink:show="embed" xlink:actuate="onLoad" draw:mime-type="image/png"/></draw:frame></text:p>
          </table:table-cell>
        </table:table-row>
        <table:table-row table:style-name="Table14.2">
          <table:table-cell table:style-name="Table14.A1" office:value-type="string">
            <text:p text:style-name="P838"/>
            <text:p text:style-name="P848"><draw:frame draw:style-name="fr3" draw:name="Image 446" text:anchor-type="as-char" svg:width="0.4484in" svg:height="0.0752in" draw:z-index="1897"><draw:image xlink:href="Pictures/10000001000000570000000F32E5680F.png" xlink:type="simple" xlink:show="embed" xlink:actuate="onLoad" draw:mime-type="image/png"/></draw:frame></text:p>
          </table:table-cell>
          <table:table-cell table:style-name="Table14.B1" office:value-type="string">
            <text:p text:style-name="P838"/>
            <text:p text:style-name="P844"><draw:frame draw:style-name="fr3" draw:name="Image 447" text:anchor-type="as-char" svg:width="0.3228in" svg:height="0.0752in" draw:z-index="1898"><draw:image xlink:href="Pictures/100000010000003E0000000F759E3E1A.png" xlink:type="simple" xlink:show="embed" xlink:actuate="onLoad" draw:mime-type="image/png"/></draw:frame></text:p>
          </table:table-cell>
          <table:table-cell table:style-name="Table14.B1" office:value-type="string">
            <text:p text:style-name="P838"/>
            <text:p text:style-name="P800"><draw:frame draw:style-name="fr9" draw:name="Image20" text:anchor-type="as-char" svg:width="0.1465in" svg:height="0.0764in" draw:z-index="1899"><draw:image xlink:href="Pictures/100000010000001D0000000F04DF6BC8.png" xlink:type="simple" xlink:show="embed" xlink:actuate="onLoad" draw:mime-type="image/png"/></draw:frame><draw:frame draw:style-name="fr9" draw:name="Image21" text:anchor-type="as-char" svg:width="0.4354in" svg:height="0.0764in" draw:z-index="1900"><draw:image xlink:href="Pictures/10000001000000570000000FF7542CBA.png" xlink:type="simple" xlink:show="embed" xlink:actuate="onLoad" draw:mime-type="image/png"/></draw:frame></text:p>
          </table:table-cell>
          <table:table-cell table:style-name="Table14.B1" office:value-type="string">
            <text:p text:style-name="P838"/>
            <text:p text:style-name="P849"><draw:frame draw:style-name="fr3" draw:name="Image 452" text:anchor-type="as-char" svg:width="0.4953in" svg:height="0.0752in" draw:z-index="1901"><draw:image xlink:href="Pictures/10000001000000600000000F83025F5C.png" xlink:type="simple" xlink:show="embed" xlink:actuate="onLoad" draw:mime-type="image/png"/></draw:frame></text:p>
          </table:table-cell>
          <table:table-cell table:style-name="Table14.E1" office:value-type="string">
            <text:p text:style-name="P838"/>
            <text:p text:style-name="P847"><draw:frame draw:style-name="fr3" draw:name="Image 453" text:anchor-type="as-char" svg:width="0.389in" svg:height="0.0752in" draw:z-index="1902"><draw:image xlink:href="Pictures/100000010000004B0000000FF73EC763.png" xlink:type="simple" xlink:show="embed" xlink:actuate="onLoad" draw:mime-type="image/png"/></draw:frame></text:p>
          </table:table-cell>
        </table:table-row>
        <table:table-row table:style-name="Table14.2">
          <table:table-cell table:style-name="Table14.A1" office:value-type="string">
            <text:p text:style-name="P838"/>
            <text:p text:style-name="P850"><draw:frame draw:style-name="fr3" draw:name="Image 454" text:anchor-type="as-char" svg:width="0.4319in" svg:height="0.0917in" draw:z-index="1903"><draw:image xlink:href="Pictures/100000010000005300000012887DB9D2.png" xlink:type="simple" xlink:show="embed" xlink:actuate="onLoad" draw:mime-type="image/png"/></draw:frame></text:p>
          </table:table-cell>
          <table:table-cell table:style-name="Table14.B1" office:value-type="string">
            <text:p text:style-name="P838"/>
            <text:p text:style-name="P844"><draw:frame draw:style-name="fr3" draw:name="Image 455" text:anchor-type="as-char" svg:width="0.3228in" svg:height="0.0752in" draw:z-index="1904"><draw:image xlink:href="Pictures/100000010000003E0000000FAA8E46FF.png" xlink:type="simple" xlink:show="embed" xlink:actuate="onLoad" draw:mime-type="image/png"/></draw:frame></text:p>
          </table:table-cell>
          <table:table-cell table:style-name="Table14.B1" office:value-type="string">
            <text:p text:style-name="P838"/>
            <text:p text:style-name="P845"><draw:frame draw:style-name="fr3" draw:name="Image 456" text:anchor-type="as-char" svg:width="0.5874in" svg:height="0.0752in" draw:z-index="1905"><draw:image xlink:href="Pictures/10000001000000720000000FCB72509D.png" xlink:type="simple" xlink:show="embed" xlink:actuate="onLoad" draw:mime-type="image/png"/></draw:frame></text:p>
          </table:table-cell>
          <table:table-cell table:style-name="Table14.B1" office:value-type="string">
            <text:p text:style-name="P838"/>
            <text:p text:style-name="P846"><draw:frame draw:style-name="fr3" draw:name="Image 457" text:anchor-type="as-char" svg:width="0.4898in" svg:height="0.0752in" draw:z-index="1906"><draw:image xlink:href="Pictures/100000010000005E0000000F3C1E84D2.png" xlink:type="simple" xlink:show="embed" xlink:actuate="onLoad" draw:mime-type="image/png"/></draw:frame></text:p>
          </table:table-cell>
          <table:table-cell table:style-name="Table14.E1" office:value-type="string">
            <text:p text:style-name="P838"/>
            <text:p text:style-name="P847"><draw:frame draw:style-name="fr3" draw:name="Image 458" text:anchor-type="as-char" svg:width="0.3862in" svg:height="0.0752in" draw:z-index="1907"><draw:image xlink:href="Pictures/100000010000004B0000000F7A868D1F.png" xlink:type="simple" xlink:show="embed" xlink:actuate="onLoad" draw:mime-type="image/png"/></draw:frame></text:p>
          </table:table-cell>
        </table:table-row>
        <table:table-row table:style-name="Table14.1">
          <table:table-cell table:style-name="Table14.A1" office:value-type="string">
            <text:p text:style-name="P832"/>
            <text:p text:style-name="P817"><draw:frame draw:style-name="fr3" draw:name="Image 459" text:anchor-type="as-char" svg:width="0.4402in" svg:height="0.0752in" draw:z-index="1908"><draw:image xlink:href="Pictures/10000001000000550000000FF44B6E67.png" xlink:type="simple" xlink:show="embed" xlink:actuate="onLoad" draw:mime-type="image/png"/></draw:frame></text:p>
          </table:table-cell>
          <table:table-cell table:style-name="Table14.B1" office:value-type="string">
            <text:p text:style-name="P832"/>
            <text:p text:style-name="P844"><draw:frame draw:style-name="fr3" draw:name="Image 460" text:anchor-type="as-char" svg:width="0.3228in" svg:height="0.0752in" draw:z-index="1909"><draw:image xlink:href="Pictures/100000010000003E0000000F654631CD.png" xlink:type="simple" xlink:show="embed" xlink:actuate="onLoad" draw:mime-type="image/png"/></draw:frame></text:p>
          </table:table-cell>
          <table:table-cell table:style-name="Table14.B1" office:value-type="string">
            <text:p text:style-name="P832"/>
            <text:p text:style-name="P845"><draw:frame draw:style-name="fr3" draw:name="Image 461" text:anchor-type="as-char" svg:width="0.589in" svg:height="0.0752in" draw:z-index="1910"><draw:image xlink:href="Pictures/10000001000000720000000F942D9872.png" xlink:type="simple" xlink:show="embed" xlink:actuate="onLoad" draw:mime-type="image/png"/></draw:frame></text:p>
          </table:table-cell>
          <table:table-cell table:style-name="Table14.B1" office:value-type="string">
            <text:p text:style-name="P832"/>
            <text:p text:style-name="P846"><draw:frame draw:style-name="fr3" draw:name="Image 462" text:anchor-type="as-char" svg:width="0.4898in" svg:height="0.0752in" draw:z-index="1911"><draw:image xlink:href="Pictures/100000010000005E0000000FEA5C01A9.png" xlink:type="simple" xlink:show="embed" xlink:actuate="onLoad" draw:mime-type="image/png"/></draw:frame></text:p>
          </table:table-cell>
          <table:table-cell table:style-name="Table14.E1" office:value-type="string">
            <text:p text:style-name="P832"/>
            <text:p text:style-name="P847"><draw:frame draw:style-name="fr3" draw:name="Image 463" text:anchor-type="as-char" svg:width="0.389in" svg:height="0.0752in" draw:z-index="1912"><draw:image xlink:href="Pictures/100000010000004B0000000FB2BCCD25.png" xlink:type="simple" xlink:show="embed" xlink:actuate="onLoad" draw:mime-type="image/png"/></draw:frame></text:p>
          </table:table-cell>
        </table:table-row>
        <table:table-row table:style-name="Table14.2">
          <table:table-cell table:style-name="Table14.A1" office:value-type="string">
            <text:p text:style-name="P842"/>
            <text:p text:style-name="P851"><draw:frame draw:style-name="fr3" draw:name="Image 464" text:anchor-type="as-char" svg:width="0.4602in" svg:height="0.0917in" draw:z-index="1913"><draw:image xlink:href="Pictures/10000001000000590000001224D7B5F1.png" xlink:type="simple" xlink:show="embed" xlink:actuate="onLoad" draw:mime-type="image/png"/></draw:frame></text:p>
          </table:table-cell>
          <table:table-cell table:style-name="Table14.B1" office:value-type="string">
            <text:p text:style-name="P842"/>
            <text:p text:style-name="P844"><draw:frame draw:style-name="fr3" draw:name="Image 465" text:anchor-type="as-char" svg:width="0.3228in" svg:height="0.0752in" draw:z-index="1914"><draw:image xlink:href="Pictures/100000010000003E0000000F5AA1E1B1.png" xlink:type="simple" xlink:show="embed" xlink:actuate="onLoad" draw:mime-type="image/png"/></draw:frame></text:p>
          </table:table-cell>
          <table:table-cell table:style-name="Table14.B1" office:value-type="string">
            <text:p text:style-name="P842"/>
            <text:p text:style-name="P845"><draw:frame draw:style-name="fr3" draw:name="Image 466" text:anchor-type="as-char" svg:width="0.5874in" svg:height="0.0752in" draw:z-index="1915"><draw:image xlink:href="Pictures/10000001000000720000000FB0B39F7F.png" xlink:type="simple" xlink:show="embed" xlink:actuate="onLoad" draw:mime-type="image/png"/></draw:frame></text:p>
          </table:table-cell>
          <table:table-cell table:style-name="Table14.B1" office:value-type="string">
            <text:p text:style-name="P842"/>
            <text:p text:style-name="P849"><draw:frame draw:style-name="fr3" draw:name="Image 467" text:anchor-type="as-char" svg:width="0.4953in" svg:height="0.0752in" draw:z-index="1916"><draw:image xlink:href="Pictures/10000001000000600000000F80AF3173.png" xlink:type="simple" xlink:show="embed" xlink:actuate="onLoad" draw:mime-type="image/png"/></draw:frame></text:p>
          </table:table-cell>
          <table:table-cell table:style-name="Table14.E1" office:value-type="string">
            <text:p text:style-name="P842"/>
            <text:p text:style-name="P847"><draw:frame draw:style-name="fr3" draw:name="Image 468" text:anchor-type="as-char" svg:width="0.3862in" svg:height="0.0752in" draw:z-index="1917"><draw:image xlink:href="Pictures/100000010000004B0000000F0FCEA1EE.png" xlink:type="simple" xlink:show="embed" xlink:actuate="onLoad" draw:mime-type="image/png"/></draw:frame></text:p>
          </table:table-cell>
        </table:table-row>
        <table:table-row table:style-name="Table14.2">
          <table:table-cell table:style-name="Table14.A1" office:value-type="string">
            <text:p text:style-name="P838"/>
            <text:p text:style-name="P852"><draw:frame draw:style-name="fr3" draw:name="Image 469" text:anchor-type="as-char" svg:width="0.4252in" svg:height="0.0752in" draw:z-index="1918"><draw:image xlink:href="Pictures/10000001000000530000000F8C5A8155.png" xlink:type="simple" xlink:show="embed" xlink:actuate="onLoad" draw:mime-type="image/png"/></draw:frame></text:p>
          </table:table-cell>
          <table:table-cell table:style-name="Table14.B1" office:value-type="string">
            <text:p text:style-name="P838"/>
            <text:p text:style-name="P844"><draw:frame draw:style-name="fr3" draw:name="Image 470" text:anchor-type="as-char" svg:width="0.3228in" svg:height="0.0752in" draw:z-index="1919"><draw:image xlink:href="Pictures/100000010000003E0000000F9760FCC8.png" xlink:type="simple" xlink:show="embed" xlink:actuate="onLoad" draw:mime-type="image/png"/></draw:frame></text:p>
          </table:table-cell>
          <table:table-cell table:style-name="Table14.B1" office:value-type="string">
            <text:p text:style-name="P838"/>
            <text:p text:style-name="P845"><draw:frame draw:style-name="fr3" draw:name="Image 471" text:anchor-type="as-char" svg:width="0.5874in" svg:height="0.0752in" draw:z-index="1920"><draw:image xlink:href="Pictures/10000001000000720000000F13269352.png" xlink:type="simple" xlink:show="embed" xlink:actuate="onLoad" draw:mime-type="image/png"/></draw:frame></text:p>
          </table:table-cell>
          <table:table-cell table:style-name="Table14.B1" office:value-type="string">
            <text:p text:style-name="P838"/>
            <text:p text:style-name="P846"><draw:frame draw:style-name="fr3" draw:name="Image 472" text:anchor-type="as-char" svg:width="0.4898in" svg:height="0.0752in" draw:z-index="1921"><draw:image xlink:href="Pictures/100000010000005E0000000F2158CF69.png" xlink:type="simple" xlink:show="embed" xlink:actuate="onLoad" draw:mime-type="image/png"/></draw:frame></text:p>
          </table:table-cell>
          <table:table-cell table:style-name="Table14.E1" office:value-type="string">
            <text:p text:style-name="P838"/>
            <text:p text:style-name="P847"><draw:frame draw:style-name="fr3" draw:name="Image 473" text:anchor-type="as-char" svg:width="0.389in" svg:height="0.0752in" draw:z-index="1922"><draw:image xlink:href="Pictures/100000010000004B0000000F44F199ED.png" xlink:type="simple" xlink:show="embed" xlink:actuate="onLoad" draw:mime-type="image/png"/></draw:frame></text:p>
          </table:table-cell>
        </table:table-row>
        <table:table-row table:style-name="Table14.2">
          <table:table-cell table:style-name="Table14.A1" office:value-type="string">
            <text:p text:style-name="P838"/>
            <text:p text:style-name="P853"><draw:frame draw:style-name="fr3" draw:name="Image 474" text:anchor-type="as-char" svg:width="0.4362in" svg:height="0.0752in" draw:z-index="1923"><draw:image xlink:href="Pictures/10000001000000550000000FB770CA68.png" xlink:type="simple" xlink:show="embed" xlink:actuate="onLoad" draw:mime-type="image/png"/></draw:frame></text:p>
          </table:table-cell>
          <table:table-cell table:style-name="Table14.B1" office:value-type="string">
            <text:p text:style-name="P838"/>
            <text:p text:style-name="P844"><draw:frame draw:style-name="fr3" draw:name="Image 475" text:anchor-type="as-char" svg:width="0.3228in" svg:height="0.0752in" draw:z-index="1924"><draw:image xlink:href="Pictures/100000010000003E0000000FCAC8D65C.png" xlink:type="simple" xlink:show="embed" xlink:actuate="onLoad" draw:mime-type="image/png"/></draw:frame></text:p>
          </table:table-cell>
          <table:table-cell table:style-name="Table14.B1" office:value-type="string">
            <text:p text:style-name="P838"/>
            <text:p text:style-name="P845"><draw:frame draw:style-name="fr3" draw:name="Image 476" text:anchor-type="as-char" svg:width="0.5874in" svg:height="0.0752in" draw:z-index="1925"><draw:image xlink:href="Pictures/10000001000000720000000FD65FB065.png" xlink:type="simple" xlink:show="embed" xlink:actuate="onLoad" draw:mime-type="image/png"/></draw:frame></text:p>
          </table:table-cell>
          <table:table-cell table:style-name="Table14.B1" office:value-type="string">
            <text:p text:style-name="P838"/>
            <text:p text:style-name="P810"><draw:frame draw:style-name="fr3" draw:name="Image 477" text:anchor-type="as-char" svg:width="0.4965in" svg:height="0.0752in" draw:z-index="1926"><draw:image xlink:href="Pictures/10000001000000600000000F484841B5.png" xlink:type="simple" xlink:show="embed" xlink:actuate="onLoad" draw:mime-type="image/png"/></draw:frame></text:p>
          </table:table-cell>
          <table:table-cell table:style-name="Table14.E1" office:value-type="string">
            <text:p text:style-name="P838"/>
            <text:p text:style-name="P847"><draw:frame draw:style-name="fr3" draw:name="Image 478" text:anchor-type="as-char" svg:width="0.389in" svg:height="0.0752in" draw:z-index="1927"><draw:image xlink:href="Pictures/100000010000004B0000000F7FA86F52.png" xlink:type="simple" xlink:show="embed" xlink:actuate="onLoad" draw:mime-type="image/png"/></draw:frame></text:p>
          </table:table-cell>
        </table:table-row>
        <table:table-row table:style-name="Table14.1">
          <table:table-cell table:style-name="Table14.A1" office:value-type="string">
            <text:p text:style-name="P832"/>
            <text:p text:style-name="P852"><draw:frame draw:style-name="fr3" draw:name="Image 479" text:anchor-type="as-char" svg:width="0.4228in" svg:height="0.0752in" draw:z-index="1928"><draw:image xlink:href="Pictures/10000001000000520000000FE984C416.png" xlink:type="simple" xlink:show="embed" xlink:actuate="onLoad" draw:mime-type="image/png"/></draw:frame></text:p>
          </table:table-cell>
          <table:table-cell table:style-name="Table14.B1" office:value-type="string">
            <text:p text:style-name="P832"/>
            <text:p text:style-name="P844"><draw:frame draw:style-name="fr3" draw:name="Image 480" text:anchor-type="as-char" svg:width="0.3228in" svg:height="0.0752in" draw:z-index="1929"><draw:image xlink:href="Pictures/100000010000003E0000000F389F7DBF.png" xlink:type="simple" xlink:show="embed" xlink:actuate="onLoad" draw:mime-type="image/png"/></draw:frame></text:p>
          </table:table-cell>
          <table:table-cell table:style-name="Table14.B1" office:value-type="string">
            <text:p text:style-name="P832"/>
            <text:p text:style-name="P845"><draw:frame draw:style-name="fr3" draw:name="Image 481" text:anchor-type="as-char" svg:width="0.589in" svg:height="0.0752in" draw:z-index="1930"><draw:image xlink:href="Pictures/10000001000000720000000FAB32818C.png" xlink:type="simple" xlink:show="embed" xlink:actuate="onLoad" draw:mime-type="image/png"/></draw:frame></text:p>
          </table:table-cell>
          <table:table-cell table:style-name="Table14.B1" office:value-type="string">
            <text:p text:style-name="P832"/>
            <text:p text:style-name="P846"><draw:frame draw:style-name="fr3" draw:name="Image 482" text:anchor-type="as-char" svg:width="0.4898in" svg:height="0.0752in" draw:z-index="1931"><draw:image xlink:href="Pictures/100000010000005E0000000FC7CB408D.png" xlink:type="simple" xlink:show="embed" xlink:actuate="onLoad" draw:mime-type="image/png"/></draw:frame></text:p>
          </table:table-cell>
          <table:table-cell table:style-name="Table14.E1" office:value-type="string">
            <text:p text:style-name="P832"/>
            <text:p text:style-name="P847"><draw:frame draw:style-name="fr3" draw:name="Image 483" text:anchor-type="as-char" svg:width="0.3862in" svg:height="0.0752in" draw:z-index="1932"><draw:image xlink:href="Pictures/100000010000004B0000000FCFB33D8F.png" xlink:type="simple" xlink:show="embed" xlink:actuate="onLoad" draw:mime-type="image/png"/></draw:frame></text:p>
          </table:table-cell>
        </table:table-row>
        <table:table-row table:style-name="Table14.2">
          <table:table-cell table:style-name="Table14.A1" office:value-type="string">
            <text:p text:style-name="P838"/>
            <text:p text:style-name="P854"><draw:frame draw:style-name="fr3" draw:name="Image 484" text:anchor-type="as-char" svg:width="0.4953in" svg:height="0.0752in" draw:z-index="1933"><draw:image xlink:href="Pictures/10000001000000600000000F4CA0E350.png" xlink:type="simple" xlink:show="embed" xlink:actuate="onLoad" draw:mime-type="image/png"/></draw:frame></text:p>
          </table:table-cell>
          <table:table-cell table:style-name="Table14.B1" office:value-type="string">
            <text:p text:style-name="P838"/>
            <text:p text:style-name="P844"><draw:frame draw:style-name="fr3" draw:name="Image 485" text:anchor-type="as-char" svg:width="0.3228in" svg:height="0.0752in" draw:z-index="1934"><draw:image xlink:href="Pictures/100000010000003E0000000F46EE0A0F.png" xlink:type="simple" xlink:show="embed" xlink:actuate="onLoad" draw:mime-type="image/png"/></draw:frame></text:p>
          </table:table-cell>
          <table:table-cell table:style-name="Table14.B1" office:value-type="string">
            <text:p text:style-name="P838"/>
            <text:p text:style-name="P835"><draw:frame draw:style-name="fr9" draw:name="Image22" text:anchor-type="as-char" svg:width="0.1492in" svg:height="0.0764in" draw:z-index="1935"><draw:image xlink:href="Pictures/100000010000001D0000000F564A587A.png" xlink:type="simple" xlink:show="embed" xlink:actuate="onLoad" draw:mime-type="image/png"/></draw:frame><draw:frame draw:style-name="fr9" draw:name="Image23" text:anchor-type="as-char" svg:width="0.4398in" svg:height="0.0764in" draw:z-index="1936"><draw:image xlink:href="Pictures/10000001000000570000000FF83BF3B1.png" xlink:type="simple" xlink:show="embed" xlink:actuate="onLoad" draw:mime-type="image/png"/></draw:frame></text:p>
          </table:table-cell>
          <table:table-cell table:style-name="Table14.B1" office:value-type="string">
            <text:p text:style-name="P838"/>
            <text:p text:style-name="P846"><draw:frame draw:style-name="fr3" draw:name="Image 490" text:anchor-type="as-char" svg:width="0.4898in" svg:height="0.0752in" draw:z-index="1937"><draw:image xlink:href="Pictures/100000010000005E0000000F9D3CFC16.png" xlink:type="simple" xlink:show="embed" xlink:actuate="onLoad" draw:mime-type="image/png"/></draw:frame></text:p>
          </table:table-cell>
          <table:table-cell table:style-name="Table14.E1" office:value-type="string">
            <text:p text:style-name="P838"/>
            <text:p text:style-name="P847"><draw:frame draw:style-name="fr3" draw:name="Image 491" text:anchor-type="as-char" svg:width="0.3862in" svg:height="0.0752in" draw:z-index="1939"><draw:image xlink:href="Pictures/100000010000004B0000000F027C16F6.png" xlink:type="simple" xlink:show="embed" xlink:actuate="onLoad" draw:mime-type="image/png"/></draw:frame></text:p>
          </table:table-cell>
        </table:table-row>
        <table:table-row table:style-name="Table14.2">
          <table:table-cell table:style-name="Table14.A1" office:value-type="string">
            <text:p text:style-name="P838"/>
            <text:p text:style-name="P805"><draw:frame draw:style-name="fr3" draw:name="Image 492" text:anchor-type="as-char" svg:width="0.4591in" svg:height="0.0756in" draw:z-index="1940"><draw:image xlink:href="Pictures/10000001000000580000000EABD543DF.png" xlink:type="simple" xlink:show="embed" xlink:actuate="onLoad" draw:mime-type="image/png"/></draw:frame></text:p>
          </table:table-cell>
          <table:table-cell table:style-name="Table14.B1" office:value-type="string">
            <text:p text:style-name="P838"/>
            <text:p text:style-name="P834"><draw:frame draw:style-name="fr3" draw:name="Image 493" text:anchor-type="as-char" svg:width="0.3272in" svg:height="0.0756in" draw:z-index="1941"><draw:image xlink:href="Pictures/100000010000003E0000000EA46400C6.png" xlink:type="simple" xlink:show="embed" xlink:actuate="onLoad" draw:mime-type="image/png"/></draw:frame></text:p>
          </table:table-cell>
          <table:table-cell table:style-name="Table14.B1" office:value-type="string">
            <text:p text:style-name="P838"/>
            <text:p text:style-name="P835"><draw:frame draw:style-name="fr3" draw:name="Image 494" text:anchor-type="as-char" svg:width="0.5937in" svg:height="0.0756in" draw:z-index="1942"><draw:image xlink:href="Pictures/10000001000000720000000E1402E9D8.png" xlink:type="simple" xlink:show="embed" xlink:actuate="onLoad" draw:mime-type="image/png"/></draw:frame></text:p>
          </table:table-cell>
          <table:table-cell table:style-name="Table14.B1" office:value-type="string">
            <text:p text:style-name="P838"/>
            <text:p text:style-name="P836"><draw:frame draw:style-name="fr3" draw:name="Image 495" text:anchor-type="as-char" svg:width="0.5008in" svg:height="0.0756in" draw:z-index="1943"><draw:image xlink:href="Pictures/10000001000000600000000EEBAD494A.png" xlink:type="simple" xlink:show="embed" xlink:actuate="onLoad" draw:mime-type="image/png"/></draw:frame></text:p>
          </table:table-cell>
          <table:table-cell table:style-name="Table14.E1" office:value-type="string">
            <text:p text:style-name="P838"/>
            <text:p text:style-name="P837"><draw:frame draw:style-name="fr3" draw:name="Image 496" text:anchor-type="as-char" svg:width="0.3902in" svg:height="0.0756in" draw:z-index="1944"><draw:image xlink:href="Pictures/100000010000004B0000000E40DF7524.png" xlink:type="simple" xlink:show="embed" xlink:actuate="onLoad" draw:mime-type="image/png"/></draw:frame></text:p>
          </table:table-cell>
        </table:table-row>
        <table:table-row table:style-name="Table14.2">
          <table:table-cell table:style-name="Table14.A1" office:value-type="string">
            <text:p text:style-name="P838"/>
            <text:p text:style-name="P855"><draw:frame draw:style-name="fr3" draw:name="Image 497" text:anchor-type="as-char" svg:width="0.4661in" svg:height="0.0756in" draw:z-index="1945"><draw:image xlink:href="Pictures/100000010000005A0000000E070CE605.png" xlink:type="simple" xlink:show="embed" xlink:actuate="onLoad" draw:mime-type="image/png"/></draw:frame></text:p>
          </table:table-cell>
          <table:table-cell table:style-name="Table14.B1" office:value-type="string">
            <text:p text:style-name="P838"/>
            <text:p text:style-name="P834"><draw:frame draw:style-name="fr3" draw:name="Image 498" text:anchor-type="as-char" svg:width="0.3272in" svg:height="0.0756in" draw:z-index="1946"><draw:image xlink:href="Pictures/100000010000003E0000000EB0C0233F.png" xlink:type="simple" xlink:show="embed" xlink:actuate="onLoad" draw:mime-type="image/png"/></draw:frame></text:p>
          </table:table-cell>
          <table:table-cell table:style-name="Table14.B1" office:value-type="string">
            <text:p text:style-name="P838"/>
            <text:p text:style-name="P835"><draw:frame draw:style-name="fr3" draw:name="Image 499" text:anchor-type="as-char" svg:width="0.5929in" svg:height="0.0756in" draw:z-index="1947"><draw:image xlink:href="Pictures/10000001000000710000000E63C3D9F9.png" xlink:type="simple" xlink:show="embed" xlink:actuate="onLoad" draw:mime-type="image/png"/></draw:frame></text:p>
          </table:table-cell>
          <table:table-cell table:style-name="Table14.B1" office:value-type="string">
            <text:p text:style-name="P838"/>
            <text:p text:style-name="P839"><draw:frame draw:style-name="fr3" draw:name="Image 500" text:anchor-type="as-char" svg:width="0.4953in" svg:height="0.0756in" draw:z-index="1948"><draw:image xlink:href="Pictures/100000010000005E0000000ECAAD0103.png" xlink:type="simple" xlink:show="embed" xlink:actuate="onLoad" draw:mime-type="image/png"/></draw:frame></text:p>
          </table:table-cell>
          <table:table-cell table:style-name="Table14.E1" office:value-type="string">
            <text:p text:style-name="P838"/>
            <text:p text:style-name="P837"><draw:frame draw:style-name="fr3" draw:name="Image 501" text:anchor-type="as-char" svg:width="0.3937in" svg:height="0.0756in" draw:z-index="1949"><draw:image xlink:href="Pictures/100000010000004B0000000E2DAAEB4F.png" xlink:type="simple" xlink:show="embed" xlink:actuate="onLoad" draw:mime-type="image/png"/></draw:frame></text:p>
          </table:table-cell>
        </table:table-row>
        <table:table-row table:style-name="Table14.1">
          <table:table-cell table:style-name="Table14.A1" office:value-type="string">
            <text:p text:style-name="P832"/>
            <text:p text:style-name="P856"><draw:frame draw:style-name="fr3" draw:name="Image 502" text:anchor-type="as-char" svg:width="0.4756in" svg:height="0.0756in" draw:z-index="1950"><draw:image xlink:href="Pictures/100000010000005B0000000ED2C08936.png" xlink:type="simple" xlink:show="embed" xlink:actuate="onLoad" draw:mime-type="image/png"/></draw:frame></text:p>
          </table:table-cell>
          <table:table-cell table:style-name="Table14.B1" office:value-type="string">
            <text:p text:style-name="P832"/>
            <text:p text:style-name="P834"><draw:frame draw:style-name="fr3" draw:name="Image 503" text:anchor-type="as-char" svg:width="0.3272in" svg:height="0.0756in" draw:z-index="1951"><draw:image xlink:href="Pictures/100000010000003E0000000EC9236204.png" xlink:type="simple" xlink:show="embed" xlink:actuate="onLoad" draw:mime-type="image/png"/></draw:frame></text:p>
          </table:table-cell>
          <table:table-cell table:style-name="Table14.B1" office:value-type="string">
            <text:p text:style-name="P832"/>
            <text:p text:style-name="P835"><draw:frame draw:style-name="fr3" draw:name="Image 504" text:anchor-type="as-char" svg:width="0.5937in" svg:height="0.0756in" draw:z-index="1952"><draw:image xlink:href="Pictures/10000001000000720000000ECFD0E68B.png" xlink:type="simple" xlink:show="embed" xlink:actuate="onLoad" draw:mime-type="image/png"/></draw:frame></text:p>
          </table:table-cell>
          <table:table-cell table:style-name="Table14.B1" office:value-type="string">
            <text:p text:style-name="P832"/>
            <text:p text:style-name="P836"><draw:frame draw:style-name="fr3" draw:name="Image 505" text:anchor-type="as-char" svg:width="0.5008in" svg:height="0.0756in" draw:z-index="1953"><draw:image xlink:href="Pictures/10000001000000600000000EF15EBA2A.png" xlink:type="simple" xlink:show="embed" xlink:actuate="onLoad" draw:mime-type="image/png"/></draw:frame></text:p>
          </table:table-cell>
          <table:table-cell table:style-name="Table14.E1" office:value-type="string">
            <text:p text:style-name="P832"/>
            <text:p text:style-name="P837"><draw:frame draw:style-name="fr3" draw:name="Image 506" text:anchor-type="as-char" svg:width="0.3902in" svg:height="0.0756in" draw:z-index="1954"><draw:image xlink:href="Pictures/100000010000004B0000000EDCC76FBE.png" xlink:type="simple" xlink:show="embed" xlink:actuate="onLoad" draw:mime-type="image/png"/></draw:frame></text:p>
          </table:table-cell>
        </table:table-row>
        <table:table-row table:style-name="Table14.2">
          <table:table-cell table:style-name="Table14.A1" office:value-type="string">
            <text:p text:style-name="P838"/>
            <text:p text:style-name="P839"><draw:frame draw:style-name="fr3" draw:name="Image 507" text:anchor-type="as-char" svg:width="0.4453in" svg:height="0.0756in" draw:z-index="1955"><draw:image xlink:href="Pictures/10000001000000550000000EC64798D8.png" xlink:type="simple" xlink:show="embed" xlink:actuate="onLoad" draw:mime-type="image/png"/></draw:frame></text:p>
          </table:table-cell>
          <table:table-cell table:style-name="Table14.B1" office:value-type="string">
            <text:p text:style-name="P838"/>
            <text:p text:style-name="P834"><draw:frame draw:style-name="fr3" draw:name="Image 508" text:anchor-type="as-char" svg:width="0.3272in" svg:height="0.0756in" draw:z-index="1956"><draw:image xlink:href="Pictures/100000010000003E0000000E59280215.png" xlink:type="simple" xlink:show="embed" xlink:actuate="onLoad" draw:mime-type="image/png"/></draw:frame></text:p>
          </table:table-cell>
          <table:table-cell table:style-name="Table14.B1" office:value-type="string">
            <text:p text:style-name="P838"/>
            <text:p text:style-name="P835"><draw:frame draw:style-name="fr3" draw:name="Image 509" text:anchor-type="as-char" svg:width="0.5957in" svg:height="0.0756in" draw:z-index="1957"><draw:image xlink:href="Pictures/10000001000000720000000EE63720B7.png" xlink:type="simple" xlink:show="embed" xlink:actuate="onLoad" draw:mime-type="image/png"/></draw:frame></text:p>
          </table:table-cell>
          <table:table-cell table:style-name="Table14.B1" office:value-type="string">
            <text:p text:style-name="P838"/>
            <text:p text:style-name="P839"><draw:frame draw:style-name="fr3" draw:name="Image 510" text:anchor-type="as-char" svg:width="0.4953in" svg:height="0.0756in" draw:z-index="1958"><draw:image xlink:href="Pictures/100000010000005E0000000E6F7FAF77.png" xlink:type="simple" xlink:show="embed" xlink:actuate="onLoad" draw:mime-type="image/png"/></draw:frame></text:p>
          </table:table-cell>
          <table:table-cell table:style-name="Table14.E1" office:value-type="string">
            <text:p text:style-name="P838"/>
            <text:p text:style-name="P837"><draw:frame draw:style-name="fr3" draw:name="Image 511" text:anchor-type="as-char" svg:width="0.3902in" svg:height="0.0756in" draw:z-index="1959"><draw:image xlink:href="Pictures/100000010000004B0000000E232B4230.png" xlink:type="simple" xlink:show="embed" xlink:actuate="onLoad" draw:mime-type="image/png"/></draw:frame></text:p>
          </table:table-cell>
        </table:table-row>
        <table:table-row table:style-name="Table14.2">
          <table:table-cell table:style-name="Table14.A1" office:value-type="string">
            <text:p text:style-name="P838"/>
            <text:p text:style-name="P857"><draw:frame draw:style-name="fr3" draw:name="Image 512" text:anchor-type="as-char" svg:width="0.4575in" svg:height="0.0925in" draw:z-index="1960"><draw:image xlink:href="Pictures/1000000100000058000000116E20DB77.png" xlink:type="simple" xlink:show="embed" xlink:actuate="onLoad" draw:mime-type="image/png"/></draw:frame></text:p>
          </table:table-cell>
          <table:table-cell table:style-name="Table14.B1" office:value-type="string">
            <text:p text:style-name="P838"/>
            <text:p text:style-name="P834"><draw:frame draw:style-name="fr3" draw:name="Image 513" text:anchor-type="as-char" svg:width="0.3272in" svg:height="0.0756in" draw:z-index="1961"><draw:image xlink:href="Pictures/100000010000003E0000000EF44040B3.png" xlink:type="simple" xlink:show="embed" xlink:actuate="onLoad" draw:mime-type="image/png"/></draw:frame></text:p>
          </table:table-cell>
          <table:table-cell table:style-name="Table14.B1" office:value-type="string">
            <text:p text:style-name="P838"/>
            <text:p text:style-name="P835"><draw:frame draw:style-name="fr3" draw:name="Image 514" text:anchor-type="as-char" svg:width="0.5937in" svg:height="0.0756in" draw:z-index="1962"><draw:image xlink:href="Pictures/10000001000000720000000E33BF16CE.png" xlink:type="simple" xlink:show="embed" xlink:actuate="onLoad" draw:mime-type="image/png"/></draw:frame></text:p>
          </table:table-cell>
          <table:table-cell table:style-name="Table14.B1" office:value-type="string">
            <text:p text:style-name="P838"/>
            <text:p text:style-name="P814"><draw:frame draw:style-name="fr3" draw:name="Image 515" text:anchor-type="as-char" svg:width="0.502in" svg:height="0.0756in" draw:z-index="1963"><draw:image xlink:href="Pictures/10000001000000600000000EC76EF12A.png" xlink:type="simple" xlink:show="embed" xlink:actuate="onLoad" draw:mime-type="image/png"/></draw:frame></text:p>
          </table:table-cell>
          <table:table-cell table:style-name="Table14.E1" office:value-type="string">
            <text:p text:style-name="P838"/>
            <text:p text:style-name="P837"><draw:frame draw:style-name="fr3" draw:name="Image 516" text:anchor-type="as-char" svg:width="0.3902in" svg:height="0.0756in" draw:z-index="1964"><draw:image xlink:href="Pictures/100000010000004B0000000E3B9D76F8.png" xlink:type="simple" xlink:show="embed" xlink:actuate="onLoad" draw:mime-type="image/png"/></draw:frame></text:p>
          </table:table-cell>
        </table:table-row>
        <table:table-row table:style-name="Table14.2">
          <table:table-cell table:style-name="Table14.A1" office:value-type="string">
            <text:p text:style-name="P838"/>
            <text:p text:style-name="P858"><draw:frame draw:style-name="fr3" draw:name="Image 517" text:anchor-type="as-char" svg:width="0.4827in" svg:height="0.0752in" draw:z-index="1965"><draw:image xlink:href="Pictures/100000010000005E0000000F32171AA9.png" xlink:type="simple" xlink:show="embed" xlink:actuate="onLoad" draw:mime-type="image/png"/></draw:frame></text:p>
          </table:table-cell>
          <table:table-cell table:style-name="Table14.B1" office:value-type="string">
            <text:p text:style-name="P838"/>
            <text:p text:style-name="P844"><draw:frame draw:style-name="fr3" draw:name="Image 518" text:anchor-type="as-char" svg:width="0.3228in" svg:height="0.0752in" draw:z-index="1966"><draw:image xlink:href="Pictures/100000010000003E0000000F5CC8CE63.png" xlink:type="simple" xlink:show="embed" xlink:actuate="onLoad" draw:mime-type="image/png"/></draw:frame></text:p>
          </table:table-cell>
          <table:table-cell table:style-name="Table14.B1" office:value-type="string">
            <text:p text:style-name="P838"/>
            <text:p text:style-name="P845"><draw:frame draw:style-name="fr3" draw:name="Image 519" text:anchor-type="as-char" svg:width="0.5874in" svg:height="0.0752in" draw:z-index="1967"><draw:image xlink:href="Pictures/10000001000000720000000FDE5B8A0B.png" xlink:type="simple" xlink:show="embed" xlink:actuate="onLoad" draw:mime-type="image/png"/></draw:frame></text:p>
          </table:table-cell>
          <table:table-cell table:style-name="Table14.B1" office:value-type="string">
            <text:p text:style-name="P838"/>
            <text:p text:style-name="P846"><draw:frame draw:style-name="fr3" draw:name="Image 520" text:anchor-type="as-char" svg:width="0.4898in" svg:height="0.0752in" draw:z-index="1968"><draw:image xlink:href="Pictures/100000010000005E0000000F776BA296.png" xlink:type="simple" xlink:show="embed" xlink:actuate="onLoad" draw:mime-type="image/png"/></draw:frame></text:p>
          </table:table-cell>
          <table:table-cell table:style-name="Table14.E1" office:value-type="string">
            <text:p text:style-name="P838"/>
            <text:p text:style-name="P847"><draw:frame draw:style-name="fr3" draw:name="Image 521" text:anchor-type="as-char" svg:width="0.389in" svg:height="0.0752in" draw:z-index="1969"><draw:image xlink:href="Pictures/100000010000004B0000000FA525B291.png" xlink:type="simple" xlink:show="embed" xlink:actuate="onLoad" draw:mime-type="image/png"/></draw:frame></text:p>
          </table:table-cell>
        </table:table-row>
        <table:table-row table:style-name="Table14.1">
          <table:table-cell table:style-name="Table14.A1" office:value-type="string">
            <text:p text:style-name="P832"/>
            <text:p text:style-name="P817"><draw:frame draw:style-name="fr3" draw:name="Image 522" text:anchor-type="as-char" svg:width="0.4374in" svg:height="0.0752in" draw:z-index="1972"><draw:image xlink:href="Pictures/10000001000000540000000F2C800538.png" xlink:type="simple" xlink:show="embed" xlink:actuate="onLoad" draw:mime-type="image/png"/></draw:frame></text:p>
          </table:table-cell>
          <table:table-cell table:style-name="Table14.B1" office:value-type="string">
            <text:p text:style-name="P832"/>
            <text:p text:style-name="P844"><draw:frame draw:style-name="fr3" draw:name="Image 523" text:anchor-type="as-char" svg:width="0.3228in" svg:height="0.0752in" draw:z-index="1973"><draw:image xlink:href="Pictures/100000010000003E0000000F54967DDA.png" xlink:type="simple" xlink:show="embed" xlink:actuate="onLoad" draw:mime-type="image/png"/></draw:frame></text:p>
          </table:table-cell>
          <table:table-cell table:style-name="Table14.B1" office:value-type="string">
            <text:p text:style-name="P832"/>
            <text:p text:style-name="P845"><draw:frame draw:style-name="fr3" draw:name="Image 524" text:anchor-type="as-char" svg:width="0.5874in" svg:height="0.0752in" draw:z-index="1974"><draw:image xlink:href="Pictures/10000001000000720000000F1B7528DC.png" xlink:type="simple" xlink:show="embed" xlink:actuate="onLoad" draw:mime-type="image/png"/></draw:frame></text:p>
          </table:table-cell>
          <table:table-cell table:style-name="Table14.B1" office:value-type="string">
            <text:p text:style-name="P832"/>
            <text:p text:style-name="P810"><draw:frame draw:style-name="fr3" draw:name="Image 525" text:anchor-type="as-char" svg:width="0.4965in" svg:height="0.0752in" draw:z-index="1977"><draw:image xlink:href="Pictures/10000001000000600000000F9DF0CA63.png" xlink:type="simple" xlink:show="embed" xlink:actuate="onLoad" draw:mime-type="image/png"/></draw:frame></text:p>
          </table:table-cell>
          <table:table-cell table:style-name="Table14.E1" office:value-type="string">
            <text:p text:style-name="P832"/>
            <text:p text:style-name="P847"><draw:frame draw:style-name="fr3" draw:name="Image 526" text:anchor-type="as-char" svg:width="0.3862in" svg:height="0.0752in" draw:z-index="1978"><draw:image xlink:href="Pictures/100000010000004B0000000F56A8B595.png" xlink:type="simple" xlink:show="embed" xlink:actuate="onLoad" draw:mime-type="image/png"/></draw:frame></text:p>
          </table:table-cell>
        </table:table-row>
        <table:table-row table:style-name="Table14.2">
          <table:table-cell table:style-name="Table14.A1" office:value-type="string">
            <text:p text:style-name="P838"/>
            <text:p text:style-name="P859"><draw:frame draw:style-name="fr3" draw:name="Image 527" text:anchor-type="as-char" svg:width="0.461in" svg:height="0.0752in" draw:z-index="1979"><draw:image xlink:href="Pictures/10000001000000590000000F78F64598.png" xlink:type="simple" xlink:show="embed" xlink:actuate="onLoad" draw:mime-type="image/png"/></draw:frame></text:p>
          </table:table-cell>
          <table:table-cell table:style-name="Table14.B1" office:value-type="string">
            <text:p text:style-name="P838"/>
            <text:p text:style-name="P844"><draw:frame draw:style-name="fr3" draw:name="Image 528" text:anchor-type="as-char" svg:width="0.3228in" svg:height="0.0752in" draw:z-index="1980"><draw:image xlink:href="Pictures/100000010000003E0000000F2B5232AF.png" xlink:type="simple" xlink:show="embed" xlink:actuate="onLoad" draw:mime-type="image/png"/></draw:frame></text:p>
          </table:table-cell>
          <table:table-cell table:style-name="Table14.B1" office:value-type="string">
            <text:p text:style-name="P838"/>
            <text:p text:style-name="P845"><draw:frame draw:style-name="fr3" draw:name="Image 529" text:anchor-type="as-char" svg:width="0.5846in" svg:height="0.0752in" draw:z-index="1981"><draw:image xlink:href="Pictures/10000001000000710000000F5A0B26B3.png" xlink:type="simple" xlink:show="embed" xlink:actuate="onLoad" draw:mime-type="image/png"/></draw:frame></text:p>
          </table:table-cell>
          <table:table-cell table:style-name="Table14.B1" office:value-type="string">
            <text:p text:style-name="P838"/>
            <text:p text:style-name="P846"><draw:frame draw:style-name="fr3" draw:name="Image 530" text:anchor-type="as-char" svg:width="0.4898in" svg:height="0.0752in" draw:z-index="1982"><draw:image xlink:href="Pictures/100000010000005E0000000F23C9B2D3.png" xlink:type="simple" xlink:show="embed" xlink:actuate="onLoad" draw:mime-type="image/png"/></draw:frame></text:p>
          </table:table-cell>
          <table:table-cell table:style-name="Table14.E1" office:value-type="string">
            <text:p text:style-name="P838"/>
            <text:p text:style-name="P847"><draw:frame draw:style-name="fr3" draw:name="Image 531" text:anchor-type="as-char" svg:width="0.3898in" svg:height="0.0752in" draw:z-index="1983"><draw:image xlink:href="Pictures/100000010000004B0000000FC5D97810.png" xlink:type="simple" xlink:show="embed" xlink:actuate="onLoad" draw:mime-type="image/png"/></draw:frame></text:p>
          </table:table-cell>
        </table:table-row>
        <table:table-row table:style-name="Table14.2">
          <table:table-cell table:style-name="Table14.A1" office:value-type="string">
            <text:p text:style-name="P838"/>
            <text:p text:style-name="P860"><draw:frame draw:style-name="fr3" draw:name="Image 532" text:anchor-type="as-char" svg:width="0.4091in" svg:height="0.0752in" draw:z-index="769"><draw:image xlink:href="Pictures/10000001000000500000000F6FB6C50E.png" xlink:type="simple" xlink:show="embed" xlink:actuate="onLoad" draw:mime-type="image/png"/></draw:frame></text:p>
          </table:table-cell>
          <table:table-cell table:style-name="Table14.B1" office:value-type="string">
            <text:p text:style-name="P838"/>
            <text:p text:style-name="P844"><draw:frame draw:style-name="fr3" draw:name="Image 533" text:anchor-type="as-char" svg:width="0.3228in" svg:height="0.0752in" draw:z-index="770"><draw:image xlink:href="Pictures/100000010000003E0000000F6E278636.png" xlink:type="simple" xlink:show="embed" xlink:actuate="onLoad" draw:mime-type="image/png"/></draw:frame></text:p>
          </table:table-cell>
          <table:table-cell table:style-name="Table14.B1" office:value-type="string">
            <text:p text:style-name="P838"/>
            <text:p text:style-name="P845"><draw:frame draw:style-name="fr3" draw:name="Image 534" text:anchor-type="as-char" svg:width="0.5874in" svg:height="0.0752in" draw:z-index="771"><draw:image xlink:href="Pictures/10000001000000720000000FD85B372F.png" xlink:type="simple" xlink:show="embed" xlink:actuate="onLoad" draw:mime-type="image/png"/></draw:frame></text:p>
          </table:table-cell>
          <table:table-cell table:style-name="Table14.B1" office:value-type="string">
            <text:p text:style-name="P838"/>
            <text:p text:style-name="P846"><draw:frame draw:style-name="fr3" draw:name="Image 535" text:anchor-type="as-char" svg:width="0.4898in" svg:height="0.0752in" draw:z-index="772"><draw:image xlink:href="Pictures/100000010000005E0000000FD3A2E4E2.png" xlink:type="simple" xlink:show="embed" xlink:actuate="onLoad" draw:mime-type="image/png"/></draw:frame></text:p>
          </table:table-cell>
          <table:table-cell table:style-name="Table14.E1" office:value-type="string">
            <text:p text:style-name="P838"/>
            <text:p text:style-name="P811"><draw:frame draw:style-name="fr3" draw:name="Image 536" text:anchor-type="as-char" svg:width="0.3898in" svg:height="0.0752in" draw:z-index="773"><draw:image xlink:href="Pictures/100000010000004B0000000F1F1FB866.png" xlink:type="simple" xlink:show="embed" xlink:actuate="onLoad" draw:mime-type="image/png"/></draw:frame></text:p>
          </table:table-cell>
        </table:table-row>
        <table:table-row table:style-name="Table14.2">
          <table:table-cell table:style-name="Table14.A1" office:value-type="string">
            <text:p text:style-name="P838"/>
            <text:p text:style-name="P861"><draw:frame draw:style-name="fr3" draw:name="Image 537" text:anchor-type="as-char" svg:width="0.4661in" svg:height="0.0917in" draw:z-index="774"><draw:image xlink:href="Pictures/100000010000005A0000001207129AE0.png" xlink:type="simple" xlink:show="embed" xlink:actuate="onLoad" draw:mime-type="image/png"/></draw:frame></text:p>
          </table:table-cell>
          <table:table-cell table:style-name="Table14.B1" office:value-type="string">
            <text:p text:style-name="P838"/>
            <text:p text:style-name="P844"><draw:frame draw:style-name="fr3" draw:name="Image 538" text:anchor-type="as-char" svg:width="0.3228in" svg:height="0.0752in" draw:z-index="775"><draw:image xlink:href="Pictures/100000010000003E0000000FC62E02E2.png" xlink:type="simple" xlink:show="embed" xlink:actuate="onLoad" draw:mime-type="image/png"/></draw:frame></text:p>
          </table:table-cell>
          <table:table-cell table:style-name="Table14.B1" office:value-type="string">
            <text:p text:style-name="P838"/>
            <text:p text:style-name="P835"><draw:frame draw:style-name="fr9" draw:name="Image24" text:anchor-type="as-char" svg:width="0.1492in" svg:height="0.0764in" draw:z-index="1984"><draw:image xlink:href="Pictures/100000010000001D0000000FED43A844.png" xlink:type="simple" xlink:show="embed" xlink:actuate="onLoad" draw:mime-type="image/png"/></draw:frame><draw:frame draw:style-name="fr9" draw:name="Image25" text:anchor-type="as-char" svg:width="0.4382in" svg:height="0.0764in" draw:z-index="1985"><draw:image xlink:href="Pictures/10000001000000570000000F710ABA5D.png" xlink:type="simple" xlink:show="embed" xlink:actuate="onLoad" draw:mime-type="image/png"/></draw:frame></text:p>
          </table:table-cell>
          <table:table-cell table:style-name="Table14.B1" office:value-type="string">
            <text:p text:style-name="P838"/>
            <text:p text:style-name="P846"><draw:frame draw:style-name="fr3" draw:name="Image 543" text:anchor-type="as-char" svg:width="0.4898in" svg:height="0.0752in" draw:z-index="776"><draw:image xlink:href="Pictures/100000010000005E0000000FC97BEC2B.png" xlink:type="simple" xlink:show="embed" xlink:actuate="onLoad" draw:mime-type="image/png"/></draw:frame></text:p>
          </table:table-cell>
          <table:table-cell table:style-name="Table14.E1" office:value-type="string">
            <text:p text:style-name="P838"/>
            <text:p text:style-name="P847"><draw:frame draw:style-name="fr3" draw:name="Image 544" text:anchor-type="as-char" svg:width="0.3862in" svg:height="0.0752in" draw:z-index="777"><draw:image xlink:href="Pictures/100000010000004B0000000F0CB58B20.png" xlink:type="simple" xlink:show="embed" xlink:actuate="onLoad" draw:mime-type="image/png"/></draw:frame></text:p>
          </table:table-cell>
        </table:table-row>
      </table:table>
      <text:p text:style-name="P862"/>
      <text:p text:style-name="P831"/>
      <table:table table:name="Table15" table:style-name="Table15">
        <table:table-column table:style-name="Table15.A"/>
        <table:table-column table:style-name="Table15.B"/>
        <table:table-column table:style-name="Table15.C"/>
        <table:table-column table:style-name="Table15.D"/>
        <table:table-column table:style-name="Table15.E"/>
        <table:table-row table:style-name="Table15.1">
          <table:table-cell table:style-name="Table15.A1" office:value-type="string">
            <text:p text:style-name="P832"/>
            <text:p text:style-name="P814"><draw:frame draw:style-name="fr3" draw:name="Image 545" text:anchor-type="as-char" svg:width="0.4547in" svg:height="0.0756in" draw:z-index="778"><draw:image xlink:href="Pictures/10000001000000580000000E4D7F7C8E.png" xlink:type="simple" xlink:show="embed" xlink:actuate="onLoad" draw:mime-type="image/png"/></draw:frame></text:p>
          </table:table-cell>
          <table:table-cell table:style-name="Table15.B1" office:value-type="string">
            <text:p text:style-name="P832"/>
            <text:p text:style-name="P834"><draw:frame draw:style-name="fr3" draw:name="Image 546" text:anchor-type="as-char" svg:width="0.3272in" svg:height="0.0756in" draw:z-index="779"><draw:image xlink:href="Pictures/100000010000003E0000000E1D404541.png" xlink:type="simple" xlink:show="embed" xlink:actuate="onLoad" draw:mime-type="image/png"/></draw:frame></text:p>
          </table:table-cell>
          <table:table-cell table:style-name="Table15.B1" office:value-type="string">
            <text:p text:style-name="P832"/>
            <text:p text:style-name="P835"><draw:frame draw:style-name="fr3" draw:name="Image 547" text:anchor-type="as-char" svg:width="0.5917in" svg:height="0.0756in" draw:z-index="780"><draw:image xlink:href="Pictures/10000001000000710000000E417A3812.png" xlink:type="simple" xlink:show="embed" xlink:actuate="onLoad" draw:mime-type="image/png"/></draw:frame></text:p>
          </table:table-cell>
          <table:table-cell table:style-name="Table15.B1" office:value-type="string">
            <text:p text:style-name="P832"/>
            <text:p text:style-name="P839"><draw:frame draw:style-name="fr3" draw:name="Image 548" text:anchor-type="as-char" svg:width="0.4953in" svg:height="0.0756in" draw:z-index="781"><draw:image xlink:href="Pictures/100000010000005E0000000E5853D215.png" xlink:type="simple" xlink:show="embed" xlink:actuate="onLoad" draw:mime-type="image/png"/></draw:frame></text:p>
          </table:table-cell>
          <table:table-cell table:style-name="Table15.E1" office:value-type="string">
            <text:p text:style-name="P832"/>
            <text:p text:style-name="P837"><draw:frame draw:style-name="fr3" draw:name="Image 549" text:anchor-type="as-char" svg:width="0.3902in" svg:height="0.0756in" draw:z-index="782"><draw:image xlink:href="Pictures/100000010000004B0000000EC8B2D31E.png" xlink:type="simple" xlink:show="embed" xlink:actuate="onLoad" draw:mime-type="image/png"/></draw:frame></text:p>
          </table:table-cell>
        </table:table-row>
        <table:table-row table:style-name="Table15.2">
          <table:table-cell table:style-name="Table15.A1" office:value-type="string">
            <text:p text:style-name="P838"/>
            <text:p text:style-name="P863"><draw:frame draw:style-name="fr3" draw:name="Image 550" text:anchor-type="as-char" svg:width="0.4839in" svg:height="0.0756in" draw:z-index="783"><draw:image xlink:href="Pictures/100000010000005D0000000EB8757298.png" xlink:type="simple" xlink:show="embed" xlink:actuate="onLoad" draw:mime-type="image/png"/></draw:frame></text:p>
          </table:table-cell>
          <table:table-cell table:style-name="Table15.B1" office:value-type="string">
            <text:p text:style-name="P838"/>
            <text:p text:style-name="P834"><draw:frame draw:style-name="fr3" draw:name="Image 551" text:anchor-type="as-char" svg:width="0.3272in" svg:height="0.0756in" draw:z-index="784"><draw:image xlink:href="Pictures/100000010000003E0000000EFD2513FA.png" xlink:type="simple" xlink:show="embed" xlink:actuate="onLoad" draw:mime-type="image/png"/></draw:frame></text:p>
          </table:table-cell>
          <table:table-cell table:style-name="Table15.B1" office:value-type="string">
            <text:p text:style-name="P838"/>
            <text:p text:style-name="P835"><draw:frame draw:style-name="fr3" draw:name="Image 552" text:anchor-type="as-char" svg:width="0.5937in" svg:height="0.0756in" draw:z-index="785"><draw:image xlink:href="Pictures/10000001000000720000000EDD3E918A.png" xlink:type="simple" xlink:show="embed" xlink:actuate="onLoad" draw:mime-type="image/png"/></draw:frame></text:p>
          </table:table-cell>
          <table:table-cell table:style-name="Table15.B1" office:value-type="string">
            <text:p text:style-name="P838"/>
            <text:p text:style-name="P836"><draw:frame draw:style-name="fr3" draw:name="Image 553" text:anchor-type="as-char" svg:width="0.5008in" svg:height="0.0756in" draw:z-index="786"><draw:image xlink:href="Pictures/10000001000000600000000EFC4A6D0A.png" xlink:type="simple" xlink:show="embed" xlink:actuate="onLoad" draw:mime-type="image/png"/></draw:frame></text:p>
          </table:table-cell>
          <table:table-cell table:style-name="Table15.E1" office:value-type="string">
            <text:p text:style-name="P838"/>
            <text:p text:style-name="P837"><draw:frame draw:style-name="fr3" draw:name="Image 554" text:anchor-type="as-char" svg:width="0.3902in" svg:height="0.0756in" draw:z-index="787"><draw:image xlink:href="Pictures/100000010000004B0000000E0B1FCABB.png" xlink:type="simple" xlink:show="embed" xlink:actuate="onLoad" draw:mime-type="image/png"/></draw:frame></text:p>
          </table:table-cell>
        </table:table-row>
        <table:table-row table:style-name="Table15.1">
          <table:table-cell table:style-name="Table15.A1" office:value-type="string">
            <text:p text:style-name="P832"/>
            <text:p text:style-name="P851"><draw:frame draw:style-name="fr3" draw:name="Image 555" text:anchor-type="as-char" svg:width="0.4602in" svg:height="0.0925in" draw:z-index="788"><draw:image xlink:href="Pictures/100000010000005800000011B7C54B94.png" xlink:type="simple" xlink:show="embed" xlink:actuate="onLoad" draw:mime-type="image/png"/></draw:frame></text:p>
          </table:table-cell>
          <table:table-cell table:style-name="Table15.B1" office:value-type="string">
            <text:p text:style-name="P832"/>
            <text:p text:style-name="P834"><draw:frame draw:style-name="fr3" draw:name="Image 556" text:anchor-type="as-char" svg:width="0.3272in" svg:height="0.0756in" draw:z-index="789"><draw:image xlink:href="Pictures/100000010000003E0000000E971D1A42.png" xlink:type="simple" xlink:show="embed" xlink:actuate="onLoad" draw:mime-type="image/png"/></draw:frame></text:p>
          </table:table-cell>
          <table:table-cell table:style-name="Table15.B1" office:value-type="string">
            <text:p text:style-name="P832"/>
            <text:p text:style-name="P800"><draw:frame draw:style-name="fr3" draw:name="Image 557" text:anchor-type="as-char" svg:width="0.5957in" svg:height="0.0756in" draw:z-index="790"><draw:image xlink:href="Pictures/10000001000000730000000EC8BFA683.png" xlink:type="simple" xlink:show="embed" xlink:actuate="onLoad" draw:mime-type="image/png"/></draw:frame></text:p>
          </table:table-cell>
          <table:table-cell table:style-name="Table15.B1" office:value-type="string">
            <text:p text:style-name="P832"/>
            <text:p text:style-name="P836"><draw:frame draw:style-name="fr3" draw:name="Image 558" text:anchor-type="as-char" svg:width="0.5008in" svg:height="0.0756in" draw:z-index="791"><draw:image xlink:href="Pictures/10000001000000600000000E5380208C.png" xlink:type="simple" xlink:show="embed" xlink:actuate="onLoad" draw:mime-type="image/png"/></draw:frame></text:p>
          </table:table-cell>
          <table:table-cell table:style-name="Table15.E1" office:value-type="string">
            <text:p text:style-name="P832"/>
            <text:p text:style-name="P837"><draw:frame draw:style-name="fr3" draw:name="Image 559" text:anchor-type="as-char" svg:width="0.3929in" svg:height="0.0756in" draw:z-index="792"><draw:image xlink:href="Pictures/100000010000004B0000000E9808B866.png" xlink:type="simple" xlink:show="embed" xlink:actuate="onLoad" draw:mime-type="image/png"/></draw:frame></text:p>
          </table:table-cell>
        </table:table-row>
        <table:table-row table:style-name="Table15.2">
          <table:table-cell table:style-name="Table15.A1" office:value-type="string">
            <text:p text:style-name="P842"/>
            <text:p text:style-name="P861"><draw:frame draw:style-name="fr3" draw:name="Image 560" text:anchor-type="as-char" svg:width="0.4626in" svg:height="0.0917in" draw:z-index="793"><draw:image xlink:href="Pictures/100000010000005A000000123D2E4463.png" xlink:type="simple" xlink:show="embed" xlink:actuate="onLoad" draw:mime-type="image/png"/></draw:frame></text:p>
          </table:table-cell>
          <table:table-cell table:style-name="Table15.B1" office:value-type="string">
            <text:p text:style-name="P842"/>
            <text:p text:style-name="P844"><draw:frame draw:style-name="fr3" draw:name="Image 561" text:anchor-type="as-char" svg:width="0.3228in" svg:height="0.0752in" draw:z-index="794"><draw:image xlink:href="Pictures/100000010000003E0000000FC63D250B.png" xlink:type="simple" xlink:show="embed" xlink:actuate="onLoad" draw:mime-type="image/png"/></draw:frame></text:p>
          </table:table-cell>
          <table:table-cell table:style-name="Table15.B1" office:value-type="string">
            <text:p text:style-name="P842"/>
            <text:p text:style-name="P845"><draw:frame draw:style-name="fr3" draw:name="Image 562" text:anchor-type="as-char" svg:width="0.589in" svg:height="0.0752in" draw:z-index="795"><draw:image xlink:href="Pictures/10000001000000720000000FCDBB563A.png" xlink:type="simple" xlink:show="embed" xlink:actuate="onLoad" draw:mime-type="image/png"/></draw:frame></text:p>
          </table:table-cell>
          <table:table-cell table:style-name="Table15.B1" office:value-type="string">
            <text:p text:style-name="P842"/>
            <text:p text:style-name="P846"><draw:frame draw:style-name="fr3" draw:name="Image 563" text:anchor-type="as-char" svg:width="0.4898in" svg:height="0.0752in" draw:z-index="796"><draw:image xlink:href="Pictures/100000010000005E0000000FC7BAF03F.png" xlink:type="simple" xlink:show="embed" xlink:actuate="onLoad" draw:mime-type="image/png"/></draw:frame></text:p>
          </table:table-cell>
          <table:table-cell table:style-name="Table15.E1" office:value-type="string">
            <text:p text:style-name="P842"/>
            <text:p text:style-name="P847"><draw:frame draw:style-name="fr3" draw:name="Image 564" text:anchor-type="as-char" svg:width="0.3862in" svg:height="0.0752in" draw:z-index="797"><draw:image xlink:href="Pictures/100000010000004B0000000F31FB98CE.png" xlink:type="simple" xlink:show="embed" xlink:actuate="onLoad" draw:mime-type="image/png"/></draw:frame></text:p>
          </table:table-cell>
        </table:table-row>
        <table:table-row table:style-name="Table15.2">
          <table:table-cell table:style-name="Table15.A1" office:value-type="string">
            <text:p text:style-name="P838"/>
            <text:p text:style-name="P822"><draw:frame draw:style-name="fr3" draw:name="Image 565" text:anchor-type="as-char" svg:width="0.4528in" svg:height="0.0752in" draw:z-index="798"><draw:image xlink:href="Pictures/10000001000000580000000F62E14157.png" xlink:type="simple" xlink:show="embed" xlink:actuate="onLoad" draw:mime-type="image/png"/></draw:frame></text:p>
          </table:table-cell>
          <table:table-cell table:style-name="Table15.B1" office:value-type="string">
            <text:p text:style-name="P838"/>
            <text:p text:style-name="P844"><draw:frame draw:style-name="fr3" draw:name="Image 566" text:anchor-type="as-char" svg:width="0.3228in" svg:height="0.0752in" draw:z-index="799"><draw:image xlink:href="Pictures/100000010000003E0000000FA3128ECA.png" xlink:type="simple" xlink:show="embed" xlink:actuate="onLoad" draw:mime-type="image/png"/></draw:frame></text:p>
          </table:table-cell>
          <table:table-cell table:style-name="Table15.B1" office:value-type="string">
            <text:p text:style-name="P838"/>
            <text:p text:style-name="P845"><draw:frame draw:style-name="fr3" draw:name="Image 567" text:anchor-type="as-char" svg:width="0.5874in" svg:height="0.0752in" draw:z-index="800"><draw:image xlink:href="Pictures/10000001000000720000000F635A60AC.png" xlink:type="simple" xlink:show="embed" xlink:actuate="onLoad" draw:mime-type="image/png"/></draw:frame></text:p>
          </table:table-cell>
          <table:table-cell table:style-name="Table15.B1" office:value-type="string">
            <text:p text:style-name="P838"/>
            <text:p text:style-name="P846"><draw:frame draw:style-name="fr3" draw:name="Image 568" text:anchor-type="as-char" svg:width="0.4898in" svg:height="0.0752in" draw:z-index="801"><draw:image xlink:href="Pictures/100000010000005E0000000F3274F365.png" xlink:type="simple" xlink:show="embed" xlink:actuate="onLoad" draw:mime-type="image/png"/></draw:frame></text:p>
          </table:table-cell>
          <table:table-cell table:style-name="Table15.E1" office:value-type="string">
            <text:p text:style-name="P838"/>
            <text:p text:style-name="P847"><draw:frame draw:style-name="fr3" draw:name="Image 569" text:anchor-type="as-char" svg:width="0.3862in" svg:height="0.0752in" draw:z-index="802"><draw:image xlink:href="Pictures/100000010000004B0000000F6453EBE6.png" xlink:type="simple" xlink:show="embed" xlink:actuate="onLoad" draw:mime-type="image/png"/></draw:frame></text:p>
          </table:table-cell>
        </table:table-row>
        <table:table-row table:style-name="Table15.2">
          <table:table-cell table:style-name="Table15.A1" office:value-type="string">
            <text:p text:style-name="P838"/>
            <text:p text:style-name="P864"><draw:frame draw:style-name="fr3" draw:name="Image 570" text:anchor-type="as-char" svg:width="0.3862in" svg:height="0.0752in" draw:z-index="803"><draw:image xlink:href="Pictures/100000010000004B0000000F5EC7A17A.png" xlink:type="simple" xlink:show="embed" xlink:actuate="onLoad" draw:mime-type="image/png"/></draw:frame></text:p>
          </table:table-cell>
          <table:table-cell table:style-name="Table15.B1" office:value-type="string">
            <text:p text:style-name="P838"/>
            <text:p text:style-name="P844"><draw:frame draw:style-name="fr3" draw:name="Image 571" text:anchor-type="as-char" svg:width="0.3228in" svg:height="0.0752in" draw:z-index="804"><draw:image xlink:href="Pictures/100000010000003E0000000FE6A54C1A.png" xlink:type="simple" xlink:show="embed" xlink:actuate="onLoad" draw:mime-type="image/png"/></draw:frame></text:p>
          </table:table-cell>
          <table:table-cell table:style-name="Table15.B1" office:value-type="string">
            <text:p text:style-name="P838"/>
            <text:p text:style-name="P845"><draw:frame draw:style-name="fr3" draw:name="Image 572" text:anchor-type="as-char" svg:width="0.5902in" svg:height="0.0752in" draw:z-index="805"><draw:image xlink:href="Pictures/10000001000000720000000F4F7ADDAE.png" xlink:type="simple" xlink:show="embed" xlink:actuate="onLoad" draw:mime-type="image/png"/></draw:frame></text:p>
          </table:table-cell>
          <table:table-cell table:style-name="Table15.B1" office:value-type="string">
            <text:p text:style-name="P838"/>
            <text:p text:style-name="P846"><draw:frame draw:style-name="fr3" draw:name="Image 573" text:anchor-type="as-char" svg:width="0.4898in" svg:height="0.0752in" draw:z-index="806"><draw:image xlink:href="Pictures/100000010000005E0000000F5F92786B.png" xlink:type="simple" xlink:show="embed" xlink:actuate="onLoad" draw:mime-type="image/png"/></draw:frame></text:p>
          </table:table-cell>
          <table:table-cell table:style-name="Table15.E1" office:value-type="string">
            <text:p text:style-name="P838"/>
            <text:p text:style-name="P847"><draw:frame draw:style-name="fr3" draw:name="Image 574" text:anchor-type="as-char" svg:width="0.3862in" svg:height="0.0752in" draw:z-index="807"><draw:image xlink:href="Pictures/100000010000004B0000000FB883DFE6.png" xlink:type="simple" xlink:show="embed" xlink:actuate="onLoad" draw:mime-type="image/png"/></draw:frame></text:p>
          </table:table-cell>
        </table:table-row>
        <table:table-row table:style-name="Table15.1">
          <table:table-cell table:style-name="Table15.A1" office:value-type="string">
            <text:p text:style-name="P832"/>
            <text:p text:style-name="P865"><draw:frame draw:style-name="fr3" draw:name="Image 575" text:anchor-type="as-char" svg:width="0.4319in" svg:height="0.0752in" draw:z-index="808"><draw:image xlink:href="Pictures/10000001000000540000000FB8F00588.png" xlink:type="simple" xlink:show="embed" xlink:actuate="onLoad" draw:mime-type="image/png"/></draw:frame></text:p>
          </table:table-cell>
          <table:table-cell table:style-name="Table15.B1" office:value-type="string">
            <text:p text:style-name="P832"/>
            <text:p text:style-name="P844"><draw:frame draw:style-name="fr3" draw:name="Image 576" text:anchor-type="as-char" svg:width="0.3228in" svg:height="0.0752in" draw:z-index="809"><draw:image xlink:href="Pictures/100000010000003E0000000FB3CA811D.png" xlink:type="simple" xlink:show="embed" xlink:actuate="onLoad" draw:mime-type="image/png"/></draw:frame></text:p>
          </table:table-cell>
          <table:table-cell table:style-name="Table15.B1" office:value-type="string">
            <text:p text:style-name="P832"/>
            <text:p text:style-name="P845"><draw:frame draw:style-name="fr3" draw:name="Image 577" text:anchor-type="as-char" svg:width="0.5846in" svg:height="0.0752in" draw:z-index="810"><draw:image xlink:href="Pictures/10000001000000710000000F9F3A01CA.png" xlink:type="simple" xlink:show="embed" xlink:actuate="onLoad" draw:mime-type="image/png"/></draw:frame></text:p>
          </table:table-cell>
          <table:table-cell table:style-name="Table15.B1" office:value-type="string">
            <text:p text:style-name="P832"/>
            <text:p text:style-name="P846"><draw:frame draw:style-name="fr3" draw:name="Image 578" text:anchor-type="as-char" svg:width="0.4898in" svg:height="0.0752in" draw:z-index="811"><draw:image xlink:href="Pictures/100000010000005E0000000F2E0C4343.png" xlink:type="simple" xlink:show="embed" xlink:actuate="onLoad" draw:mime-type="image/png"/></draw:frame></text:p>
          </table:table-cell>
          <table:table-cell table:style-name="Table15.E1" office:value-type="string">
            <text:p text:style-name="P832"/>
            <text:p text:style-name="P847"><draw:frame draw:style-name="fr3" draw:name="Image 579" text:anchor-type="as-char" svg:width="0.3862in" svg:height="0.0752in" draw:z-index="812"><draw:image xlink:href="Pictures/100000010000004B0000000F973BD2BD.png" xlink:type="simple" xlink:show="embed" xlink:actuate="onLoad" draw:mime-type="image/png"/></draw:frame></text:p>
          </table:table-cell>
        </table:table-row>
        <table:table-row table:style-name="Table15.2">
          <table:table-cell table:style-name="Table15.A1" office:value-type="string">
            <text:p text:style-name="P842"/>
            <text:p text:style-name="P857"><draw:frame draw:style-name="fr3" draw:name="Image 580" text:anchor-type="as-char" svg:width="0.452in" svg:height="0.0917in" draw:z-index="813"><draw:image xlink:href="Pictures/1000000100000057000000122B915FCA.png" xlink:type="simple" xlink:show="embed" xlink:actuate="onLoad" draw:mime-type="image/png"/></draw:frame></text:p>
          </table:table-cell>
          <table:table-cell table:style-name="Table15.B1" office:value-type="string">
            <text:p text:style-name="P842"/>
            <text:p text:style-name="P844"><draw:frame draw:style-name="fr3" draw:name="Image 581" text:anchor-type="as-char" svg:width="0.3228in" svg:height="0.0752in" draw:z-index="814"><draw:image xlink:href="Pictures/100000010000003E0000000F6193B735.png" xlink:type="simple" xlink:show="embed" xlink:actuate="onLoad" draw:mime-type="image/png"/></draw:frame></text:p>
          </table:table-cell>
          <table:table-cell table:style-name="Table15.B1" office:value-type="string">
            <text:p text:style-name="P842"/>
            <text:p text:style-name="P845"><draw:frame draw:style-name="fr3" draw:name="Image 582" text:anchor-type="as-char" svg:width="0.5874in" svg:height="0.0752in" draw:z-index="815"><draw:image xlink:href="Pictures/10000001000000720000000FA0BA6472.png" xlink:type="simple" xlink:show="embed" xlink:actuate="onLoad" draw:mime-type="image/png"/></draw:frame></text:p>
          </table:table-cell>
          <table:table-cell table:style-name="Table15.B1" office:value-type="string">
            <text:p text:style-name="P842"/>
            <text:p text:style-name="P846"><draw:frame draw:style-name="fr3" draw:name="Image 583" text:anchor-type="as-char" svg:width="0.4898in" svg:height="0.0752in" draw:z-index="816"><draw:image xlink:href="Pictures/100000010000005E0000000F84818F0B.png" xlink:type="simple" xlink:show="embed" xlink:actuate="onLoad" draw:mime-type="image/png"/></draw:frame></text:p>
          </table:table-cell>
          <table:table-cell table:style-name="Table15.E1" office:value-type="string">
            <text:p text:style-name="P842"/>
            <text:p text:style-name="P847"><draw:frame draw:style-name="fr3" draw:name="Image 584" text:anchor-type="as-char" svg:width="0.389in" svg:height="0.0752in" draw:z-index="817"><draw:image xlink:href="Pictures/100000010000004B0000000F4B725FC1.png" xlink:type="simple" xlink:show="embed" xlink:actuate="onLoad" draw:mime-type="image/png"/></draw:frame></text:p>
          </table:table-cell>
        </table:table-row>
        <table:table-row table:style-name="Table15.2">
          <table:table-cell table:style-name="Table15.A1" office:value-type="string">
            <text:p text:style-name="P838"/>
            <text:p text:style-name="P866"><draw:frame draw:style-name="fr3" draw:name="Image 585" text:anchor-type="as-char" svg:width="0.4161in" svg:height="0.0752in" draw:z-index="818"><draw:image xlink:href="Pictures/10000001000000510000000FD4B9C931.png" xlink:type="simple" xlink:show="embed" xlink:actuate="onLoad" draw:mime-type="image/png"/></draw:frame></text:p>
          </table:table-cell>
          <table:table-cell table:style-name="Table15.B1" office:value-type="string">
            <text:p text:style-name="P838"/>
            <text:p text:style-name="P844"><draw:frame draw:style-name="fr3" draw:name="Image 586" text:anchor-type="as-char" svg:width="0.3228in" svg:height="0.0752in" draw:z-index="819"><draw:image xlink:href="Pictures/100000010000003E0000000F41EC4C18.png" xlink:type="simple" xlink:show="embed" xlink:actuate="onLoad" draw:mime-type="image/png"/></draw:frame></text:p>
          </table:table-cell>
          <table:table-cell table:style-name="Table15.B1" office:value-type="string">
            <text:p text:style-name="P838"/>
            <text:p text:style-name="P800"><draw:frame draw:style-name="fr9" draw:name="Image26" text:anchor-type="as-char" svg:width="0.1465in" svg:height="0.0764in" draw:z-index="1986"><draw:image xlink:href="Pictures/100000010000001D0000000FCA70C102.png" xlink:type="simple" xlink:show="embed" xlink:actuate="onLoad" draw:mime-type="image/png"/></draw:frame><draw:frame draw:style-name="fr9" draw:name="Image27" text:anchor-type="as-char" svg:width="0.4398in" svg:height="0.0764in" draw:z-index="1987"><draw:image xlink:href="Pictures/10000001000000570000000F14C0E243.png" xlink:type="simple" xlink:show="embed" xlink:actuate="onLoad" draw:mime-type="image/png"/></draw:frame></text:p>
          </table:table-cell>
          <table:table-cell table:style-name="Table15.B1" office:value-type="string">
            <text:p text:style-name="P838"/>
            <text:p text:style-name="P849"><draw:frame draw:style-name="fr3" draw:name="Image 591" text:anchor-type="as-char" svg:width="0.4953in" svg:height="0.0752in" draw:z-index="820"><draw:image xlink:href="Pictures/10000001000000600000000FE0820320.png" xlink:type="simple" xlink:show="embed" xlink:actuate="onLoad" draw:mime-type="image/png"/></draw:frame></text:p>
          </table:table-cell>
          <table:table-cell table:style-name="Table15.E1" office:value-type="string">
            <text:p text:style-name="P838"/>
            <text:p text:style-name="P847"><draw:frame draw:style-name="fr3" draw:name="Image 592" text:anchor-type="as-char" svg:width="0.389in" svg:height="0.0752in" draw:z-index="821"><draw:image xlink:href="Pictures/100000010000004B0000000FAC5A625D.png" xlink:type="simple" xlink:show="embed" xlink:actuate="onLoad" draw:mime-type="image/png"/></draw:frame></text:p>
          </table:table-cell>
        </table:table-row>
        <table:table-row table:style-name="Table15.2">
          <table:table-cell table:style-name="Table15.A1" office:value-type="string">
            <text:p text:style-name="P838"/>
            <text:p text:style-name="P852"><draw:frame draw:style-name="fr3" draw:name="Image 593" text:anchor-type="as-char" svg:width="0.4252in" svg:height="0.0752in" draw:z-index="822"><draw:image xlink:href="Pictures/10000001000000530000000F77DC2976.png" xlink:type="simple" xlink:show="embed" xlink:actuate="onLoad" draw:mime-type="image/png"/></draw:frame></text:p>
          </table:table-cell>
          <table:table-cell table:style-name="Table15.B1" office:value-type="string">
            <text:p text:style-name="P838"/>
            <text:p text:style-name="P844"><draw:frame draw:style-name="fr3" draw:name="Image 594" text:anchor-type="as-char" svg:width="0.3228in" svg:height="0.0752in" draw:z-index="823"><draw:image xlink:href="Pictures/100000010000003E0000000F1C44668C.png" xlink:type="simple" xlink:show="embed" xlink:actuate="onLoad" draw:mime-type="image/png"/></draw:frame></text:p>
          </table:table-cell>
          <table:table-cell table:style-name="Table15.B1" office:value-type="string">
            <text:p text:style-name="P838"/>
            <text:p text:style-name="P845"><draw:frame draw:style-name="fr3" draw:name="Image 595" text:anchor-type="as-char" svg:width="0.5902in" svg:height="0.0752in" draw:z-index="824"><draw:image xlink:href="Pictures/10000001000000720000000F12F0CBA4.png" xlink:type="simple" xlink:show="embed" xlink:actuate="onLoad" draw:mime-type="image/png"/></draw:frame></text:p>
          </table:table-cell>
          <table:table-cell table:style-name="Table15.B1" office:value-type="string">
            <text:p text:style-name="P838"/>
            <text:p text:style-name="P849"><draw:frame draw:style-name="fr3" draw:name="Image 596" text:anchor-type="as-char" svg:width="0.4953in" svg:height="0.0752in" draw:z-index="825"><draw:image xlink:href="Pictures/10000001000000600000000F494BE88C.png" xlink:type="simple" xlink:show="embed" xlink:actuate="onLoad" draw:mime-type="image/png"/></draw:frame></text:p>
          </table:table-cell>
          <table:table-cell table:style-name="Table15.E1" office:value-type="string">
            <text:p text:style-name="P838"/>
            <text:p text:style-name="P847"><draw:frame draw:style-name="fr3" draw:name="Image 597" text:anchor-type="as-char" svg:width="0.3862in" svg:height="0.0752in" draw:z-index="826"><draw:image xlink:href="Pictures/100000010000004B0000000F614ABABB.png" xlink:type="simple" xlink:show="embed" xlink:actuate="onLoad" draw:mime-type="image/png"/></draw:frame></text:p>
          </table:table-cell>
        </table:table-row>
        <table:table-row table:style-name="Table15.1">
          <table:table-cell table:style-name="Table15.A1" office:value-type="string">
            <text:p text:style-name="P832"/>
            <text:p text:style-name="P843"><draw:frame draw:style-name="fr3" draw:name="Image 598" text:anchor-type="as-char" svg:width="0.4484in" svg:height="0.0752in" draw:z-index="827"><draw:image xlink:href="Pictures/10000001000000570000000F4CA60BEF.png" xlink:type="simple" xlink:show="embed" xlink:actuate="onLoad" draw:mime-type="image/png"/></draw:frame></text:p>
          </table:table-cell>
          <table:table-cell table:style-name="Table15.B1" office:value-type="string">
            <text:p text:style-name="P832"/>
            <text:p text:style-name="P844"><draw:frame draw:style-name="fr3" draw:name="Image 599" text:anchor-type="as-char" svg:width="0.3228in" svg:height="0.0752in" draw:z-index="828"><draw:image xlink:href="Pictures/100000010000003E0000000FEE13CD6F.png" xlink:type="simple" xlink:show="embed" xlink:actuate="onLoad" draw:mime-type="image/png"/></draw:frame></text:p>
          </table:table-cell>
          <table:table-cell table:style-name="Table15.B1" office:value-type="string">
            <text:p text:style-name="P832"/>
            <text:p text:style-name="P809"><draw:frame draw:style-name="fr3" draw:name="Image 600" text:anchor-type="as-char" svg:width="0.589in" svg:height="0.0752in" draw:z-index="829"><draw:image xlink:href="Pictures/10000001000000730000000FED452294.png" xlink:type="simple" xlink:show="embed" xlink:actuate="onLoad" draw:mime-type="image/png"/></draw:frame></text:p>
          </table:table-cell>
          <table:table-cell table:style-name="Table15.B1" office:value-type="string">
            <text:p text:style-name="P832"/>
            <text:p text:style-name="P849"><draw:frame draw:style-name="fr3" draw:name="Image 601" text:anchor-type="as-char" svg:width="0.4953in" svg:height="0.0752in" draw:z-index="830"><draw:image xlink:href="Pictures/10000001000000600000000F6B10D551.png" xlink:type="simple" xlink:show="embed" xlink:actuate="onLoad" draw:mime-type="image/png"/></draw:frame></text:p>
          </table:table-cell>
          <table:table-cell table:style-name="Table15.E1" office:value-type="string">
            <text:p text:style-name="P832"/>
            <text:p text:style-name="P847"><draw:frame draw:style-name="fr3" draw:name="Image 602" text:anchor-type="as-char" svg:width="0.389in" svg:height="0.0752in" draw:z-index="831"><draw:image xlink:href="Pictures/100000010000004B0000000F0320FE2B.png" xlink:type="simple" xlink:show="embed" xlink:actuate="onLoad" draw:mime-type="image/png"/></draw:frame></text:p>
          </table:table-cell>
        </table:table-row>
        <table:table-row table:style-name="Table15.2">
          <table:table-cell table:style-name="Table15.A1" office:value-type="string">
            <text:p text:style-name="P838"/>
            <text:p text:style-name="P857"><draw:frame draw:style-name="fr3" draw:name="Image 603" text:anchor-type="as-char" svg:width="0.4575in" svg:height="0.0917in" draw:z-index="832"><draw:image xlink:href="Pictures/1000000100000059000000127E048320.png" xlink:type="simple" xlink:show="embed" xlink:actuate="onLoad" draw:mime-type="image/png"/></draw:frame></text:p>
          </table:table-cell>
          <table:table-cell table:style-name="Table15.B1" office:value-type="string">
            <text:p text:style-name="P838"/>
            <text:p text:style-name="P844"><draw:frame draw:style-name="fr3" draw:name="Image 604" text:anchor-type="as-char" svg:width="0.3228in" svg:height="0.0752in" draw:z-index="833"><draw:image xlink:href="Pictures/100000010000003E0000000F9062BADF.png" xlink:type="simple" xlink:show="embed" xlink:actuate="onLoad" draw:mime-type="image/png"/></draw:frame></text:p>
          </table:table-cell>
          <table:table-cell table:style-name="Table15.B1" office:value-type="string">
            <text:p text:style-name="P838"/>
            <text:p text:style-name="P845"><draw:frame draw:style-name="fr3" draw:name="Image 605" text:anchor-type="as-char" svg:width="0.5874in" svg:height="0.0752in" draw:z-index="834"><draw:image xlink:href="Pictures/10000001000000720000000F7D6EB942.png" xlink:type="simple" xlink:show="embed" xlink:actuate="onLoad" draw:mime-type="image/png"/></draw:frame></text:p>
          </table:table-cell>
          <table:table-cell table:style-name="Table15.B1" office:value-type="string">
            <text:p text:style-name="P838"/>
            <text:p text:style-name="P849"><draw:frame draw:style-name="fr3" draw:name="Image 606" text:anchor-type="as-char" svg:width="0.4953in" svg:height="0.0752in" draw:z-index="835"><draw:image xlink:href="Pictures/10000001000000600000000F117C29A5.png" xlink:type="simple" xlink:show="embed" xlink:actuate="onLoad" draw:mime-type="image/png"/></draw:frame></text:p>
          </table:table-cell>
          <table:table-cell table:style-name="Table15.E1" office:value-type="string">
            <text:p text:style-name="P838"/>
            <text:p text:style-name="P847"><draw:frame draw:style-name="fr3" draw:name="Image 607" text:anchor-type="as-char" svg:width="0.3862in" svg:height="0.0752in" draw:z-index="836"><draw:image xlink:href="Pictures/100000010000004B0000000F607CE6EC.png" xlink:type="simple" xlink:show="embed" xlink:actuate="onLoad" draw:mime-type="image/png"/></draw:frame></text:p>
          </table:table-cell>
        </table:table-row>
        <table:table-row table:style-name="Table15.2">
          <table:table-cell table:style-name="Table15.A1" office:value-type="string">
            <text:p text:style-name="P838"/>
            <text:p text:style-name="P856"><draw:frame draw:style-name="fr3" draw:name="Image 608" text:anchor-type="as-char" svg:width="0.4772in" svg:height="0.0756in" draw:z-index="837"><draw:image xlink:href="Pictures/100000010000005B0000000E51A0067B.png" xlink:type="simple" xlink:show="embed" xlink:actuate="onLoad" draw:mime-type="image/png"/></draw:frame></text:p>
          </table:table-cell>
          <table:table-cell table:style-name="Table15.B1" office:value-type="string">
            <text:p text:style-name="P838"/>
            <text:p text:style-name="P834"><draw:frame draw:style-name="fr3" draw:name="Image 609" text:anchor-type="as-char" svg:width="0.3272in" svg:height="0.0756in" draw:z-index="838"><draw:image xlink:href="Pictures/100000010000003E0000000E4A4BF647.png" xlink:type="simple" xlink:show="embed" xlink:actuate="onLoad" draw:mime-type="image/png"/></draw:frame></text:p>
          </table:table-cell>
          <table:table-cell table:style-name="Table15.B1" office:value-type="string">
            <text:p text:style-name="P838"/>
            <text:p text:style-name="P835"><draw:frame draw:style-name="fr3" draw:name="Image 610" text:anchor-type="as-char" svg:width="0.5937in" svg:height="0.0756in" draw:z-index="839"><draw:image xlink:href="Pictures/10000001000000720000000E1659143C.png" xlink:type="simple" xlink:show="embed" xlink:actuate="onLoad" draw:mime-type="image/png"/></draw:frame></text:p>
          </table:table-cell>
          <table:table-cell table:style-name="Table15.B1" office:value-type="string">
            <text:p text:style-name="P838"/>
            <text:p text:style-name="P836"><draw:frame draw:style-name="fr3" draw:name="Image 611" text:anchor-type="as-char" svg:width="0.5008in" svg:height="0.0756in" draw:z-index="840"><draw:image xlink:href="Pictures/10000001000000600000000E4859DA3A.png" xlink:type="simple" xlink:show="embed" xlink:actuate="onLoad" draw:mime-type="image/png"/></draw:frame></text:p>
          </table:table-cell>
          <table:table-cell table:style-name="Table15.E1" office:value-type="string">
            <text:p text:style-name="P838"/>
            <text:p text:style-name="P837"><draw:frame draw:style-name="fr3" draw:name="Image 612" text:anchor-type="as-char" svg:width="0.3902in" svg:height="0.0756in" draw:z-index="841"><draw:image xlink:href="Pictures/100000010000004B0000000EB1D79D8F.png" xlink:type="simple" xlink:show="embed" xlink:actuate="onLoad" draw:mime-type="image/png"/></draw:frame></text:p>
          </table:table-cell>
        </table:table-row>
        <table:table-row table:style-name="Table15.2">
          <table:table-cell table:style-name="Table15.A1" office:value-type="string">
            <text:p text:style-name="P838"/>
            <text:p text:style-name="P867"><draw:frame draw:style-name="fr3" draw:name="Image 613" text:anchor-type="as-char" svg:width="0.4366in" svg:height="0.0925in" draw:z-index="842"><draw:image xlink:href="Pictures/100000010000005400000011C39D4188.png" xlink:type="simple" xlink:show="embed" xlink:actuate="onLoad" draw:mime-type="image/png"/></draw:frame></text:p>
          </table:table-cell>
          <table:table-cell table:style-name="Table15.B1" office:value-type="string">
            <text:p text:style-name="P838"/>
            <text:p text:style-name="P834"><draw:frame draw:style-name="fr3" draw:name="Image 614" text:anchor-type="as-char" svg:width="0.3272in" svg:height="0.0756in" draw:z-index="843"><draw:image xlink:href="Pictures/100000010000003E0000000E5EEFD5BE.png" xlink:type="simple" xlink:show="embed" xlink:actuate="onLoad" draw:mime-type="image/png"/></draw:frame></text:p>
          </table:table-cell>
          <table:table-cell table:style-name="Table15.B1" office:value-type="string">
            <text:p text:style-name="P838"/>
            <text:p text:style-name="P835"><draw:frame draw:style-name="fr3" draw:name="Image 615" text:anchor-type="as-char" svg:width="0.5937in" svg:height="0.0756in" draw:z-index="844"><draw:image xlink:href="Pictures/10000001000000720000000E54FF445F.png" xlink:type="simple" xlink:show="embed" xlink:actuate="onLoad" draw:mime-type="image/png"/></draw:frame></text:p>
          </table:table-cell>
          <table:table-cell table:style-name="Table15.B1" office:value-type="string">
            <text:p text:style-name="P838"/>
            <text:p text:style-name="P836"><draw:frame draw:style-name="fr3" draw:name="Image 616" text:anchor-type="as-char" svg:width="0.5008in" svg:height="0.0756in" draw:z-index="845"><draw:image xlink:href="Pictures/10000001000000600000000E41097C32.png" xlink:type="simple" xlink:show="embed" xlink:actuate="onLoad" draw:mime-type="image/png"/></draw:frame></text:p>
          </table:table-cell>
          <table:table-cell table:style-name="Table15.E1" office:value-type="string">
            <text:p text:style-name="P838"/>
            <text:p text:style-name="P837"><draw:frame draw:style-name="fr3" draw:name="Image 617" text:anchor-type="as-char" svg:width="0.3902in" svg:height="0.0756in" draw:z-index="846"><draw:image xlink:href="Pictures/100000010000004B0000000E90424F0C.png" xlink:type="simple" xlink:show="embed" xlink:actuate="onLoad" draw:mime-type="image/png"/></draw:frame></text:p>
          </table:table-cell>
        </table:table-row>
        <table:table-row table:style-name="Table15.1">
          <table:table-cell table:style-name="Table15.A1" office:value-type="string">
            <text:p text:style-name="P832"/>
            <text:p text:style-name="P868"><draw:frame draw:style-name="fr3" draw:name="Image 618" text:anchor-type="as-char" svg:width="0.4016in" svg:height="0.0756in" draw:z-index="847"><draw:image xlink:href="Pictures/100000010000004D0000000E432B2BDC.png" xlink:type="simple" xlink:show="embed" xlink:actuate="onLoad" draw:mime-type="image/png"/></draw:frame></text:p>
          </table:table-cell>
          <table:table-cell table:style-name="Table15.B1" office:value-type="string">
            <text:p text:style-name="P832"/>
            <text:p text:style-name="P834"><draw:frame draw:style-name="fr3" draw:name="Image 619" text:anchor-type="as-char" svg:width="0.3272in" svg:height="0.0756in" draw:z-index="848"><draw:image xlink:href="Pictures/100000010000003E0000000E07D91568.png" xlink:type="simple" xlink:show="embed" xlink:actuate="onLoad" draw:mime-type="image/png"/></draw:frame></text:p>
          </table:table-cell>
          <table:table-cell table:style-name="Table15.B1" office:value-type="string">
            <text:p text:style-name="P832"/>
            <text:p text:style-name="P835"><draw:frame draw:style-name="fr3" draw:name="Image 620" text:anchor-type="as-char" svg:width="0.5937in" svg:height="0.0756in" draw:z-index="849"><draw:image xlink:href="Pictures/10000001000000720000000EB0618086.png" xlink:type="simple" xlink:show="embed" xlink:actuate="onLoad" draw:mime-type="image/png"/></draw:frame></text:p>
          </table:table-cell>
          <table:table-cell table:style-name="Table15.B1" office:value-type="string">
            <text:p text:style-name="P832"/>
            <text:p text:style-name="P836"><draw:frame draw:style-name="fr3" draw:name="Image 621" text:anchor-type="as-char" svg:width="0.5008in" svg:height="0.0756in" draw:z-index="850"><draw:image xlink:href="Pictures/10000001000000600000000E1E594D90.png" xlink:type="simple" xlink:show="embed" xlink:actuate="onLoad" draw:mime-type="image/png"/></draw:frame></text:p>
          </table:table-cell>
          <table:table-cell table:style-name="Table15.E1" office:value-type="string">
            <text:p text:style-name="P832"/>
            <text:p text:style-name="P837"><draw:frame draw:style-name="fr3" draw:name="Image 622" text:anchor-type="as-char" svg:width="0.3902in" svg:height="0.0756in" draw:z-index="851"><draw:image xlink:href="Pictures/100000010000004B0000000E3175AE66.png" xlink:type="simple" xlink:show="embed" xlink:actuate="onLoad" draw:mime-type="image/png"/></draw:frame></text:p>
          </table:table-cell>
        </table:table-row>
        <table:table-row table:style-name="Table15.2">
          <table:table-cell table:style-name="Table15.A1" office:value-type="string">
            <text:p text:style-name="P838"/>
            <text:p text:style-name="P869"><draw:frame draw:style-name="fr3" draw:name="Image 623" text:anchor-type="as-char" svg:width="0.4882in" svg:height="0.0756in" draw:z-index="852"><draw:image xlink:href="Pictures/100000010000005E0000000E1D523924.png" xlink:type="simple" xlink:show="embed" xlink:actuate="onLoad" draw:mime-type="image/png"/></draw:frame></text:p>
          </table:table-cell>
          <table:table-cell table:style-name="Table15.B1" office:value-type="string">
            <text:p text:style-name="P838"/>
            <text:p text:style-name="P834"><draw:frame draw:style-name="fr3" draw:name="Image 624" text:anchor-type="as-char" svg:width="0.3272in" svg:height="0.0756in" draw:z-index="853"><draw:image xlink:href="Pictures/100000010000003E0000000E97D27579.png" xlink:type="simple" xlink:show="embed" xlink:actuate="onLoad" draw:mime-type="image/png"/></draw:frame></text:p>
          </table:table-cell>
          <table:table-cell table:style-name="Table15.B1" office:value-type="string">
            <text:p text:style-name="P838"/>
            <text:p text:style-name="P835"><draw:frame draw:style-name="fr3" draw:name="Image 625" text:anchor-type="as-char" svg:width="0.5937in" svg:height="0.0756in" draw:z-index="854"><draw:image xlink:href="Pictures/10000001000000720000000EB15AFF50.png" xlink:type="simple" xlink:show="embed" xlink:actuate="onLoad" draw:mime-type="image/png"/></draw:frame></text:p>
          </table:table-cell>
          <table:table-cell table:style-name="Table15.B1" office:value-type="string">
            <text:p text:style-name="P838"/>
            <text:p text:style-name="P836"><draw:frame draw:style-name="fr3" draw:name="Image 626" text:anchor-type="as-char" svg:width="0.5008in" svg:height="0.0756in" draw:z-index="855"><draw:image xlink:href="Pictures/10000001000000600000000E6C50AF05.png" xlink:type="simple" xlink:show="embed" xlink:actuate="onLoad" draw:mime-type="image/png"/></draw:frame></text:p>
          </table:table-cell>
          <table:table-cell table:style-name="Table15.E1" office:value-type="string">
            <text:p text:style-name="P838"/>
            <text:p text:style-name="P837"><draw:frame draw:style-name="fr3" draw:name="Image 627" text:anchor-type="as-char" svg:width="0.3902in" svg:height="0.0756in" draw:z-index="856"><draw:image xlink:href="Pictures/100000010000004B0000000ECC9A160D.png" xlink:type="simple" xlink:show="embed" xlink:actuate="onLoad" draw:mime-type="image/png"/></draw:frame></text:p>
          </table:table-cell>
        </table:table-row>
        <table:table-row table:style-name="Table15.2">
          <table:table-cell table:style-name="Table15.A1" office:value-type="string">
            <text:p text:style-name="P838"/>
            <text:p text:style-name="P870"><draw:frame draw:style-name="fr3" draw:name="Image 628" text:anchor-type="as-char" svg:width="0.4728in" svg:height="0.0925in" draw:z-index="857"><draw:image xlink:href="Pictures/100000010000005B000000115066EE76.png" xlink:type="simple" xlink:show="embed" xlink:actuate="onLoad" draw:mime-type="image/png"/></draw:frame></text:p>
          </table:table-cell>
          <table:table-cell table:style-name="Table15.B1" office:value-type="string">
            <text:p text:style-name="P838"/>
            <text:p text:style-name="P834"><draw:frame draw:style-name="fr3" draw:name="Image 629" text:anchor-type="as-char" svg:width="0.3272in" svg:height="0.0756in" draw:z-index="858"><draw:image xlink:href="Pictures/100000010000003E0000000EF44040B3.png" xlink:type="simple" xlink:show="embed" xlink:actuate="onLoad" draw:mime-type="image/png"/></draw:frame></text:p>
          </table:table-cell>
          <table:table-cell table:style-name="Table15.B1" office:value-type="string">
            <text:p text:style-name="P838"/>
            <text:p text:style-name="P835"><draw:frame draw:style-name="fr3" draw:name="Image 630" text:anchor-type="as-char" svg:width="0.5937in" svg:height="0.0756in" draw:z-index="859"><draw:image xlink:href="Pictures/10000001000000720000000E0AA8EC41.png" xlink:type="simple" xlink:show="embed" xlink:actuate="onLoad" draw:mime-type="image/png"/></draw:frame></text:p>
          </table:table-cell>
          <table:table-cell table:style-name="Table15.B1" office:value-type="string">
            <text:p text:style-name="P838"/>
            <text:p text:style-name="P836"><draw:frame draw:style-name="fr3" draw:name="Image 631" text:anchor-type="as-char" svg:width="0.5008in" svg:height="0.0756in" draw:z-index="860"><draw:image xlink:href="Pictures/10000001000000600000000E79E81140.png" xlink:type="simple" xlink:show="embed" xlink:actuate="onLoad" draw:mime-type="image/png"/></draw:frame></text:p>
          </table:table-cell>
          <table:table-cell table:style-name="Table15.E1" office:value-type="string">
            <text:p text:style-name="P838"/>
            <text:p text:style-name="P837"><draw:frame draw:style-name="fr3" draw:name="Image 632" text:anchor-type="as-char" svg:width="0.3902in" svg:height="0.0756in" draw:z-index="861"><draw:image xlink:href="Pictures/100000010000004B0000000E85D4D14F.png" xlink:type="simple" xlink:show="embed" xlink:actuate="onLoad" draw:mime-type="image/png"/></draw:frame></text:p>
          </table:table-cell>
        </table:table-row>
        <table:table-row table:style-name="Table15.2">
          <table:table-cell table:style-name="Table15.A1" office:value-type="string">
            <text:p text:style-name="P838"/>
            <text:p text:style-name="P810"><draw:frame draw:style-name="fr3" draw:name="Image 633" text:anchor-type="as-char" svg:width="0.4528in" svg:height="0.0752in" draw:z-index="862"><draw:image xlink:href="Pictures/10000001000000580000000F0CB6E3D6.png" xlink:type="simple" xlink:show="embed" xlink:actuate="onLoad" draw:mime-type="image/png"/></draw:frame></text:p>
          </table:table-cell>
          <table:table-cell table:style-name="Table15.B1" office:value-type="string">
            <text:p text:style-name="P838"/>
            <text:p text:style-name="P844"><draw:frame draw:style-name="fr3" draw:name="Image 634" text:anchor-type="as-char" svg:width="0.3228in" svg:height="0.0752in" draw:z-index="863"><draw:image xlink:href="Pictures/100000010000003E0000000F8A447EB3.png" xlink:type="simple" xlink:show="embed" xlink:actuate="onLoad" draw:mime-type="image/png"/></draw:frame></text:p>
          </table:table-cell>
          <table:table-cell table:style-name="Table15.B1" office:value-type="string">
            <text:p text:style-name="P838"/>
            <text:p text:style-name="P845"><draw:frame draw:style-name="fr3" draw:name="Image 635" text:anchor-type="as-char" svg:width="0.5846in" svg:height="0.0752in" draw:z-index="864"><draw:image xlink:href="Pictures/10000001000000710000000FE461CA33.png" xlink:type="simple" xlink:show="embed" xlink:actuate="onLoad" draw:mime-type="image/png"/></draw:frame></text:p>
          </table:table-cell>
          <table:table-cell table:style-name="Table15.B1" office:value-type="string">
            <text:p text:style-name="P838"/>
            <text:p text:style-name="P849"><draw:frame draw:style-name="fr3" draw:name="Image 636" text:anchor-type="as-char" svg:width="0.4953in" svg:height="0.0752in" draw:z-index="865"><draw:image xlink:href="Pictures/10000001000000600000000F16843E74.png" xlink:type="simple" xlink:show="embed" xlink:actuate="onLoad" draw:mime-type="image/png"/></draw:frame></text:p>
          </table:table-cell>
          <table:table-cell table:style-name="Table15.E1" office:value-type="string">
            <text:p text:style-name="P838"/>
            <text:p text:style-name="P847"><draw:frame draw:style-name="fr3" draw:name="Image 637" text:anchor-type="as-char" svg:width="0.3862in" svg:height="0.0752in" draw:z-index="866"><draw:image xlink:href="Pictures/100000010000004B0000000F77067CE0.png" xlink:type="simple" xlink:show="embed" xlink:actuate="onLoad" draw:mime-type="image/png"/></draw:frame></text:p>
          </table:table-cell>
        </table:table-row>
        <table:table-row table:style-name="Table15.1">
          <table:table-cell table:style-name="Table15.A1" office:value-type="string">
            <text:p text:style-name="P832"/>
            <text:p text:style-name="P860"><draw:frame draw:style-name="fr3" draw:name="Image 638" text:anchor-type="as-char" svg:width="0.4102in" svg:height="0.0752in" draw:z-index="867"><draw:image xlink:href="Pictures/10000001000000500000000F8D91946C.png" xlink:type="simple" xlink:show="embed" xlink:actuate="onLoad" draw:mime-type="image/png"/></draw:frame></text:p>
          </table:table-cell>
          <table:table-cell table:style-name="Table15.B1" office:value-type="string">
            <text:p text:style-name="P832"/>
            <text:p text:style-name="P844"><draw:frame draw:style-name="fr3" draw:name="Image 639" text:anchor-type="as-char" svg:width="0.3228in" svg:height="0.0752in" draw:z-index="868"><draw:image xlink:href="Pictures/100000010000003E0000000F840DA2AA.png" xlink:type="simple" xlink:show="embed" xlink:actuate="onLoad" draw:mime-type="image/png"/></draw:frame></text:p>
          </table:table-cell>
          <table:table-cell table:style-name="Table15.B1" office:value-type="string">
            <text:p text:style-name="P832"/>
            <text:p text:style-name="P845"><draw:frame draw:style-name="fr3" draw:name="Image 640" text:anchor-type="as-char" svg:width="0.5874in" svg:height="0.0752in" draw:z-index="869"><draw:image xlink:href="Pictures/10000001000000720000000FBE2C312B.png" xlink:type="simple" xlink:show="embed" xlink:actuate="onLoad" draw:mime-type="image/png"/></draw:frame></text:p>
          </table:table-cell>
          <table:table-cell table:style-name="Table15.B1" office:value-type="string">
            <text:p text:style-name="P832"/>
            <text:p text:style-name="P846"><draw:frame draw:style-name="fr3" draw:name="Image 641" text:anchor-type="as-char" svg:width="0.4898in" svg:height="0.0752in" draw:z-index="870"><draw:image xlink:href="Pictures/100000010000005E0000000FA0BB5653.png" xlink:type="simple" xlink:show="embed" xlink:actuate="onLoad" draw:mime-type="image/png"/></draw:frame></text:p>
          </table:table-cell>
          <table:table-cell table:style-name="Table15.E1" office:value-type="string">
            <text:p text:style-name="P832"/>
            <text:p text:style-name="P847"><draw:frame draw:style-name="fr3" draw:name="Image 642" text:anchor-type="as-char" svg:width="0.3862in" svg:height="0.0752in" draw:z-index="871"><draw:image xlink:href="Pictures/100000010000004B0000000FBC4E59ED.png" xlink:type="simple" xlink:show="embed" xlink:actuate="onLoad" draw:mime-type="image/png"/></draw:frame></text:p>
          </table:table-cell>
        </table:table-row>
        <table:table-row table:style-name="Table15.2">
          <table:table-cell table:style-name="Table15.A1" office:value-type="string">
            <text:p text:style-name="P838"/>
            <text:p text:style-name="P822"><draw:frame draw:style-name="fr3" draw:name="Image 643" text:anchor-type="as-char" svg:width="0.4543in" svg:height="0.0752in" draw:z-index="872"><draw:image xlink:href="Pictures/10000001000000580000000F8BFB8BF9.png" xlink:type="simple" xlink:show="embed" xlink:actuate="onLoad" draw:mime-type="image/png"/></draw:frame></text:p>
          </table:table-cell>
          <table:table-cell table:style-name="Table15.B1" office:value-type="string">
            <text:p text:style-name="P838"/>
            <text:p text:style-name="P844"><draw:frame draw:style-name="fr3" draw:name="Image 644" text:anchor-type="as-char" svg:width="0.3228in" svg:height="0.0752in" draw:z-index="873"><draw:image xlink:href="Pictures/100000010000003E0000000FFDDE827F.png" xlink:type="simple" xlink:show="embed" xlink:actuate="onLoad" draw:mime-type="image/png"/></draw:frame></text:p>
          </table:table-cell>
          <table:table-cell table:style-name="Table15.B1" office:value-type="string">
            <text:p text:style-name="P838"/>
            <text:p text:style-name="P845"><draw:frame draw:style-name="fr3" draw:name="Image 645" text:anchor-type="as-char" svg:width="0.5874in" svg:height="0.0752in" draw:z-index="874"><draw:image xlink:href="Pictures/10000001000000720000000F2FD9768F.png" xlink:type="simple" xlink:show="embed" xlink:actuate="onLoad" draw:mime-type="image/png"/></draw:frame></text:p>
          </table:table-cell>
          <table:table-cell table:style-name="Table15.B1" office:value-type="string">
            <text:p text:style-name="P838"/>
            <text:p text:style-name="P846"><draw:frame draw:style-name="fr3" draw:name="Image 646" text:anchor-type="as-char" svg:width="0.4898in" svg:height="0.0752in" draw:z-index="875"><draw:image xlink:href="Pictures/100000010000005E0000000F70B85278.png" xlink:type="simple" xlink:show="embed" xlink:actuate="onLoad" draw:mime-type="image/png"/></draw:frame></text:p>
          </table:table-cell>
          <table:table-cell table:style-name="Table15.E1" office:value-type="string">
            <text:p text:style-name="P838"/>
            <text:p text:style-name="P847"><draw:frame draw:style-name="fr3" draw:name="Image 647" text:anchor-type="as-char" svg:width="0.3862in" svg:height="0.0752in" draw:z-index="876"><draw:image xlink:href="Pictures/100000010000004B0000000FDAC5BDB2.png" xlink:type="simple" xlink:show="embed" xlink:actuate="onLoad" draw:mime-type="image/png"/></draw:frame></text:p>
          </table:table-cell>
        </table:table-row>
        <table:table-row table:style-name="Table15.2">
          <table:table-cell table:style-name="Table15.A1" office:value-type="string">
            <text:p text:style-name="P838"/>
            <text:p text:style-name="P871"><draw:frame draw:style-name="fr3" draw:name="Image 648" text:anchor-type="as-char" svg:width="0.4689in" svg:height="0.0917in" draw:z-index="877"><draw:image xlink:href="Pictures/100000010000005A00000012550C72D0.png" xlink:type="simple" xlink:show="embed" xlink:actuate="onLoad" draw:mime-type="image/png"/></draw:frame></text:p>
          </table:table-cell>
          <table:table-cell table:style-name="Table15.B1" office:value-type="string">
            <text:p text:style-name="P838"/>
            <text:p text:style-name="P844"><draw:frame draw:style-name="fr3" draw:name="Image 649" text:anchor-type="as-char" svg:width="0.3228in" svg:height="0.0752in" draw:z-index="878"><draw:image xlink:href="Pictures/100000010000003E0000000F5515D0B2.png" xlink:type="simple" xlink:show="embed" xlink:actuate="onLoad" draw:mime-type="image/png"/></draw:frame></text:p>
          </table:table-cell>
          <table:table-cell table:style-name="Table15.B1" office:value-type="string">
            <text:p text:style-name="P838"/>
            <text:p text:style-name="P845"><draw:frame draw:style-name="fr3" draw:name="Image 650" text:anchor-type="as-char" svg:width="0.5902in" svg:height="0.0752in" draw:z-index="879"><draw:image xlink:href="Pictures/10000001000000720000000FC49DC8A1.png" xlink:type="simple" xlink:show="embed" xlink:actuate="onLoad" draw:mime-type="image/png"/></draw:frame></text:p>
          </table:table-cell>
          <table:table-cell table:style-name="Table15.B1" office:value-type="string">
            <text:p text:style-name="P838"/>
            <text:p text:style-name="P810"><draw:frame draw:style-name="fr3" draw:name="Image 651" text:anchor-type="as-char" svg:width="0.4965in" svg:height="0.0752in" draw:z-index="880"><draw:image xlink:href="Pictures/10000001000000600000000FEAFBD8D9.png" xlink:type="simple" xlink:show="embed" xlink:actuate="onLoad" draw:mime-type="image/png"/></draw:frame></text:p>
          </table:table-cell>
          <table:table-cell table:style-name="Table15.E1" office:value-type="string">
            <text:p text:style-name="P838"/>
            <text:p text:style-name="P847"><draw:frame draw:style-name="fr3" draw:name="Image 652" text:anchor-type="as-char" svg:width="0.3862in" svg:height="0.0752in" draw:z-index="881"><draw:image xlink:href="Pictures/100000010000004B0000000FE3BA3071.png" xlink:type="simple" xlink:show="embed" xlink:actuate="onLoad" draw:mime-type="image/png"/></draw:frame></text:p>
          </table:table-cell>
        </table:table-row>
        <table:table-row table:style-name="Table15.2">
          <table:table-cell table:style-name="Table15.A1" office:value-type="string">
            <text:p text:style-name="P838"/>
            <text:p text:style-name="P861"><draw:frame draw:style-name="fr3" draw:name="Image 653" text:anchor-type="as-char" svg:width="0.4661in" svg:height="0.0917in" draw:z-index="882"><draw:image xlink:href="Pictures/100000010000005A0000001270668A55.png" xlink:type="simple" xlink:show="embed" xlink:actuate="onLoad" draw:mime-type="image/png"/></draw:frame></text:p>
          </table:table-cell>
          <table:table-cell table:style-name="Table15.B1" office:value-type="string">
            <text:p text:style-name="P838"/>
            <text:p text:style-name="P844"><draw:frame draw:style-name="fr3" draw:name="Image 654" text:anchor-type="as-char" svg:width="0.3228in" svg:height="0.0752in" draw:z-index="883"><draw:image xlink:href="Pictures/100000010000003E0000000F10A2B232.png" xlink:type="simple" xlink:show="embed" xlink:actuate="onLoad" draw:mime-type="image/png"/></draw:frame></text:p>
          </table:table-cell>
          <table:table-cell table:style-name="Table15.B1" office:value-type="string">
            <text:p text:style-name="P838"/>
            <text:p text:style-name="P845"><draw:frame draw:style-name="fr3" draw:name="Image 655" text:anchor-type="as-char" svg:width="0.5874in" svg:height="0.0752in" draw:z-index="884"><draw:image xlink:href="Pictures/10000001000000720000000F6FF4E6CB.png" xlink:type="simple" xlink:show="embed" xlink:actuate="onLoad" draw:mime-type="image/png"/></draw:frame></text:p>
          </table:table-cell>
          <table:table-cell table:style-name="Table15.B1" office:value-type="string">
            <text:p text:style-name="P838"/>
            <text:p text:style-name="P810"><draw:frame draw:style-name="fr3" draw:name="Image 656" text:anchor-type="as-char" svg:width="0.4965in" svg:height="0.0752in" draw:z-index="885"><draw:image xlink:href="Pictures/10000001000000600000000F841C6422.png" xlink:type="simple" xlink:show="embed" xlink:actuate="onLoad" draw:mime-type="image/png"/></draw:frame></text:p>
          </table:table-cell>
          <table:table-cell table:style-name="Table15.E1" office:value-type="string">
            <text:p text:style-name="P838"/>
            <text:p text:style-name="P847"><draw:frame draw:style-name="fr3" draw:name="Image 657" text:anchor-type="as-char" svg:width="0.3862in" svg:height="0.0752in" draw:z-index="886"><draw:image xlink:href="Pictures/100000010000004B0000000F1193A461.png" xlink:type="simple" xlink:show="embed" xlink:actuate="onLoad" draw:mime-type="image/png"/></draw:frame></text:p>
          </table:table-cell>
        </table:table-row>
      </table:table>
      <text:p text:style-name="P872"/>
      <text:p text:style-name="P873"/>
      <table:table table:name="Table16" table:style-name="Table16">
        <table:table-column table:style-name="Table16.A"/>
        <table:table-column table:style-name="Table16.B"/>
        <table:table-column table:style-name="Table16.C" table:number-columns-repeated="2"/>
        <table:table-column table:style-name="Table16.E"/>
        <table:table-row table:style-name="Table16.1">
          <table:table-cell table:style-name="Table16.A1" office:value-type="string">
            <text:p text:style-name="P874"/>
            <text:p text:style-name="P875"><draw:frame draw:style-name="fr3" draw:name="Image 658" text:anchor-type="as-char" svg:width="0.4717in" svg:height="0.0752in" draw:z-index="887"><draw:image xlink:href="Pictures/100000010000005B0000000FBF00353B.png" xlink:type="simple" xlink:show="embed" xlink:actuate="onLoad" draw:mime-type="image/png"/></draw:frame></text:p>
          </table:table-cell>
          <table:table-cell table:style-name="Table16.B1" office:value-type="string">
            <text:p text:style-name="P874"/>
            <text:p text:style-name="P808"><draw:frame draw:style-name="fr3" draw:name="Image 659" text:anchor-type="as-char" svg:width="0.3228in" svg:height="0.0752in" draw:z-index="888"><draw:image xlink:href="Pictures/100000010000003E0000000FDD359417.png" xlink:type="simple" xlink:show="embed" xlink:actuate="onLoad" draw:mime-type="image/png"/></draw:frame></text:p>
          </table:table-cell>
          <table:table-cell table:style-name="Table16.B1" office:value-type="string">
            <text:p text:style-name="P874"/>
            <text:p text:style-name="P876"><draw:frame draw:style-name="fr3" draw:name="Image 660" text:anchor-type="as-char" svg:width="0.589in" svg:height="0.0752in" draw:z-index="889"><draw:image xlink:href="Pictures/10000001000000720000000F4B3748BA.png" xlink:type="simple" xlink:show="embed" xlink:actuate="onLoad" draw:mime-type="image/png"/></draw:frame></text:p>
          </table:table-cell>
          <table:table-cell table:style-name="Table16.B1" office:value-type="string">
            <text:p text:style-name="P874"/>
            <text:p text:style-name="P877"><draw:frame draw:style-name="fr3" draw:name="Image 661" text:anchor-type="as-char" svg:width="0.4898in" svg:height="0.0752in" draw:z-index="890"><draw:image xlink:href="Pictures/100000010000005E0000000F18F07A3C.png" xlink:type="simple" xlink:show="embed" xlink:actuate="onLoad" draw:mime-type="image/png"/></draw:frame></text:p>
          </table:table-cell>
          <table:table-cell table:style-name="Table16.E1" office:value-type="string">
            <text:p text:style-name="P874"/>
            <text:p text:style-name="P878"><draw:frame draw:style-name="fr3" draw:name="Image 662" text:anchor-type="as-char" svg:width="0.3862in" svg:height="0.0752in" draw:z-index="891"><draw:image xlink:href="Pictures/100000010000004B0000000F6EB4AF02.png" xlink:type="simple" xlink:show="embed" xlink:actuate="onLoad" draw:mime-type="image/png"/></draw:frame></text:p>
          </table:table-cell>
        </table:table-row>
        <table:table-row table:style-name="Table16.2">
          <table:table-cell table:style-name="Table16.A1" office:value-type="string">
            <text:p text:style-name="P879"/>
            <text:p text:style-name="P836"><draw:frame draw:style-name="fr3" draw:name="Image 663" text:anchor-type="as-char" svg:width="0.452in" svg:height="0.0756in" draw:z-index="892"><draw:image xlink:href="Pictures/10000001000000560000000E587127E2.png" xlink:type="simple" xlink:show="embed" xlink:actuate="onLoad" draw:mime-type="image/png"/></draw:frame></text:p>
          </table:table-cell>
          <table:table-cell table:style-name="Table16.B1" office:value-type="string">
            <text:p text:style-name="P879"/>
            <text:p text:style-name="P799"><draw:frame draw:style-name="fr3" draw:name="Image 664" text:anchor-type="as-char" svg:width="0.3272in" svg:height="0.0756in" draw:z-index="893"><draw:image xlink:href="Pictures/100000010000003E0000000E9BF00D15.png" xlink:type="simple" xlink:show="embed" xlink:actuate="onLoad" draw:mime-type="image/png"/></draw:frame></text:p>
          </table:table-cell>
          <table:table-cell table:style-name="Table16.B1" office:value-type="string">
            <text:p text:style-name="P879"/>
            <text:p text:style-name="P876"><draw:frame draw:style-name="fr9" draw:name="Image28" text:anchor-type="as-char" svg:width="0.1484in" svg:height="0.0756in" draw:z-index="1988"><draw:image xlink:href="Pictures/100000010000001D0000000F57699D9F.png" xlink:type="simple" xlink:show="embed" xlink:actuate="onLoad" draw:mime-type="image/png"/></draw:frame><draw:frame draw:style-name="fr9" draw:name="Image29" text:anchor-type="as-char" svg:width="0.4362in" svg:height="0.0756in" draw:z-index="1989"><draw:image xlink:href="Pictures/10000001000000570000000FA637B99E.png" xlink:type="simple" xlink:show="embed" xlink:actuate="onLoad" draw:mime-type="image/png"/></draw:frame></text:p>
          </table:table-cell>
          <table:table-cell table:style-name="Table16.B1" office:value-type="string">
            <text:p text:style-name="P879"/>
            <text:p text:style-name="P880"><draw:frame draw:style-name="fr3" draw:name="Image 669" text:anchor-type="as-char" svg:width="0.4953in" svg:height="0.0756in" draw:z-index="894"><draw:image xlink:href="Pictures/100000010000005E0000000E55F6A1CF.png" xlink:type="simple" xlink:show="embed" xlink:actuate="onLoad" draw:mime-type="image/png"/></draw:frame></text:p>
          </table:table-cell>
          <table:table-cell table:style-name="Table16.E1" office:value-type="string">
            <text:p text:style-name="P879"/>
            <text:p text:style-name="P881"><draw:frame draw:style-name="fr3" draw:name="Image 670" text:anchor-type="as-char" svg:width="0.3902in" svg:height="0.0756in" draw:z-index="895"><draw:image xlink:href="Pictures/100000010000004B0000000EA417FD7D.png" xlink:type="simple" xlink:show="embed" xlink:actuate="onLoad" draw:mime-type="image/png"/></draw:frame></text:p>
          </table:table-cell>
        </table:table-row>
        <table:table-row table:style-name="Table16.1">
          <table:table-cell table:style-name="Table16.A1" office:value-type="string">
            <text:p text:style-name="P874"/>
            <text:p text:style-name="P882"><draw:frame draw:style-name="fr3" draw:name="Image 671" text:anchor-type="as-char" svg:width="0.4772in" svg:height="0.0756in" draw:z-index="896"><draw:image xlink:href="Pictures/100000010000005B0000000E79F0024E.png" xlink:type="simple" xlink:show="embed" xlink:actuate="onLoad" draw:mime-type="image/png"/></draw:frame></text:p>
          </table:table-cell>
          <table:table-cell table:style-name="Table16.B1" office:value-type="string">
            <text:p text:style-name="P874"/>
            <text:p text:style-name="P799"><draw:frame draw:style-name="fr3" draw:name="Image 672" text:anchor-type="as-char" svg:width="0.3272in" svg:height="0.0756in" draw:z-index="897"><draw:image xlink:href="Pictures/100000010000003E0000000E3DC00602.png" xlink:type="simple" xlink:show="embed" xlink:actuate="onLoad" draw:mime-type="image/png"/></draw:frame></text:p>
          </table:table-cell>
          <table:table-cell table:style-name="Table16.B1" office:value-type="string">
            <text:p text:style-name="P874"/>
            <text:p text:style-name="P883"><draw:frame draw:style-name="fr3" draw:name="Image 673" text:anchor-type="as-char" svg:width="0.5957in" svg:height="0.0756in" draw:z-index="898"><draw:image xlink:href="Pictures/10000001000000720000000E0D67B9F5.png" xlink:type="simple" xlink:show="embed" xlink:actuate="onLoad" draw:mime-type="image/png"/></draw:frame></text:p>
          </table:table-cell>
          <table:table-cell table:style-name="Table16.B1" office:value-type="string">
            <text:p text:style-name="P874"/>
            <text:p text:style-name="P884"><draw:frame draw:style-name="fr3" draw:name="Image 674" text:anchor-type="as-char" svg:width="0.5008in" svg:height="0.0756in" draw:z-index="899"><draw:image xlink:href="Pictures/100000010000005F0000000E7D5D06ED.png" xlink:type="simple" xlink:show="embed" xlink:actuate="onLoad" draw:mime-type="image/png"/></draw:frame></text:p>
          </table:table-cell>
          <table:table-cell table:style-name="Table16.E1" office:value-type="string">
            <text:p text:style-name="P874"/>
            <text:p text:style-name="P881"><draw:frame draw:style-name="fr3" draw:name="Image 675" text:anchor-type="as-char" svg:width="0.3929in" svg:height="0.0756in" draw:z-index="900"><draw:image xlink:href="Pictures/100000010000004B0000000E146D1AA6.png" xlink:type="simple" xlink:show="embed" xlink:actuate="onLoad" draw:mime-type="image/png"/></draw:frame></text:p>
          </table:table-cell>
        </table:table-row>
        <table:table-row table:style-name="Table16.2">
          <table:table-cell table:style-name="Table16.A1" office:value-type="string">
            <text:p text:style-name="P885"/>
            <text:p text:style-name="P833"><draw:frame draw:style-name="fr3" draw:name="Image 676" text:anchor-type="as-char" svg:width="0.4575in" svg:height="0.0756in" draw:z-index="901"><draw:image xlink:href="Pictures/10000001000000580000000EA28E99E9.png" xlink:type="simple" xlink:show="embed" xlink:actuate="onLoad" draw:mime-type="image/png"/></draw:frame></text:p>
          </table:table-cell>
          <table:table-cell table:style-name="Table16.B1" office:value-type="string">
            <text:p text:style-name="P885"/>
            <text:p text:style-name="P799"><draw:frame draw:style-name="fr3" draw:name="Image 677" text:anchor-type="as-char" svg:width="0.3272in" svg:height="0.0756in" draw:z-index="902"><draw:image xlink:href="Pictures/100000010000003E0000000E9B6B1A92.png" xlink:type="simple" xlink:show="embed" xlink:actuate="onLoad" draw:mime-type="image/png"/></draw:frame></text:p>
          </table:table-cell>
          <table:table-cell table:style-name="Table16.B1" office:value-type="string">
            <text:p text:style-name="P885"/>
            <text:p text:style-name="P883"><draw:frame draw:style-name="fr3" draw:name="Image 678" text:anchor-type="as-char" svg:width="0.5957in" svg:height="0.0756in" draw:z-index="903"><draw:image xlink:href="Pictures/10000001000000720000000E71BA9860.png" xlink:type="simple" xlink:show="embed" xlink:actuate="onLoad" draw:mime-type="image/png"/></draw:frame></text:p>
          </table:table-cell>
          <table:table-cell table:style-name="Table16.B1" office:value-type="string">
            <text:p text:style-name="P885"/>
            <text:p text:style-name="P880"><draw:frame draw:style-name="fr3" draw:name="Image 679" text:anchor-type="as-char" svg:width="0.4953in" svg:height="0.0756in" draw:z-index="904"><draw:image xlink:href="Pictures/100000010000005E0000000EFA3432E6.png" xlink:type="simple" xlink:show="embed" xlink:actuate="onLoad" draw:mime-type="image/png"/></draw:frame></text:p>
          </table:table-cell>
          <table:table-cell table:style-name="Table16.E1" office:value-type="string">
            <text:p text:style-name="P885"/>
            <text:p text:style-name="P881"><draw:frame draw:style-name="fr3" draw:name="Image 680" text:anchor-type="as-char" svg:width="0.3902in" svg:height="0.0756in" draw:z-index="905"><draw:image xlink:href="Pictures/100000010000004B0000000E4B645335.png" xlink:type="simple" xlink:show="embed" xlink:actuate="onLoad" draw:mime-type="image/png"/></draw:frame></text:p>
          </table:table-cell>
        </table:table-row>
        <table:table-row table:style-name="Table16.2">
          <table:table-cell table:style-name="Table16.A1" office:value-type="string">
            <text:p text:style-name="P879"/>
            <text:p text:style-name="P886"><draw:frame draw:style-name="fr3" draw:name="Image 681" text:anchor-type="as-char" svg:width="0.4634in" svg:height="0.0756in" draw:z-index="906"><draw:image xlink:href="Pictures/10000001000000590000000E3ED46D01.png" xlink:type="simple" xlink:show="embed" xlink:actuate="onLoad" draw:mime-type="image/png"/></draw:frame></text:p>
          </table:table-cell>
          <table:table-cell table:style-name="Table16.B1" office:value-type="string">
            <text:p text:style-name="P879"/>
            <text:p text:style-name="P799"><draw:frame draw:style-name="fr3" draw:name="Image 682" text:anchor-type="as-char" svg:width="0.3272in" svg:height="0.0756in" draw:z-index="907"><draw:image xlink:href="Pictures/100000010000003E0000000EBE853BF1.png" xlink:type="simple" xlink:show="embed" xlink:actuate="onLoad" draw:mime-type="image/png"/></draw:frame></text:p>
          </table:table-cell>
          <table:table-cell table:style-name="Table16.B1" office:value-type="string">
            <text:p text:style-name="P879"/>
            <text:p text:style-name="P887"><draw:frame draw:style-name="fr3" draw:name="Image 683" text:anchor-type="as-char" svg:width="0.5957in" svg:height="0.0756in" draw:z-index="908"><draw:image xlink:href="Pictures/10000001000000720000000E309DEEE2.png" xlink:type="simple" xlink:show="embed" xlink:actuate="onLoad" draw:mime-type="image/png"/></draw:frame></text:p>
          </table:table-cell>
          <table:table-cell table:style-name="Table16.B1" office:value-type="string">
            <text:p text:style-name="P879"/>
            <text:p text:style-name="P884"><draw:frame draw:style-name="fr3" draw:name="Image 684" text:anchor-type="as-char" svg:width="0.5008in" svg:height="0.0756in" draw:z-index="909"><draw:image xlink:href="Pictures/100000010000005F0000000E705C817F.png" xlink:type="simple" xlink:show="embed" xlink:actuate="onLoad" draw:mime-type="image/png"/></draw:frame></text:p>
          </table:table-cell>
          <table:table-cell table:style-name="Table16.E1" office:value-type="string">
            <text:p text:style-name="P879"/>
            <text:p text:style-name="P881"><draw:frame draw:style-name="fr3" draw:name="Image 685" text:anchor-type="as-char" svg:width="0.3929in" svg:height="0.0756in" draw:z-index="910"><draw:image xlink:href="Pictures/100000010000004B0000000EE926F6A9.png" xlink:type="simple" xlink:show="embed" xlink:actuate="onLoad" draw:mime-type="image/png"/></draw:frame></text:p>
          </table:table-cell>
        </table:table-row>
        <table:table-row table:style-name="Table16.2">
          <table:table-cell table:style-name="Table16.A1" office:value-type="string">
            <text:p text:style-name="P879"/>
            <text:p text:style-name="P822"><draw:frame draw:style-name="fr3" draw:name="Image 686" text:anchor-type="as-char" svg:width="0.45in" svg:height="0.0752in" draw:z-index="911"><draw:image xlink:href="Pictures/10000001000000560000000F486CDE2A.png" xlink:type="simple" xlink:show="embed" xlink:actuate="onLoad" draw:mime-type="image/png"/></draw:frame></text:p>
          </table:table-cell>
          <table:table-cell table:style-name="Table16.B1" office:value-type="string">
            <text:p text:style-name="P879"/>
            <text:p text:style-name="P808"><draw:frame draw:style-name="fr3" draw:name="Image 687" text:anchor-type="as-char" svg:width="0.3228in" svg:height="0.0752in" draw:z-index="912"><draw:image xlink:href="Pictures/100000010000003E0000000F57D1BE78.png" xlink:type="simple" xlink:show="embed" xlink:actuate="onLoad" draw:mime-type="image/png"/></draw:frame></text:p>
          </table:table-cell>
          <table:table-cell table:style-name="Table16.B1" office:value-type="string">
            <text:p text:style-name="P879"/>
            <text:p text:style-name="P876"><draw:frame draw:style-name="fr3" draw:name="Image 688" text:anchor-type="as-char" svg:width="0.5874in" svg:height="0.0752in" draw:z-index="913"><draw:image xlink:href="Pictures/10000001000000720000000FE50C2EDD.png" xlink:type="simple" xlink:show="embed" xlink:actuate="onLoad" draw:mime-type="image/png"/></draw:frame></text:p>
          </table:table-cell>
          <table:table-cell table:style-name="Table16.B1" office:value-type="string">
            <text:p text:style-name="P879"/>
            <text:p text:style-name="P888"><draw:frame draw:style-name="fr3" draw:name="Image 689" text:anchor-type="as-char" svg:width="0.4953in" svg:height="0.0752in" draw:z-index="914"><draw:image xlink:href="Pictures/100000010000005F0000000F1828A26C.png" xlink:type="simple" xlink:show="embed" xlink:actuate="onLoad" draw:mime-type="image/png"/></draw:frame></text:p>
          </table:table-cell>
          <table:table-cell table:style-name="Table16.E1" office:value-type="string">
            <text:p text:style-name="P879"/>
            <text:p text:style-name="P878"><draw:frame draw:style-name="fr3" draw:name="Image 690" text:anchor-type="as-char" svg:width="0.3862in" svg:height="0.0752in" draw:z-index="915"><draw:image xlink:href="Pictures/100000010000004B0000000FF4B35D17.png" xlink:type="simple" xlink:show="embed" xlink:actuate="onLoad" draw:mime-type="image/png"/></draw:frame></text:p>
          </table:table-cell>
        </table:table-row>
        <table:table-row table:style-name="Table16.1">
          <table:table-cell table:style-name="Table16.A1" office:value-type="string">
            <text:p text:style-name="P874"/>
            <text:p text:style-name="P836"><draw:frame draw:style-name="fr3" draw:name="Image 691" text:anchor-type="as-char" svg:width="0.452in" svg:height="0.0756in" draw:z-index="916"><draw:image xlink:href="Pictures/10000001000000560000000EBE70AFE8.png" xlink:type="simple" xlink:show="embed" xlink:actuate="onLoad" draw:mime-type="image/png"/></draw:frame></text:p>
          </table:table-cell>
          <table:table-cell table:style-name="Table16.B1" office:value-type="string">
            <text:p text:style-name="P874"/>
            <text:p text:style-name="P799"><draw:frame draw:style-name="fr3" draw:name="Image 692" text:anchor-type="as-char" svg:width="0.3272in" svg:height="0.0756in" draw:z-index="917"><draw:image xlink:href="Pictures/100000010000003E0000000E820EF258.png" xlink:type="simple" xlink:show="embed" xlink:actuate="onLoad" draw:mime-type="image/png"/></draw:frame></text:p>
          </table:table-cell>
          <table:table-cell table:style-name="Table16.B1" office:value-type="string">
            <text:p text:style-name="P874"/>
            <text:p text:style-name="P883"><draw:frame draw:style-name="fr3" draw:name="Image 693" text:anchor-type="as-char" svg:width="0.5957in" svg:height="0.0756in" draw:z-index="918"><draw:image xlink:href="Pictures/10000001000000720000000EED3A6440.png" xlink:type="simple" xlink:show="embed" xlink:actuate="onLoad" draw:mime-type="image/png"/></draw:frame></text:p>
          </table:table-cell>
          <table:table-cell table:style-name="Table16.B1" office:value-type="string">
            <text:p text:style-name="P874"/>
            <text:p text:style-name="P889"><draw:frame draw:style-name="fr3" draw:name="Image 694" text:anchor-type="as-char" svg:width="0.502in" svg:height="0.0756in" draw:z-index="919"><draw:image xlink:href="Pictures/100000010000005F0000000EF651FC3B.png" xlink:type="simple" xlink:show="embed" xlink:actuate="onLoad" draw:mime-type="image/png"/></draw:frame></text:p>
          </table:table-cell>
          <table:table-cell table:style-name="Table16.E1" office:value-type="string">
            <text:p text:style-name="P874"/>
            <text:p text:style-name="P881"><draw:frame draw:style-name="fr3" draw:name="Image 695" text:anchor-type="as-char" svg:width="0.3902in" svg:height="0.0756in" draw:z-index="920"><draw:image xlink:href="Pictures/100000010000004B0000000E3EB751C9.png" xlink:type="simple" xlink:show="embed" xlink:actuate="onLoad" draw:mime-type="image/png"/></draw:frame></text:p>
          </table:table-cell>
        </table:table-row>
        <table:table-row table:style-name="Table16.2">
          <table:table-cell table:style-name="Table16.A1" office:value-type="string">
            <text:p text:style-name="P885"/>
            <text:p text:style-name="P870"><draw:frame draw:style-name="fr3" draw:name="Image 696" text:anchor-type="as-char" svg:width="0.4728in" svg:height="0.0917in" draw:z-index="921"><draw:image xlink:href="Pictures/100000010000005B000000121B204EA0.png" xlink:type="simple" xlink:show="embed" xlink:actuate="onLoad" draw:mime-type="image/png"/></draw:frame></text:p>
          </table:table-cell>
          <table:table-cell table:style-name="Table16.B1" office:value-type="string">
            <text:p text:style-name="P885"/>
            <text:p text:style-name="P808"><draw:frame draw:style-name="fr3" draw:name="Image 697" text:anchor-type="as-char" svg:width="0.3228in" svg:height="0.0752in" draw:z-index="922"><draw:image xlink:href="Pictures/100000010000003E0000000FFB048564.png" xlink:type="simple" xlink:show="embed" xlink:actuate="onLoad" draw:mime-type="image/png"/></draw:frame></text:p>
          </table:table-cell>
          <table:table-cell table:style-name="Table16.B1" office:value-type="string">
            <text:p text:style-name="P885"/>
            <text:p text:style-name="P876"><draw:frame draw:style-name="fr3" draw:name="Image 698" text:anchor-type="as-char" svg:width="0.5874in" svg:height="0.0752in" draw:z-index="923"><draw:image xlink:href="Pictures/10000001000000720000000F9CFD58B4.png" xlink:type="simple" xlink:show="embed" xlink:actuate="onLoad" draw:mime-type="image/png"/></draw:frame></text:p>
          </table:table-cell>
          <table:table-cell table:style-name="Table16.B1" office:value-type="string">
            <text:p text:style-name="P885"/>
            <text:p text:style-name="P877"><draw:frame draw:style-name="fr3" draw:name="Image 699" text:anchor-type="as-char" svg:width="0.4898in" svg:height="0.0752in" draw:z-index="924"><draw:image xlink:href="Pictures/100000010000005E0000000FD7288A19.png" xlink:type="simple" xlink:show="embed" xlink:actuate="onLoad" draw:mime-type="image/png"/></draw:frame></text:p>
          </table:table-cell>
          <table:table-cell table:style-name="Table16.E1" office:value-type="string">
            <text:p text:style-name="P885"/>
            <text:p text:style-name="P878"><draw:frame draw:style-name="fr3" draw:name="Image 700" text:anchor-type="as-char" svg:width="0.3862in" svg:height="0.0752in" draw:z-index="925"><draw:image xlink:href="Pictures/100000010000004B0000000F6F8444F3.png" xlink:type="simple" xlink:show="embed" xlink:actuate="onLoad" draw:mime-type="image/png"/></draw:frame></text:p>
          </table:table-cell>
        </table:table-row>
        <table:table-row table:style-name="Table16.2">
          <table:table-cell table:style-name="Table16.A1" office:value-type="string">
            <text:p text:style-name="P879"/>
            <text:p text:style-name="P890"><draw:frame draw:style-name="fr3" draw:name="Image 701" text:anchor-type="as-char" svg:width="0.4717in" svg:height="0.0917in" draw:z-index="926"><draw:image xlink:href="Pictures/100000010000005A00000012712D242C.png" xlink:type="simple" xlink:show="embed" xlink:actuate="onLoad" draw:mime-type="image/png"/></draw:frame></text:p>
          </table:table-cell>
          <table:table-cell table:style-name="Table16.B1" office:value-type="string">
            <text:p text:style-name="P879"/>
            <text:p text:style-name="P799"><draw:frame draw:style-name="fr3" draw:name="Image 702" text:anchor-type="as-char" svg:width="0.3272in" svg:height="0.0756in" draw:z-index="927"><draw:image xlink:href="Pictures/100000010000003E0000000E87C6A6B3.png" xlink:type="simple" xlink:show="embed" xlink:actuate="onLoad" draw:mime-type="image/png"/></draw:frame></text:p>
          </table:table-cell>
          <table:table-cell table:style-name="Table16.B1" office:value-type="string">
            <text:p text:style-name="P879"/>
            <text:p text:style-name="P883"><draw:frame draw:style-name="fr3" draw:name="Image 703" text:anchor-type="as-char" svg:width="0.5937in" svg:height="0.0756in" draw:z-index="928"><draw:image xlink:href="Pictures/10000001000000710000000EECF0F0C2.png" xlink:type="simple" xlink:show="embed" xlink:actuate="onLoad" draw:mime-type="image/png"/></draw:frame></text:p>
          </table:table-cell>
          <table:table-cell table:style-name="Table16.B1" office:value-type="string">
            <text:p text:style-name="P879"/>
            <text:p text:style-name="P884"><draw:frame draw:style-name="fr3" draw:name="Image 704" text:anchor-type="as-char" svg:width="0.5008in" svg:height="0.0756in" draw:z-index="929"><draw:image xlink:href="Pictures/100000010000005F0000000E98B2620B.png" xlink:type="simple" xlink:show="embed" xlink:actuate="onLoad" draw:mime-type="image/png"/></draw:frame></text:p>
          </table:table-cell>
          <table:table-cell table:style-name="Table16.E1" office:value-type="string">
            <text:p text:style-name="P879"/>
            <text:p text:style-name="P881"><draw:frame draw:style-name="fr3" draw:name="Image 705" text:anchor-type="as-char" svg:width="0.3902in" svg:height="0.0756in" draw:z-index="930"><draw:image xlink:href="Pictures/100000010000004B0000000EADA69F18.png" xlink:type="simple" xlink:show="embed" xlink:actuate="onLoad" draw:mime-type="image/png"/></draw:frame></text:p>
          </table:table-cell>
        </table:table-row>
        <table:table-row table:style-name="Table16.2">
          <table:table-cell table:style-name="Table16.A1" office:value-type="string">
            <text:p text:style-name="P879"/>
            <text:p text:style-name="P891"><draw:frame draw:style-name="fr3" draw:name="Image 706" text:anchor-type="as-char" svg:width="0.4673in" svg:height="0.0925in" draw:z-index="931"><draw:image xlink:href="Pictures/100000010000005900000011D11CE0A6.png" xlink:type="simple" xlink:show="embed" xlink:actuate="onLoad" draw:mime-type="image/png"/></draw:frame></text:p>
          </table:table-cell>
          <table:table-cell table:style-name="Table16.B1" office:value-type="string">
            <text:p text:style-name="P879"/>
            <text:p text:style-name="P799"><draw:frame draw:style-name="fr3" draw:name="Image 707" text:anchor-type="as-char" svg:width="0.3272in" svg:height="0.0756in" draw:z-index="932"><draw:image xlink:href="Pictures/100000010000003E0000000E6FCE1B7A.png" xlink:type="simple" xlink:show="embed" xlink:actuate="onLoad" draw:mime-type="image/png"/></draw:frame></text:p>
          </table:table-cell>
          <table:table-cell table:style-name="Table16.B1" office:value-type="string">
            <text:p text:style-name="P879"/>
            <text:p text:style-name="P883"><draw:frame draw:style-name="fr3" draw:name="Image 708" text:anchor-type="as-char" svg:width="0.5937in" svg:height="0.0756in" draw:z-index="933"><draw:image xlink:href="Pictures/10000001000000720000000ED457EDAE.png" xlink:type="simple" xlink:show="embed" xlink:actuate="onLoad" draw:mime-type="image/png"/></draw:frame></text:p>
          </table:table-cell>
          <table:table-cell table:style-name="Table16.B1" office:value-type="string">
            <text:p text:style-name="P879"/>
            <text:p text:style-name="P889"><draw:frame draw:style-name="fr3" draw:name="Image 709" text:anchor-type="as-char" svg:width="0.502in" svg:height="0.0756in" draw:z-index="934"><draw:image xlink:href="Pictures/100000010000005F0000000E05225E57.png" xlink:type="simple" xlink:show="embed" xlink:actuate="onLoad" draw:mime-type="image/png"/></draw:frame></text:p>
          </table:table-cell>
          <table:table-cell table:style-name="Table16.E1" office:value-type="string">
            <text:p text:style-name="P879"/>
            <text:p text:style-name="P881"><draw:frame draw:style-name="fr3" draw:name="Image 710" text:anchor-type="as-char" svg:width="0.3902in" svg:height="0.0756in" draw:z-index="935"><draw:image xlink:href="Pictures/100000010000004B0000000ED8C85EEE.png" xlink:type="simple" xlink:show="embed" xlink:actuate="onLoad" draw:mime-type="image/png"/></draw:frame></text:p>
          </table:table-cell>
        </table:table-row>
        <table:table-row table:style-name="Table16.1">
          <table:table-cell table:style-name="Table16.A1" office:value-type="string">
            <text:p text:style-name="P874"/>
            <text:p text:style-name="P843"><draw:frame draw:style-name="fr3" draw:name="Image 711" text:anchor-type="as-char" svg:width="0.439in" svg:height="0.0752in" draw:z-index="936"><draw:image xlink:href="Pictures/10000001000000550000000FCFBF310A.png" xlink:type="simple" xlink:show="embed" xlink:actuate="onLoad" draw:mime-type="image/png"/></draw:frame></text:p>
          </table:table-cell>
          <table:table-cell table:style-name="Table16.B1" office:value-type="string">
            <text:p text:style-name="P874"/>
            <text:p text:style-name="P808"><draw:frame draw:style-name="fr3" draw:name="Image 712" text:anchor-type="as-char" svg:width="0.3228in" svg:height="0.0752in" draw:z-index="937"><draw:image xlink:href="Pictures/100000010000003E0000000F9F86B6F1.png" xlink:type="simple" xlink:show="embed" xlink:actuate="onLoad" draw:mime-type="image/png"/></draw:frame></text:p>
          </table:table-cell>
          <table:table-cell table:style-name="Table16.B1" office:value-type="string">
            <text:p text:style-name="P874"/>
            <text:p text:style-name="P876"><draw:frame draw:style-name="fr3" draw:name="Image 713" text:anchor-type="as-char" svg:width="0.5902in" svg:height="0.0752in" draw:z-index="938"><draw:image xlink:href="Pictures/10000001000000720000000FF6F874B8.png" xlink:type="simple" xlink:show="embed" xlink:actuate="onLoad" draw:mime-type="image/png"/></draw:frame></text:p>
          </table:table-cell>
          <table:table-cell table:style-name="Table16.B1" office:value-type="string">
            <text:p text:style-name="P874"/>
            <text:p text:style-name="P877"><draw:frame draw:style-name="fr3" draw:name="Image 714" text:anchor-type="as-char" svg:width="0.4898in" svg:height="0.0752in" draw:z-index="939"><draw:image xlink:href="Pictures/100000010000005E0000000F46E2345E.png" xlink:type="simple" xlink:show="embed" xlink:actuate="onLoad" draw:mime-type="image/png"/></draw:frame></text:p>
          </table:table-cell>
          <table:table-cell table:style-name="Table16.E1" office:value-type="string">
            <text:p text:style-name="P874"/>
            <text:p text:style-name="P878"><draw:frame draw:style-name="fr3" draw:name="Image 715" text:anchor-type="as-char" svg:width="0.389in" svg:height="0.0752in" draw:z-index="940"><draw:image xlink:href="Pictures/100000010000004B0000000FAA50BEC9.png" xlink:type="simple" xlink:show="embed" xlink:actuate="onLoad" draw:mime-type="image/png"/></draw:frame></text:p>
          </table:table-cell>
        </table:table-row>
        <table:table-row table:style-name="Table16.2">
          <table:table-cell table:style-name="Table16.A1" office:value-type="string">
            <text:p text:style-name="P879"/>
            <text:p text:style-name="P857"><draw:frame draw:style-name="fr3" draw:name="Image 716" text:anchor-type="as-char" svg:width="0.4547in" svg:height="0.0917in" draw:z-index="941"><draw:image xlink:href="Pictures/10000001000000570000001232404E7C.png" xlink:type="simple" xlink:show="embed" xlink:actuate="onLoad" draw:mime-type="image/png"/></draw:frame></text:p>
          </table:table-cell>
          <table:table-cell table:style-name="Table16.B1" office:value-type="string">
            <text:p text:style-name="P879"/>
            <text:p text:style-name="P799"><draw:frame draw:style-name="fr3" draw:name="Image 717" text:anchor-type="as-char" svg:width="0.3272in" svg:height="0.0756in" draw:z-index="942"><draw:image xlink:href="Pictures/100000010000003E0000000ECFC32691.png" xlink:type="simple" xlink:show="embed" xlink:actuate="onLoad" draw:mime-type="image/png"/></draw:frame></text:p>
          </table:table-cell>
          <table:table-cell table:style-name="Table16.B1" office:value-type="string">
            <text:p text:style-name="P879"/>
            <text:p text:style-name="P883"><draw:frame draw:style-name="fr3" draw:name="Image 718" text:anchor-type="as-char" svg:width="0.5937in" svg:height="0.0756in" draw:z-index="943"><draw:image xlink:href="Pictures/10000001000000720000000EC324E91F.png" xlink:type="simple" xlink:show="embed" xlink:actuate="onLoad" draw:mime-type="image/png"/></draw:frame></text:p>
          </table:table-cell>
          <table:table-cell table:style-name="Table16.B1" office:value-type="string">
            <text:p text:style-name="P879"/>
            <text:p text:style-name="P884"><draw:frame draw:style-name="fr3" draw:name="Image 719" text:anchor-type="as-char" svg:width="0.5008in" svg:height="0.0756in" draw:z-index="944"><draw:image xlink:href="Pictures/100000010000005F0000000E7C93C68C.png" xlink:type="simple" xlink:show="embed" xlink:actuate="onLoad" draw:mime-type="image/png"/></draw:frame></text:p>
          </table:table-cell>
          <table:table-cell table:style-name="Table16.E1" office:value-type="string">
            <text:p text:style-name="P879"/>
            <text:p text:style-name="P881"><draw:frame draw:style-name="fr3" draw:name="Image 720" text:anchor-type="as-char" svg:width="0.3902in" svg:height="0.0756in" draw:z-index="945"><draw:image xlink:href="Pictures/100000010000004B0000000E9133596E.png" xlink:type="simple" xlink:show="embed" xlink:actuate="onLoad" draw:mime-type="image/png"/></draw:frame></text:p>
          </table:table-cell>
        </table:table-row>
        <table:table-row table:style-name="Table16.2">
          <table:table-cell table:style-name="Table16.A1" office:value-type="string">
            <text:p text:style-name="P879"/>
            <text:p text:style-name="P892"><draw:frame draw:style-name="fr3" draw:name="Image 721" text:anchor-type="as-char" svg:width="0.4626in" svg:height="0.0752in" draw:z-index="946"><draw:image xlink:href="Pictures/10000001000000590000000FF36913ED.png" xlink:type="simple" xlink:show="embed" xlink:actuate="onLoad" draw:mime-type="image/png"/></draw:frame></text:p>
          </table:table-cell>
          <table:table-cell table:style-name="Table16.B1" office:value-type="string">
            <text:p text:style-name="P879"/>
            <text:p text:style-name="P808"><draw:frame draw:style-name="fr3" draw:name="Image 722" text:anchor-type="as-char" svg:width="0.3228in" svg:height="0.0752in" draw:z-index="947"><draw:image xlink:href="Pictures/100000010000003E0000000F572CF9B5.png" xlink:type="simple" xlink:show="embed" xlink:actuate="onLoad" draw:mime-type="image/png"/></draw:frame></text:p>
          </table:table-cell>
          <table:table-cell table:style-name="Table16.B1" office:value-type="string">
            <text:p text:style-name="P879"/>
            <text:p text:style-name="P876"><draw:frame draw:style-name="fr3" draw:name="Image 723" text:anchor-type="as-char" svg:width="0.5874in" svg:height="0.0752in" draw:z-index="948"><draw:image xlink:href="Pictures/10000001000000720000000F4A1E876A.png" xlink:type="simple" xlink:show="embed" xlink:actuate="onLoad" draw:mime-type="image/png"/></draw:frame></text:p>
          </table:table-cell>
          <table:table-cell table:style-name="Table16.B1" office:value-type="string">
            <text:p text:style-name="P879"/>
            <text:p text:style-name="P877"><draw:frame draw:style-name="fr3" draw:name="Image 724" text:anchor-type="as-char" svg:width="0.4898in" svg:height="0.0752in" draw:z-index="949"><draw:image xlink:href="Pictures/100000010000005E0000000FE4B8C7B1.png" xlink:type="simple" xlink:show="embed" xlink:actuate="onLoad" draw:mime-type="image/png"/></draw:frame></text:p>
          </table:table-cell>
          <table:table-cell table:style-name="Table16.E1" office:value-type="string">
            <text:p text:style-name="P879"/>
            <text:p text:style-name="P878"><draw:frame draw:style-name="fr3" draw:name="Image 725" text:anchor-type="as-char" svg:width="0.3862in" svg:height="0.0752in" draw:z-index="950"><draw:image xlink:href="Pictures/100000010000004B0000000FD70024E2.png" xlink:type="simple" xlink:show="embed" xlink:actuate="onLoad" draw:mime-type="image/png"/></draw:frame></text:p>
          </table:table-cell>
        </table:table-row>
        <table:table-row table:style-name="Table16.2">
          <table:table-cell table:style-name="Table16.A1" office:value-type="string">
            <text:p text:style-name="P879"/>
            <text:p text:style-name="P893"><draw:frame draw:style-name="fr3" draw:name="Image 726" text:anchor-type="as-char" svg:width="0.4362in" svg:height="0.0756in" draw:z-index="951"><draw:image xlink:href="Pictures/10000001000000540000000E9A0A79B7.png" xlink:type="simple" xlink:show="embed" xlink:actuate="onLoad" draw:mime-type="image/png"/></draw:frame></text:p>
          </table:table-cell>
          <table:table-cell table:style-name="Table16.B1" office:value-type="string">
            <text:p text:style-name="P879"/>
            <text:p text:style-name="P799"><draw:frame draw:style-name="fr3" draw:name="Image 727" text:anchor-type="as-char" svg:width="0.3272in" svg:height="0.0756in" draw:z-index="952"><draw:image xlink:href="Pictures/100000010000003E0000000E9806890D.png" xlink:type="simple" xlink:show="embed" xlink:actuate="onLoad" draw:mime-type="image/png"/></draw:frame></text:p>
          </table:table-cell>
          <table:table-cell table:style-name="Table16.B1" office:value-type="string">
            <text:p text:style-name="P879"/>
            <text:p text:style-name="P883"><draw:frame draw:style-name="fr3" draw:name="Image 728" text:anchor-type="as-char" svg:width="0.5929in" svg:height="0.0756in" draw:z-index="953"><draw:image xlink:href="Pictures/10000001000000710000000E6A1FA5B9.png" xlink:type="simple" xlink:show="embed" xlink:actuate="onLoad" draw:mime-type="image/png"/></draw:frame></text:p>
          </table:table-cell>
          <table:table-cell table:style-name="Table16.B1" office:value-type="string">
            <text:p text:style-name="P879"/>
            <text:p text:style-name="P880"><draw:frame draw:style-name="fr3" draw:name="Image 729" text:anchor-type="as-char" svg:width="0.4953in" svg:height="0.0756in" draw:z-index="954"><draw:image xlink:href="Pictures/100000010000005E0000000ED2883B7F.png" xlink:type="simple" xlink:show="embed" xlink:actuate="onLoad" draw:mime-type="image/png"/></draw:frame></text:p>
          </table:table-cell>
          <table:table-cell table:style-name="Table16.E1" office:value-type="string">
            <text:p text:style-name="P879"/>
            <text:p text:style-name="P894"><draw:frame draw:style-name="fr3" draw:name="Image 730" text:anchor-type="as-char" svg:width="0.3917in" svg:height="0.0756in" draw:z-index="955"><draw:image xlink:href="Pictures/100000010000004B0000000E9A0788BD.png" xlink:type="simple" xlink:show="embed" xlink:actuate="onLoad" draw:mime-type="image/png"/></draw:frame></text:p>
          </table:table-cell>
        </table:table-row>
        <table:table-row table:style-name="Table16.1">
          <table:table-cell table:style-name="Table16.A1" office:value-type="string">
            <text:p text:style-name="P874"/>
            <text:p text:style-name="P890"><draw:frame draw:style-name="fr3" draw:name="Image 731" text:anchor-type="as-char" svg:width="0.4783in" svg:height="0.0925in" draw:z-index="956"><draw:image xlink:href="Pictures/100000010000005B00000011782C8D7E.png" xlink:type="simple" xlink:show="embed" xlink:actuate="onLoad" draw:mime-type="image/png"/></draw:frame></text:p>
          </table:table-cell>
          <table:table-cell table:style-name="Table16.B1" office:value-type="string">
            <text:p text:style-name="P874"/>
            <text:p text:style-name="P799"><draw:frame draw:style-name="fr3" draw:name="Image 732" text:anchor-type="as-char" svg:width="0.3272in" svg:height="0.0756in" draw:z-index="957"><draw:image xlink:href="Pictures/100000010000003E0000000E34B347CB.png" xlink:type="simple" xlink:show="embed" xlink:actuate="onLoad" draw:mime-type="image/png"/></draw:frame></text:p>
          </table:table-cell>
          <table:table-cell table:style-name="Table16.B1" office:value-type="string">
            <text:p text:style-name="P874"/>
            <text:p text:style-name="P883"><draw:frame draw:style-name="fr3" draw:name="Image 733" text:anchor-type="as-char" svg:width="0.5937in" svg:height="0.0756in" draw:z-index="958"><draw:image xlink:href="Pictures/10000001000000720000000E610F5C18.png" xlink:type="simple" xlink:show="embed" xlink:actuate="onLoad" draw:mime-type="image/png"/></draw:frame></text:p>
          </table:table-cell>
          <table:table-cell table:style-name="Table16.B1" office:value-type="string">
            <text:p text:style-name="P874"/>
            <text:p text:style-name="P880"><draw:frame draw:style-name="fr3" draw:name="Image 734" text:anchor-type="as-char" svg:width="0.4953in" svg:height="0.0756in" draw:z-index="959"><draw:image xlink:href="Pictures/100000010000005E0000000EB4F6B98F.png" xlink:type="simple" xlink:show="embed" xlink:actuate="onLoad" draw:mime-type="image/png"/></draw:frame></text:p>
          </table:table-cell>
          <table:table-cell table:style-name="Table16.E1" office:value-type="string">
            <text:p text:style-name="P874"/>
            <text:p text:style-name="P881"><draw:frame draw:style-name="fr3" draw:name="Image 735" text:anchor-type="as-char" svg:width="0.3902in" svg:height="0.0756in" draw:z-index="960"><draw:image xlink:href="Pictures/100000010000004B0000000E24F16BD6.png" xlink:type="simple" xlink:show="embed" xlink:actuate="onLoad" draw:mime-type="image/png"/></draw:frame></text:p>
          </table:table-cell>
        </table:table-row>
        <table:table-row table:style-name="Table16.2">
          <table:table-cell table:style-name="Table16.A1" office:value-type="string">
            <text:p text:style-name="P879"/>
            <text:p text:style-name="P865"><draw:frame draw:style-name="fr3" draw:name="Image 736" text:anchor-type="as-char" svg:width="0.4299in" svg:height="0.0752in" draw:z-index="961"><draw:image xlink:href="Pictures/10000001000000530000000FD5E71EAB.png" xlink:type="simple" xlink:show="embed" xlink:actuate="onLoad" draw:mime-type="image/png"/></draw:frame></text:p>
          </table:table-cell>
          <table:table-cell table:style-name="Table16.B1" office:value-type="string">
            <text:p text:style-name="P879"/>
            <text:p text:style-name="P808"><draw:frame draw:style-name="fr3" draw:name="Image 737" text:anchor-type="as-char" svg:width="0.3228in" svg:height="0.0752in" draw:z-index="962"><draw:image xlink:href="Pictures/100000010000003E0000000FC49AA9F9.png" xlink:type="simple" xlink:show="embed" xlink:actuate="onLoad" draw:mime-type="image/png"/></draw:frame></text:p>
          </table:table-cell>
          <table:table-cell table:style-name="Table16.B1" office:value-type="string">
            <text:p text:style-name="P879"/>
            <text:p text:style-name="P876"><draw:frame draw:style-name="fr3" draw:name="Image 738" text:anchor-type="as-char" svg:width="0.5874in" svg:height="0.0752in" draw:z-index="963"><draw:image xlink:href="Pictures/10000001000000710000000F37D0227F.png" xlink:type="simple" xlink:show="embed" xlink:actuate="onLoad" draw:mime-type="image/png"/></draw:frame></text:p>
          </table:table-cell>
          <table:table-cell table:style-name="Table16.B1" office:value-type="string">
            <text:p text:style-name="P879"/>
            <text:p text:style-name="P877"><draw:frame draw:style-name="fr3" draw:name="Image 739" text:anchor-type="as-char" svg:width="0.4898in" svg:height="0.0752in" draw:z-index="964"><draw:image xlink:href="Pictures/100000010000005E0000000FD1EDAFD5.png" xlink:type="simple" xlink:show="embed" xlink:actuate="onLoad" draw:mime-type="image/png"/></draw:frame></text:p>
          </table:table-cell>
          <table:table-cell table:style-name="Table16.E1" office:value-type="string">
            <text:p text:style-name="P879"/>
            <text:p text:style-name="P895"><draw:frame draw:style-name="fr3" draw:name="Image 740" text:anchor-type="as-char" svg:width="0.3874in" svg:height="0.0752in" draw:z-index="965"><draw:image xlink:href="Pictures/100000010000004B0000000F3E063BE8.png" xlink:type="simple" xlink:show="embed" xlink:actuate="onLoad" draw:mime-type="image/png"/></draw:frame></text:p>
          </table:table-cell>
        </table:table-row>
        <table:table-row table:style-name="Table16.2">
          <table:table-cell table:style-name="Table16.A1" office:value-type="string">
            <text:p text:style-name="P879"/>
            <text:p text:style-name="P896"><draw:frame draw:style-name="fr3" draw:name="Image 741" text:anchor-type="as-char" svg:width="0.4154in" svg:height="0.0756in" draw:z-index="966"><draw:image xlink:href="Pictures/100000010000004F0000000E40F441DA.png" xlink:type="simple" xlink:show="embed" xlink:actuate="onLoad" draw:mime-type="image/png"/></draw:frame></text:p>
          </table:table-cell>
          <table:table-cell table:style-name="Table16.B1" office:value-type="string">
            <text:p text:style-name="P879"/>
            <text:p text:style-name="P799"><draw:frame draw:style-name="fr3" draw:name="Image 742" text:anchor-type="as-char" svg:width="0.3272in" svg:height="0.0756in" draw:z-index="967"><draw:image xlink:href="Pictures/100000010000003E0000000EB2F0AF97.png" xlink:type="simple" xlink:show="embed" xlink:actuate="onLoad" draw:mime-type="image/png"/></draw:frame></text:p>
          </table:table-cell>
          <table:table-cell table:style-name="Table16.B1" office:value-type="string">
            <text:p text:style-name="P879"/>
            <text:p text:style-name="P876"><draw:frame draw:style-name="fr9" draw:name="Image30" text:anchor-type="as-char" svg:width="0.1484in" svg:height="0.0756in" draw:z-index="1990"><draw:image xlink:href="Pictures/100000010000001D0000000F9C41B45D.png" xlink:type="simple" xlink:show="embed" xlink:actuate="onLoad" draw:mime-type="image/png"/></draw:frame><draw:frame draw:style-name="fr9" draw:name="Image31" text:anchor-type="as-char" svg:width="0.4335in" svg:height="0.0756in" draw:z-index="1991"><draw:image xlink:href="Pictures/10000001000000560000000F9D3870E0.png" xlink:type="simple" xlink:show="embed" xlink:actuate="onLoad" draw:mime-type="image/png"/></draw:frame></text:p>
          </table:table-cell>
          <table:table-cell table:style-name="Table16.B1" office:value-type="string">
            <text:p text:style-name="P879"/>
            <text:p text:style-name="P884"><draw:frame draw:style-name="fr3" draw:name="Image 747" text:anchor-type="as-char" svg:width="0.5008in" svg:height="0.0756in" draw:z-index="968"><draw:image xlink:href="Pictures/100000010000005F0000000E1A0EB80A.png" xlink:type="simple" xlink:show="embed" xlink:actuate="onLoad" draw:mime-type="image/png"/></draw:frame></text:p>
          </table:table-cell>
          <table:table-cell table:style-name="Table16.E1" office:value-type="string">
            <text:p text:style-name="P879"/>
            <text:p text:style-name="P881"><draw:frame draw:style-name="fr3" draw:name="Image 748" text:anchor-type="as-char" svg:width="0.3902in" svg:height="0.0756in" draw:z-index="969"><draw:image xlink:href="Pictures/100000010000004B0000000EEA4C7D9C.png" xlink:type="simple" xlink:show="embed" xlink:actuate="onLoad" draw:mime-type="image/png"/></draw:frame></text:p>
          </table:table-cell>
        </table:table-row>
        <table:table-row table:style-name="Table16.2">
          <table:table-cell table:style-name="Table16.A1" office:value-type="string">
            <text:p text:style-name="P879"/>
            <text:p text:style-name="P859"><draw:frame draw:style-name="fr3" draw:name="Image 749" text:anchor-type="as-char" svg:width="0.4598in" svg:height="0.0752in" draw:z-index="970"><draw:image xlink:href="Pictures/10000001000000590000000F2FB3DEDB.png" xlink:type="simple" xlink:show="embed" xlink:actuate="onLoad" draw:mime-type="image/png"/></draw:frame></text:p>
          </table:table-cell>
          <table:table-cell table:style-name="Table16.B1" office:value-type="string">
            <text:p text:style-name="P879"/>
            <text:p text:style-name="P808"><draw:frame draw:style-name="fr3" draw:name="Image 750" text:anchor-type="as-char" svg:width="0.3228in" svg:height="0.0752in" draw:z-index="971"><draw:image xlink:href="Pictures/100000010000003E0000000FA1CE745F.png" xlink:type="simple" xlink:show="embed" xlink:actuate="onLoad" draw:mime-type="image/png"/></draw:frame></text:p>
          </table:table-cell>
          <table:table-cell table:style-name="Table16.B1" office:value-type="string">
            <text:p text:style-name="P879"/>
            <text:p text:style-name="P876"><draw:frame draw:style-name="fr3" draw:name="Image 751" text:anchor-type="as-char" svg:width="0.5862in" svg:height="0.0752in" draw:z-index="972"><draw:image xlink:href="Pictures/10000001000000710000000FAB93E39B.png" xlink:type="simple" xlink:show="embed" xlink:actuate="onLoad" draw:mime-type="image/png"/></draw:frame></text:p>
          </table:table-cell>
          <table:table-cell table:style-name="Table16.B1" office:value-type="string">
            <text:p text:style-name="P879"/>
            <text:p text:style-name="P877"><draw:frame draw:style-name="fr3" draw:name="Image 752" text:anchor-type="as-char" svg:width="0.4898in" svg:height="0.0752in" draw:z-index="973"><draw:image xlink:href="Pictures/100000010000005E0000000F8B429425.png" xlink:type="simple" xlink:show="embed" xlink:actuate="onLoad" draw:mime-type="image/png"/></draw:frame></text:p>
          </table:table-cell>
          <table:table-cell table:style-name="Table16.E1" office:value-type="string">
            <text:p text:style-name="P879"/>
            <text:p text:style-name="P878"><draw:frame draw:style-name="fr3" draw:name="Image 753" text:anchor-type="as-char" svg:width="0.3862in" svg:height="0.0752in" draw:z-index="974"><draw:image xlink:href="Pictures/100000010000004B0000000FCA453E17.png" xlink:type="simple" xlink:show="embed" xlink:actuate="onLoad" draw:mime-type="image/png"/></draw:frame></text:p>
          </table:table-cell>
        </table:table-row>
        <table:table-row table:style-name="Table16.1">
          <table:table-cell table:style-name="Table16.A1" office:value-type="string">
            <text:p text:style-name="P874"/>
            <text:p text:style-name="P897"><draw:frame draw:style-name="fr3" draw:name="Image 754" text:anchor-type="as-char" svg:width="0.4638in" svg:height="0.0752in" draw:z-index="975"><draw:image xlink:href="Pictures/10000001000000590000000F63916E44.png" xlink:type="simple" xlink:show="embed" xlink:actuate="onLoad" draw:mime-type="image/png"/></draw:frame></text:p>
          </table:table-cell>
          <table:table-cell table:style-name="Table16.B1" office:value-type="string">
            <text:p text:style-name="P874"/>
            <text:p text:style-name="P808"><draw:frame draw:style-name="fr3" draw:name="Image 755" text:anchor-type="as-char" svg:width="0.3228in" svg:height="0.0752in" draw:z-index="976"><draw:image xlink:href="Pictures/100000010000003E0000000F9B7A1542.png" xlink:type="simple" xlink:show="embed" xlink:actuate="onLoad" draw:mime-type="image/png"/></draw:frame></text:p>
          </table:table-cell>
          <table:table-cell table:style-name="Table16.B1" office:value-type="string">
            <text:p text:style-name="P874"/>
            <text:p text:style-name="P876"><draw:frame draw:style-name="fr3" draw:name="Image 756" text:anchor-type="as-char" svg:width="0.5846in" svg:height="0.0752in" draw:z-index="977"><draw:image xlink:href="Pictures/10000001000000710000000F95D5C6BA.png" xlink:type="simple" xlink:show="embed" xlink:actuate="onLoad" draw:mime-type="image/png"/></draw:frame></text:p>
          </table:table-cell>
          <table:table-cell table:style-name="Table16.B1" office:value-type="string">
            <text:p text:style-name="P874"/>
            <text:p text:style-name="P888"><draw:frame draw:style-name="fr3" draw:name="Image 757" text:anchor-type="as-char" svg:width="0.4953in" svg:height="0.0752in" draw:z-index="978"><draw:image xlink:href="Pictures/100000010000005F0000000F636A20B7.png" xlink:type="simple" xlink:show="embed" xlink:actuate="onLoad" draw:mime-type="image/png"/></draw:frame></text:p>
          </table:table-cell>
          <table:table-cell table:style-name="Table16.E1" office:value-type="string">
            <text:p text:style-name="P874"/>
            <text:p text:style-name="P878"><draw:frame draw:style-name="fr3" draw:name="Image 758" text:anchor-type="as-char" svg:width="0.3862in" svg:height="0.0752in" draw:z-index="979"><draw:image xlink:href="Pictures/100000010000004B0000000F10757190.png" xlink:type="simple" xlink:show="embed" xlink:actuate="onLoad" draw:mime-type="image/png"/></draw:frame></text:p>
          </table:table-cell>
        </table:table-row>
        <table:table-row table:style-name="Table16.2">
          <table:table-cell table:style-name="Table16.A1" office:value-type="string">
            <text:p text:style-name="P879"/>
            <text:p text:style-name="P898"><draw:frame draw:style-name="fr3" draw:name="Image 759" text:anchor-type="as-char" svg:width="0.4154in" svg:height="0.0756in" draw:z-index="980"><draw:image xlink:href="Pictures/100000010000004F0000000EF5DB98B7.png" xlink:type="simple" xlink:show="embed" xlink:actuate="onLoad" draw:mime-type="image/png"/></draw:frame></text:p>
          </table:table-cell>
          <table:table-cell table:style-name="Table16.B1" office:value-type="string">
            <text:p text:style-name="P879"/>
            <text:p text:style-name="P799"><draw:frame draw:style-name="fr3" draw:name="Image 760" text:anchor-type="as-char" svg:width="0.3272in" svg:height="0.0756in" draw:z-index="981"><draw:image xlink:href="Pictures/100000010000003E0000000E5D3357DE.png" xlink:type="simple" xlink:show="embed" xlink:actuate="onLoad" draw:mime-type="image/png"/></draw:frame></text:p>
          </table:table-cell>
          <table:table-cell table:style-name="Table16.B1" office:value-type="string">
            <text:p text:style-name="P879"/>
            <text:p text:style-name="P883"><draw:frame draw:style-name="fr3" draw:name="Image 761" text:anchor-type="as-char" svg:width="0.5937in" svg:height="0.0756in" draw:z-index="982"><draw:image xlink:href="Pictures/10000001000000720000000E8B121323.png" xlink:type="simple" xlink:show="embed" xlink:actuate="onLoad" draw:mime-type="image/png"/></draw:frame></text:p>
          </table:table-cell>
          <table:table-cell table:style-name="Table16.B1" office:value-type="string">
            <text:p text:style-name="P879"/>
            <text:p text:style-name="P884"><draw:frame draw:style-name="fr3" draw:name="Image 762" text:anchor-type="as-char" svg:width="0.5008in" svg:height="0.0756in" draw:z-index="983"><draw:image xlink:href="Pictures/100000010000005F0000000E38B2CB94.png" xlink:type="simple" xlink:show="embed" xlink:actuate="onLoad" draw:mime-type="image/png"/></draw:frame></text:p>
          </table:table-cell>
          <table:table-cell table:style-name="Table16.E1" office:value-type="string">
            <text:p text:style-name="P879"/>
            <text:p text:style-name="P881"><draw:frame draw:style-name="fr3" draw:name="Image 763" text:anchor-type="as-char" svg:width="0.3902in" svg:height="0.0756in" draw:z-index="984"><draw:image xlink:href="Pictures/100000010000004B0000000EC04B9ABE.png" xlink:type="simple" xlink:show="embed" xlink:actuate="onLoad" draw:mime-type="image/png"/></draw:frame></text:p>
          </table:table-cell>
        </table:table-row>
        <table:table-row table:style-name="Table16.2">
          <table:table-cell table:style-name="Table16.A1" office:value-type="string">
            <text:p text:style-name="P879"/>
            <text:p text:style-name="P870"><draw:frame draw:style-name="fr3" draw:name="Image 764" text:anchor-type="as-char" svg:width="0.4756in" svg:height="0.0917in" draw:z-index="985"><draw:image xlink:href="Pictures/100000010000005B00000012DB6CE72C.png" xlink:type="simple" xlink:show="embed" xlink:actuate="onLoad" draw:mime-type="image/png"/></draw:frame></text:p>
          </table:table-cell>
          <table:table-cell table:style-name="Table16.B1" office:value-type="string">
            <text:p text:style-name="P879"/>
            <text:p text:style-name="P808"><draw:frame draw:style-name="fr3" draw:name="Image 765" text:anchor-type="as-char" svg:width="0.3228in" svg:height="0.0752in" draw:z-index="986"><draw:image xlink:href="Pictures/100000010000003E0000000F348C0D2F.png" xlink:type="simple" xlink:show="embed" xlink:actuate="onLoad" draw:mime-type="image/png"/></draw:frame></text:p>
          </table:table-cell>
          <table:table-cell table:style-name="Table16.B1" office:value-type="string">
            <text:p text:style-name="P879"/>
            <text:p text:style-name="P876"><draw:frame draw:style-name="fr9" draw:name="Image32" text:anchor-type="as-char" svg:width="0.1484in" svg:height="0.0756in" draw:z-index="1992"><draw:image xlink:href="Pictures/100000010000001D0000000F092DDF7A.png" xlink:type="simple" xlink:show="embed" xlink:actuate="onLoad" draw:mime-type="image/png"/></draw:frame><draw:frame draw:style-name="fr9" draw:name="Image33" text:anchor-type="as-char" svg:width="0.4362in" svg:height="0.0756in" draw:z-index="1993"><draw:image xlink:href="Pictures/10000001000000570000000F6594EAF1.png" xlink:type="simple" xlink:show="embed" xlink:actuate="onLoad" draw:mime-type="image/png"/></draw:frame></text:p>
          </table:table-cell>
          <table:table-cell table:style-name="Table16.B1" office:value-type="string">
            <text:p text:style-name="P879"/>
            <text:p text:style-name="P877"><draw:frame draw:style-name="fr3" draw:name="Image 770" text:anchor-type="as-char" svg:width="0.4898in" svg:height="0.0752in" draw:z-index="987"><draw:image xlink:href="Pictures/100000010000005E0000000F86BAA46A.png" xlink:type="simple" xlink:show="embed" xlink:actuate="onLoad" draw:mime-type="image/png"/></draw:frame></text:p>
          </table:table-cell>
          <table:table-cell table:style-name="Table16.E1" office:value-type="string">
            <text:p text:style-name="P879"/>
            <text:p text:style-name="P878"><draw:frame draw:style-name="fr3" draw:name="Image 771" text:anchor-type="as-char" svg:width="0.3862in" svg:height="0.0752in" draw:z-index="988"><draw:image xlink:href="Pictures/100000010000004B0000000F8305E478.png" xlink:type="simple" xlink:show="embed" xlink:actuate="onLoad" draw:mime-type="image/png"/></draw:frame></text:p>
          </table:table-cell>
        </table:table-row>
        <table:table-row table:style-name="Table16.2">
          <table:table-cell table:style-name="Table16.A1" office:value-type="string">
            <text:p text:style-name="P879"/>
            <text:p text:style-name="P891"><draw:frame draw:style-name="fr3" draw:name="Image 772" text:anchor-type="as-char" svg:width="0.4673in" svg:height="0.0925in" draw:z-index="989"><draw:image xlink:href="Pictures/100000010000005900000011132E2A12.png" xlink:type="simple" xlink:show="embed" xlink:actuate="onLoad" draw:mime-type="image/png"/></draw:frame></text:p>
          </table:table-cell>
          <table:table-cell table:style-name="Table16.B1" office:value-type="string">
            <text:p text:style-name="P879"/>
            <text:p text:style-name="P799"><draw:frame draw:style-name="fr3" draw:name="Image 773" text:anchor-type="as-char" svg:width="0.3272in" svg:height="0.0756in" draw:z-index="990"><draw:image xlink:href="Pictures/100000010000003E0000000E164B48D8.png" xlink:type="simple" xlink:show="embed" xlink:actuate="onLoad" draw:mime-type="image/png"/></draw:frame></text:p>
          </table:table-cell>
          <table:table-cell table:style-name="Table16.B1" office:value-type="string">
            <text:p text:style-name="P879"/>
            <text:p text:style-name="P883"><draw:frame draw:style-name="fr3" draw:name="Image 774" text:anchor-type="as-char" svg:width="0.5957in" svg:height="0.0756in" draw:z-index="991"><draw:image xlink:href="Pictures/10000001000000720000000E9BF851D6.png" xlink:type="simple" xlink:show="embed" xlink:actuate="onLoad" draw:mime-type="image/png"/></draw:frame></text:p>
          </table:table-cell>
          <table:table-cell table:style-name="Table16.B1" office:value-type="string">
            <text:p text:style-name="P879"/>
            <text:p text:style-name="P889"><draw:frame draw:style-name="fr3" draw:name="Image 775" text:anchor-type="as-char" svg:width="0.502in" svg:height="0.0756in" draw:z-index="992"><draw:image xlink:href="Pictures/100000010000005F0000000E5202EA62.png" xlink:type="simple" xlink:show="embed" xlink:actuate="onLoad" draw:mime-type="image/png"/></draw:frame></text:p>
          </table:table-cell>
          <table:table-cell table:style-name="Table16.E1" office:value-type="string">
            <text:p text:style-name="P879"/>
            <text:p text:style-name="P881"><draw:frame draw:style-name="fr3" draw:name="Image 776" text:anchor-type="as-char" svg:width="0.3902in" svg:height="0.0756in" draw:z-index="993"><draw:image xlink:href="Pictures/100000010000004B0000000EAFE27C20.png" xlink:type="simple" xlink:show="embed" xlink:actuate="onLoad" draw:mime-type="image/png"/></draw:frame></text:p>
          </table:table-cell>
        </table:table-row>
      </table:table>
      <text:p text:style-name="P899"/>
      <text:p text:style-name="P873"/>
      <table:table table:name="Table17" table:style-name="Table17">
        <table:table-column table:style-name="Table17.A"/>
        <table:table-column table:style-name="Table17.B"/>
        <table:table-column table:style-name="Table17.C" table:number-columns-repeated="2"/>
        <table:table-column table:style-name="Table17.E"/>
        <table:table-row table:style-name="Table17.1">
          <table:table-cell table:style-name="Table17.A1" office:value-type="string">
            <text:p text:style-name="P874"/>
            <text:p text:style-name="P849"><draw:frame draw:style-name="fr3" draw:name="Image 777" text:anchor-type="as-char" svg:width="0.4484in" svg:height="0.0752in" draw:z-index="994"><draw:image xlink:href="Pictures/10000001000000570000000F0C1C0DEB.png" xlink:type="simple" xlink:show="embed" xlink:actuate="onLoad" draw:mime-type="image/png"/></draw:frame></text:p>
          </table:table-cell>
          <table:table-cell table:style-name="Table17.B1" office:value-type="string">
            <text:p text:style-name="P874"/>
            <text:p text:style-name="P808"><draw:frame draw:style-name="fr3" draw:name="Image 778" text:anchor-type="as-char" svg:width="0.3228in" svg:height="0.0752in" draw:z-index="995"><draw:image xlink:href="Pictures/100000010000003E0000000F3D397565.png" xlink:type="simple" xlink:show="embed" xlink:actuate="onLoad" draw:mime-type="image/png"/></draw:frame></text:p>
          </table:table-cell>
          <table:table-cell table:style-name="Table17.B1" office:value-type="string">
            <text:p text:style-name="P874"/>
            <text:p text:style-name="P876"><draw:frame draw:style-name="fr3" draw:name="Image 779" text:anchor-type="as-char" svg:width="0.5874in" svg:height="0.0752in" draw:z-index="996"><draw:image xlink:href="Pictures/10000001000000720000000FAD4902FC.png" xlink:type="simple" xlink:show="embed" xlink:actuate="onLoad" draw:mime-type="image/png"/></draw:frame></text:p>
          </table:table-cell>
          <table:table-cell table:style-name="Table17.B1" office:value-type="string">
            <text:p text:style-name="P874"/>
            <text:p text:style-name="P888"><draw:frame draw:style-name="fr3" draw:name="Image 780" text:anchor-type="as-char" svg:width="0.4953in" svg:height="0.0752in" draw:z-index="997"><draw:image xlink:href="Pictures/100000010000005F0000000FB61BDF35.png" xlink:type="simple" xlink:show="embed" xlink:actuate="onLoad" draw:mime-type="image/png"/></draw:frame></text:p>
          </table:table-cell>
          <table:table-cell table:style-name="Table17.E1" office:value-type="string">
            <text:p text:style-name="P874"/>
            <text:p text:style-name="P878"><draw:frame draw:style-name="fr3" draw:name="Image 781" text:anchor-type="as-char" svg:width="0.3862in" svg:height="0.0752in" draw:z-index="998"><draw:image xlink:href="Pictures/100000010000004B0000000F12DCDCF3.png" xlink:type="simple" xlink:show="embed" xlink:actuate="onLoad" draw:mime-type="image/png"/></draw:frame></text:p>
          </table:table-cell>
        </table:table-row>
        <table:table-row table:style-name="Table17.2">
          <table:table-cell table:style-name="Table17.A1" office:value-type="string">
            <text:p text:style-name="P879"/>
            <text:p text:style-name="P898"><draw:frame draw:style-name="fr3" draw:name="Image 782" text:anchor-type="as-char" svg:width="0.4181in" svg:height="0.0756in" draw:z-index="999"><draw:image xlink:href="Pictures/10000001000000500000000E8F4E603E.png" xlink:type="simple" xlink:show="embed" xlink:actuate="onLoad" draw:mime-type="image/png"/></draw:frame></text:p>
          </table:table-cell>
          <table:table-cell table:style-name="Table17.B1" office:value-type="string">
            <text:p text:style-name="P879"/>
            <text:p text:style-name="P799"><draw:frame draw:style-name="fr3" draw:name="Image 783" text:anchor-type="as-char" svg:width="0.3272in" svg:height="0.0756in" draw:z-index="1000"><draw:image xlink:href="Pictures/100000010000003E0000000EB194D570.png" xlink:type="simple" xlink:show="embed" xlink:actuate="onLoad" draw:mime-type="image/png"/></draw:frame></text:p>
          </table:table-cell>
          <table:table-cell table:style-name="Table17.B1" office:value-type="string">
            <text:p text:style-name="P879"/>
            <text:p text:style-name="P883"><draw:frame draw:style-name="fr3" draw:name="Image 784" text:anchor-type="as-char" svg:width="0.5937in" svg:height="0.0756in" draw:z-index="1001"><draw:image xlink:href="Pictures/10000001000000720000000EF399350F.png" xlink:type="simple" xlink:show="embed" xlink:actuate="onLoad" draw:mime-type="image/png"/></draw:frame></text:p>
          </table:table-cell>
          <table:table-cell table:style-name="Table17.B1" office:value-type="string">
            <text:p text:style-name="P879"/>
            <text:p text:style-name="P880"><draw:frame draw:style-name="fr3" draw:name="Image 785" text:anchor-type="as-char" svg:width="0.4953in" svg:height="0.0756in" draw:z-index="1002"><draw:image xlink:href="Pictures/100000010000005E0000000ED520F619.png" xlink:type="simple" xlink:show="embed" xlink:actuate="onLoad" draw:mime-type="image/png"/></draw:frame></text:p>
          </table:table-cell>
          <table:table-cell table:style-name="Table17.E1" office:value-type="string">
            <text:p text:style-name="P879"/>
            <text:p text:style-name="P881"><draw:frame draw:style-name="fr3" draw:name="Image 786" text:anchor-type="as-char" svg:width="0.3902in" svg:height="0.0756in" draw:z-index="1003"><draw:image xlink:href="Pictures/100000010000004B0000000E8064CCCB.png" xlink:type="simple" xlink:show="embed" xlink:actuate="onLoad" draw:mime-type="image/png"/></draw:frame></text:p>
          </table:table-cell>
        </table:table-row>
        <table:table-row table:style-name="Table17.1">
          <table:table-cell table:style-name="Table17.A1" office:value-type="string">
            <text:p text:style-name="P874"/>
            <text:p text:style-name="P898"><draw:frame draw:style-name="fr3" draw:name="Image 787" text:anchor-type="as-char" svg:width="0.4181in" svg:height="0.0756in" draw:z-index="1004"><draw:image xlink:href="Pictures/10000001000000500000000E69F51AAA.png" xlink:type="simple" xlink:show="embed" xlink:actuate="onLoad" draw:mime-type="image/png"/></draw:frame></text:p>
          </table:table-cell>
          <table:table-cell table:style-name="Table17.B1" office:value-type="string">
            <text:p text:style-name="P874"/>
            <text:p text:style-name="P799"><draw:frame draw:style-name="fr3" draw:name="Image 788" text:anchor-type="as-char" svg:width="0.3272in" svg:height="0.0756in" draw:z-index="1005"><draw:image xlink:href="Pictures/100000010000003E0000000E06864EB9.png" xlink:type="simple" xlink:show="embed" xlink:actuate="onLoad" draw:mime-type="image/png"/></draw:frame></text:p>
          </table:table-cell>
          <table:table-cell table:style-name="Table17.B1" office:value-type="string">
            <text:p text:style-name="P874"/>
            <text:p text:style-name="P883"><draw:frame draw:style-name="fr3" draw:name="Image 789" text:anchor-type="as-char" svg:width="0.5965in" svg:height="0.0756in" draw:z-index="1006"><draw:image xlink:href="Pictures/10000001000000720000000E62BE30A7.png" xlink:type="simple" xlink:show="embed" xlink:actuate="onLoad" draw:mime-type="image/png"/></draw:frame></text:p>
          </table:table-cell>
          <table:table-cell table:style-name="Table17.B1" office:value-type="string">
            <text:p text:style-name="P874"/>
            <text:p text:style-name="P880"><draw:frame draw:style-name="fr3" draw:name="Image 790" text:anchor-type="as-char" svg:width="0.4953in" svg:height="0.0756in" draw:z-index="1007"><draw:image xlink:href="Pictures/100000010000005E0000000E0BDBD204.png" xlink:type="simple" xlink:show="embed" xlink:actuate="onLoad" draw:mime-type="image/png"/></draw:frame></text:p>
          </table:table-cell>
          <table:table-cell table:style-name="Table17.E1" office:value-type="string">
            <text:p text:style-name="P874"/>
            <text:p text:style-name="P881"><draw:frame draw:style-name="fr3" draw:name="Image 791" text:anchor-type="as-char" svg:width="0.3902in" svg:height="0.0756in" draw:z-index="1008"><draw:image xlink:href="Pictures/100000010000004B0000000E3A5210F8.png" xlink:type="simple" xlink:show="embed" xlink:actuate="onLoad" draw:mime-type="image/png"/></draw:frame></text:p>
          </table:table-cell>
        </table:table-row>
        <table:table-row table:style-name="Table17.2">
          <table:table-cell table:style-name="Table17.A1" office:value-type="string">
            <text:p text:style-name="P885"/>
            <text:p text:style-name="P900"><draw:frame draw:style-name="fr3" draw:name="Image 792" text:anchor-type="as-char" svg:width="0.4201in" svg:height="0.0756in" draw:z-index="1009"><draw:image xlink:href="Pictures/10000001000000500000000E357FA745.png" xlink:type="simple" xlink:show="embed" xlink:actuate="onLoad" draw:mime-type="image/png"/></draw:frame></text:p>
          </table:table-cell>
          <table:table-cell table:style-name="Table17.B1" office:value-type="string">
            <text:p text:style-name="P885"/>
            <text:p text:style-name="P799"><draw:frame draw:style-name="fr3" draw:name="Image 793" text:anchor-type="as-char" svg:width="0.3272in" svg:height="0.0756in" draw:z-index="1010"><draw:image xlink:href="Pictures/100000010000003E0000000E9C80F714.png" xlink:type="simple" xlink:show="embed" xlink:actuate="onLoad" draw:mime-type="image/png"/></draw:frame></text:p>
          </table:table-cell>
          <table:table-cell table:style-name="Table17.B1" office:value-type="string">
            <text:p text:style-name="P885"/>
            <text:p text:style-name="P876"><draw:frame draw:style-name="fr9" draw:name="Image34" text:anchor-type="as-char" svg:width="0.1484in" svg:height="0.0756in" draw:z-index="1994"><draw:image xlink:href="Pictures/100000010000001D0000000F967E9FBB.png" xlink:type="simple" xlink:show="embed" xlink:actuate="onLoad" draw:mime-type="image/png"/></draw:frame><draw:frame draw:style-name="fr9" draw:name="Image35" text:anchor-type="as-char" svg:width="0.4346in" svg:height="0.0756in" draw:z-index="1995"><draw:image xlink:href="Pictures/10000001000000560000000F749E4A19.png" xlink:type="simple" xlink:show="embed" xlink:actuate="onLoad" draw:mime-type="image/png"/></draw:frame></text:p>
          </table:table-cell>
          <table:table-cell table:style-name="Table17.B1" office:value-type="string">
            <text:p text:style-name="P885"/>
            <text:p text:style-name="P880"><draw:frame draw:style-name="fr3" draw:name="Image 798" text:anchor-type="as-char" svg:width="0.4953in" svg:height="0.0756in" draw:z-index="1011"><draw:image xlink:href="Pictures/100000010000005E0000000E2EEF568D.png" xlink:type="simple" xlink:show="embed" xlink:actuate="onLoad" draw:mime-type="image/png"/></draw:frame></text:p>
          </table:table-cell>
          <table:table-cell table:style-name="Table17.E1" office:value-type="string">
            <text:p text:style-name="P885"/>
            <text:p text:style-name="P881"><draw:frame draw:style-name="fr3" draw:name="Image 799" text:anchor-type="as-char" svg:width="0.3902in" svg:height="0.0756in" draw:z-index="1012"><draw:image xlink:href="Pictures/100000010000004B0000000E8C25C850.png" xlink:type="simple" xlink:show="embed" xlink:actuate="onLoad" draw:mime-type="image/png"/></draw:frame></text:p>
          </table:table-cell>
        </table:table-row>
        <table:table-row table:style-name="Table17.2">
          <table:table-cell table:style-name="Table17.A1" office:value-type="string">
            <text:p text:style-name="P874"/>
            <text:p text:style-name="P901"><draw:frame draw:style-name="fr3" draw:name="Image 800" text:anchor-type="as-char" svg:width="0.4543in" svg:height="0.0744in" draw:z-index="1013"><draw:image xlink:href="Pictures/10000001000000560000000EE1792B11.png" xlink:type="simple" xlink:show="embed" xlink:actuate="onLoad" draw:mime-type="image/png"/></draw:frame></text:p>
          </table:table-cell>
          <table:table-cell table:style-name="Table17.B1" office:value-type="string">
            <text:p text:style-name="P879"/>
            <text:p text:style-name="P799"><draw:frame draw:style-name="fr3" draw:name="Image 801" text:anchor-type="as-char" svg:width="0.3272in" svg:height="0.0756in" draw:z-index="1014"><draw:image xlink:href="Pictures/100000010000003E0000000E0F2803B7.png" xlink:type="simple" xlink:show="embed" xlink:actuate="onLoad" draw:mime-type="image/png"/></draw:frame></text:p>
          </table:table-cell>
          <table:table-cell table:style-name="Table17.B1" office:value-type="string">
            <text:p text:style-name="P879"/>
            <text:p text:style-name="P887"><draw:frame draw:style-name="fr3" draw:name="Image 802" text:anchor-type="as-char" svg:width="0.5929in" svg:height="0.0756in" draw:z-index="1015"><draw:image xlink:href="Pictures/10000001000000710000000E4EA7D805.png" xlink:type="simple" xlink:show="embed" xlink:actuate="onLoad" draw:mime-type="image/png"/></draw:frame></text:p>
          </table:table-cell>
          <table:table-cell table:style-name="Table17.B1" office:value-type="string">
            <text:p text:style-name="P879"/>
            <text:p text:style-name="P884"><draw:frame draw:style-name="fr3" draw:name="Image 803" text:anchor-type="as-char" svg:width="0.5008in" svg:height="0.0756in" draw:z-index="1016"><draw:image xlink:href="Pictures/100000010000005F0000000EF523BD2E.png" xlink:type="simple" xlink:show="embed" xlink:actuate="onLoad" draw:mime-type="image/png"/></draw:frame></text:p>
          </table:table-cell>
          <table:table-cell table:style-name="Table17.E1" office:value-type="string">
            <text:p text:style-name="P879"/>
            <text:p text:style-name="P881"><draw:frame draw:style-name="fr3" draw:name="Image 804" text:anchor-type="as-char" svg:width="0.3929in" svg:height="0.0756in" draw:z-index="1017"><draw:image xlink:href="Pictures/100000010000004B0000000EE67FAAD2.png" xlink:type="simple" xlink:show="embed" xlink:actuate="onLoad" draw:mime-type="image/png"/></draw:frame></text:p>
          </table:table-cell>
        </table:table-row>
        <table:table-row table:style-name="Table17.2">
          <table:table-cell table:style-name="Table17.A1" office:value-type="string">
            <text:p text:style-name="P879"/>
            <text:p text:style-name="P892"><draw:frame draw:style-name="fr3" draw:name="Image 805" text:anchor-type="as-char" svg:width="0.4728in" svg:height="0.0752in" draw:z-index="1018"><draw:image xlink:href="Pictures/100000010000005B0000000F7EA3C027.png" xlink:type="simple" xlink:show="embed" xlink:actuate="onLoad" draw:mime-type="image/png"/></draw:frame></text:p>
          </table:table-cell>
          <table:table-cell table:style-name="Table17.B1" office:value-type="string">
            <text:p text:style-name="P879"/>
            <text:p text:style-name="P808"><draw:frame draw:style-name="fr3" draw:name="Image 806" text:anchor-type="as-char" svg:width="0.3228in" svg:height="0.0752in" draw:z-index="1019"><draw:image xlink:href="Pictures/100000010000003E0000000F53618676.png" xlink:type="simple" xlink:show="embed" xlink:actuate="onLoad" draw:mime-type="image/png"/></draw:frame></text:p>
          </table:table-cell>
          <table:table-cell table:style-name="Table17.B1" office:value-type="string">
            <text:p text:style-name="P879"/>
            <text:p text:style-name="P876"><draw:frame draw:style-name="fr3" draw:name="Image 807" text:anchor-type="as-char" svg:width="0.5874in" svg:height="0.0752in" draw:z-index="1020"><draw:image xlink:href="Pictures/10000001000000720000000F1DBC1997.png" xlink:type="simple" xlink:show="embed" xlink:actuate="onLoad" draw:mime-type="image/png"/></draw:frame></text:p>
          </table:table-cell>
          <table:table-cell table:style-name="Table17.B1" office:value-type="string">
            <text:p text:style-name="P879"/>
            <text:p text:style-name="P888"><draw:frame draw:style-name="fr3" draw:name="Image 808" text:anchor-type="as-char" svg:width="0.4953in" svg:height="0.0752in" draw:z-index="1021"><draw:image xlink:href="Pictures/100000010000005F0000000F84483F0F.png" xlink:type="simple" xlink:show="embed" xlink:actuate="onLoad" draw:mime-type="image/png"/></draw:frame></text:p>
          </table:table-cell>
          <table:table-cell table:style-name="Table17.E1" office:value-type="string">
            <text:p text:style-name="P879"/>
            <text:p text:style-name="P878"><draw:frame draw:style-name="fr3" draw:name="Image 809" text:anchor-type="as-char" svg:width="0.3862in" svg:height="0.0752in" draw:z-index="1022"><draw:image xlink:href="Pictures/100000010000004B0000000FEC405F77.png" xlink:type="simple" xlink:show="embed" xlink:actuate="onLoad" draw:mime-type="image/png"/></draw:frame></text:p>
          </table:table-cell>
        </table:table-row>
        <table:table-row table:style-name="Table17.1">
          <table:table-cell table:style-name="Table17.A1" office:value-type="string">
            <text:p text:style-name="P874"/>
            <text:p text:style-name="P886"><draw:frame draw:style-name="fr3" draw:name="Image 810" text:anchor-type="as-char" svg:width="0.4618in" svg:height="0.0756in" draw:z-index="1023"><draw:image xlink:href="Pictures/10000001000000580000000EDB5A94ED.png" xlink:type="simple" xlink:show="embed" xlink:actuate="onLoad" draw:mime-type="image/png"/></draw:frame></text:p>
          </table:table-cell>
          <table:table-cell table:style-name="Table17.B1" office:value-type="string">
            <text:p text:style-name="P874"/>
            <text:p text:style-name="P799"><draw:frame draw:style-name="fr3" draw:name="Image 811" text:anchor-type="as-char" svg:width="0.3272in" svg:height="0.0756in" draw:z-index="1024"><draw:image xlink:href="Pictures/100000010000003E0000000E12956AEB.png" xlink:type="simple" xlink:show="embed" xlink:actuate="onLoad" draw:mime-type="image/png"/></draw:frame></text:p>
          </table:table-cell>
          <table:table-cell table:style-name="Table17.B1" office:value-type="string">
            <text:p text:style-name="P874"/>
            <text:p text:style-name="P883"><draw:frame draw:style-name="fr3" draw:name="Image 812" text:anchor-type="as-char" svg:width="0.5937in" svg:height="0.0756in" draw:z-index="1025"><draw:image xlink:href="Pictures/10000001000000720000000E539CED05.png" xlink:type="simple" xlink:show="embed" xlink:actuate="onLoad" draw:mime-type="image/png"/></draw:frame></text:p>
          </table:table-cell>
          <table:table-cell table:style-name="Table17.B1" office:value-type="string">
            <text:p text:style-name="P874"/>
            <text:p text:style-name="P884"><draw:frame draw:style-name="fr3" draw:name="Image 813" text:anchor-type="as-char" svg:width="0.5008in" svg:height="0.0756in" draw:z-index="1026"><draw:image xlink:href="Pictures/100000010000005F0000000E9AAECB59.png" xlink:type="simple" xlink:show="embed" xlink:actuate="onLoad" draw:mime-type="image/png"/></draw:frame></text:p>
          </table:table-cell>
          <table:table-cell table:style-name="Table17.E1" office:value-type="string">
            <text:p text:style-name="P874"/>
            <text:p text:style-name="P881"><draw:frame draw:style-name="fr3" draw:name="Image 814" text:anchor-type="as-char" svg:width="0.3945in" svg:height="0.0756in" draw:z-index="1027"><draw:image xlink:href="Pictures/100000010000004B0000000ED3FFE003.png" xlink:type="simple" xlink:show="embed" xlink:actuate="onLoad" draw:mime-type="image/png"/></draw:frame></text:p>
          </table:table-cell>
        </table:table-row>
        <table:table-row table:style-name="Table17.2">
          <table:table-cell table:style-name="Table17.A1" office:value-type="string">
            <text:p text:style-name="P885"/>
            <text:p text:style-name="P902"><draw:frame draw:style-name="fr3" draw:name="Image 815" text:anchor-type="as-char" svg:width="0.4626in" svg:height="0.0752in" draw:z-index="1028"><draw:image xlink:href="Pictures/100000010000005A0000000F8A3FFC1E.png" xlink:type="simple" xlink:show="embed" xlink:actuate="onLoad" draw:mime-type="image/png"/></draw:frame></text:p>
          </table:table-cell>
          <table:table-cell table:style-name="Table17.B1" office:value-type="string">
            <text:p text:style-name="P885"/>
            <text:p text:style-name="P808"><draw:frame draw:style-name="fr3" draw:name="Image 816" text:anchor-type="as-char" svg:width="0.3228in" svg:height="0.0752in" draw:z-index="1029"><draw:image xlink:href="Pictures/100000010000003E0000000FC9DAFD51.png" xlink:type="simple" xlink:show="embed" xlink:actuate="onLoad" draw:mime-type="image/png"/></draw:frame></text:p>
          </table:table-cell>
          <table:table-cell table:style-name="Table17.B1" office:value-type="string">
            <text:p text:style-name="P885"/>
            <text:p text:style-name="P876"><draw:frame draw:style-name="fr9" draw:name="Image36" text:anchor-type="as-char" svg:width="0.1484in" svg:height="0.0756in" draw:z-index="1996"><draw:image xlink:href="Pictures/100000010000001D0000000FF96C0ECA.png" xlink:type="simple" xlink:show="embed" xlink:actuate="onLoad" draw:mime-type="image/png"/></draw:frame><draw:frame draw:style-name="fr9" draw:name="Image37" text:anchor-type="as-char" svg:width="0.4362in" svg:height="0.0756in" draw:z-index="1997"><draw:image xlink:href="Pictures/10000001000000570000000FF54ECD55.png" xlink:type="simple" xlink:show="embed" xlink:actuate="onLoad" draw:mime-type="image/png"/></draw:frame></text:p>
          </table:table-cell>
          <table:table-cell table:style-name="Table17.B1" office:value-type="string">
            <text:p text:style-name="P885"/>
            <text:p text:style-name="P877"><draw:frame draw:style-name="fr3" draw:name="Image 821" text:anchor-type="as-char" svg:width="0.4898in" svg:height="0.0752in" draw:z-index="1030"><draw:image xlink:href="Pictures/100000010000005E0000000F7D2F4F1B.png" xlink:type="simple" xlink:show="embed" xlink:actuate="onLoad" draw:mime-type="image/png"/></draw:frame></text:p>
          </table:table-cell>
          <table:table-cell table:style-name="Table17.E1" office:value-type="string">
            <text:p text:style-name="P885"/>
            <text:p text:style-name="P878"><draw:frame draw:style-name="fr3" draw:name="Image 822" text:anchor-type="as-char" svg:width="0.3862in" svg:height="0.0752in" draw:z-index="1031"><draw:image xlink:href="Pictures/100000010000004B0000000FE69128A3.png" xlink:type="simple" xlink:show="embed" xlink:actuate="onLoad" draw:mime-type="image/png"/></draw:frame></text:p>
          </table:table-cell>
        </table:table-row>
        <table:table-row table:style-name="Table17.2">
          <table:table-cell table:style-name="Table17.A1" office:value-type="string">
            <text:p text:style-name="P879"/>
            <text:p text:style-name="P903"><draw:frame draw:style-name="fr3" draw:name="Image 823" text:anchor-type="as-char" svg:width="0.4854in" svg:height="0.0756in" draw:z-index="1032"><draw:image xlink:href="Pictures/100000010000005D0000000EEA381761.png" xlink:type="simple" xlink:show="embed" xlink:actuate="onLoad" draw:mime-type="image/png"/></draw:frame></text:p>
          </table:table-cell>
          <table:table-cell table:style-name="Table17.B1" office:value-type="string">
            <text:p text:style-name="P879"/>
            <text:p text:style-name="P799"><draw:frame draw:style-name="fr3" draw:name="Image 824" text:anchor-type="as-char" svg:width="0.3272in" svg:height="0.0756in" draw:z-index="1033"><draw:image xlink:href="Pictures/100000010000003E0000000E366B9EF5.png" xlink:type="simple" xlink:show="embed" xlink:actuate="onLoad" draw:mime-type="image/png"/></draw:frame></text:p>
          </table:table-cell>
          <table:table-cell table:style-name="Table17.B1" office:value-type="string">
            <text:p text:style-name="P879"/>
            <text:p text:style-name="P883"><draw:frame draw:style-name="fr3" draw:name="Image 825" text:anchor-type="as-char" svg:width="0.5937in" svg:height="0.0756in" draw:z-index="1034"><draw:image xlink:href="Pictures/10000001000000720000000EAD3C9FB8.png" xlink:type="simple" xlink:show="embed" xlink:actuate="onLoad" draw:mime-type="image/png"/></draw:frame></text:p>
          </table:table-cell>
          <table:table-cell table:style-name="Table17.B1" office:value-type="string">
            <text:p text:style-name="P879"/>
            <text:p text:style-name="P880"><draw:frame draw:style-name="fr3" draw:name="Image 826" text:anchor-type="as-char" svg:width="0.4953in" svg:height="0.0756in" draw:z-index="1035"><draw:image xlink:href="Pictures/100000010000005E0000000ED7CC440C.png" xlink:type="simple" xlink:show="embed" xlink:actuate="onLoad" draw:mime-type="image/png"/></draw:frame></text:p>
          </table:table-cell>
          <table:table-cell table:style-name="Table17.E1" office:value-type="string">
            <text:p text:style-name="P879"/>
            <text:p text:style-name="P881"><draw:frame draw:style-name="fr3" draw:name="Image 827" text:anchor-type="as-char" svg:width="0.3929in" svg:height="0.0756in" draw:z-index="1036"><draw:image xlink:href="Pictures/100000010000004B0000000E386DBED4.png" xlink:type="simple" xlink:show="embed" xlink:actuate="onLoad" draw:mime-type="image/png"/></draw:frame></text:p>
          </table:table-cell>
        </table:table-row>
        <table:table-row table:style-name="Table17.2">
          <table:table-cell table:style-name="Table17.A1" office:value-type="string">
            <text:p text:style-name="P879"/>
            <text:p text:style-name="P833"><draw:frame draw:style-name="fr3" draw:name="Image 828" text:anchor-type="as-char" svg:width="0.4563in" svg:height="0.0756in" draw:z-index="1037"><draw:image xlink:href="Pictures/10000001000000570000000E3886A26C.png" xlink:type="simple" xlink:show="embed" xlink:actuate="onLoad" draw:mime-type="image/png"/></draw:frame></text:p>
          </table:table-cell>
          <table:table-cell table:style-name="Table17.B1" office:value-type="string">
            <text:p text:style-name="P879"/>
            <text:p text:style-name="P799"><draw:frame draw:style-name="fr3" draw:name="Image 829" text:anchor-type="as-char" svg:width="0.3272in" svg:height="0.0756in" draw:z-index="1038"><draw:image xlink:href="Pictures/100000010000003E0000000EDE63233C.png" xlink:type="simple" xlink:show="embed" xlink:actuate="onLoad" draw:mime-type="image/png"/></draw:frame></text:p>
          </table:table-cell>
          <table:table-cell table:style-name="Table17.B1" office:value-type="string">
            <text:p text:style-name="P879"/>
            <text:p text:style-name="P876"><draw:frame draw:style-name="fr9" draw:name="Image38" text:anchor-type="as-char" svg:width="0.1484in" svg:height="0.0756in" draw:z-index="1998"><draw:image xlink:href="Pictures/100000010000001D0000000FE64BB64B.png" xlink:type="simple" xlink:show="embed" xlink:actuate="onLoad" draw:mime-type="image/png"/></draw:frame><draw:frame draw:style-name="fr9" draw:name="Image39" text:anchor-type="as-char" svg:width="0.4362in" svg:height="0.0756in" draw:z-index="1999"><draw:image xlink:href="Pictures/10000001000000570000000F2454F428.png" xlink:type="simple" xlink:show="embed" xlink:actuate="onLoad" draw:mime-type="image/png"/></draw:frame></text:p>
          </table:table-cell>
          <table:table-cell table:style-name="Table17.B1" office:value-type="string">
            <text:p text:style-name="P879"/>
            <text:p text:style-name="P880"><draw:frame draw:style-name="fr3" draw:name="Image 834" text:anchor-type="as-char" svg:width="0.4953in" svg:height="0.0756in" draw:z-index="1039"><draw:image xlink:href="Pictures/100000010000005E0000000E020C5AA6.png" xlink:type="simple" xlink:show="embed" xlink:actuate="onLoad" draw:mime-type="image/png"/></draw:frame></text:p>
          </table:table-cell>
          <table:table-cell table:style-name="Table17.E1" office:value-type="string">
            <text:p text:style-name="P879"/>
            <text:p text:style-name="P881"><draw:frame draw:style-name="fr3" draw:name="Image 835" text:anchor-type="as-char" svg:width="0.3902in" svg:height="0.0756in" draw:z-index="1040"><draw:image xlink:href="Pictures/100000010000004B0000000E1F34A117.png" xlink:type="simple" xlink:show="embed" xlink:actuate="onLoad" draw:mime-type="image/png"/></draw:frame></text:p>
          </table:table-cell>
        </table:table-row>
        <table:table-row table:style-name="Table17.1">
          <table:table-cell table:style-name="Table17.A1" office:value-type="string">
            <text:p text:style-name="P874"/>
            <text:p text:style-name="P843"><draw:frame draw:style-name="fr3" draw:name="Image 836" text:anchor-type="as-char" svg:width="0.4445in" svg:height="0.0752in" draw:z-index="1041"><draw:image xlink:href="Pictures/10000001000000560000000FECAEC3D8.png" xlink:type="simple" xlink:show="embed" xlink:actuate="onLoad" draw:mime-type="image/png"/></draw:frame></text:p>
          </table:table-cell>
          <table:table-cell table:style-name="Table17.B1" office:value-type="string">
            <text:p text:style-name="P874"/>
            <text:p text:style-name="P808"><draw:frame draw:style-name="fr3" draw:name="Image 837" text:anchor-type="as-char" svg:width="0.3228in" svg:height="0.0752in" draw:z-index="1042"><draw:image xlink:href="Pictures/100000010000003E0000000FAEC9E1E8.png" xlink:type="simple" xlink:show="embed" xlink:actuate="onLoad" draw:mime-type="image/png"/></draw:frame></text:p>
          </table:table-cell>
          <table:table-cell table:style-name="Table17.B1" office:value-type="string">
            <text:p text:style-name="P874"/>
            <text:p text:style-name="P876"><draw:frame draw:style-name="fr3" draw:name="Image 838" text:anchor-type="as-char" svg:width="0.5874in" svg:height="0.0752in" draw:z-index="1043"><draw:image xlink:href="Pictures/10000001000000720000000FF3FC7942.png" xlink:type="simple" xlink:show="embed" xlink:actuate="onLoad" draw:mime-type="image/png"/></draw:frame></text:p>
          </table:table-cell>
          <table:table-cell table:style-name="Table17.B1" office:value-type="string">
            <text:p text:style-name="P874"/>
            <text:p text:style-name="P888"><draw:frame draw:style-name="fr3" draw:name="Image 839" text:anchor-type="as-char" svg:width="0.4953in" svg:height="0.0752in" draw:z-index="1044"><draw:image xlink:href="Pictures/100000010000005F0000000FCDA46BCE.png" xlink:type="simple" xlink:show="embed" xlink:actuate="onLoad" draw:mime-type="image/png"/></draw:frame></text:p>
          </table:table-cell>
          <table:table-cell table:style-name="Table17.E1" office:value-type="string">
            <text:p text:style-name="P874"/>
            <text:p text:style-name="P878"><draw:frame draw:style-name="fr3" draw:name="Image 840" text:anchor-type="as-char" svg:width="0.3862in" svg:height="0.0752in" draw:z-index="1045"><draw:image xlink:href="Pictures/100000010000004B0000000F28823467.png" xlink:type="simple" xlink:show="embed" xlink:actuate="onLoad" draw:mime-type="image/png"/></draw:frame></text:p>
          </table:table-cell>
        </table:table-row>
        <table:table-row table:style-name="Table17.2">
          <table:table-cell table:style-name="Table17.A1" office:value-type="string">
            <text:p text:style-name="P879"/>
            <text:p text:style-name="P833"><draw:frame draw:style-name="fr3" draw:name="Image 841" text:anchor-type="as-char" svg:width="0.4591in" svg:height="0.0756in" draw:z-index="1046"><draw:image xlink:href="Pictures/10000001000000580000000E179E0B13.png" xlink:type="simple" xlink:show="embed" xlink:actuate="onLoad" draw:mime-type="image/png"/></draw:frame></text:p>
          </table:table-cell>
          <table:table-cell table:style-name="Table17.B1" office:value-type="string">
            <text:p text:style-name="P879"/>
            <text:p text:style-name="P799"><draw:frame draw:style-name="fr3" draw:name="Image 842" text:anchor-type="as-char" svg:width="0.3272in" svg:height="0.0756in" draw:z-index="1047"><draw:image xlink:href="Pictures/100000010000003E0000000E4DD32004.png" xlink:type="simple" xlink:show="embed" xlink:actuate="onLoad" draw:mime-type="image/png"/></draw:frame></text:p>
          </table:table-cell>
          <table:table-cell table:style-name="Table17.B1" office:value-type="string">
            <text:p text:style-name="P879"/>
            <text:p text:style-name="P883"><draw:frame draw:style-name="fr3" draw:name="Image 843" text:anchor-type="as-char" svg:width="0.5957in" svg:height="0.0756in" draw:z-index="1048"><draw:image xlink:href="Pictures/10000001000000720000000E2451E7B7.png" xlink:type="simple" xlink:show="embed" xlink:actuate="onLoad" draw:mime-type="image/png"/></draw:frame></text:p>
          </table:table-cell>
          <table:table-cell table:style-name="Table17.B1" office:value-type="string">
            <text:p text:style-name="P879"/>
            <text:p text:style-name="P889"><draw:frame draw:style-name="fr3" draw:name="Image 844" text:anchor-type="as-char" svg:width="0.502in" svg:height="0.0756in" draw:z-index="1049"><draw:image xlink:href="Pictures/100000010000005F0000000E6EEC5BC0.png" xlink:type="simple" xlink:show="embed" xlink:actuate="onLoad" draw:mime-type="image/png"/></draw:frame></text:p>
          </table:table-cell>
          <table:table-cell table:style-name="Table17.E1" office:value-type="string">
            <text:p text:style-name="P879"/>
            <text:p text:style-name="P894"><draw:frame draw:style-name="fr3" draw:name="Image 845" text:anchor-type="as-char" svg:width="0.3917in" svg:height="0.0756in" draw:z-index="1050"><draw:image xlink:href="Pictures/100000010000004B0000000EF97D7E82.png" xlink:type="simple" xlink:show="embed" xlink:actuate="onLoad" draw:mime-type="image/png"/></draw:frame></text:p>
          </table:table-cell>
        </table:table-row>
        <table:table-row table:style-name="Table17.2">
          <table:table-cell table:style-name="Table17.A1" office:value-type="string">
            <text:p text:style-name="P879"/>
            <text:p text:style-name="P848"><draw:frame draw:style-name="fr3" draw:name="Image 846" text:anchor-type="as-char" svg:width="0.4417in" svg:height="0.0752in" draw:z-index="1051"><draw:image xlink:href="Pictures/10000001000000550000000F407A63A8.png" xlink:type="simple" xlink:show="embed" xlink:actuate="onLoad" draw:mime-type="image/png"/></draw:frame></text:p>
          </table:table-cell>
          <table:table-cell table:style-name="Table17.B1" office:value-type="string">
            <text:p text:style-name="P879"/>
            <text:p text:style-name="P808"><draw:frame draw:style-name="fr3" draw:name="Image 847" text:anchor-type="as-char" svg:width="0.3228in" svg:height="0.0752in" draw:z-index="1052"><draw:image xlink:href="Pictures/100000010000003E0000000FB78F7BF5.png" xlink:type="simple" xlink:show="embed" xlink:actuate="onLoad" draw:mime-type="image/png"/></draw:frame></text:p>
          </table:table-cell>
          <table:table-cell table:style-name="Table17.B1" office:value-type="string">
            <text:p text:style-name="P879"/>
            <text:p text:style-name="P876"><draw:frame draw:style-name="fr9" draw:name="Image40" text:anchor-type="as-char" svg:width="0.1484in" svg:height="0.0756in" draw:z-index="2000"><draw:image xlink:href="Pictures/100000010000001D0000000F9C41B45D.png" xlink:type="simple" xlink:show="embed" xlink:actuate="onLoad" draw:mime-type="image/png"/></draw:frame><draw:frame draw:style-name="fr9" draw:name="Image43" text:anchor-type="as-char" svg:width="0.4374in" svg:height="0.0756in" draw:z-index="2001"><draw:image xlink:href="Pictures/10000001000000570000000FF7ECA6E2.png" xlink:type="simple" xlink:show="embed" xlink:actuate="onLoad" draw:mime-type="image/png"/></draw:frame></text:p>
          </table:table-cell>
          <table:table-cell table:style-name="Table17.B1" office:value-type="string">
            <text:p text:style-name="P879"/>
            <text:p text:style-name="P877"><draw:frame draw:style-name="fr3" draw:name="Image 852" text:anchor-type="as-char" svg:width="0.4898in" svg:height="0.0752in" draw:z-index="1053"><draw:image xlink:href="Pictures/100000010000005E0000000FDA6291FE.png" xlink:type="simple" xlink:show="embed" xlink:actuate="onLoad" draw:mime-type="image/png"/></draw:frame></text:p>
          </table:table-cell>
          <table:table-cell table:style-name="Table17.E1" office:value-type="string">
            <text:p text:style-name="P879"/>
            <text:p text:style-name="P878"><draw:frame draw:style-name="fr3" draw:name="Image 853" text:anchor-type="as-char" svg:width="0.3862in" svg:height="0.0752in" draw:z-index="1054"><draw:image xlink:href="Pictures/100000010000004B0000000F28D17A01.png" xlink:type="simple" xlink:show="embed" xlink:actuate="onLoad" draw:mime-type="image/png"/></draw:frame></text:p>
          </table:table-cell>
        </table:table-row>
        <table:table-row table:style-name="Table17.2">
          <table:table-cell table:style-name="Table17.A1" office:value-type="string">
            <text:p text:style-name="P879"/>
            <text:p text:style-name="P904"><draw:frame draw:style-name="fr3" draw:name="Image 854" text:anchor-type="as-char" svg:width="0.4772in" svg:height="0.0756in" draw:z-index="1055"><draw:image xlink:href="Pictures/100000010000005B0000000EADD34128.png" xlink:type="simple" xlink:show="embed" xlink:actuate="onLoad" draw:mime-type="image/png"/></draw:frame></text:p>
          </table:table-cell>
          <table:table-cell table:style-name="Table17.B1" office:value-type="string">
            <text:p text:style-name="P879"/>
            <text:p text:style-name="P799"><draw:frame draw:style-name="fr3" draw:name="Image 855" text:anchor-type="as-char" svg:width="0.3272in" svg:height="0.0756in" draw:z-index="1056"><draw:image xlink:href="Pictures/100000010000003E0000000E29ABB14B.png" xlink:type="simple" xlink:show="embed" xlink:actuate="onLoad" draw:mime-type="image/png"/></draw:frame></text:p>
          </table:table-cell>
          <table:table-cell table:style-name="Table17.B1" office:value-type="string">
            <text:p text:style-name="P879"/>
            <text:p text:style-name="P883"><draw:frame draw:style-name="fr3" draw:name="Image 856" text:anchor-type="as-char" svg:width="0.5965in" svg:height="0.0756in" draw:z-index="1057"><draw:image xlink:href="Pictures/10000001000000720000000EFE01804A.png" xlink:type="simple" xlink:show="embed" xlink:actuate="onLoad" draw:mime-type="image/png"/></draw:frame></text:p>
          </table:table-cell>
          <table:table-cell table:style-name="Table17.B1" office:value-type="string">
            <text:p text:style-name="P879"/>
            <text:p text:style-name="P880"><draw:frame draw:style-name="fr3" draw:name="Image 857" text:anchor-type="as-char" svg:width="0.4953in" svg:height="0.0756in" draw:z-index="1058"><draw:image xlink:href="Pictures/100000010000005E0000000E4B7C59A8.png" xlink:type="simple" xlink:show="embed" xlink:actuate="onLoad" draw:mime-type="image/png"/></draw:frame></text:p>
          </table:table-cell>
          <table:table-cell table:style-name="Table17.E1" office:value-type="string">
            <text:p text:style-name="P879"/>
            <text:p text:style-name="P881"><draw:frame draw:style-name="fr3" draw:name="Image 858" text:anchor-type="as-char" svg:width="0.3902in" svg:height="0.0756in" draw:z-index="1059"><draw:image xlink:href="Pictures/100000010000004B0000000EDAE721B1.png" xlink:type="simple" xlink:show="embed" xlink:actuate="onLoad" draw:mime-type="image/png"/></draw:frame></text:p>
          </table:table-cell>
        </table:table-row>
        <table:table-row table:style-name="Table17.1">
          <table:table-cell table:style-name="Table17.A1" office:value-type="string">
            <text:p text:style-name="P874"/>
            <text:p text:style-name="P801"><draw:frame draw:style-name="fr3" draw:name="Image 859" text:anchor-type="as-char" svg:width="0.4425in" svg:height="0.0756in" draw:z-index="1060"><draw:image xlink:href="Pictures/10000001000000540000000E0E9DFC13.png" xlink:type="simple" xlink:show="embed" xlink:actuate="onLoad" draw:mime-type="image/png"/></draw:frame></text:p>
          </table:table-cell>
          <table:table-cell table:style-name="Table17.B1" office:value-type="string">
            <text:p text:style-name="P874"/>
            <text:p text:style-name="P799"><draw:frame draw:style-name="fr3" draw:name="Image 860" text:anchor-type="as-char" svg:width="0.3272in" svg:height="0.0756in" draw:z-index="1061"><draw:image xlink:href="Pictures/100000010000003E0000000EDFF16E9D.png" xlink:type="simple" xlink:show="embed" xlink:actuate="onLoad" draw:mime-type="image/png"/></draw:frame></text:p>
          </table:table-cell>
          <table:table-cell table:style-name="Table17.B1" office:value-type="string">
            <text:p text:style-name="P874"/>
            <text:p text:style-name="P905"><draw:frame draw:style-name="fr3" draw:name="Image 861" text:anchor-type="as-char" svg:width="0.5874in" svg:height="0.0756in" draw:z-index="1062"><draw:image xlink:href="Pictures/10000001000000700000000E3E6E9EB0.png" xlink:type="simple" xlink:show="embed" xlink:actuate="onLoad" draw:mime-type="image/png"/></draw:frame></text:p>
          </table:table-cell>
          <table:table-cell table:style-name="Table17.B1" office:value-type="string">
            <text:p text:style-name="P874"/>
            <text:p text:style-name="P880"><draw:frame draw:style-name="fr3" draw:name="Image 862" text:anchor-type="as-char" svg:width="0.4953in" svg:height="0.0756in" draw:z-index="1063"><draw:image xlink:href="Pictures/100000010000005E0000000E5A4F4F3D.png" xlink:type="simple" xlink:show="embed" xlink:actuate="onLoad" draw:mime-type="image/png"/></draw:frame></text:p>
          </table:table-cell>
          <table:table-cell table:style-name="Table17.E1" office:value-type="string">
            <text:p text:style-name="P874"/>
            <text:p text:style-name="P881"><draw:frame draw:style-name="fr3" draw:name="Image 863" text:anchor-type="as-char" svg:width="0.3929in" svg:height="0.0756in" draw:z-index="1064"><draw:image xlink:href="Pictures/100000010000004B0000000E0D858AAF.png" xlink:type="simple" xlink:show="embed" xlink:actuate="onLoad" draw:mime-type="image/png"/></draw:frame></text:p>
          </table:table-cell>
        </table:table-row>
        <table:table-row table:style-name="Table17.2">
          <table:table-cell table:style-name="Table17.A1" office:value-type="string">
            <text:p text:style-name="P879"/>
            <text:p text:style-name="P848"><draw:frame draw:style-name="fr3" draw:name="Image 864" text:anchor-type="as-char" svg:width="0.4417in" svg:height="0.0752in" draw:z-index="1065"><draw:image xlink:href="Pictures/10000001000000550000000FC47E90FC.png" xlink:type="simple" xlink:show="embed" xlink:actuate="onLoad" draw:mime-type="image/png"/></draw:frame></text:p>
          </table:table-cell>
          <table:table-cell table:style-name="Table17.B1" office:value-type="string">
            <text:p text:style-name="P879"/>
            <text:p text:style-name="P808"><draw:frame draw:style-name="fr3" draw:name="Image 865" text:anchor-type="as-char" svg:width="0.3228in" svg:height="0.0752in" draw:z-index="1066"><draw:image xlink:href="Pictures/100000010000003E0000000FC4B820A5.png" xlink:type="simple" xlink:show="embed" xlink:actuate="onLoad" draw:mime-type="image/png"/></draw:frame></text:p>
          </table:table-cell>
          <table:table-cell table:style-name="Table17.B1" office:value-type="string">
            <text:p text:style-name="P879"/>
            <text:p text:style-name="P876"><draw:frame draw:style-name="fr3" draw:name="Image 866" text:anchor-type="as-char" svg:width="0.5874in" svg:height="0.0752in" draw:z-index="1067"><draw:image xlink:href="Pictures/10000001000000720000000FF3D74D86.png" xlink:type="simple" xlink:show="embed" xlink:actuate="onLoad" draw:mime-type="image/png"/></draw:frame></text:p>
          </table:table-cell>
          <table:table-cell table:style-name="Table17.B1" office:value-type="string">
            <text:p text:style-name="P879"/>
            <text:p text:style-name="P877"><draw:frame draw:style-name="fr3" draw:name="Image 867" text:anchor-type="as-char" svg:width="0.4898in" svg:height="0.0752in" draw:z-index="1068"><draw:image xlink:href="Pictures/100000010000005E0000000FF3BB169C.png" xlink:type="simple" xlink:show="embed" xlink:actuate="onLoad" draw:mime-type="image/png"/></draw:frame></text:p>
          </table:table-cell>
          <table:table-cell table:style-name="Table17.E1" office:value-type="string">
            <text:p text:style-name="P879"/>
            <text:p text:style-name="P878"><draw:frame draw:style-name="fr3" draw:name="Image 868" text:anchor-type="as-char" svg:width="0.389in" svg:height="0.0752in" draw:z-index="1069"><draw:image xlink:href="Pictures/100000010000004B0000000FB98E2C69.png" xlink:type="simple" xlink:show="embed" xlink:actuate="onLoad" draw:mime-type="image/png"/></draw:frame></text:p>
          </table:table-cell>
        </table:table-row>
        <table:table-row table:style-name="Table17.2">
          <table:table-cell table:style-name="Table17.A1" office:value-type="string">
            <text:p text:style-name="P879"/>
            <text:p text:style-name="P857"><draw:frame draw:style-name="fr3" draw:name="Image 869" text:anchor-type="as-char" svg:width="0.4547in" svg:height="0.0925in" draw:z-index="1070"><draw:image xlink:href="Pictures/10000001000000570000001120F2719D.png" xlink:type="simple" xlink:show="embed" xlink:actuate="onLoad" draw:mime-type="image/png"/></draw:frame></text:p>
          </table:table-cell>
          <table:table-cell table:style-name="Table17.B1" office:value-type="string">
            <text:p text:style-name="P879"/>
            <text:p text:style-name="P799"><draw:frame draw:style-name="fr3" draw:name="Image 870" text:anchor-type="as-char" svg:width="0.3272in" svg:height="0.0756in" draw:z-index="1071"><draw:image xlink:href="Pictures/100000010000003E0000000E201EC83F.png" xlink:type="simple" xlink:show="embed" xlink:actuate="onLoad" draw:mime-type="image/png"/></draw:frame></text:p>
          </table:table-cell>
          <table:table-cell table:style-name="Table17.B1" office:value-type="string">
            <text:p text:style-name="P879"/>
            <text:p text:style-name="P883"><draw:frame draw:style-name="fr3" draw:name="Image 871" text:anchor-type="as-char" svg:width="0.5965in" svg:height="0.0756in" draw:z-index="1072"><draw:image xlink:href="Pictures/10000001000000720000000EDE2AA679.png" xlink:type="simple" xlink:show="embed" xlink:actuate="onLoad" draw:mime-type="image/png"/></draw:frame></text:p>
          </table:table-cell>
          <table:table-cell table:style-name="Table17.B1" office:value-type="string">
            <text:p text:style-name="P879"/>
            <text:p text:style-name="P880"><draw:frame draw:style-name="fr3" draw:name="Image 872" text:anchor-type="as-char" svg:width="0.4953in" svg:height="0.0756in" draw:z-index="1073"><draw:image xlink:href="Pictures/100000010000005E0000000EAB098973.png" xlink:type="simple" xlink:show="embed" xlink:actuate="onLoad" draw:mime-type="image/png"/></draw:frame></text:p>
          </table:table-cell>
          <table:table-cell table:style-name="Table17.E1" office:value-type="string">
            <text:p text:style-name="P879"/>
            <text:p text:style-name="P881"><draw:frame draw:style-name="fr3" draw:name="Image 873" text:anchor-type="as-char" svg:width="0.3902in" svg:height="0.0756in" draw:z-index="1074"><draw:image xlink:href="Pictures/100000010000004B0000000EB7A46188.png" xlink:type="simple" xlink:show="embed" xlink:actuate="onLoad" draw:mime-type="image/png"/></draw:frame></text:p>
          </table:table-cell>
        </table:table-row>
        <table:table-row table:style-name="Table17.2">
          <table:table-cell table:style-name="Table17.A1" office:value-type="string">
            <text:p text:style-name="P879"/>
            <text:p text:style-name="P906"><draw:frame draw:style-name="fr3" draw:name="Image 874" text:anchor-type="as-char" svg:width="0.4516in" svg:height="0.0752in" draw:z-index="1075"><draw:image xlink:href="Pictures/10000001000000570000000F2E38C7BD.png" xlink:type="simple" xlink:show="embed" xlink:actuate="onLoad" draw:mime-type="image/png"/></draw:frame></text:p>
          </table:table-cell>
          <table:table-cell table:style-name="Table17.B1" office:value-type="string">
            <text:p text:style-name="P879"/>
            <text:p text:style-name="P808"><draw:frame draw:style-name="fr3" draw:name="Image 875" text:anchor-type="as-char" svg:width="0.3228in" svg:height="0.0752in" draw:z-index="1076"><draw:image xlink:href="Pictures/100000010000003E0000000F4445DA36.png" xlink:type="simple" xlink:show="embed" xlink:actuate="onLoad" draw:mime-type="image/png"/></draw:frame></text:p>
          </table:table-cell>
          <table:table-cell table:style-name="Table17.B1" office:value-type="string">
            <text:p text:style-name="P879"/>
            <text:p text:style-name="P876"><draw:frame draw:style-name="fr3" draw:name="Image 876" text:anchor-type="as-char" svg:width="0.5862in" svg:height="0.0752in" draw:z-index="1077"><draw:image xlink:href="Pictures/10000001000000710000000FAE6447DC.png" xlink:type="simple" xlink:show="embed" xlink:actuate="onLoad" draw:mime-type="image/png"/></draw:frame></text:p>
          </table:table-cell>
          <table:table-cell table:style-name="Table17.B1" office:value-type="string">
            <text:p text:style-name="P879"/>
            <text:p text:style-name="P877"><draw:frame draw:style-name="fr3" draw:name="Image 877" text:anchor-type="as-char" svg:width="0.4898in" svg:height="0.0752in" draw:z-index="1078"><draw:image xlink:href="Pictures/100000010000005E0000000F842EA7A8.png" xlink:type="simple" xlink:show="embed" xlink:actuate="onLoad" draw:mime-type="image/png"/></draw:frame></text:p>
          </table:table-cell>
          <table:table-cell table:style-name="Table17.E1" office:value-type="string">
            <text:p text:style-name="P879"/>
            <text:p text:style-name="P878"><draw:frame draw:style-name="fr3" draw:name="Image 878" text:anchor-type="as-char" svg:width="0.3862in" svg:height="0.0752in" draw:z-index="1079"><draw:image xlink:href="Pictures/100000010000004B0000000F6691856C.png" xlink:type="simple" xlink:show="embed" xlink:actuate="onLoad" draw:mime-type="image/png"/></draw:frame></text:p>
          </table:table-cell>
        </table:table-row>
        <table:table-row table:style-name="Table17.1">
          <table:table-cell table:style-name="Table17.A1" office:value-type="string">
            <text:p text:style-name="P874"/>
            <text:p text:style-name="P892"><draw:frame draw:style-name="fr3" draw:name="Image 879" text:anchor-type="as-char" svg:width="0.4728in" svg:height="0.0752in" draw:z-index="1080"><draw:image xlink:href="Pictures/100000010000005B0000000FCFE2128E.png" xlink:type="simple" xlink:show="embed" xlink:actuate="onLoad" draw:mime-type="image/png"/></draw:frame></text:p>
          </table:table-cell>
          <table:table-cell table:style-name="Table17.B1" office:value-type="string">
            <text:p text:style-name="P874"/>
            <text:p text:style-name="P808"><draw:frame draw:style-name="fr3" draw:name="Image 880" text:anchor-type="as-char" svg:width="0.3228in" svg:height="0.0752in" draw:z-index="1081"><draw:image xlink:href="Pictures/100000010000003E0000000F46DC2989.png" xlink:type="simple" xlink:show="embed" xlink:actuate="onLoad" draw:mime-type="image/png"/></draw:frame></text:p>
          </table:table-cell>
          <table:table-cell table:style-name="Table17.B1" office:value-type="string">
            <text:p text:style-name="P874"/>
            <text:p text:style-name="P876"><draw:frame draw:style-name="fr3" draw:name="Image 881" text:anchor-type="as-char" svg:width="0.5902in" svg:height="0.0752in" draw:z-index="1082"><draw:image xlink:href="Pictures/10000001000000720000000FD1B2B15A.png" xlink:type="simple" xlink:show="embed" xlink:actuate="onLoad" draw:mime-type="image/png"/></draw:frame></text:p>
          </table:table-cell>
          <table:table-cell table:style-name="Table17.B1" office:value-type="string">
            <text:p text:style-name="P874"/>
            <text:p text:style-name="P888"><draw:frame draw:style-name="fr3" draw:name="Image 882" text:anchor-type="as-char" svg:width="0.4953in" svg:height="0.0752in" draw:z-index="1083"><draw:image xlink:href="Pictures/100000010000005F0000000FD998862F.png" xlink:type="simple" xlink:show="embed" xlink:actuate="onLoad" draw:mime-type="image/png"/></draw:frame></text:p>
          </table:table-cell>
          <table:table-cell table:style-name="Table17.E1" office:value-type="string">
            <text:p text:style-name="P874"/>
            <text:p text:style-name="P878"><draw:frame draw:style-name="fr3" draw:name="Image 883" text:anchor-type="as-char" svg:width="0.389in" svg:height="0.0752in" draw:z-index="1084"><draw:image xlink:href="Pictures/100000010000004B0000000F26D1EFBA.png" xlink:type="simple" xlink:show="embed" xlink:actuate="onLoad" draw:mime-type="image/png"/></draw:frame></text:p>
          </table:table-cell>
        </table:table-row>
        <table:table-row table:style-name="Table17.2">
          <table:table-cell table:style-name="Table17.A1" office:value-type="string">
            <text:p text:style-name="P879"/>
            <text:p text:style-name="P855"><draw:frame draw:style-name="fr3" draw:name="Image 884" text:anchor-type="as-char" svg:width="0.4661in" svg:height="0.0756in" draw:z-index="1085"><draw:image xlink:href="Pictures/10000001000000590000000E9632EBC3.png" xlink:type="simple" xlink:show="embed" xlink:actuate="onLoad" draw:mime-type="image/png"/></draw:frame></text:p>
          </table:table-cell>
          <table:table-cell table:style-name="Table17.B1" office:value-type="string">
            <text:p text:style-name="P879"/>
            <text:p text:style-name="P799"><draw:frame draw:style-name="fr3" draw:name="Image 885" text:anchor-type="as-char" svg:width="0.3272in" svg:height="0.0756in" draw:z-index="1086"><draw:image xlink:href="Pictures/100000010000003E0000000ECDA8CF6D.png" xlink:type="simple" xlink:show="embed" xlink:actuate="onLoad" draw:mime-type="image/png"/></draw:frame></text:p>
          </table:table-cell>
          <table:table-cell table:style-name="Table17.B1" office:value-type="string">
            <text:p text:style-name="P879"/>
            <text:p text:style-name="P883"><draw:frame draw:style-name="fr3" draw:name="Image 886" text:anchor-type="as-char" svg:width="0.5937in" svg:height="0.0756in" draw:z-index="1087"><draw:image xlink:href="Pictures/10000001000000720000000EE1EFB750.png" xlink:type="simple" xlink:show="embed" xlink:actuate="onLoad" draw:mime-type="image/png"/></draw:frame></text:p>
          </table:table-cell>
          <table:table-cell table:style-name="Table17.B1" office:value-type="string">
            <text:p text:style-name="P879"/>
            <text:p text:style-name="P889"><draw:frame draw:style-name="fr3" draw:name="Image 887" text:anchor-type="as-char" svg:width="0.502in" svg:height="0.0756in" draw:z-index="1088"><draw:image xlink:href="Pictures/100000010000005F0000000E2B452165.png" xlink:type="simple" xlink:show="embed" xlink:actuate="onLoad" draw:mime-type="image/png"/></draw:frame></text:p>
          </table:table-cell>
          <table:table-cell table:style-name="Table17.E1" office:value-type="string">
            <text:p text:style-name="P879"/>
            <text:p text:style-name="P881"><draw:frame draw:style-name="fr3" draw:name="Image 888" text:anchor-type="as-char" svg:width="0.3902in" svg:height="0.0756in" draw:z-index="1089"><draw:image xlink:href="Pictures/100000010000004B0000000E24B1F476.png" xlink:type="simple" xlink:show="embed" xlink:actuate="onLoad" draw:mime-type="image/png"/></draw:frame></text:p>
          </table:table-cell>
        </table:table-row>
        <table:table-row table:style-name="Table17.2">
          <table:table-cell table:style-name="Table17.A1" office:value-type="string">
            <text:p text:style-name="P879"/>
            <text:p text:style-name="P848"><draw:frame draw:style-name="fr3" draw:name="Image 889" text:anchor-type="as-char" svg:width="0.4402in" svg:height="0.0752in" draw:z-index="1090"><draw:image xlink:href="Pictures/10000001000000550000000FE0E8AC09.png" xlink:type="simple" xlink:show="embed" xlink:actuate="onLoad" draw:mime-type="image/png"/></draw:frame></text:p>
          </table:table-cell>
          <table:table-cell table:style-name="Table17.B1" office:value-type="string">
            <text:p text:style-name="P879"/>
            <text:p text:style-name="P808"><draw:frame draw:style-name="fr3" draw:name="Image 890" text:anchor-type="as-char" svg:width="0.3228in" svg:height="0.0752in" draw:z-index="1091"><draw:image xlink:href="Pictures/100000010000003E0000000F0652751A.png" xlink:type="simple" xlink:show="embed" xlink:actuate="onLoad" draw:mime-type="image/png"/></draw:frame></text:p>
          </table:table-cell>
          <table:table-cell table:style-name="Table17.B1" office:value-type="string">
            <text:p text:style-name="P879"/>
            <text:p text:style-name="P876"><draw:frame draw:style-name="fr3" draw:name="Image 891" text:anchor-type="as-char" svg:width="0.5862in" svg:height="0.0752in" draw:z-index="1092"><draw:image xlink:href="Pictures/10000001000000710000000F45823B0D.png" xlink:type="simple" xlink:show="embed" xlink:actuate="onLoad" draw:mime-type="image/png"/></draw:frame></text:p>
          </table:table-cell>
          <table:table-cell table:style-name="Table17.B1" office:value-type="string">
            <text:p text:style-name="P879"/>
            <text:p text:style-name="P877"><draw:frame draw:style-name="fr3" draw:name="Image 892" text:anchor-type="as-char" svg:width="0.4898in" svg:height="0.0752in" draw:z-index="1093"><draw:image xlink:href="Pictures/100000010000005E0000000F6283E110.png" xlink:type="simple" xlink:show="embed" xlink:actuate="onLoad" draw:mime-type="image/png"/></draw:frame></text:p>
          </table:table-cell>
          <table:table-cell table:style-name="Table17.E1" office:value-type="string">
            <text:p text:style-name="P879"/>
            <text:p text:style-name="P878"><draw:frame draw:style-name="fr3" draw:name="Image 893" text:anchor-type="as-char" svg:width="0.389in" svg:height="0.0752in" draw:z-index="1094"><draw:image xlink:href="Pictures/100000010000004B0000000FE58378A1.png" xlink:type="simple" xlink:show="embed" xlink:actuate="onLoad" draw:mime-type="image/png"/></draw:frame></text:p>
          </table:table-cell>
        </table:table-row>
        <table:table-row table:style-name="Table17.2">
          <table:table-cell table:style-name="Table17.A1" office:value-type="string">
            <text:p text:style-name="P879"/>
            <text:p text:style-name="P907"><draw:frame draw:style-name="fr3" draw:name="Image 894" text:anchor-type="as-char" svg:width="0.4898in" svg:height="0.0756in" draw:z-index="1095"><draw:image xlink:href="Pictures/100000010000005E0000000E81DB2BBF.png" xlink:type="simple" xlink:show="embed" xlink:actuate="onLoad" draw:mime-type="image/png"/></draw:frame></text:p>
          </table:table-cell>
          <table:table-cell table:style-name="Table17.B1" office:value-type="string">
            <text:p text:style-name="P879"/>
            <text:p text:style-name="P799"><draw:frame draw:style-name="fr3" draw:name="Image 895" text:anchor-type="as-char" svg:width="0.3272in" svg:height="0.0756in" draw:z-index="1096"><draw:image xlink:href="Pictures/100000010000003E0000000E8119FB16.png" xlink:type="simple" xlink:show="embed" xlink:actuate="onLoad" draw:mime-type="image/png"/></draw:frame></text:p>
          </table:table-cell>
          <table:table-cell table:style-name="Table17.B1" office:value-type="string">
            <text:p text:style-name="P879"/>
            <text:p text:style-name="P883"><draw:frame draw:style-name="fr3" draw:name="Image 896" text:anchor-type="as-char" svg:width="0.5937in" svg:height="0.0756in" draw:z-index="1097"><draw:image xlink:href="Pictures/10000001000000720000000EB2AAC064.png" xlink:type="simple" xlink:show="embed" xlink:actuate="onLoad" draw:mime-type="image/png"/></draw:frame></text:p>
          </table:table-cell>
          <table:table-cell table:style-name="Table17.B1" office:value-type="string">
            <text:p text:style-name="P879"/>
            <text:p text:style-name="P884"><draw:frame draw:style-name="fr3" draw:name="Image 897" text:anchor-type="as-char" svg:width="0.5008in" svg:height="0.0756in" draw:z-index="1098"><draw:image xlink:href="Pictures/100000010000005F0000000E21EABBB5.png" xlink:type="simple" xlink:show="embed" xlink:actuate="onLoad" draw:mime-type="image/png"/></draw:frame></text:p>
          </table:table-cell>
          <table:table-cell table:style-name="Table17.E1" office:value-type="string">
            <text:p text:style-name="P879"/>
            <text:p text:style-name="P881"><draw:frame draw:style-name="fr3" draw:name="Image 898" text:anchor-type="as-char" svg:width="0.3902in" svg:height="0.0756in" draw:z-index="1099"><draw:image xlink:href="Pictures/100000010000004B0000000E3316CE6C.png" xlink:type="simple" xlink:show="embed" xlink:actuate="onLoad" draw:mime-type="image/png"/></draw:frame></text:p>
          </table:table-cell>
        </table:table-row>
      </table:table>
      <text:p text:style-name="P908"/>
      <text:p text:style-name="P909"/>
      <table:table table:name="Table18" table:style-name="Table18">
        <table:table-column table:style-name="Table18.A"/>
        <table:table-column table:style-name="Table18.B"/>
        <table:table-column table:style-name="Table18.C" table:number-columns-repeated="2"/>
        <table:table-column table:style-name="Table18.E"/>
        <table:table-row table:style-name="Table18.1">
          <table:table-cell table:style-name="Table18.A1" office:value-type="string">
            <text:p text:style-name="P874"/>
            <text:p text:style-name="P897"><draw:frame draw:style-name="fr3" draw:name="Image 899" text:anchor-type="as-char" svg:width="0.4626in" svg:height="0.0752in" draw:z-index="1100"><draw:image xlink:href="Pictures/10000001000000590000000F43F533A5.png" xlink:type="simple" xlink:show="embed" xlink:actuate="onLoad" draw:mime-type="image/png"/></draw:frame></text:p>
          </table:table-cell>
          <table:table-cell table:style-name="Table18.B1" office:value-type="string">
            <text:p text:style-name="P874"/>
            <text:p text:style-name="P808"><draw:frame draw:style-name="fr3" draw:name="Image 900" text:anchor-type="as-char" svg:width="0.3228in" svg:height="0.0752in" draw:z-index="1101"><draw:image xlink:href="Pictures/100000010000003E0000000FE5AE4067.png" xlink:type="simple" xlink:show="embed" xlink:actuate="onLoad" draw:mime-type="image/png"/></draw:frame></text:p>
          </table:table-cell>
          <table:table-cell table:style-name="Table18.B1" office:value-type="string">
            <text:p text:style-name="P874"/>
            <text:p text:style-name="P876"><draw:frame draw:style-name="fr3" draw:name="Image 901" text:anchor-type="as-char" svg:width="0.589in" svg:height="0.0752in" draw:z-index="1102"><draw:image xlink:href="Pictures/10000001000000720000000FD5EE97F7.png" xlink:type="simple" xlink:show="embed" xlink:actuate="onLoad" draw:mime-type="image/png"/></draw:frame></text:p>
          </table:table-cell>
          <table:table-cell table:style-name="Table18.B1" office:value-type="string">
            <text:p text:style-name="P874"/>
            <text:p text:style-name="P888"><draw:frame draw:style-name="fr3" draw:name="Image 902" text:anchor-type="as-char" svg:width="0.4953in" svg:height="0.0752in" draw:z-index="1103"><draw:image xlink:href="Pictures/100000010000005F0000000FB61BDF35.png" xlink:type="simple" xlink:show="embed" xlink:actuate="onLoad" draw:mime-type="image/png"/></draw:frame></text:p>
          </table:table-cell>
          <table:table-cell table:style-name="Table18.E1" office:value-type="string">
            <text:p text:style-name="P874"/>
            <text:p text:style-name="P878"><draw:frame draw:style-name="fr3" draw:name="Image 903" text:anchor-type="as-char" svg:width="0.3862in" svg:height="0.0752in" draw:z-index="1104"><draw:image xlink:href="Pictures/100000010000004B0000000FA9C8D070.png" xlink:type="simple" xlink:show="embed" xlink:actuate="onLoad" draw:mime-type="image/png"/></draw:frame></text:p>
          </table:table-cell>
        </table:table-row>
        <table:table-row table:style-name="Table18.2">
          <table:table-cell table:style-name="Table18.A1" office:value-type="string">
            <text:p text:style-name="P879"/>
            <text:p text:style-name="P893"><draw:frame draw:style-name="fr3" draw:name="Image 904" text:anchor-type="as-char" svg:width="0.4339in" svg:height="0.0756in" draw:z-index="1105"><draw:image xlink:href="Pictures/10000001000000530000000EFDAFA7DC.png" xlink:type="simple" xlink:show="embed" xlink:actuate="onLoad" draw:mime-type="image/png"/></draw:frame></text:p>
          </table:table-cell>
          <table:table-cell table:style-name="Table18.B1" office:value-type="string">
            <text:p text:style-name="P879"/>
            <text:p text:style-name="P799"><draw:frame draw:style-name="fr3" draw:name="Image 905" text:anchor-type="as-char" svg:width="0.3272in" svg:height="0.0756in" draw:z-index="1106"><draw:image xlink:href="Pictures/100000010000003E0000000E0D02BEB4.png" xlink:type="simple" xlink:show="embed" xlink:actuate="onLoad" draw:mime-type="image/png"/></draw:frame></text:p>
          </table:table-cell>
          <table:table-cell table:style-name="Table18.B1" office:value-type="string">
            <text:p text:style-name="P879"/>
            <text:p text:style-name="P883"><draw:frame draw:style-name="fr3" draw:name="Image 906" text:anchor-type="as-char" svg:width="0.5937in" svg:height="0.0756in" draw:z-index="1107"><draw:image xlink:href="Pictures/10000001000000710000000E34C64F1D.png" xlink:type="simple" xlink:show="embed" xlink:actuate="onLoad" draw:mime-type="image/png"/></draw:frame></text:p>
          </table:table-cell>
          <table:table-cell table:style-name="Table18.B1" office:value-type="string">
            <text:p text:style-name="P879"/>
            <text:p text:style-name="P880"><draw:frame draw:style-name="fr3" draw:name="Image 907" text:anchor-type="as-char" svg:width="0.4953in" svg:height="0.0756in" draw:z-index="1108"><draw:image xlink:href="Pictures/100000010000005E0000000E11968206.png" xlink:type="simple" xlink:show="embed" xlink:actuate="onLoad" draw:mime-type="image/png"/></draw:frame></text:p>
          </table:table-cell>
          <table:table-cell table:style-name="Table18.E1" office:value-type="string">
            <text:p text:style-name="P879"/>
            <text:p text:style-name="P881"><draw:frame draw:style-name="fr3" draw:name="Image 908" text:anchor-type="as-char" svg:width="0.3902in" svg:height="0.0756in" draw:z-index="1109"><draw:image xlink:href="Pictures/100000010000004B0000000E4B31F44C.png" xlink:type="simple" xlink:show="embed" xlink:actuate="onLoad" draw:mime-type="image/png"/></draw:frame></text:p>
          </table:table-cell>
        </table:table-row>
        <table:table-row table:style-name="Table18.1">
          <table:table-cell table:style-name="Table18.A1" office:value-type="string">
            <text:p text:style-name="P874"/>
            <text:p text:style-name="P904"><draw:frame draw:style-name="fr3" draw:name="Image 909" text:anchor-type="as-char" svg:width="0.4772in" svg:height="0.0756in" draw:z-index="1110"><draw:image xlink:href="Pictures/100000010000005B0000000EA5D71DB5.png" xlink:type="simple" xlink:show="embed" xlink:actuate="onLoad" draw:mime-type="image/png"/></draw:frame></text:p>
          </table:table-cell>
          <table:table-cell table:style-name="Table18.B1" office:value-type="string">
            <text:p text:style-name="P874"/>
            <text:p text:style-name="P799"><draw:frame draw:style-name="fr3" draw:name="Image 910" text:anchor-type="as-char" svg:width="0.3272in" svg:height="0.0756in" draw:z-index="1111"><draw:image xlink:href="Pictures/100000010000003E0000000E0B4983B7.png" xlink:type="simple" xlink:show="embed" xlink:actuate="onLoad" draw:mime-type="image/png"/></draw:frame></text:p>
          </table:table-cell>
          <table:table-cell table:style-name="Table18.B1" office:value-type="string">
            <text:p text:style-name="P874"/>
            <text:p text:style-name="P883"><draw:frame draw:style-name="fr3" draw:name="Image 911" text:anchor-type="as-char" svg:width="0.5929in" svg:height="0.0756in" draw:z-index="1112"><draw:image xlink:href="Pictures/10000001000000710000000E78323EC2.png" xlink:type="simple" xlink:show="embed" xlink:actuate="onLoad" draw:mime-type="image/png"/></draw:frame></text:p>
          </table:table-cell>
          <table:table-cell table:style-name="Table18.B1" office:value-type="string">
            <text:p text:style-name="P874"/>
            <text:p text:style-name="P880"><draw:frame draw:style-name="fr3" draw:name="Image 912" text:anchor-type="as-char" svg:width="0.4953in" svg:height="0.0756in" draw:z-index="1113"><draw:image xlink:href="Pictures/100000010000005E0000000E7D84BFFE.png" xlink:type="simple" xlink:show="embed" xlink:actuate="onLoad" draw:mime-type="image/png"/></draw:frame></text:p>
          </table:table-cell>
          <table:table-cell table:style-name="Table18.E1" office:value-type="string">
            <text:p text:style-name="P874"/>
            <text:p text:style-name="P881"><draw:frame draw:style-name="fr3" draw:name="Image 913" text:anchor-type="as-char" svg:width="0.3929in" svg:height="0.0756in" draw:z-index="1114"><draw:image xlink:href="Pictures/100000010000004B0000000EC2AD8499.png" xlink:type="simple" xlink:show="embed" xlink:actuate="onLoad" draw:mime-type="image/png"/></draw:frame></text:p>
          </table:table-cell>
        </table:table-row>
        <table:table-row table:style-name="Table18.2">
          <table:table-cell table:style-name="Table18.A1" office:value-type="string">
            <text:p text:style-name="P885"/>
            <text:p text:style-name="P822"><draw:frame draw:style-name="fr3" draw:name="Image 914" text:anchor-type="as-char" svg:width="0.4528in" svg:height="0.0752in" draw:z-index="1115"><draw:image xlink:href="Pictures/10000001000000570000000FD90656AE.png" xlink:type="simple" xlink:show="embed" xlink:actuate="onLoad" draw:mime-type="image/png"/></draw:frame></text:p>
          </table:table-cell>
          <table:table-cell table:style-name="Table18.B1" office:value-type="string">
            <text:p text:style-name="P885"/>
            <text:p text:style-name="P808"><draw:frame draw:style-name="fr3" draw:name="Image 915" text:anchor-type="as-char" svg:width="0.3228in" svg:height="0.0752in" draw:z-index="1116"><draw:image xlink:href="Pictures/100000010000003E0000000FF0333C5C.png" xlink:type="simple" xlink:show="embed" xlink:actuate="onLoad" draw:mime-type="image/png"/></draw:frame></text:p>
          </table:table-cell>
          <table:table-cell table:style-name="Table18.B1" office:value-type="string">
            <text:p text:style-name="P885"/>
            <text:p text:style-name="P876"><draw:frame draw:style-name="fr9" draw:name="Image44" text:anchor-type="as-char" svg:width="0.1484in" svg:height="0.0756in" draw:z-index="2002"><draw:image xlink:href="Pictures/100000010000001D0000000F967E9FBB.png" xlink:type="simple" xlink:show="embed" xlink:actuate="onLoad" draw:mime-type="image/png"/></draw:frame><draw:frame draw:style-name="fr9" draw:name="Image46" text:anchor-type="as-char" svg:width="0.4374in" svg:height="0.0756in" draw:z-index="2003"><draw:image xlink:href="Pictures/10000001000000570000000F264C3960.png" xlink:type="simple" xlink:show="embed" xlink:actuate="onLoad" draw:mime-type="image/png"/></draw:frame></text:p>
          </table:table-cell>
          <table:table-cell table:style-name="Table18.B1" office:value-type="string">
            <text:p text:style-name="P885"/>
            <text:p text:style-name="P877"><draw:frame draw:style-name="fr3" draw:name="Image 920" text:anchor-type="as-char" svg:width="0.4898in" svg:height="0.0752in" draw:z-index="1117"><draw:image xlink:href="Pictures/100000010000005E0000000F12850AC5.png" xlink:type="simple" xlink:show="embed" xlink:actuate="onLoad" draw:mime-type="image/png"/></draw:frame></text:p>
          </table:table-cell>
          <table:table-cell table:style-name="Table18.E1" office:value-type="string">
            <text:p text:style-name="P885"/>
            <text:p text:style-name="P878"><draw:frame draw:style-name="fr3" draw:name="Image 921" text:anchor-type="as-char" svg:width="0.3862in" svg:height="0.0752in" draw:z-index="1118"><draw:image xlink:href="Pictures/100000010000004B0000000F93ED495F.png" xlink:type="simple" xlink:show="embed" xlink:actuate="onLoad" draw:mime-type="image/png"/></draw:frame></text:p>
          </table:table-cell>
        </table:table-row>
        <table:table-row table:style-name="Table18.2">
          <table:table-cell table:style-name="Table18.A1" office:value-type="string">
            <text:p text:style-name="P879"/>
            <text:p text:style-name="P903"><draw:frame draw:style-name="fr3" draw:name="Image 922" text:anchor-type="as-char" svg:width="0.4854in" svg:height="0.0756in" draw:z-index="1119"><draw:image xlink:href="Pictures/100000010000005D0000000E5B9C2A1C.png" xlink:type="simple" xlink:show="embed" xlink:actuate="onLoad" draw:mime-type="image/png"/></draw:frame></text:p>
          </table:table-cell>
          <table:table-cell table:style-name="Table18.B1" office:value-type="string">
            <text:p text:style-name="P879"/>
            <text:p text:style-name="P799"><draw:frame draw:style-name="fr3" draw:name="Image 923" text:anchor-type="as-char" svg:width="0.3272in" svg:height="0.0756in" draw:z-index="1120"><draw:image xlink:href="Pictures/100000010000003E0000000EDB668292.png" xlink:type="simple" xlink:show="embed" xlink:actuate="onLoad" draw:mime-type="image/png"/></draw:frame></text:p>
          </table:table-cell>
          <table:table-cell table:style-name="Table18.B1" office:value-type="string">
            <text:p text:style-name="P879"/>
            <text:p text:style-name="P883"><draw:frame draw:style-name="fr3" draw:name="Image 924" text:anchor-type="as-char" svg:width="0.5965in" svg:height="0.0756in" draw:z-index="1121"><draw:image xlink:href="Pictures/10000001000000720000000EC8892E8F.png" xlink:type="simple" xlink:show="embed" xlink:actuate="onLoad" draw:mime-type="image/png"/></draw:frame></text:p>
          </table:table-cell>
          <table:table-cell table:style-name="Table18.B1" office:value-type="string">
            <text:p text:style-name="P879"/>
            <text:p text:style-name="P880"><draw:frame draw:style-name="fr3" draw:name="Image 925" text:anchor-type="as-char" svg:width="0.4953in" svg:height="0.0756in" draw:z-index="1122"><draw:image xlink:href="Pictures/100000010000005E0000000E48C203E1.png" xlink:type="simple" xlink:show="embed" xlink:actuate="onLoad" draw:mime-type="image/png"/></draw:frame></text:p>
          </table:table-cell>
          <table:table-cell table:style-name="Table18.E1" office:value-type="string">
            <text:p text:style-name="P879"/>
            <text:p text:style-name="P894"><draw:frame draw:style-name="fr3" draw:name="Image 926" text:anchor-type="as-char" svg:width="0.3917in" svg:height="0.0756in" draw:z-index="1123"><draw:image xlink:href="Pictures/100000010000004B0000000E0E67E693.png" xlink:type="simple" xlink:show="embed" xlink:actuate="onLoad" draw:mime-type="image/png"/></draw:frame></text:p>
          </table:table-cell>
        </table:table-row>
      </table:table>
      <text:p text:style-name="P910"><draw:frame draw:style-name="fr7" draw:name="Image 927" text:anchor-type="char" svg:x="2.9898in" svg:y="0.2839in" svg:width="2.3016in" svg:height="0.102in" draw:z-index="36"><draw:image xlink:href="Pictures/10000001000001B70000001421C57749.png" xlink:type="simple" xlink:show="embed" xlink:actuate="onLoad" draw:mime-type="image/png"/></draw:frame><draw:frame draw:style-name="fr7" draw:name="Image 928" text:anchor-type="char" svg:x="3.0563in" svg:y="0.7008in" svg:width="2.1319in" svg:height="0.2453in" draw:z-index="37"><draw:image xlink:href="Pictures/100000010000019E00000030CB43A5CC.png" xlink:type="simple" xlink:show="embed" xlink:actuate="onLoad" draw:mime-type="image/png"/></draw:frame></text:p>
      <text:p text:style-name="P911"/>
      <text:p text:style-name="P912"/>
      <text:p text:style-name="P913"/>
      <text:p text:style-name="P914"/>
      <text:h text:style-name="P915" text:outline-level="9"><text:span text:style-name="T245">EDITAL</text:span><text:span text:style-name="T714"> </text:span><text:span text:style-name="T245">DE</text:span> <text:span text:style-name="T245">NOTIFICAÇÃO</text:span><text:span text:style-name="T640"> </text:span><text:span text:style-name="T245">DE</text:span> <text:span text:style-name="T245">PENALIDADE</text:span><text:span text:style-name="T639"> </text:span><text:span text:style-name="T245">POR</text:span><text:span text:style-name="T430"> </text:span><text:span text:style-name="T245">INFRAÇÃO</text:span><text:span text:style-name="T639"> </text:span><text:span text:style-name="T245">DE</text:span><text:span text:style-name="T247"> </text:span><text:span text:style-name="T245">TRÂNSITO</text:span><text:span text:style-name="T639"> </text:span><text:span text:style-name="T245">Nº</text:span><text:span text:style-name="T640"> </text:span><text:span text:style-name="T245">001439/2026</text:span></text:h>
      <text:p text:style-name="P916"/>
      <text:p text:style-name="P917"><text:span text:style-name="T715">A PREFEITURA MUNICIPAL DE CACHOEIRO DE ITAPEMIRIM - ES, com fulcro no artigo 281 e 282 do Código de</text:span><text:span text:style-name="T716"> </text:span><text:span text:style-name="T715">Trânsito Brasileiro, bem como, na Resolução 918/2022 do Conselho Nacional de</text:span><text:span text:style-name="T717"> </text:span><text:span text:style-name="T715">Trânsito – CONTRAN, após, esgotadas as</text:span><text:span text:style-name="T716"> </text:span><text:span text:style-name="T715">tentativas</text:span><text:span text:style-name="T717"> </text:span><text:span text:style-name="T715">de</text:span><text:span text:style-name="T717"> </text:span><text:span text:style-name="T715">ciência por</text:span><text:span text:style-name="T717"> </text:span><text:span text:style-name="T715">meio</text:span><text:span text:style-name="T717"> </text:span><text:span text:style-name="T715">de</text:span><text:span text:style-name="T717"> </text:span><text:span text:style-name="T715">notificação</text:span><text:span text:style-name="T717"> </text:span><text:span text:style-name="T715">via remessa postal, vem notificar da</text:span><text:span text:style-name="T717"> </text:span><text:span text:style-name="T715">imposição de</text:span><text:span text:style-name="T717"> </text:span><text:span text:style-name="T715">penalidade os</text:span><text:span text:style-name="T717"> </text:span><text:span text:style-name="T715">proprietários</text:span><text:span text:style-name="T717"> </text:span><text:span text:style-name="T715">e</text:span><text:span text:style-name="T716"> </text:span><text:span text:style-name="T715">detentores dos veículos abaixo relacionados, pelo cometimento de Infrações de Trânsito, concedendo-lhes o prazo de 30</text:span><text:span text:style-name="T716"> </text:span><text:span text:style-name="T715">(trinta) dias para interporem Recurso à </text:span><text:span text:style-name="T731">JARI</text:span><text:span text:style-name="T715">, contados a partir desta publicação.</text:span></text:p>
      <text:p text:style-name="P918"/>
      <text:p text:style-name="P919"><text:span text:style-name="T715">O recurso deverá ser instruído com: requerimento preenchido e assinado, cópia desta Notificação de Penalidade, cópia da</text:span><text:span text:style-name="T716"> </text:span><text:span text:style-name="T715">CNH do Condutor, Cópia do CRLV do Veículo, cópia da Carteira de Identidade do proprietário/detentor e condutor,</text:span><text:span text:style-name="T716"> </text:span><text:span text:style-name="T715">procuração ou autorização quando o requerente não for o proprietário, contrato social da empresa (apenas para pessoa</text:span><text:span text:style-name="T716"> </text:span><text:span text:style-name="T715">jurídica), procuração do sócio-proprietário da empresa quando o requerente não é o proprietário (apenas para pessoa</text:span><text:span text:style-name="T716"> </text:span><text:span text:style-name="T725">jurídica).</text:span></text:p>
      <text:p text:style-name="P918"/>
      <text:p text:style-name="P920"><text:span text:style-name="T715">O recurso poderá ser entregue diretamente a PREFEITURA MUNICIPAL DE CACHOEIRO DE ITAPEMIRIM - ES, ou</text:span><text:span text:style-name="T716"> </text:span><text:span text:style-name="T715">enviada</text:span><text:span text:style-name="T717"> </text:span><text:span text:style-name="T715">através de</text:span><text:span text:style-name="T717"> </text:span><text:span text:style-name="T715">correspondência</text:span><text:span text:style-name="T717"> </text:span><text:span text:style-name="T715">com aviso</text:span><text:span text:style-name="T725"> </text:span><text:span text:style-name="T715">de</text:span><text:span text:style-name="T717"> </text:span><text:span text:style-name="T715">recebimento, para</text:span><text:span text:style-name="T717"> </text:span><text:span text:style-name="T715">o seguinte</text:span><text:span text:style-name="T717"> </text:span><text:span text:style-name="T715">endereço: Rua</text:span><text:span text:style-name="T720"> </text:span><text:span text:style-name="T715">Valdir</text:span><text:span text:style-name="T718"> </text:span><text:span text:style-name="T715">Almeida</text:span><text:span text:style-name="T717"> </text:span><text:span text:style-name="T715">Rainha, nº</text:span><text:span text:style-name="T725"> </text:span><text:span text:style-name="T715">02-18, Bairro Nova Brasília - Cachoeiro de Itapemirim/ES, CEP: 29.302-481, Tel.: (28) 3199-2014.</text:span></text:p>
      <text:p text:style-name="P921"><draw:frame draw:style-name="fr4" draw:name="Image141" text:anchor-type="char" svg:x="1.5898in" svg:y="0.3307in" svg:width="5.1in" svg:height="0.0161in" draw:z-index="174"><draw:image xlink:href="Pictures/10000001000003FC00000001B0252459.png" xlink:type="simple" xlink:show="embed" xlink:actuate="onLoad" draw:mime-type="image/png"/></draw:frame></text:p>
      <text:p text:style-name="P922"><text:span text:style-name="T725">DADOS</text:span><text:span text:style-name="T715"> </text:span><text:span text:style-name="T725">DA</text:span><text:span text:style-name="T719"> </text:span><text:span text:style-name="T725">INFRAÇÃO</text:span></text:p>
      <text:p text:style-name="P923"/>
      <table:table table:name="Table19" table:style-name="Table19">
        <table:table-column table:style-name="Table19.A"/>
        <table:table-column table:style-name="Table19.B"/>
        <table:table-column table:style-name="Table19.C"/>
        <table:table-column table:style-name="Table19.D"/>
        <table:table-column table:style-name="Table19.E"/>
        <table:table-column table:style-name="Table19.F"/>
        <table:table-row table:style-name="Table19.1">
          <table:table-cell table:style-name="Table19.A1" office:value-type="string">
            <text:p text:style-name="P924"><text:span text:style-name="T726">PLACA</text:span><text:span text:style-name="T726"/></text:p>
          </table:table-cell>
          <table:table-cell table:style-name="Table19.B1" office:value-type="string">
            <text:p text:style-name="P925"><text:span text:style-name="T727">ÓRGÃO</text:span><text:span text:style-name="T727"/></text:p>
          </table:table-cell>
          <table:table-cell table:style-name="Table19.B1" office:value-type="string">
            <text:p text:style-name="P926"><text:span text:style-name="T726">Nº</text:span><text:span text:style-name="T732"> </text:span><text:span text:style-name="T727">AUTO</text:span></text:p>
          </table:table-cell>
          <table:table-cell table:style-name="Table19.B1" office:value-type="string">
            <text:p text:style-name="P927"><text:span text:style-name="T727">DATA</text:span><text:span text:style-name="T727"/></text:p>
          </table:table-cell>
          <table:table-cell table:style-name="Table19.B1" office:value-type="string">
            <text:p text:style-name="P928"><text:span text:style-name="T728">CÓD.</text:span><text:span text:style-name="T733"> </text:span><text:span text:style-name="T726">INFRAÇÃO</text:span></text:p>
          </table:table-cell>
          <table:table-cell table:style-name="Table19.F1" office:value-type="string">
            <text:p text:style-name="P929"><text:span text:style-name="T726">VALOR</text:span><text:span text:style-name="T726"/></text:p>
          </table:table-cell>
        </table:table-row>
        <table:table-row table:style-name="Table19.2">
          <table:table-cell table:style-name="Table19.A1" office:value-type="string">
            <text:p text:style-name="P930"><text:span text:style-name="T726">FIJ9G31</text:span><text:span text:style-name="T726"/></text:p>
          </table:table-cell>
          <table:table-cell table:style-name="Table19.B1" office:value-type="string">
            <text:p text:style-name="P931"><text:span text:style-name="T726">256230</text:span><text:span text:style-name="T726"/></text:p>
          </table:table-cell>
          <table:table-cell table:style-name="Table19.B1" office:value-type="string">
            <text:p text:style-name="P932"><text:span text:style-name="T726">CH00094685</text:span><text:span text:style-name="T726"/></text:p>
          </table:table-cell>
          <table:table-cell table:style-name="Table19.B1" office:value-type="string">
            <text:p text:style-name="P933"><text:span text:style-name="T726">22/04/2026</text:span><text:span text:style-name="T726"/></text:p>
          </table:table-cell>
          <table:table-cell table:style-name="Table19.B1" office:value-type="string">
            <text:p text:style-name="P934"><text:span text:style-name="T726">763-</text:span><text:span text:style-name="T727">3/01</text:span></text:p>
          </table:table-cell>
          <table:table-cell table:style-name="Table19.F1" office:value-type="string">
            <text:p text:style-name="P933"><text:span text:style-name="T726">293,47</text:span><text:span text:style-name="T726"/></text:p>
          </table:table-cell>
        </table:table-row>
        <table:table-row table:style-name="Table19.1">
          <table:table-cell table:style-name="Table19.A1" office:value-type="string">
            <text:p text:style-name="P935"><text:span text:style-name="T726">SXK9J94</text:span><text:span text:style-name="T726"/></text:p>
          </table:table-cell>
          <table:table-cell table:style-name="Table19.B1" office:value-type="string">
            <text:p text:style-name="P928"><text:span text:style-name="T726">256230</text:span><text:span text:style-name="T726"/></text:p>
          </table:table-cell>
          <table:table-cell table:style-name="Table19.B1" office:value-type="string">
            <text:p text:style-name="P782"><text:span text:style-name="T726">CH00092858</text:span><text:span text:style-name="T726"/></text:p>
          </table:table-cell>
          <table:table-cell table:style-name="Table19.B1" office:value-type="string">
            <text:p text:style-name="P936"><text:span text:style-name="T726">05/03/2026</text:span><text:span text:style-name="T726"/></text:p>
          </table:table-cell>
          <table:table-cell table:style-name="Table19.B1" office:value-type="string">
            <text:p text:style-name="P937"><text:span text:style-name="T726">518-</text:span><text:span text:style-name="T727">5/01</text:span></text:p>
          </table:table-cell>
          <table:table-cell table:style-name="Table19.F1" office:value-type="string">
            <text:p text:style-name="P938"><text:span text:style-name="T726">195,23</text:span><text:span text:style-name="T726"/></text:p>
          </table:table-cell>
        </table:table-row>
        <table:table-row table:style-name="Table19.2">
          <table:table-cell table:style-name="Table19.A1" office:value-type="string">
            <text:p text:style-name="P939"><text:span text:style-name="T726">PPK7I29</text:span><text:span text:style-name="T726"/></text:p>
          </table:table-cell>
          <table:table-cell table:style-name="Table19.B1" office:value-type="string">
            <text:p text:style-name="P931"><text:span text:style-name="T726">256230</text:span><text:span text:style-name="T726"/></text:p>
          </table:table-cell>
          <table:table-cell table:style-name="Table19.B1" office:value-type="string">
            <text:p text:style-name="P932"><text:span text:style-name="T726">CH00096044</text:span><text:span text:style-name="T726"/></text:p>
          </table:table-cell>
          <table:table-cell table:style-name="Table19.B1" office:value-type="string">
            <text:p text:style-name="P940"><text:span text:style-name="T726">04/05/2026</text:span><text:span text:style-name="T726"/></text:p>
          </table:table-cell>
          <table:table-cell table:style-name="Table19.B1" office:value-type="string">
            <text:p text:style-name="P934"><text:span text:style-name="T726">763-</text:span><text:span text:style-name="T727">3/01</text:span></text:p>
          </table:table-cell>
          <table:table-cell table:style-name="Table19.F1" office:value-type="string">
            <text:p text:style-name="P933"><text:span text:style-name="T726">293,47</text:span><text:span text:style-name="T726"/></text:p>
          </table:table-cell>
        </table:table-row>
        <table:table-row table:style-name="Table19.1">
          <table:table-cell table:style-name="Table19.A1" office:value-type="string">
            <text:p text:style-name="P941"><text:span text:style-name="T726">CMJ2F74</text:span><text:span text:style-name="T726"/></text:p>
          </table:table-cell>
          <table:table-cell table:style-name="Table19.B1" office:value-type="string">
            <text:p text:style-name="P928"><text:span text:style-name="T726">256230</text:span><text:span text:style-name="T726"/></text:p>
          </table:table-cell>
          <table:table-cell table:style-name="Table19.B1" office:value-type="string">
            <text:p text:style-name="P926"><text:span text:style-name="T726">NC26014729</text:span><text:span text:style-name="T726"/></text:p>
          </table:table-cell>
          <table:table-cell table:style-name="Table19.B1" office:value-type="string">
            <text:p text:style-name="P938"><text:span text:style-name="T726">05/05/2026</text:span><text:span text:style-name="T726"/></text:p>
          </table:table-cell>
          <table:table-cell table:style-name="Table19.B1" office:value-type="string">
            <text:p text:style-name="P937"><text:span text:style-name="T726">500-</text:span><text:span text:style-name="T727">2/00</text:span></text:p>
          </table:table-cell>
          <table:table-cell table:style-name="Table19.F1" office:value-type="string">
            <text:p text:style-name="P938"><text:span text:style-name="T726">390,46</text:span><text:span text:style-name="T726"/></text:p>
          </table:table-cell>
        </table:table-row>
        <table:table-row table:style-name="Table19.2">
          <table:table-cell table:style-name="Table19.A1" office:value-type="string">
            <text:p text:style-name="P942"><text:span text:style-name="T726">SIK2H47</text:span><text:span text:style-name="T726"/></text:p>
          </table:table-cell>
          <table:table-cell table:style-name="Table19.B1" office:value-type="string">
            <text:p text:style-name="P931"><text:span text:style-name="T726">256230</text:span><text:span text:style-name="T726"/></text:p>
          </table:table-cell>
          <table:table-cell table:style-name="Table19.B1" office:value-type="string">
            <text:p text:style-name="P932"><text:span text:style-name="T726">CH00096037</text:span><text:span text:style-name="T726"/></text:p>
          </table:table-cell>
          <table:table-cell table:style-name="Table19.B1" office:value-type="string">
            <text:p text:style-name="P940"><text:span text:style-name="T726">04/05/2026</text:span><text:span text:style-name="T726"/></text:p>
          </table:table-cell>
          <table:table-cell table:style-name="Table19.B1" office:value-type="string">
            <text:p text:style-name="P934"><text:span text:style-name="T726">763-</text:span><text:span text:style-name="T727">3/01</text:span></text:p>
          </table:table-cell>
          <table:table-cell table:style-name="Table19.F1" office:value-type="string">
            <text:p text:style-name="P933"><text:span text:style-name="T726">293,47</text:span><text:span text:style-name="T726"/></text:p>
          </table:table-cell>
        </table:table-row>
        <table:table-row table:style-name="Table19.1">
          <table:table-cell table:style-name="Table19.A1" office:value-type="string">
            <text:p text:style-name="P943"><text:span text:style-name="T726">TTA3E25</text:span><text:span text:style-name="T726"/></text:p>
          </table:table-cell>
          <table:table-cell table:style-name="Table19.B1" office:value-type="string">
            <text:p text:style-name="P928"><text:span text:style-name="T726">256230</text:span><text:span text:style-name="T726"/></text:p>
          </table:table-cell>
          <table:table-cell table:style-name="Table19.B1" office:value-type="string">
            <text:p text:style-name="P926"><text:span text:style-name="T726">CH00096300</text:span><text:span text:style-name="T726"/></text:p>
          </table:table-cell>
          <table:table-cell table:style-name="Table19.B1" office:value-type="string">
            <text:p text:style-name="P936"><text:span text:style-name="T726">23/04/2026</text:span><text:span text:style-name="T726"/></text:p>
          </table:table-cell>
          <table:table-cell table:style-name="Table19.B1" office:value-type="string">
            <text:p text:style-name="P937"><text:span text:style-name="T726">663-</text:span><text:span text:style-name="T727">7/01</text:span></text:p>
          </table:table-cell>
          <table:table-cell table:style-name="Table19.F1" office:value-type="string">
            <text:p text:style-name="P938"><text:span text:style-name="T726">195,23</text:span><text:span text:style-name="T726"/></text:p>
          </table:table-cell>
        </table:table-row>
        <table:table-row table:style-name="Table19.2">
          <table:table-cell table:style-name="Table19.A1" office:value-type="string">
            <text:p text:style-name="P944"><text:span text:style-name="T726">ODH4626</text:span><text:span text:style-name="T726"/></text:p>
          </table:table-cell>
          <table:table-cell table:style-name="Table19.B1" office:value-type="string">
            <text:p text:style-name="P931"><text:span text:style-name="T726">256230</text:span><text:span text:style-name="T726"/></text:p>
          </table:table-cell>
          <table:table-cell table:style-name="Table19.B1" office:value-type="string">
            <text:p text:style-name="P932"><text:span text:style-name="T726">CH00095534</text:span><text:span text:style-name="T726"/></text:p>
          </table:table-cell>
          <table:table-cell table:style-name="Table19.B1" office:value-type="string">
            <text:p text:style-name="P940"><text:span text:style-name="T726">24/04/2026</text:span><text:span text:style-name="T726"/></text:p>
          </table:table-cell>
          <table:table-cell table:style-name="Table19.B1" office:value-type="string">
            <text:p text:style-name="P934"><text:span text:style-name="T726">734-</text:span><text:span text:style-name="T727">0/00</text:span></text:p>
          </table:table-cell>
          <table:table-cell table:style-name="Table19.F1" office:value-type="string">
            <text:p text:style-name="P933"><text:span text:style-name="T726">130,16</text:span><text:span text:style-name="T726"/></text:p>
          </table:table-cell>
        </table:table-row>
        <table:table-row table:style-name="Table19.1">
          <table:table-cell table:style-name="Table19.A1" office:value-type="string">
            <text:p text:style-name="P945"><text:span text:style-name="T726">PPV6864</text:span><text:span text:style-name="T726"/></text:p>
          </table:table-cell>
          <table:table-cell table:style-name="Table19.B1" office:value-type="string">
            <text:p text:style-name="P928"><text:span text:style-name="T726">256230</text:span><text:span text:style-name="T726"/></text:p>
          </table:table-cell>
          <table:table-cell table:style-name="Table19.B1" office:value-type="string">
            <text:p text:style-name="P926"><text:span text:style-name="T726">CH00094277</text:span><text:span text:style-name="T726"/></text:p>
          </table:table-cell>
          <table:table-cell table:style-name="Table19.B1" office:value-type="string">
            <text:p text:style-name="P936"><text:span text:style-name="T726">28/04/2026</text:span><text:span text:style-name="T726"/></text:p>
          </table:table-cell>
          <table:table-cell table:style-name="Table19.B1" office:value-type="string">
            <text:p text:style-name="P937"><text:span text:style-name="T726">763-</text:span><text:span text:style-name="T727">3/01</text:span></text:p>
          </table:table-cell>
          <table:table-cell table:style-name="Table19.F1" office:value-type="string">
            <text:p text:style-name="P938"><text:span text:style-name="T726">293,47</text:span><text:span text:style-name="T726"/></text:p>
          </table:table-cell>
        </table:table-row>
        <table:table-row table:style-name="Table19.10">
          <table:table-cell table:style-name="Table19.A1" office:value-type="string">
            <text:p text:style-name="P946"><text:span text:style-name="T726">QRJ7H56</text:span><text:span text:style-name="T726"/></text:p>
          </table:table-cell>
          <table:table-cell table:style-name="Table19.B1" office:value-type="string">
            <text:p text:style-name="P947"><text:span text:style-name="T726">256230</text:span><text:span text:style-name="T726"/></text:p>
          </table:table-cell>
          <table:table-cell table:style-name="Table19.B1" office:value-type="string">
            <text:p text:style-name="P948"><text:span text:style-name="T726">CH00095739</text:span><text:span text:style-name="T726"/></text:p>
          </table:table-cell>
          <table:table-cell table:style-name="Table19.B1" office:value-type="string">
            <text:p text:style-name="P949"><text:span text:style-name="T726">24/04/2026</text:span><text:span text:style-name="T726"/></text:p>
          </table:table-cell>
          <table:table-cell table:style-name="Table19.B1" office:value-type="string">
            <text:p text:style-name="P950"><text:span text:style-name="T726">763-</text:span><text:span text:style-name="T727">3/01</text:span></text:p>
          </table:table-cell>
          <table:table-cell table:style-name="Table19.F1" office:value-type="string">
            <text:p text:style-name="P949"><text:span text:style-name="T726">293,47</text:span><text:span text:style-name="T726"/></text:p>
          </table:table-cell>
        </table:table-row>
      </table:table>
      <text:p text:style-name="P951"/>
      <text:p text:style-name="P873"/>
      <table:table table:name="Table20" table:style-name="Table20">
        <table:table-column table:style-name="Table20.A"/>
        <table:table-column table:style-name="Table20.B"/>
        <table:table-column table:style-name="Table20.C"/>
        <table:table-column table:style-name="Table20.D"/>
        <table:table-column table:style-name="Table20.E"/>
        <table:table-column table:style-name="Table20.F"/>
        <table:table-row table:style-name="Table20.1">
          <table:table-cell table:style-name="Table20.A1" office:value-type="string">
            <text:p text:style-name="P796"/>
          </table:table-cell>
          <table:table-cell table:style-name="Table20.B1" office:value-type="string">
            <text:p text:style-name="P796"/>
          </table:table-cell>
          <table:table-cell table:style-name="Table20.B1" office:value-type="string">
            <text:p text:style-name="P796"/>
          </table:table-cell>
          <table:table-cell table:style-name="Table20.B1" office:value-type="string">
            <text:p text:style-name="P796"/>
          </table:table-cell>
          <table:table-cell table:style-name="Table20.B1" office:value-type="string">
            <text:p text:style-name="P796"/>
          </table:table-cell>
          <table:table-cell table:style-name="Table20.F1" office:value-type="string">
            <text:p text:style-name="P796"/>
          </table:table-cell>
        </table:table-row>
        <table:table-row table:style-name="Table20.2">
          <table:table-cell table:style-name="Table20.A1" office:value-type="string">
            <text:p text:style-name="P879"/>
            <text:p text:style-name="P952"><draw:frame draw:style-name="fr3" draw:name="Image 930" text:anchor-type="as-char" svg:width="0.4744in" svg:height="0.0756in" draw:z-index="1124"><draw:image xlink:href="Pictures/100000010000005A0000000EB259912C.png" xlink:type="simple" xlink:show="embed" xlink:actuate="onLoad" draw:mime-type="image/png"/></draw:frame></text:p>
          </table:table-cell>
          <table:table-cell table:style-name="Table20.B1" office:value-type="string">
            <text:p text:style-name="P879"/>
            <text:p text:style-name="P953"><draw:frame draw:style-name="fr3" draw:name="Image 931" text:anchor-type="as-char" svg:width="0.3272in" svg:height="0.0756in" draw:z-index="1125"><draw:image xlink:href="Pictures/100000010000003E0000000E4F9A845E.png" xlink:type="simple" xlink:show="embed" xlink:actuate="onLoad" draw:mime-type="image/png"/></draw:frame></text:p>
          </table:table-cell>
          <table:table-cell table:style-name="Table20.B1" office:value-type="string">
            <text:p text:style-name="P879"/>
            <text:p text:style-name="P954"><draw:frame draw:style-name="fr9" draw:name="Image47" text:anchor-type="as-char" svg:width="0.1453in" svg:height="0.0756in" draw:z-index="2004"><draw:image xlink:href="Pictures/100000010000001D0000000F8DB86908.png" xlink:type="simple" xlink:show="embed" xlink:actuate="onLoad" draw:mime-type="image/png"/></draw:frame><text:span text:style-name="T734"><text:s/></text:span><text:span text:style-name="T734"><draw:frame draw:style-name="fr9" draw:name="Image48" text:anchor-type="as-char" svg:width="0.4354in" svg:height="0.0756in" draw:z-index="2005"><draw:image xlink:href="Pictures/10000001000000570000000F4310E6E6.png" xlink:type="simple" xlink:show="embed" xlink:actuate="onLoad" draw:mime-type="image/png"/></draw:frame></text:span></text:p>
          </table:table-cell>
          <table:table-cell table:style-name="Table20.B1" office:value-type="string">
            <text:p text:style-name="P879"/>
            <text:p text:style-name="P955"><draw:frame draw:style-name="fr3" draw:name="Image 936" text:anchor-type="as-char" svg:width="0.5008in" svg:height="0.0756in" draw:z-index="1126"><draw:image xlink:href="Pictures/10000001000000600000000EA4D22A3C.png" xlink:type="simple" xlink:show="embed" xlink:actuate="onLoad" draw:mime-type="image/png"/></draw:frame></text:p>
          </table:table-cell>
          <table:table-cell table:style-name="Table20.B1" office:value-type="string">
            <text:p text:style-name="P879"/>
            <text:p text:style-name="P956"><draw:frame draw:style-name="fr3" draw:name="Image 937" text:anchor-type="as-char" svg:width="0.3945in" svg:height="0.0756in" draw:z-index="1127"><draw:image xlink:href="Pictures/100000010000004B0000000E8ED1B681.png" xlink:type="simple" xlink:show="embed" xlink:actuate="onLoad" draw:mime-type="image/png"/></draw:frame></text:p>
          </table:table-cell>
          <table:table-cell table:style-name="Table20.F1" office:value-type="string">
            <text:p text:style-name="P879"/>
            <text:p text:style-name="P957"><draw:frame draw:style-name="fr3" draw:name="Image 938" text:anchor-type="as-char" svg:width="0.298in" svg:height="0.0925in" draw:z-index="1128"><draw:image xlink:href="Pictures/100000010000003900000011341DD808.png" xlink:type="simple" xlink:show="embed" xlink:actuate="onLoad" draw:mime-type="image/png"/></draw:frame></text:p>
          </table:table-cell>
        </table:table-row>
        <table:table-row table:style-name="Table20.1">
          <table:table-cell table:style-name="Table20.A1" office:value-type="string">
            <text:p text:style-name="P874"/>
            <text:p text:style-name="P958"><draw:frame draw:style-name="fr3" draw:name="Image 939" text:anchor-type="as-char" svg:width="0.4256in" svg:height="0.0752in" draw:z-index="1129"><draw:image xlink:href="Pictures/10000001000000520000000FC5D0F354.png" xlink:type="simple" xlink:show="embed" xlink:actuate="onLoad" draw:mime-type="image/png"/></draw:frame></text:p>
          </table:table-cell>
          <table:table-cell table:style-name="Table20.B1" office:value-type="string">
            <text:p text:style-name="P874"/>
            <text:p text:style-name="P959"><draw:frame draw:style-name="fr3" draw:name="Image 940" text:anchor-type="as-char" svg:width="0.3228in" svg:height="0.0752in" draw:z-index="1130"><draw:image xlink:href="Pictures/100000010000003E0000000F65F510F9.png" xlink:type="simple" xlink:show="embed" xlink:actuate="onLoad" draw:mime-type="image/png"/></draw:frame></text:p>
          </table:table-cell>
          <table:table-cell table:style-name="Table20.B1" office:value-type="string">
            <text:p text:style-name="P874"/>
            <text:p text:style-name="P960"><draw:frame draw:style-name="fr9" draw:name="Image49" text:anchor-type="as-char" svg:width="0.148in" svg:height="0.0756in" draw:z-index="2006"><draw:image xlink:href="Pictures/100000010000001D0000000FA9B6D8DB.png" xlink:type="simple" xlink:show="embed" xlink:actuate="onLoad" draw:mime-type="image/png"/></draw:frame><draw:frame draw:style-name="fr9" draw:name="Image50" text:anchor-type="as-char" svg:width="0.4366in" svg:height="0.0756in" draw:z-index="2007"><draw:image xlink:href="Pictures/10000001000000570000000F0677694A.png" xlink:type="simple" xlink:show="embed" xlink:actuate="onLoad" draw:mime-type="image/png"/></draw:frame></text:p>
          </table:table-cell>
          <table:table-cell table:style-name="Table20.B1" office:value-type="string">
            <text:p text:style-name="P874"/>
            <text:p text:style-name="P961"><draw:frame draw:style-name="fr3" draw:name="Image 945" text:anchor-type="as-char" svg:width="0.4953in" svg:height="0.0752in" draw:z-index="1131"><draw:image xlink:href="Pictures/10000001000000600000000F31D15DE2.png" xlink:type="simple" xlink:show="embed" xlink:actuate="onLoad" draw:mime-type="image/png"/></draw:frame></text:p>
          </table:table-cell>
          <table:table-cell table:style-name="Table20.B1" office:value-type="string">
            <text:p text:style-name="P874"/>
            <text:p text:style-name="P962"><draw:frame draw:style-name="fr3" draw:name="Image 946" text:anchor-type="as-char" svg:width="0.389in" svg:height="0.0752in" draw:z-index="1132"><draw:image xlink:href="Pictures/100000010000004B0000000F363C9E87.png" xlink:type="simple" xlink:show="embed" xlink:actuate="onLoad" draw:mime-type="image/png"/></draw:frame></text:p>
          </table:table-cell>
          <table:table-cell table:style-name="Table20.F1" office:value-type="string">
            <text:p text:style-name="P874"/>
            <text:p text:style-name="P963"><draw:frame draw:style-name="fr3" draw:name="Image 947" text:anchor-type="as-char" svg:width="0.2925in" svg:height="0.0917in" draw:z-index="1133"><draw:image xlink:href="Pictures/100000010000003800000012BF7D3969.png" xlink:type="simple" xlink:show="embed" xlink:actuate="onLoad" draw:mime-type="image/png"/></draw:frame></text:p>
          </table:table-cell>
        </table:table-row>
        <table:table-row table:style-name="Table20.2">
          <table:table-cell table:style-name="Table20.A1" office:value-type="string">
            <text:p text:style-name="P885"/>
            <text:p text:style-name="P964"><draw:frame draw:style-name="fr3" draw:name="Image 948" text:anchor-type="as-char" svg:width="0.4543in" svg:height="0.0752in" draw:z-index="1134"><draw:image xlink:href="Pictures/10000001000000570000000FCECDC1B5.png" xlink:type="simple" xlink:show="embed" xlink:actuate="onLoad" draw:mime-type="image/png"/></draw:frame></text:p>
          </table:table-cell>
          <table:table-cell table:style-name="Table20.B1" office:value-type="string">
            <text:p text:style-name="P885"/>
            <text:p text:style-name="P959"><draw:frame draw:style-name="fr3" draw:name="Image 949" text:anchor-type="as-char" svg:width="0.3228in" svg:height="0.0752in" draw:z-index="1135"><draw:image xlink:href="Pictures/100000010000003E0000000F938CD9E0.png" xlink:type="simple" xlink:show="embed" xlink:actuate="onLoad" draw:mime-type="image/png"/></draw:frame></text:p>
          </table:table-cell>
          <table:table-cell table:style-name="Table20.B1" office:value-type="string">
            <text:p text:style-name="P885"/>
            <text:p text:style-name="P960"><draw:frame draw:style-name="fr3" draw:name="Image 950" text:anchor-type="as-char" svg:width="0.5902in" svg:height="0.0752in" draw:z-index="1136"><draw:image xlink:href="Pictures/10000001000000710000000F023FD9CC.png" xlink:type="simple" xlink:show="embed" xlink:actuate="onLoad" draw:mime-type="image/png"/></draw:frame></text:p>
          </table:table-cell>
          <table:table-cell table:style-name="Table20.B1" office:value-type="string">
            <text:p text:style-name="P885"/>
            <text:p text:style-name="P961"><draw:frame draw:style-name="fr3" draw:name="Image 951" text:anchor-type="as-char" svg:width="0.4953in" svg:height="0.0752in" draw:z-index="1137"><draw:image xlink:href="Pictures/10000001000000600000000F8C781F53.png" xlink:type="simple" xlink:show="embed" xlink:actuate="onLoad" draw:mime-type="image/png"/></draw:frame></text:p>
          </table:table-cell>
          <table:table-cell table:style-name="Table20.B1" office:value-type="string">
            <text:p text:style-name="P885"/>
            <text:p text:style-name="P962"><draw:frame draw:style-name="fr3" draw:name="Image 952" text:anchor-type="as-char" svg:width="0.389in" svg:height="0.0752in" draw:z-index="1138"><draw:image xlink:href="Pictures/100000010000004B0000000F4EE9E8C6.png" xlink:type="simple" xlink:show="embed" xlink:actuate="onLoad" draw:mime-type="image/png"/></draw:frame></text:p>
          </table:table-cell>
          <table:table-cell table:style-name="Table20.F1" office:value-type="string">
            <text:p text:style-name="P885"/>
            <text:p text:style-name="P963"><draw:frame draw:style-name="fr3" draw:name="Image 953" text:anchor-type="as-char" svg:width="0.2925in" svg:height="0.0917in" draw:z-index="1139"><draw:image xlink:href="Pictures/100000010000003800000012518079D4.png" xlink:type="simple" xlink:show="embed" xlink:actuate="onLoad" draw:mime-type="image/png"/></draw:frame></text:p>
          </table:table-cell>
        </table:table-row>
        <table:table-row table:style-name="Table20.2">
          <table:table-cell table:style-name="Table20.A1" office:value-type="string">
            <text:p text:style-name="P879"/>
            <text:p text:style-name="P965"><draw:frame draw:style-name="fr3" draw:name="Image 954" text:anchor-type="as-char" svg:width="0.4535in" svg:height="0.0756in" draw:z-index="1140"><draw:image xlink:href="Pictures/10000001000000560000000E6020DC55.png" xlink:type="simple" xlink:show="embed" xlink:actuate="onLoad" draw:mime-type="image/png"/></draw:frame></text:p>
          </table:table-cell>
          <table:table-cell table:style-name="Table20.B1" office:value-type="string">
            <text:p text:style-name="P879"/>
            <text:p text:style-name="P953"><draw:frame draw:style-name="fr3" draw:name="Image 955" text:anchor-type="as-char" svg:width="0.3272in" svg:height="0.0756in" draw:z-index="1141"><draw:image xlink:href="Pictures/100000010000003E0000000ECBA00D97.png" xlink:type="simple" xlink:show="embed" xlink:actuate="onLoad" draw:mime-type="image/png"/></draw:frame></text:p>
          </table:table-cell>
          <table:table-cell table:style-name="Table20.B1" office:value-type="string">
            <text:p text:style-name="P879"/>
            <text:p text:style-name="P966"><draw:frame draw:style-name="fr3" draw:name="Image 956" text:anchor-type="as-char" svg:width="0.5937in" svg:height="0.0756in" draw:z-index="1142"><draw:image xlink:href="Pictures/10000001000000710000000E857C2B8D.png" xlink:type="simple" xlink:show="embed" xlink:actuate="onLoad" draw:mime-type="image/png"/></draw:frame></text:p>
          </table:table-cell>
          <table:table-cell table:style-name="Table20.B1" office:value-type="string">
            <text:p text:style-name="P879"/>
            <text:p text:style-name="P955"><draw:frame draw:style-name="fr3" draw:name="Image 957" text:anchor-type="as-char" svg:width="0.5008in" svg:height="0.0756in" draw:z-index="1143"><draw:image xlink:href="Pictures/10000001000000600000000E1A8C0E47.png" xlink:type="simple" xlink:show="embed" xlink:actuate="onLoad" draw:mime-type="image/png"/></draw:frame></text:p>
          </table:table-cell>
          <table:table-cell table:style-name="Table20.B1" office:value-type="string">
            <text:p text:style-name="P879"/>
            <text:p text:style-name="P967"><draw:frame draw:style-name="fr3" draw:name="Image 958" text:anchor-type="as-char" svg:width="0.3902in" svg:height="0.0756in" draw:z-index="1144"><draw:image xlink:href="Pictures/100000010000004A0000000E5334F42D.png" xlink:type="simple" xlink:show="embed" xlink:actuate="onLoad" draw:mime-type="image/png"/></draw:frame></text:p>
          </table:table-cell>
          <table:table-cell table:style-name="Table20.F1" office:value-type="string">
            <text:p text:style-name="P879"/>
            <text:p text:style-name="P957"><draw:frame draw:style-name="fr3" draw:name="Image 959" text:anchor-type="as-char" svg:width="0.298in" svg:height="0.0925in" draw:z-index="1145"><draw:image xlink:href="Pictures/10000001000000390000001108375683.png" xlink:type="simple" xlink:show="embed" xlink:actuate="onLoad" draw:mime-type="image/png"/></draw:frame></text:p>
          </table:table-cell>
        </table:table-row>
        <table:table-row table:style-name="Table20.2">
          <table:table-cell table:style-name="Table20.A1" office:value-type="string">
            <text:p text:style-name="P879"/>
            <text:p text:style-name="P968"><draw:frame draw:style-name="fr3" draw:name="Image 960" text:anchor-type="as-char" svg:width="0.4661in" svg:height="0.0917in" draw:z-index="1146"><draw:image xlink:href="Pictures/100000010000005A00000012701C470A.png" xlink:type="simple" xlink:show="embed" xlink:actuate="onLoad" draw:mime-type="image/png"/></draw:frame></text:p>
          </table:table-cell>
          <table:table-cell table:style-name="Table20.B1" office:value-type="string">
            <text:p text:style-name="P879"/>
            <text:p text:style-name="P959"><draw:frame draw:style-name="fr3" draw:name="Image 961" text:anchor-type="as-char" svg:width="0.3228in" svg:height="0.0752in" draw:z-index="1147"><draw:image xlink:href="Pictures/100000010000003E0000000FCFD4666B.png" xlink:type="simple" xlink:show="embed" xlink:actuate="onLoad" draw:mime-type="image/png"/></draw:frame></text:p>
          </table:table-cell>
          <table:table-cell table:style-name="Table20.B1" office:value-type="string">
            <text:p text:style-name="P879"/>
            <text:p text:style-name="P960"><draw:frame draw:style-name="fr9" draw:name="Image51" text:anchor-type="as-char" svg:width="0.148in" svg:height="0.0756in" draw:z-index="2008"><draw:image xlink:href="Pictures/100000010000001D0000000F86D5F16E.png" xlink:type="simple" xlink:show="embed" xlink:actuate="onLoad" draw:mime-type="image/png"/></draw:frame><draw:frame draw:style-name="fr9" draw:name="Image52" text:anchor-type="as-char" svg:width="0.4327in" svg:height="0.0756in" draw:z-index="2009"><draw:image xlink:href="Pictures/10000001000000560000000F568B5615.png" xlink:type="simple" xlink:show="embed" xlink:actuate="onLoad" draw:mime-type="image/png"/></draw:frame></text:p>
          </table:table-cell>
          <table:table-cell table:style-name="Table20.B1" office:value-type="string">
            <text:p text:style-name="P879"/>
            <text:p text:style-name="P961"><draw:frame draw:style-name="fr3" draw:name="Image 966" text:anchor-type="as-char" svg:width="0.4953in" svg:height="0.0752in" draw:z-index="1148"><draw:image xlink:href="Pictures/10000001000000600000000FC6FAE3D5.png" xlink:type="simple" xlink:show="embed" xlink:actuate="onLoad" draw:mime-type="image/png"/></draw:frame></text:p>
          </table:table-cell>
          <table:table-cell table:style-name="Table20.B1" office:value-type="string">
            <text:p text:style-name="P879"/>
            <text:p text:style-name="P962"><draw:frame draw:style-name="fr3" draw:name="Image 967" text:anchor-type="as-char" svg:width="0.389in" svg:height="0.0752in" draw:z-index="1149"><draw:image xlink:href="Pictures/100000010000004B0000000F51631C81.png" xlink:type="simple" xlink:show="embed" xlink:actuate="onLoad" draw:mime-type="image/png"/></draw:frame></text:p>
          </table:table-cell>
          <table:table-cell table:style-name="Table20.F1" office:value-type="string">
            <text:p text:style-name="P879"/>
            <text:p text:style-name="P963"><draw:frame draw:style-name="fr3" draw:name="Image 968" text:anchor-type="as-char" svg:width="0.2925in" svg:height="0.0917in" draw:z-index="1150"><draw:image xlink:href="Pictures/1000000100000038000000128DCFAFD0.png" xlink:type="simple" xlink:show="embed" xlink:actuate="onLoad" draw:mime-type="image/png"/></draw:frame></text:p>
          </table:table-cell>
        </table:table-row>
        <table:table-row table:style-name="Table20.1">
          <table:table-cell table:style-name="Table20.A1" office:value-type="string">
            <text:p text:style-name="P874"/>
            <text:p text:style-name="P969"><draw:frame draw:style-name="fr3" draw:name="Image 969" text:anchor-type="as-char" svg:width="0.4154in" svg:height="0.0756in" draw:z-index="1151"><draw:image xlink:href="Pictures/100000010000004F0000000E80683286.png" xlink:type="simple" xlink:show="embed" xlink:actuate="onLoad" draw:mime-type="image/png"/></draw:frame></text:p>
          </table:table-cell>
          <table:table-cell table:style-name="Table20.B1" office:value-type="string">
            <text:p text:style-name="P874"/>
            <text:p text:style-name="P953"><draw:frame draw:style-name="fr3" draw:name="Image 970" text:anchor-type="as-char" svg:width="0.3272in" svg:height="0.0756in" draw:z-index="1152"><draw:image xlink:href="Pictures/100000010000003E0000000E0A109DC4.png" xlink:type="simple" xlink:show="embed" xlink:actuate="onLoad" draw:mime-type="image/png"/></draw:frame></text:p>
          </table:table-cell>
          <table:table-cell table:style-name="Table20.B1" office:value-type="string">
            <text:p text:style-name="P874"/>
            <text:p text:style-name="P966"><draw:frame draw:style-name="fr3" draw:name="Image 971" text:anchor-type="as-char" svg:width="0.5937in" svg:height="0.0756in" draw:z-index="1153"><draw:image xlink:href="Pictures/10000001000000710000000E45446250.png" xlink:type="simple" xlink:show="embed" xlink:actuate="onLoad" draw:mime-type="image/png"/></draw:frame></text:p>
          </table:table-cell>
          <table:table-cell table:style-name="Table20.B1" office:value-type="string">
            <text:p text:style-name="P874"/>
            <text:p text:style-name="P955"><draw:frame draw:style-name="fr3" draw:name="Image 972" text:anchor-type="as-char" svg:width="0.5008in" svg:height="0.0756in" draw:z-index="1154"><draw:image xlink:href="Pictures/10000001000000600000000EC7F07817.png" xlink:type="simple" xlink:show="embed" xlink:actuate="onLoad" draw:mime-type="image/png"/></draw:frame></text:p>
          </table:table-cell>
          <table:table-cell table:style-name="Table20.B1" office:value-type="string">
            <text:p text:style-name="P874"/>
            <text:p text:style-name="P967"><draw:frame draw:style-name="fr3" draw:name="Image 973" text:anchor-type="as-char" svg:width="0.3902in" svg:height="0.0756in" draw:z-index="1155"><draw:image xlink:href="Pictures/100000010000004A0000000EEA35476A.png" xlink:type="simple" xlink:show="embed" xlink:actuate="onLoad" draw:mime-type="image/png"/></draw:frame></text:p>
          </table:table-cell>
          <table:table-cell table:style-name="Table20.F1" office:value-type="string">
            <text:p text:style-name="P874"/>
            <text:p text:style-name="P957"><draw:frame draw:style-name="fr3" draw:name="Image 974" text:anchor-type="as-char" svg:width="0.298in" svg:height="0.0917in" draw:z-index="1156"><draw:image xlink:href="Pictures/100000010000003900000012F656CE68.png" xlink:type="simple" xlink:show="embed" xlink:actuate="onLoad" draw:mime-type="image/png"/></draw:frame></text:p>
          </table:table-cell>
        </table:table-row>
        <table:table-row table:style-name="Table20.2">
          <table:table-cell table:style-name="Table20.A1" office:value-type="string">
            <text:p text:style-name="P885"/>
            <text:p text:style-name="P970"><draw:frame draw:style-name="fr3" draw:name="Image 975" text:anchor-type="as-char" svg:width="0.4866in" svg:height="0.0756in" draw:z-index="1157"><draw:image xlink:href="Pictures/100000010000005C0000000E0B871A37.png" xlink:type="simple" xlink:show="embed" xlink:actuate="onLoad" draw:mime-type="image/png"/></draw:frame></text:p>
          </table:table-cell>
          <table:table-cell table:style-name="Table20.B1" office:value-type="string">
            <text:p text:style-name="P885"/>
            <text:p text:style-name="P953"><draw:frame draw:style-name="fr3" draw:name="Image 976" text:anchor-type="as-char" svg:width="0.3272in" svg:height="0.0756in" draw:z-index="1158"><draw:image xlink:href="Pictures/100000010000003E0000000E124BF89A.png" xlink:type="simple" xlink:show="embed" xlink:actuate="onLoad" draw:mime-type="image/png"/></draw:frame></text:p>
          </table:table-cell>
          <table:table-cell table:style-name="Table20.B1" office:value-type="string">
            <text:p text:style-name="P885"/>
            <text:p text:style-name="P966"><draw:frame draw:style-name="fr3" draw:name="Image 977" text:anchor-type="as-char" svg:width="0.5965in" svg:height="0.0756in" draw:z-index="1159"><draw:image xlink:href="Pictures/10000001000000710000000E6169345E.png" xlink:type="simple" xlink:show="embed" xlink:actuate="onLoad" draw:mime-type="image/png"/></draw:frame></text:p>
          </table:table-cell>
          <table:table-cell table:style-name="Table20.B1" office:value-type="string">
            <text:p text:style-name="P885"/>
            <text:p text:style-name="P971"><draw:frame draw:style-name="fr3" draw:name="Image 978" text:anchor-type="as-char" svg:width="0.502in" svg:height="0.0756in" draw:z-index="1160"><draw:image xlink:href="Pictures/10000001000000600000000EB5EE5368.png" xlink:type="simple" xlink:show="embed" xlink:actuate="onLoad" draw:mime-type="image/png"/></draw:frame></text:p>
          </table:table-cell>
          <table:table-cell table:style-name="Table20.B1" office:value-type="string">
            <text:p text:style-name="P885"/>
            <text:p text:style-name="P972"><draw:frame draw:style-name="fr3" draw:name="Image 979" text:anchor-type="as-char" svg:width="0.3929in" svg:height="0.0756in" draw:z-index="1161"><draw:image xlink:href="Pictures/100000010000004B0000000E50770F4C.png" xlink:type="simple" xlink:show="embed" xlink:actuate="onLoad" draw:mime-type="image/png"/></draw:frame></text:p>
          </table:table-cell>
          <table:table-cell table:style-name="Table20.F1" office:value-type="string">
            <text:p text:style-name="P885"/>
            <text:p text:style-name="P957"><draw:frame draw:style-name="fr3" draw:name="Image 980" text:anchor-type="as-char" svg:width="0.298in" svg:height="0.0917in" draw:z-index="1162"><draw:image xlink:href="Pictures/1000000100000039000000129C6AB5DF.png" xlink:type="simple" xlink:show="embed" xlink:actuate="onLoad" draw:mime-type="image/png"/></draw:frame></text:p>
          </table:table-cell>
        </table:table-row>
        <table:table-row table:style-name="Table20.2">
          <table:table-cell table:style-name="Table20.A1" office:value-type="string">
            <text:p text:style-name="P879"/>
            <text:p text:style-name="P973"><draw:frame draw:style-name="fr3" draw:name="Image 981" text:anchor-type="as-char" svg:width="0.4228in" svg:height="0.0756in" draw:z-index="1163"><draw:image xlink:href="Pictures/10000001000000510000000E26B2657C.png" xlink:type="simple" xlink:show="embed" xlink:actuate="onLoad" draw:mime-type="image/png"/></draw:frame></text:p>
          </table:table-cell>
          <table:table-cell table:style-name="Table20.B1" office:value-type="string">
            <text:p text:style-name="P879"/>
            <text:p text:style-name="P953"><draw:frame draw:style-name="fr3" draw:name="Image 982" text:anchor-type="as-char" svg:width="0.3272in" svg:height="0.0756in" draw:z-index="1164"><draw:image xlink:href="Pictures/100000010000003E0000000E438C7D99.png" xlink:type="simple" xlink:show="embed" xlink:actuate="onLoad" draw:mime-type="image/png"/></draw:frame></text:p>
          </table:table-cell>
          <table:table-cell table:style-name="Table20.B1" office:value-type="string">
            <text:p text:style-name="P879"/>
            <text:p text:style-name="P974"><draw:frame draw:style-name="fr9" draw:name="Image53" text:anchor-type="as-char" svg:width="0.1437in" svg:height="0.0756in" draw:z-index="2010"><draw:image xlink:href="Pictures/100000010000001C0000000FBBFB6AE9.png" xlink:type="simple" xlink:show="embed" xlink:actuate="onLoad" draw:mime-type="image/png"/></draw:frame><text:span text:style-name="T734"><text:s/></text:span><text:span text:style-name="T734"><draw:frame draw:style-name="fr9" draw:name="Image54" text:anchor-type="as-char" svg:width="0.4311in" svg:height="0.0756in" draw:z-index="2011"><draw:image xlink:href="Pictures/10000001000000560000000F5C333E18.png" xlink:type="simple" xlink:show="embed" xlink:actuate="onLoad" draw:mime-type="image/png"/></draw:frame></text:span></text:p>
          </table:table-cell>
          <table:table-cell table:style-name="Table20.B1" office:value-type="string">
            <text:p text:style-name="P879"/>
            <text:p text:style-name="P971"><draw:frame draw:style-name="fr3" draw:name="Image 987" text:anchor-type="as-char" svg:width="0.502in" svg:height="0.0756in" draw:z-index="1165"><draw:image xlink:href="Pictures/10000001000000600000000EF5D190EE.png" xlink:type="simple" xlink:show="embed" xlink:actuate="onLoad" draw:mime-type="image/png"/></draw:frame></text:p>
          </table:table-cell>
          <table:table-cell table:style-name="Table20.B1" office:value-type="string">
            <text:p text:style-name="P879"/>
            <text:p text:style-name="P956"><draw:frame draw:style-name="fr3" draw:name="Image 988" text:anchor-type="as-char" svg:width="0.3945in" svg:height="0.0756in" draw:z-index="1166"><draw:image xlink:href="Pictures/100000010000004B0000000E6C154153.png" xlink:type="simple" xlink:show="embed" xlink:actuate="onLoad" draw:mime-type="image/png"/></draw:frame></text:p>
          </table:table-cell>
          <table:table-cell table:style-name="Table20.F1" office:value-type="string">
            <text:p text:style-name="P879"/>
            <text:p text:style-name="P975"><draw:frame draw:style-name="fr3" draw:name="Image 989" text:anchor-type="as-char" svg:width="0.298in" svg:height="0.0925in" draw:z-index="1167"><draw:image xlink:href="Pictures/1000000100000039000000117DC91E8E.png" xlink:type="simple" xlink:show="embed" xlink:actuate="onLoad" draw:mime-type="image/png"/></draw:frame></text:p>
          </table:table-cell>
        </table:table-row>
        <table:table-row table:style-name="Table20.2">
          <table:table-cell table:style-name="Table20.A1" office:value-type="string">
            <text:p text:style-name="P879"/>
            <text:p text:style-name="P976"><draw:frame draw:style-name="fr3" draw:name="Image 990" text:anchor-type="as-char" svg:width="0.4083in" svg:height="0.0756in" draw:z-index="1168"><draw:image xlink:href="Pictures/100000010000004E0000000E9DE28679.png" xlink:type="simple" xlink:show="embed" xlink:actuate="onLoad" draw:mime-type="image/png"/></draw:frame></text:p>
          </table:table-cell>
          <table:table-cell table:style-name="Table20.B1" office:value-type="string">
            <text:p text:style-name="P879"/>
            <text:p text:style-name="P953"><draw:frame draw:style-name="fr3" draw:name="Image 991" text:anchor-type="as-char" svg:width="0.3272in" svg:height="0.0756in" draw:z-index="1169"><draw:image xlink:href="Pictures/100000010000003E0000000E924E3B57.png" xlink:type="simple" xlink:show="embed" xlink:actuate="onLoad" draw:mime-type="image/png"/></draw:frame></text:p>
          </table:table-cell>
          <table:table-cell table:style-name="Table20.B1" office:value-type="string">
            <text:p text:style-name="P879"/>
            <text:p text:style-name="P966"><draw:frame draw:style-name="fr3" draw:name="Image 992" text:anchor-type="as-char" svg:width="0.5929in" svg:height="0.0756in" draw:z-index="1170"><draw:image xlink:href="Pictures/10000001000000700000000ED1B5B3C4.png" xlink:type="simple" xlink:show="embed" xlink:actuate="onLoad" draw:mime-type="image/png"/></draw:frame></text:p>
          </table:table-cell>
          <table:table-cell table:style-name="Table20.B1" office:value-type="string">
            <text:p text:style-name="P879"/>
            <text:p text:style-name="P971"><draw:frame draw:style-name="fr3" draw:name="Image 993" text:anchor-type="as-char" svg:width="0.502in" svg:height="0.0756in" draw:z-index="1171"><draw:image xlink:href="Pictures/10000001000000600000000E6E8FA3F1.png" xlink:type="simple" xlink:show="embed" xlink:actuate="onLoad" draw:mime-type="image/png"/></draw:frame></text:p>
          </table:table-cell>
          <table:table-cell table:style-name="Table20.B1" office:value-type="string">
            <text:p text:style-name="P879"/>
            <text:p text:style-name="P967"><draw:frame draw:style-name="fr3" draw:name="Image 994" text:anchor-type="as-char" svg:width="0.3902in" svg:height="0.0756in" draw:z-index="1172"><draw:image xlink:href="Pictures/100000010000004A0000000EFABD7FD4.png" xlink:type="simple" xlink:show="embed" xlink:actuate="onLoad" draw:mime-type="image/png"/></draw:frame></text:p>
          </table:table-cell>
          <table:table-cell table:style-name="Table20.F1" office:value-type="string">
            <text:p text:style-name="P879"/>
            <text:p text:style-name="P957"><draw:frame draw:style-name="fr3" draw:name="Image 995" text:anchor-type="as-char" svg:width="0.298in" svg:height="0.0917in" draw:z-index="1173"><draw:image xlink:href="Pictures/1000000100000039000000126EC10464.png" xlink:type="simple" xlink:show="embed" xlink:actuate="onLoad" draw:mime-type="image/png"/></draw:frame></text:p>
          </table:table-cell>
        </table:table-row>
        <table:table-row table:style-name="Table20.1">
          <table:table-cell table:style-name="Table20.A1" office:value-type="string">
            <text:p text:style-name="P874"/>
            <text:p text:style-name="P977"><draw:frame draw:style-name="fr3" draw:name="Image 996" text:anchor-type="as-char" svg:width="0.452in" svg:height="0.0756in" draw:z-index="1174"><draw:image xlink:href="Pictures/10000001000000560000000EE8CCFFF5.png" xlink:type="simple" xlink:show="embed" xlink:actuate="onLoad" draw:mime-type="image/png"/></draw:frame></text:p>
          </table:table-cell>
          <table:table-cell table:style-name="Table20.B1" office:value-type="string">
            <text:p text:style-name="P874"/>
            <text:p text:style-name="P953"><draw:frame draw:style-name="fr3" draw:name="Image 997" text:anchor-type="as-char" svg:width="0.3272in" svg:height="0.0756in" draw:z-index="1175"><draw:image xlink:href="Pictures/100000010000003E0000000EF77C8965.png" xlink:type="simple" xlink:show="embed" xlink:actuate="onLoad" draw:mime-type="image/png"/></draw:frame></text:p>
          </table:table-cell>
          <table:table-cell table:style-name="Table20.B1" office:value-type="string">
            <text:p text:style-name="P874"/>
            <text:p text:style-name="P966"><draw:frame draw:style-name="fr3" draw:name="Image 998" text:anchor-type="as-char" svg:width="0.5917in" svg:height="0.0756in" draw:z-index="1176"><draw:image xlink:href="Pictures/10000001000000700000000E7D722FD3.png" xlink:type="simple" xlink:show="embed" xlink:actuate="onLoad" draw:mime-type="image/png"/></draw:frame></text:p>
          </table:table-cell>
          <table:table-cell table:style-name="Table20.B1" office:value-type="string">
            <text:p text:style-name="P874"/>
            <text:p text:style-name="P955"><draw:frame draw:style-name="fr3" draw:name="Image 999" text:anchor-type="as-char" svg:width="0.5008in" svg:height="0.0756in" draw:z-index="1177"><draw:image xlink:href="Pictures/10000001000000600000000E34D99268.png" xlink:type="simple" xlink:show="embed" xlink:actuate="onLoad" draw:mime-type="image/png"/></draw:frame></text:p>
          </table:table-cell>
          <table:table-cell table:style-name="Table20.B1" office:value-type="string">
            <text:p text:style-name="P874"/>
            <text:p text:style-name="P967"><draw:frame draw:style-name="fr3" draw:name="Image 1000" text:anchor-type="as-char" svg:width="0.3902in" svg:height="0.0756in" draw:z-index="1178"><draw:image xlink:href="Pictures/100000010000004A0000000E798FFAE0.png" xlink:type="simple" xlink:show="embed" xlink:actuate="onLoad" draw:mime-type="image/png"/></draw:frame></text:p>
          </table:table-cell>
          <table:table-cell table:style-name="Table20.F1" office:value-type="string">
            <text:p text:style-name="P874"/>
            <text:p text:style-name="P957"><draw:frame draw:style-name="fr3" draw:name="Image 1001" text:anchor-type="as-char" svg:width="0.298in" svg:height="0.0925in" draw:z-index="1179"><draw:image xlink:href="Pictures/1000000100000039000000117181148B.png" xlink:type="simple" xlink:show="embed" xlink:actuate="onLoad" draw:mime-type="image/png"/></draw:frame></text:p>
          </table:table-cell>
        </table:table-row>
        <table:table-row table:style-name="Table20.2">
          <table:table-cell table:style-name="Table20.A1" office:value-type="string">
            <text:p text:style-name="P879"/>
            <text:p text:style-name="P978"><draw:frame draw:style-name="fr3" draw:name="Image 1002" text:anchor-type="as-char" svg:width="0.4689in" svg:height="0.0917in" draw:z-index="1180"><draw:image xlink:href="Pictures/100000010000005A00000012C8B5C5E2.png" xlink:type="simple" xlink:show="embed" xlink:actuate="onLoad" draw:mime-type="image/png"/></draw:frame></text:p>
          </table:table-cell>
          <table:table-cell table:style-name="Table20.B1" office:value-type="string">
            <text:p text:style-name="P879"/>
            <text:p text:style-name="P953"><draw:frame draw:style-name="fr3" draw:name="Image 1003" text:anchor-type="as-char" svg:width="0.3272in" svg:height="0.0756in" draw:z-index="1181"><draw:image xlink:href="Pictures/100000010000003E0000000E5053FAA1.png" xlink:type="simple" xlink:show="embed" xlink:actuate="onLoad" draw:mime-type="image/png"/></draw:frame></text:p>
          </table:table-cell>
          <table:table-cell table:style-name="Table20.B1" office:value-type="string">
            <text:p text:style-name="P879"/>
            <text:p text:style-name="P966"><draw:frame draw:style-name="fr3" draw:name="Image 1004" text:anchor-type="as-char" svg:width="0.5937in" svg:height="0.0756in" draw:z-index="1182"><draw:image xlink:href="Pictures/10000001000000710000000EE380B4A8.png" xlink:type="simple" xlink:show="embed" xlink:actuate="onLoad" draw:mime-type="image/png"/></draw:frame></text:p>
          </table:table-cell>
          <table:table-cell table:style-name="Table20.B1" office:value-type="string">
            <text:p text:style-name="P879"/>
            <text:p text:style-name="P971"><draw:frame draw:style-name="fr3" draw:name="Image 1005" text:anchor-type="as-char" svg:width="0.502in" svg:height="0.0756in" draw:z-index="1183"><draw:image xlink:href="Pictures/10000001000000600000000E1150D4C5.png" xlink:type="simple" xlink:show="embed" xlink:actuate="onLoad" draw:mime-type="image/png"/></draw:frame></text:p>
          </table:table-cell>
          <table:table-cell table:style-name="Table20.B1" office:value-type="string">
            <text:p text:style-name="P879"/>
            <text:p text:style-name="P956"><draw:frame draw:style-name="fr3" draw:name="Image 1006" text:anchor-type="as-char" svg:width="0.3917in" svg:height="0.0756in" draw:z-index="1184"><draw:image xlink:href="Pictures/100000010000004A0000000ED598134A.png" xlink:type="simple" xlink:show="embed" xlink:actuate="onLoad" draw:mime-type="image/png"/></draw:frame></text:p>
          </table:table-cell>
          <table:table-cell table:style-name="Table20.F1" office:value-type="string">
            <text:p text:style-name="P879"/>
            <text:p text:style-name="P963"><draw:frame draw:style-name="fr3" draw:name="Image 1007" text:anchor-type="as-char" svg:width="0.2902in" svg:height="0.0917in" draw:z-index="1185"><draw:image xlink:href="Pictures/100000010000003800000012C9AADD41.png" xlink:type="simple" xlink:show="embed" xlink:actuate="onLoad" draw:mime-type="image/png"/></draw:frame></text:p>
          </table:table-cell>
        </table:table-row>
        <table:table-row table:style-name="Table20.2">
          <table:table-cell table:style-name="Table20.A1" office:value-type="string">
            <text:p text:style-name="P879"/>
            <text:p text:style-name="P979"><draw:frame draw:style-name="fr3" draw:name="Image 1008" text:anchor-type="as-char" svg:width="0.4134in" svg:height="0.0752in" draw:z-index="1186"><draw:image xlink:href="Pictures/10000001000000500000000FCE20B489.png" xlink:type="simple" xlink:show="embed" xlink:actuate="onLoad" draw:mime-type="image/png"/></draw:frame></text:p>
          </table:table-cell>
          <table:table-cell table:style-name="Table20.B1" office:value-type="string">
            <text:p text:style-name="P879"/>
            <text:p text:style-name="P959"><draw:frame draw:style-name="fr3" draw:name="Image 1009" text:anchor-type="as-char" svg:width="0.3228in" svg:height="0.0752in" draw:z-index="1187"><draw:image xlink:href="Pictures/100000010000003E0000000FA7B34ABE.png" xlink:type="simple" xlink:show="embed" xlink:actuate="onLoad" draw:mime-type="image/png"/></draw:frame></text:p>
          </table:table-cell>
          <table:table-cell table:style-name="Table20.B1" office:value-type="string">
            <text:p text:style-name="P879"/>
            <text:p text:style-name="P960"><draw:frame draw:style-name="fr3" draw:name="Image 1010" text:anchor-type="as-char" svg:width="0.589in" svg:height="0.0752in" draw:z-index="1188"><draw:image xlink:href="Pictures/10000001000000710000000FC7BBF1DF.png" xlink:type="simple" xlink:show="embed" xlink:actuate="onLoad" draw:mime-type="image/png"/></draw:frame></text:p>
          </table:table-cell>
          <table:table-cell table:style-name="Table20.B1" office:value-type="string">
            <text:p text:style-name="P879"/>
            <text:p text:style-name="P961"><draw:frame draw:style-name="fr3" draw:name="Image 1011" text:anchor-type="as-char" svg:width="0.4953in" svg:height="0.0752in" draw:z-index="1189"><draw:image xlink:href="Pictures/10000001000000600000000F1C11E71D.png" xlink:type="simple" xlink:show="embed" xlink:actuate="onLoad" draw:mime-type="image/png"/></draw:frame></text:p>
          </table:table-cell>
          <table:table-cell table:style-name="Table20.B1" office:value-type="string">
            <text:p text:style-name="P879"/>
            <text:p text:style-name="P980"><draw:frame draw:style-name="fr3" draw:name="Image 1012" text:anchor-type="as-char" svg:width="0.3917in" svg:height="0.0752in" draw:z-index="1190"><draw:image xlink:href="Pictures/100000010000004C0000000F631A3FED.png" xlink:type="simple" xlink:show="embed" xlink:actuate="onLoad" draw:mime-type="image/png"/></draw:frame></text:p>
          </table:table-cell>
          <table:table-cell table:style-name="Table20.F1" office:value-type="string">
            <text:p text:style-name="P879"/>
            <text:p text:style-name="P957"><draw:frame draw:style-name="fr3" draw:name="Image 1013" text:anchor-type="as-char" svg:width="0.298in" svg:height="0.0917in" draw:z-index="1191"><draw:image xlink:href="Pictures/100000010000003900000012BC9C04F3.png" xlink:type="simple" xlink:show="embed" xlink:actuate="onLoad" draw:mime-type="image/png"/></draw:frame></text:p>
          </table:table-cell>
        </table:table-row>
        <table:table-row table:style-name="Table20.2">
          <table:table-cell table:style-name="Table20.A1" office:value-type="string">
            <text:p text:style-name="P879"/>
            <text:p text:style-name="P981"><draw:frame draw:style-name="fr3" draw:name="Image 1014" text:anchor-type="as-char" svg:width="0.4646in" svg:height="0.0756in" draw:z-index="1192"><draw:image xlink:href="Pictures/10000001000000590000000EB50698AE.png" xlink:type="simple" xlink:show="embed" xlink:actuate="onLoad" draw:mime-type="image/png"/></draw:frame></text:p>
          </table:table-cell>
          <table:table-cell table:style-name="Table20.B1" office:value-type="string">
            <text:p text:style-name="P879"/>
            <text:p text:style-name="P953"><draw:frame draw:style-name="fr3" draw:name="Image 1015" text:anchor-type="as-char" svg:width="0.3272in" svg:height="0.0756in" draw:z-index="1193"><draw:image xlink:href="Pictures/100000010000003E0000000EC7EA418A.png" xlink:type="simple" xlink:show="embed" xlink:actuate="onLoad" draw:mime-type="image/png"/></draw:frame></text:p>
          </table:table-cell>
          <table:table-cell table:style-name="Table20.B1" office:value-type="string">
            <text:p text:style-name="P879"/>
            <text:p text:style-name="P966"><draw:frame draw:style-name="fr3" draw:name="Image 1016" text:anchor-type="as-char" svg:width="0.5917in" svg:height="0.0756in" draw:z-index="1194"><draw:image xlink:href="Pictures/10000001000000700000000E45440536.png" xlink:type="simple" xlink:show="embed" xlink:actuate="onLoad" draw:mime-type="image/png"/></draw:frame></text:p>
          </table:table-cell>
          <table:table-cell table:style-name="Table20.B1" office:value-type="string">
            <text:p text:style-name="P879"/>
            <text:p text:style-name="P955"><draw:frame draw:style-name="fr3" draw:name="Image 1017" text:anchor-type="as-char" svg:width="0.5008in" svg:height="0.0756in" draw:z-index="1195"><draw:image xlink:href="Pictures/10000001000000600000000EB8F647EA.png" xlink:type="simple" xlink:show="embed" xlink:actuate="onLoad" draw:mime-type="image/png"/></draw:frame></text:p>
          </table:table-cell>
          <table:table-cell table:style-name="Table20.B1" office:value-type="string">
            <text:p text:style-name="P879"/>
            <text:p text:style-name="P967"><draw:frame draw:style-name="fr3" draw:name="Image 1018" text:anchor-type="as-char" svg:width="0.3929in" svg:height="0.0756in" draw:z-index="1196"><draw:image xlink:href="Pictures/100000010000004B0000000E7E97654E.png" xlink:type="simple" xlink:show="embed" xlink:actuate="onLoad" draw:mime-type="image/png"/></draw:frame></text:p>
          </table:table-cell>
          <table:table-cell table:style-name="Table20.F1" office:value-type="string">
            <text:p text:style-name="P879"/>
            <text:p text:style-name="P963"><draw:frame draw:style-name="fr3" draw:name="Image 1019" text:anchor-type="as-char" svg:width="0.2929in" svg:height="0.0925in" draw:z-index="1197"><draw:image xlink:href="Pictures/100000010000003800000011CDF9D6CC.png" xlink:type="simple" xlink:show="embed" xlink:actuate="onLoad" draw:mime-type="image/png"/></draw:frame></text:p>
          </table:table-cell>
        </table:table-row>
        <table:table-row table:style-name="Table20.1">
          <table:table-cell table:style-name="Table20.A1" office:value-type="string">
            <text:p text:style-name="P874"/>
            <text:p text:style-name="P982"><draw:frame draw:style-name="fr3" draw:name="Image 1020" text:anchor-type="as-char" svg:width="0.4362in" svg:height="0.0752in" draw:z-index="1198"><draw:image xlink:href="Pictures/10000001000000550000000F08D78418.png" xlink:type="simple" xlink:show="embed" xlink:actuate="onLoad" draw:mime-type="image/png"/></draw:frame></text:p>
          </table:table-cell>
          <table:table-cell table:style-name="Table20.B1" office:value-type="string">
            <text:p text:style-name="P874"/>
            <text:p text:style-name="P959"><draw:frame draw:style-name="fr3" draw:name="Image 1021" text:anchor-type="as-char" svg:width="0.3228in" svg:height="0.0752in" draw:z-index="1199"><draw:image xlink:href="Pictures/100000010000003E0000000FC1B9F87F.png" xlink:type="simple" xlink:show="embed" xlink:actuate="onLoad" draw:mime-type="image/png"/></draw:frame></text:p>
          </table:table-cell>
          <table:table-cell table:style-name="Table20.B1" office:value-type="string">
            <text:p text:style-name="P874"/>
            <text:p text:style-name="P960"><draw:frame draw:style-name="fr3" draw:name="Image 1022" text:anchor-type="as-char" svg:width="0.5874in" svg:height="0.0752in" draw:z-index="1200"><draw:image xlink:href="Pictures/10000001000000710000000F487F2C84.png" xlink:type="simple" xlink:show="embed" xlink:actuate="onLoad" draw:mime-type="image/png"/></draw:frame></text:p>
          </table:table-cell>
          <table:table-cell table:style-name="Table20.B1" office:value-type="string">
            <text:p text:style-name="P874"/>
            <text:p text:style-name="P961"><draw:frame draw:style-name="fr3" draw:name="Image 1023" text:anchor-type="as-char" svg:width="0.4953in" svg:height="0.0752in" draw:z-index="1201"><draw:image xlink:href="Pictures/10000001000000600000000F6FDF1F50.png" xlink:type="simple" xlink:show="embed" xlink:actuate="onLoad" draw:mime-type="image/png"/></draw:frame></text:p>
          </table:table-cell>
          <table:table-cell table:style-name="Table20.B1" office:value-type="string">
            <text:p text:style-name="P874"/>
            <text:p text:style-name="P962"><draw:frame draw:style-name="fr3" draw:name="Image 1024" text:anchor-type="as-char" svg:width="0.3862in" svg:height="0.0752in" draw:z-index="1202"><draw:image xlink:href="Pictures/100000010000004A0000000F0E9165B7.png" xlink:type="simple" xlink:show="embed" xlink:actuate="onLoad" draw:mime-type="image/png"/></draw:frame></text:p>
          </table:table-cell>
          <table:table-cell table:style-name="Table20.F1" office:value-type="string">
            <text:p text:style-name="P874"/>
            <text:p text:style-name="P957"><draw:frame draw:style-name="fr3" draw:name="Image 1025" text:anchor-type="as-char" svg:width="0.298in" svg:height="0.0917in" draw:z-index="1203"><draw:image xlink:href="Pictures/1000000100000039000000127B36E94D.png" xlink:type="simple" xlink:show="embed" xlink:actuate="onLoad" draw:mime-type="image/png"/></draw:frame></text:p>
          </table:table-cell>
        </table:table-row>
        <table:table-row table:style-name="Table20.2">
          <table:table-cell table:style-name="Table20.A1" office:value-type="string">
            <text:p text:style-name="P879"/>
            <text:p text:style-name="P983"><draw:frame draw:style-name="fr3" draw:name="Image 1026" text:anchor-type="as-char" svg:width="0.4437in" svg:height="0.0756in" draw:z-index="1204"><draw:image xlink:href="Pictures/10000001000000550000000E3C544F8E.png" xlink:type="simple" xlink:show="embed" xlink:actuate="onLoad" draw:mime-type="image/png"/></draw:frame></text:p>
          </table:table-cell>
          <table:table-cell table:style-name="Table20.B1" office:value-type="string">
            <text:p text:style-name="P879"/>
            <text:p text:style-name="P953"><draw:frame draw:style-name="fr3" draw:name="Image 1027" text:anchor-type="as-char" svg:width="0.3272in" svg:height="0.0756in" draw:z-index="1205"><draw:image xlink:href="Pictures/100000010000003E0000000E7ACF8D9B.png" xlink:type="simple" xlink:show="embed" xlink:actuate="onLoad" draw:mime-type="image/png"/></draw:frame></text:p>
          </table:table-cell>
          <table:table-cell table:style-name="Table20.B1" office:value-type="string">
            <text:p text:style-name="P879"/>
            <text:p text:style-name="P966"><draw:frame draw:style-name="fr3" draw:name="Image 1028" text:anchor-type="as-char" svg:width="0.5937in" svg:height="0.0756in" draw:z-index="1206"><draw:image xlink:href="Pictures/10000001000000710000000E1EA903AE.png" xlink:type="simple" xlink:show="embed" xlink:actuate="onLoad" draw:mime-type="image/png"/></draw:frame></text:p>
          </table:table-cell>
          <table:table-cell table:style-name="Table20.B1" office:value-type="string">
            <text:p text:style-name="P879"/>
            <text:p text:style-name="P955"><draw:frame draw:style-name="fr3" draw:name="Image 1029" text:anchor-type="as-char" svg:width="0.5008in" svg:height="0.0756in" draw:z-index="1207"><draw:image xlink:href="Pictures/10000001000000600000000E446BB422.png" xlink:type="simple" xlink:show="embed" xlink:actuate="onLoad" draw:mime-type="image/png"/></draw:frame></text:p>
          </table:table-cell>
          <table:table-cell table:style-name="Table20.B1" office:value-type="string">
            <text:p text:style-name="P879"/>
            <text:p text:style-name="P956"><draw:frame draw:style-name="fr3" draw:name="Image 1030" text:anchor-type="as-char" svg:width="0.3917in" svg:height="0.0756in" draw:z-index="1208"><draw:image xlink:href="Pictures/100000010000004A0000000E21FE0573.png" xlink:type="simple" xlink:show="embed" xlink:actuate="onLoad" draw:mime-type="image/png"/></draw:frame></text:p>
          </table:table-cell>
          <table:table-cell table:style-name="Table20.F1" office:value-type="string">
            <text:p text:style-name="P879"/>
            <text:p text:style-name="P963"><draw:frame draw:style-name="fr3" draw:name="Image 1031" text:anchor-type="as-char" svg:width="0.2917in" svg:height="0.0925in" draw:z-index="1209"><draw:image xlink:href="Pictures/1000000100000038000000115E1EE4DF.png" xlink:type="simple" xlink:show="embed" xlink:actuate="onLoad" draw:mime-type="image/png"/></draw:frame></text:p>
          </table:table-cell>
        </table:table-row>
        <table:table-row table:style-name="Table20.2">
          <table:table-cell table:style-name="Table20.A1" office:value-type="string">
            <text:p text:style-name="P879"/>
            <text:p text:style-name="P984"><draw:frame draw:style-name="fr3" draw:name="Image 1032" text:anchor-type="as-char" svg:width="0.4528in" svg:height="0.0752in" draw:z-index="1210"><draw:image xlink:href="Pictures/10000001000000570000000F8A86A033.png" xlink:type="simple" xlink:show="embed" xlink:actuate="onLoad" draw:mime-type="image/png"/></draw:frame></text:p>
          </table:table-cell>
          <table:table-cell table:style-name="Table20.B1" office:value-type="string">
            <text:p text:style-name="P879"/>
            <text:p text:style-name="P959"><draw:frame draw:style-name="fr3" draw:name="Image 1033" text:anchor-type="as-char" svg:width="0.3228in" svg:height="0.0752in" draw:z-index="1211"><draw:image xlink:href="Pictures/100000010000003E0000000FF7846641.png" xlink:type="simple" xlink:show="embed" xlink:actuate="onLoad" draw:mime-type="image/png"/></draw:frame></text:p>
          </table:table-cell>
          <table:table-cell table:style-name="Table20.B1" office:value-type="string">
            <text:p text:style-name="P879"/>
            <text:p text:style-name="P960"><draw:frame draw:style-name="fr3" draw:name="Image 1034" text:anchor-type="as-char" svg:width="0.5902in" svg:height="0.0752in" draw:z-index="1212"><draw:image xlink:href="Pictures/10000001000000710000000F8637C2F7.png" xlink:type="simple" xlink:show="embed" xlink:actuate="onLoad" draw:mime-type="image/png"/></draw:frame></text:p>
          </table:table-cell>
          <table:table-cell table:style-name="Table20.B1" office:value-type="string">
            <text:p text:style-name="P879"/>
            <text:p text:style-name="P985"><draw:frame draw:style-name="fr3" draw:name="Image 1035" text:anchor-type="as-char" svg:width="0.4965in" svg:height="0.0752in" draw:z-index="1213"><draw:image xlink:href="Pictures/10000001000000600000000F0B78176A.png" xlink:type="simple" xlink:show="embed" xlink:actuate="onLoad" draw:mime-type="image/png"/></draw:frame></text:p>
          </table:table-cell>
          <table:table-cell table:style-name="Table20.B1" office:value-type="string">
            <text:p text:style-name="P879"/>
            <text:p text:style-name="P980"><draw:frame draw:style-name="fr3" draw:name="Image 1036" text:anchor-type="as-char" svg:width="0.389in" svg:height="0.0752in" draw:z-index="1214"><draw:image xlink:href="Pictures/100000010000004B0000000F491B8F34.png" xlink:type="simple" xlink:show="embed" xlink:actuate="onLoad" draw:mime-type="image/png"/></draw:frame></text:p>
          </table:table-cell>
          <table:table-cell table:style-name="Table20.F1" office:value-type="string">
            <text:p text:style-name="P879"/>
            <text:p text:style-name="P957"><draw:frame draw:style-name="fr3" draw:name="Image 1037" text:anchor-type="as-char" svg:width="0.298in" svg:height="0.0917in" draw:z-index="1215"><draw:image xlink:href="Pictures/1000000100000039000000126C129FDF.png" xlink:type="simple" xlink:show="embed" xlink:actuate="onLoad" draw:mime-type="image/png"/></draw:frame></text:p>
          </table:table-cell>
        </table:table-row>
        <table:table-row table:style-name="Table20.2">
          <table:table-cell table:style-name="Table20.A1" office:value-type="string">
            <text:p text:style-name="P879"/>
            <text:p text:style-name="P986"><draw:frame draw:style-name="fr3" draw:name="Image 1038" text:anchor-type="as-char" svg:width="0.4547in" svg:height="0.0756in" draw:z-index="1216"><draw:image xlink:href="Pictures/10000001000000570000000ED662980E.png" xlink:type="simple" xlink:show="embed" xlink:actuate="onLoad" draw:mime-type="image/png"/></draw:frame></text:p>
          </table:table-cell>
          <table:table-cell table:style-name="Table20.B1" office:value-type="string">
            <text:p text:style-name="P879"/>
            <text:p text:style-name="P953"><draw:frame draw:style-name="fr3" draw:name="Image 1039" text:anchor-type="as-char" svg:width="0.3272in" svg:height="0.0756in" draw:z-index="1217"><draw:image xlink:href="Pictures/100000010000003E0000000E01D4555A.png" xlink:type="simple" xlink:show="embed" xlink:actuate="onLoad" draw:mime-type="image/png"/></draw:frame></text:p>
          </table:table-cell>
          <table:table-cell table:style-name="Table20.B1" office:value-type="string">
            <text:p text:style-name="P879"/>
            <text:p text:style-name="P960"><draw:frame draw:style-name="fr9" draw:name="Image55" text:anchor-type="as-char" svg:width="0.148in" svg:height="0.0756in" draw:z-index="2012"><draw:image xlink:href="Pictures/100000010000001D0000000F94C831FA.png" xlink:type="simple" xlink:show="embed" xlink:actuate="onLoad" draw:mime-type="image/png"/></draw:frame><draw:frame draw:style-name="fr9" draw:name="Image56" text:anchor-type="as-char" svg:width="0.4382in" svg:height="0.0756in" draw:z-index="2013"><draw:image xlink:href="Pictures/10000001000000570000000F4FBB4401.png" xlink:type="simple" xlink:show="embed" xlink:actuate="onLoad" draw:mime-type="image/png"/></draw:frame></text:p>
          </table:table-cell>
          <table:table-cell table:style-name="Table20.B1" office:value-type="string">
            <text:p text:style-name="P879"/>
            <text:p text:style-name="P987"><draw:frame draw:style-name="fr3" draw:name="Image 1044" text:anchor-type="as-char" svg:width="0.4953in" svg:height="0.0756in" draw:z-index="1218"><draw:image xlink:href="Pictures/100000010000005F0000000ED283205B.png" xlink:type="simple" xlink:show="embed" xlink:actuate="onLoad" draw:mime-type="image/png"/></draw:frame></text:p>
          </table:table-cell>
          <table:table-cell table:style-name="Table20.B1" office:value-type="string">
            <text:p text:style-name="P879"/>
            <text:p text:style-name="P967"><draw:frame draw:style-name="fr3" draw:name="Image 1045" text:anchor-type="as-char" svg:width="0.3929in" svg:height="0.0756in" draw:z-index="1219"><draw:image xlink:href="Pictures/100000010000004B0000000E0EC2226E.png" xlink:type="simple" xlink:show="embed" xlink:actuate="onLoad" draw:mime-type="image/png"/></draw:frame></text:p>
          </table:table-cell>
          <table:table-cell table:style-name="Table20.F1" office:value-type="string">
            <text:p text:style-name="P879"/>
            <text:p text:style-name="P963"><draw:frame draw:style-name="fr3" draw:name="Image 1046" text:anchor-type="as-char" svg:width="0.2929in" svg:height="0.0925in" draw:z-index="1220"><draw:image xlink:href="Pictures/100000010000003800000011724AA02A.png" xlink:type="simple" xlink:show="embed" xlink:actuate="onLoad" draw:mime-type="image/png"/></draw:frame></text:p>
          </table:table-cell>
        </table:table-row>
        <table:table-row table:style-name="Table20.1">
          <table:table-cell table:style-name="Table20.A1" office:value-type="string">
            <text:p text:style-name="P874"/>
            <text:p text:style-name="P988"><draw:frame draw:style-name="fr3" draw:name="Image 1047" text:anchor-type="as-char" svg:width="0.452in" svg:height="0.0917in" draw:z-index="1221"><draw:image xlink:href="Pictures/100000010000005600000012347C7257.png" xlink:type="simple" xlink:show="embed" xlink:actuate="onLoad" draw:mime-type="image/png"/></draw:frame></text:p>
          </table:table-cell>
          <table:table-cell table:style-name="Table20.B1" office:value-type="string">
            <text:p text:style-name="P874"/>
            <text:p text:style-name="P959"><draw:frame draw:style-name="fr3" draw:name="Image 1048" text:anchor-type="as-char" svg:width="0.3228in" svg:height="0.0752in" draw:z-index="1222"><draw:image xlink:href="Pictures/100000010000003E0000000FB528C38E.png" xlink:type="simple" xlink:show="embed" xlink:actuate="onLoad" draw:mime-type="image/png"/></draw:frame></text:p>
          </table:table-cell>
          <table:table-cell table:style-name="Table20.B1" office:value-type="string">
            <text:p text:style-name="P874"/>
            <text:p text:style-name="P960"><draw:frame draw:style-name="fr3" draw:name="Image 1049" text:anchor-type="as-char" svg:width="0.5874in" svg:height="0.0752in" draw:z-index="1223"><draw:image xlink:href="Pictures/10000001000000710000000F4E0E36E5.png" xlink:type="simple" xlink:show="embed" xlink:actuate="onLoad" draw:mime-type="image/png"/></draw:frame></text:p>
          </table:table-cell>
          <table:table-cell table:style-name="Table20.B1" office:value-type="string">
            <text:p text:style-name="P874"/>
            <text:p text:style-name="P961"><draw:frame draw:style-name="fr3" draw:name="Image 1050" text:anchor-type="as-char" svg:width="0.4953in" svg:height="0.0752in" draw:z-index="1224"><draw:image xlink:href="Pictures/10000001000000600000000FFB447047.png" xlink:type="simple" xlink:show="embed" xlink:actuate="onLoad" draw:mime-type="image/png"/></draw:frame></text:p>
          </table:table-cell>
          <table:table-cell table:style-name="Table20.B1" office:value-type="string">
            <text:p text:style-name="P874"/>
            <text:p text:style-name="P989"><draw:frame draw:style-name="fr3" draw:name="Image 1051" text:anchor-type="as-char" svg:width="0.3874in" svg:height="0.0752in" draw:z-index="1225"><draw:image xlink:href="Pictures/100000010000004A0000000F060CD265.png" xlink:type="simple" xlink:show="embed" xlink:actuate="onLoad" draw:mime-type="image/png"/></draw:frame></text:p>
          </table:table-cell>
          <table:table-cell table:style-name="Table20.F1" office:value-type="string">
            <text:p text:style-name="P874"/>
            <text:p text:style-name="P963"><draw:frame draw:style-name="fr3" draw:name="Image 1052" text:anchor-type="as-char" svg:width="0.2902in" svg:height="0.0917in" draw:z-index="1226"><draw:image xlink:href="Pictures/1000000100000038000000121D71E0F5.png" xlink:type="simple" xlink:show="embed" xlink:actuate="onLoad" draw:mime-type="image/png"/></draw:frame></text:p>
          </table:table-cell>
        </table:table-row>
        <table:table-row table:style-name="Table20.2">
          <table:table-cell table:style-name="Table20.A1" office:value-type="string">
            <text:p text:style-name="P879"/>
            <text:p text:style-name="P986"><draw:frame draw:style-name="fr3" draw:name="Image 1053" text:anchor-type="as-char" svg:width="0.4575in" svg:height="0.0756in" draw:z-index="1227"><draw:image xlink:href="Pictures/10000001000000570000000E1BFFEDF0.png" xlink:type="simple" xlink:show="embed" xlink:actuate="onLoad" draw:mime-type="image/png"/></draw:frame></text:p>
          </table:table-cell>
          <table:table-cell table:style-name="Table20.B1" office:value-type="string">
            <text:p text:style-name="P879"/>
            <text:p text:style-name="P953"><draw:frame draw:style-name="fr3" draw:name="Image 1054" text:anchor-type="as-char" svg:width="0.3272in" svg:height="0.0756in" draw:z-index="1228"><draw:image xlink:href="Pictures/100000010000003E0000000EA5E2B1AC.png" xlink:type="simple" xlink:show="embed" xlink:actuate="onLoad" draw:mime-type="image/png"/></draw:frame></text:p>
          </table:table-cell>
          <table:table-cell table:style-name="Table20.B1" office:value-type="string">
            <text:p text:style-name="P879"/>
            <text:p text:style-name="P966"><draw:frame draw:style-name="fr3" draw:name="Image 1055" text:anchor-type="as-char" svg:width="0.5917in" svg:height="0.0756in" draw:z-index="1229"><draw:image xlink:href="Pictures/10000001000000700000000E42D4F903.png" xlink:type="simple" xlink:show="embed" xlink:actuate="onLoad" draw:mime-type="image/png"/></draw:frame></text:p>
          </table:table-cell>
          <table:table-cell table:style-name="Table20.B1" office:value-type="string">
            <text:p text:style-name="P879"/>
            <text:p text:style-name="P955"><draw:frame draw:style-name="fr3" draw:name="Image 1056" text:anchor-type="as-char" svg:width="0.5008in" svg:height="0.0756in" draw:z-index="1230"><draw:image xlink:href="Pictures/10000001000000600000000EFDA183E0.png" xlink:type="simple" xlink:show="embed" xlink:actuate="onLoad" draw:mime-type="image/png"/></draw:frame></text:p>
          </table:table-cell>
          <table:table-cell table:style-name="Table20.B1" office:value-type="string">
            <text:p text:style-name="P879"/>
            <text:p text:style-name="P967"><draw:frame draw:style-name="fr3" draw:name="Image 1057" text:anchor-type="as-char" svg:width="0.3929in" svg:height="0.0756in" draw:z-index="1231"><draw:image xlink:href="Pictures/100000010000004B0000000E08D4903C.png" xlink:type="simple" xlink:show="embed" xlink:actuate="onLoad" draw:mime-type="image/png"/></draw:frame></text:p>
          </table:table-cell>
          <table:table-cell table:style-name="Table20.F1" office:value-type="string">
            <text:p text:style-name="P879"/>
            <text:p text:style-name="P963"><draw:frame draw:style-name="fr3" draw:name="Image 1058" text:anchor-type="as-char" svg:width="0.2929in" svg:height="0.0925in" draw:z-index="1232"><draw:image xlink:href="Pictures/10000001000000380000001162D48FA0.png" xlink:type="simple" xlink:show="embed" xlink:actuate="onLoad" draw:mime-type="image/png"/></draw:frame></text:p>
          </table:table-cell>
        </table:table-row>
        <table:table-row table:style-name="Table20.2">
          <table:table-cell table:style-name="Table20.A1" office:value-type="string">
            <text:p text:style-name="P879"/>
            <text:p text:style-name="P986"><draw:frame draw:style-name="fr3" draw:name="Image 1059" text:anchor-type="as-char" svg:width="0.4575in" svg:height="0.0756in" draw:z-index="1233"><draw:image xlink:href="Pictures/10000001000000570000000E5E60D443.png" xlink:type="simple" xlink:show="embed" xlink:actuate="onLoad" draw:mime-type="image/png"/></draw:frame></text:p>
          </table:table-cell>
          <table:table-cell table:style-name="Table20.B1" office:value-type="string">
            <text:p text:style-name="P879"/>
            <text:p text:style-name="P953"><draw:frame draw:style-name="fr3" draw:name="Image 1060" text:anchor-type="as-char" svg:width="0.3272in" svg:height="0.0756in" draw:z-index="1234"><draw:image xlink:href="Pictures/100000010000003E0000000EDBE05713.png" xlink:type="simple" xlink:show="embed" xlink:actuate="onLoad" draw:mime-type="image/png"/></draw:frame></text:p>
          </table:table-cell>
          <table:table-cell table:style-name="Table20.B1" office:value-type="string">
            <text:p text:style-name="P879"/>
            <text:p text:style-name="P966"><draw:frame draw:style-name="fr3" draw:name="Image 1061" text:anchor-type="as-char" svg:width="0.5937in" svg:height="0.0756in" draw:z-index="1235"><draw:image xlink:href="Pictures/10000001000000710000000E15A56DB3.png" xlink:type="simple" xlink:show="embed" xlink:actuate="onLoad" draw:mime-type="image/png"/></draw:frame></text:p>
          </table:table-cell>
          <table:table-cell table:style-name="Table20.B1" office:value-type="string">
            <text:p text:style-name="P879"/>
            <text:p text:style-name="P955"><draw:frame draw:style-name="fr3" draw:name="Image 1062" text:anchor-type="as-char" svg:width="0.5008in" svg:height="0.0756in" draw:z-index="1236"><draw:image xlink:href="Pictures/10000001000000600000000EC5BF60BF.png" xlink:type="simple" xlink:show="embed" xlink:actuate="onLoad" draw:mime-type="image/png"/></draw:frame></text:p>
          </table:table-cell>
          <table:table-cell table:style-name="Table20.B1" office:value-type="string">
            <text:p text:style-name="P879"/>
            <text:p text:style-name="P972"><draw:frame draw:style-name="fr3" draw:name="Image 1063" text:anchor-type="as-char" svg:width="0.3929in" svg:height="0.0756in" draw:z-index="1237"><draw:image xlink:href="Pictures/100000010000004B0000000E967D7DB1.png" xlink:type="simple" xlink:show="embed" xlink:actuate="onLoad" draw:mime-type="image/png"/></draw:frame></text:p>
          </table:table-cell>
          <table:table-cell table:style-name="Table20.F1" office:value-type="string">
            <text:p text:style-name="P879"/>
            <text:p text:style-name="P963"><draw:frame draw:style-name="fr3" draw:name="Image 1064" text:anchor-type="as-char" svg:width="0.2902in" svg:height="0.0917in" draw:z-index="1238"><draw:image xlink:href="Pictures/1000000100000038000000120CAAC872.png" xlink:type="simple" xlink:show="embed" xlink:actuate="onLoad" draw:mime-type="image/png"/></draw:frame></text:p>
          </table:table-cell>
        </table:table-row>
        <table:table-row table:style-name="Table20.2">
          <table:table-cell table:style-name="Table20.A1" office:value-type="string">
            <text:p text:style-name="P879"/>
            <text:p text:style-name="P990"><draw:frame draw:style-name="fr3" draw:name="Image 1065" text:anchor-type="as-char" svg:width="0.4472in" svg:height="0.0752in" draw:z-index="1239"><draw:image xlink:href="Pictures/10000001000000570000000FD17A390E.png" xlink:type="simple" xlink:show="embed" xlink:actuate="onLoad" draw:mime-type="image/png"/></draw:frame></text:p>
          </table:table-cell>
          <table:table-cell table:style-name="Table20.B1" office:value-type="string">
            <text:p text:style-name="P879"/>
            <text:p text:style-name="P959"><draw:frame draw:style-name="fr3" draw:name="Image 1066" text:anchor-type="as-char" svg:width="0.3228in" svg:height="0.0752in" draw:z-index="1240"><draw:image xlink:href="Pictures/100000010000003E0000000FA7B34ABE.png" xlink:type="simple" xlink:show="embed" xlink:actuate="onLoad" draw:mime-type="image/png"/></draw:frame></text:p>
          </table:table-cell>
          <table:table-cell table:style-name="Table20.B1" office:value-type="string">
            <text:p text:style-name="P879"/>
            <text:p text:style-name="P960"><draw:frame draw:style-name="fr3" draw:name="Image 1067" text:anchor-type="as-char" svg:width="0.5874in" svg:height="0.0752in" draw:z-index="1241"><draw:image xlink:href="Pictures/10000001000000710000000F7199DD61.png" xlink:type="simple" xlink:show="embed" xlink:actuate="onLoad" draw:mime-type="image/png"/></draw:frame></text:p>
          </table:table-cell>
          <table:table-cell table:style-name="Table20.B1" office:value-type="string">
            <text:p text:style-name="P879"/>
            <text:p text:style-name="P985"><draw:frame draw:style-name="fr3" draw:name="Image 1068" text:anchor-type="as-char" svg:width="0.4965in" svg:height="0.0752in" draw:z-index="1242"><draw:image xlink:href="Pictures/10000001000000600000000FB027D665.png" xlink:type="simple" xlink:show="embed" xlink:actuate="onLoad" draw:mime-type="image/png"/></draw:frame></text:p>
          </table:table-cell>
          <table:table-cell table:style-name="Table20.B1" office:value-type="string">
            <text:p text:style-name="P879"/>
            <text:p text:style-name="P962"><draw:frame draw:style-name="fr3" draw:name="Image 1069" text:anchor-type="as-char" svg:width="0.389in" svg:height="0.0752in" draw:z-index="1243"><draw:image xlink:href="Pictures/100000010000004B0000000F65C9646A.png" xlink:type="simple" xlink:show="embed" xlink:actuate="onLoad" draw:mime-type="image/png"/></draw:frame></text:p>
          </table:table-cell>
          <table:table-cell table:style-name="Table20.F1" office:value-type="string">
            <text:p text:style-name="P879"/>
            <text:p text:style-name="P963"><draw:frame draw:style-name="fr3" draw:name="Image 1070" text:anchor-type="as-char" svg:width="0.2925in" svg:height="0.0917in" draw:z-index="2014"><draw:image xlink:href="Pictures/10000001000000380000001215EF722E.png" xlink:type="simple" xlink:show="embed" xlink:actuate="onLoad" draw:mime-type="image/png"/></draw:frame></text:p>
          </table:table-cell>
        </table:table-row>
      </table:table>
      <text:p text:style-name="P991"/>
      <text:p text:style-name="P873"/>
      <table:table table:name="Table21" table:style-name="Table21">
        <table:table-column table:style-name="Table21.A"/>
        <table:table-column table:style-name="Table21.B"/>
        <table:table-column table:style-name="Table21.C"/>
        <table:table-column table:style-name="Table21.D"/>
        <table:table-column table:style-name="Table21.E"/>
        <table:table-column table:style-name="Table21.F"/>
        <table:table-row table:style-name="Table21.1">
          <table:table-cell table:style-name="Table21.A1" office:value-type="string">
            <text:p text:style-name="P874"/>
            <text:p text:style-name="P992"><draw:frame draw:style-name="fr3" draw:name="Image 1071" text:anchor-type="as-char" svg:width="0.4728in" svg:height="0.0752in" draw:z-index="1244"><draw:image xlink:href="Pictures/100000010000005B0000000F6FB86763.png" xlink:type="simple" xlink:show="embed" xlink:actuate="onLoad" draw:mime-type="image/png"/></draw:frame></text:p>
          </table:table-cell>
          <table:table-cell table:style-name="Table21.B1" office:value-type="string">
            <text:p text:style-name="P874"/>
            <text:p text:style-name="P959"><draw:frame draw:style-name="fr3" draw:name="Image 1072" text:anchor-type="as-char" svg:width="0.3228in" svg:height="0.0752in" draw:z-index="1245"><draw:image xlink:href="Pictures/100000010000003E0000000F96D16094.png" xlink:type="simple" xlink:show="embed" xlink:actuate="onLoad" draw:mime-type="image/png"/></draw:frame></text:p>
          </table:table-cell>
          <table:table-cell table:style-name="Table21.B1" office:value-type="string">
            <text:p text:style-name="P874"/>
            <text:p text:style-name="P960"><draw:frame draw:style-name="fr9" draw:name="Image57" text:anchor-type="as-char" svg:width="0.148in" svg:height="0.0756in" draw:z-index="2015"><draw:image xlink:href="Pictures/100000010000001D0000000F1A5AE249.png" xlink:type="simple" xlink:show="embed" xlink:actuate="onLoad" draw:mime-type="image/png"/></draw:frame><draw:frame draw:style-name="fr9" draw:name="Image58" text:anchor-type="as-char" svg:width="0.4382in" svg:height="0.0756in" draw:z-index="2016"><draw:image xlink:href="Pictures/10000001000000570000000FAB8D1D5F.png" xlink:type="simple" xlink:show="embed" xlink:actuate="onLoad" draw:mime-type="image/png"/></draw:frame></text:p>
          </table:table-cell>
          <table:table-cell table:style-name="Table21.B1" office:value-type="string">
            <text:p text:style-name="P874"/>
            <text:p text:style-name="P985"><draw:frame draw:style-name="fr3" draw:name="Image 1077" text:anchor-type="as-char" svg:width="0.4965in" svg:height="0.0752in" draw:z-index="1246"><draw:image xlink:href="Pictures/10000001000000600000000F1B8242D9.png" xlink:type="simple" xlink:show="embed" xlink:actuate="onLoad" draw:mime-type="image/png"/></draw:frame></text:p>
          </table:table-cell>
          <table:table-cell table:style-name="Table21.B1" office:value-type="string">
            <text:p text:style-name="P874"/>
            <text:p text:style-name="P980"><draw:frame draw:style-name="fr3" draw:name="Image 1078" text:anchor-type="as-char" svg:width="0.389in" svg:height="0.0752in" draw:z-index="1247"><draw:image xlink:href="Pictures/100000010000004B0000000F8515DA14.png" xlink:type="simple" xlink:show="embed" xlink:actuate="onLoad" draw:mime-type="image/png"/></draw:frame></text:p>
          </table:table-cell>
          <table:table-cell table:style-name="Table21.F1" office:value-type="string">
            <text:p text:style-name="P874"/>
            <text:p text:style-name="P963"><draw:frame draw:style-name="fr3" draw:name="Image 1079" text:anchor-type="as-char" svg:width="0.2902in" svg:height="0.0917in" draw:z-index="1248"><draw:image xlink:href="Pictures/100000010000003800000012D10ED834.png" xlink:type="simple" xlink:show="embed" xlink:actuate="onLoad" draw:mime-type="image/png"/></draw:frame></text:p>
          </table:table-cell>
        </table:table-row>
        <table:table-row table:style-name="Table21.2">
          <table:table-cell table:style-name="Table21.A1" office:value-type="string">
            <text:p text:style-name="P879"/>
            <text:p text:style-name="P993"><draw:frame draw:style-name="fr3" draw:name="Image 1080" text:anchor-type="as-char" svg:width="0.4417in" svg:height="0.0756in" draw:z-index="1249"><draw:image xlink:href="Pictures/10000001000000540000000ECC3E1D0C.png" xlink:type="simple" xlink:show="embed" xlink:actuate="onLoad" draw:mime-type="image/png"/></draw:frame></text:p>
          </table:table-cell>
          <table:table-cell table:style-name="Table21.B1" office:value-type="string">
            <text:p text:style-name="P879"/>
            <text:p text:style-name="P953"><draw:frame draw:style-name="fr3" draw:name="Image 1081" text:anchor-type="as-char" svg:width="0.3272in" svg:height="0.0756in" draw:z-index="1250"><draw:image xlink:href="Pictures/100000010000003E0000000E4F9A845E.png" xlink:type="simple" xlink:show="embed" xlink:actuate="onLoad" draw:mime-type="image/png"/></draw:frame></text:p>
          </table:table-cell>
          <table:table-cell table:style-name="Table21.B1" office:value-type="string">
            <text:p text:style-name="P879"/>
            <text:p text:style-name="P966"><draw:frame draw:style-name="fr3" draw:name="Image 1082" text:anchor-type="as-char" svg:width="0.5957in" svg:height="0.0756in" draw:z-index="1251"><draw:image xlink:href="Pictures/10000001000000710000000E4DBFF026.png" xlink:type="simple" xlink:show="embed" xlink:actuate="onLoad" draw:mime-type="image/png"/></draw:frame></text:p>
          </table:table-cell>
          <table:table-cell table:style-name="Table21.B1" office:value-type="string">
            <text:p text:style-name="P879"/>
            <text:p text:style-name="P955"><draw:frame draw:style-name="fr3" draw:name="Image 1083" text:anchor-type="as-char" svg:width="0.5008in" svg:height="0.0756in" draw:z-index="1252"><draw:image xlink:href="Pictures/10000001000000600000000EF4EBFC5C.png" xlink:type="simple" xlink:show="embed" xlink:actuate="onLoad" draw:mime-type="image/png"/></draw:frame></text:p>
          </table:table-cell>
          <table:table-cell table:style-name="Table21.B1" office:value-type="string">
            <text:p text:style-name="P879"/>
            <text:p text:style-name="P956"><draw:frame draw:style-name="fr3" draw:name="Image 1084" text:anchor-type="as-char" svg:width="0.3917in" svg:height="0.0756in" draw:z-index="1253"><draw:image xlink:href="Pictures/100000010000004A0000000E987A1774.png" xlink:type="simple" xlink:show="embed" xlink:actuate="onLoad" draw:mime-type="image/png"/></draw:frame></text:p>
          </table:table-cell>
          <table:table-cell table:style-name="Table21.F1" office:value-type="string">
            <text:p text:style-name="P879"/>
            <text:p text:style-name="P963"><draw:frame draw:style-name="fr3" draw:name="Image 1085" text:anchor-type="as-char" svg:width="0.2917in" svg:height="0.0925in" draw:z-index="1254"><draw:image xlink:href="Pictures/100000010000003800000011B5A9A6C9.png" xlink:type="simple" xlink:show="embed" xlink:actuate="onLoad" draw:mime-type="image/png"/></draw:frame></text:p>
          </table:table-cell>
        </table:table-row>
        <table:table-row table:style-name="Table21.1">
          <table:table-cell table:style-name="Table21.A1" office:value-type="string">
            <text:p text:style-name="P874"/>
            <text:p text:style-name="P984"><draw:frame draw:style-name="fr3" draw:name="Image 1086" text:anchor-type="as-char" svg:width="0.4543in" svg:height="0.0752in" draw:z-index="1255"><draw:image xlink:href="Pictures/10000001000000570000000FEA7FFF37.png" xlink:type="simple" xlink:show="embed" xlink:actuate="onLoad" draw:mime-type="image/png"/></draw:frame></text:p>
          </table:table-cell>
          <table:table-cell table:style-name="Table21.B1" office:value-type="string">
            <text:p text:style-name="P874"/>
            <text:p text:style-name="P959"><draw:frame draw:style-name="fr3" draw:name="Image 1087" text:anchor-type="as-char" svg:width="0.3228in" svg:height="0.0752in" draw:z-index="1256"><draw:image xlink:href="Pictures/100000010000003E0000000F65F510F9.png" xlink:type="simple" xlink:show="embed" xlink:actuate="onLoad" draw:mime-type="image/png"/></draw:frame></text:p>
          </table:table-cell>
          <table:table-cell table:style-name="Table21.B1" office:value-type="string">
            <text:p text:style-name="P874"/>
            <text:p text:style-name="P960"><draw:frame draw:style-name="fr3" draw:name="Image 1088" text:anchor-type="as-char" svg:width="0.589in" svg:height="0.0752in" draw:z-index="1257"><draw:image xlink:href="Pictures/10000001000000710000000FC2A3F36C.png" xlink:type="simple" xlink:show="embed" xlink:actuate="onLoad" draw:mime-type="image/png"/></draw:frame></text:p>
          </table:table-cell>
          <table:table-cell table:style-name="Table21.B1" office:value-type="string">
            <text:p text:style-name="P874"/>
            <text:p text:style-name="P961"><draw:frame draw:style-name="fr3" draw:name="Image 1089" text:anchor-type="as-char" svg:width="0.4953in" svg:height="0.0752in" draw:z-index="1258"><draw:image xlink:href="Pictures/10000001000000600000000FBFBCEF8B.png" xlink:type="simple" xlink:show="embed" xlink:actuate="onLoad" draw:mime-type="image/png"/></draw:frame></text:p>
          </table:table-cell>
          <table:table-cell table:style-name="Table21.B1" office:value-type="string">
            <text:p text:style-name="P874"/>
            <text:p text:style-name="P989"><draw:frame draw:style-name="fr3" draw:name="Image 1090" text:anchor-type="as-char" svg:width="0.3874in" svg:height="0.0752in" draw:z-index="1259"><draw:image xlink:href="Pictures/100000010000004A0000000F7DD13269.png" xlink:type="simple" xlink:show="embed" xlink:actuate="onLoad" draw:mime-type="image/png"/></draw:frame></text:p>
          </table:table-cell>
          <table:table-cell table:style-name="Table21.F1" office:value-type="string">
            <text:p text:style-name="P874"/>
            <text:p text:style-name="P963"><draw:frame draw:style-name="fr3" draw:name="Image 1091" text:anchor-type="as-char" svg:width="0.2902in" svg:height="0.0917in" draw:z-index="1260"><draw:image xlink:href="Pictures/1000000100000038000000126E69FEE0.png" xlink:type="simple" xlink:show="embed" xlink:actuate="onLoad" draw:mime-type="image/png"/></draw:frame></text:p>
          </table:table-cell>
        </table:table-row>
        <table:table-row table:style-name="Table21.2">
          <table:table-cell table:style-name="Table21.A1" office:value-type="string">
            <text:p text:style-name="P885"/>
            <text:p text:style-name="P994"><draw:frame draw:style-name="fr3" draw:name="Image 1092" text:anchor-type="as-char" svg:width="0.4598in" svg:height="0.0752in" draw:z-index="1261"><draw:image xlink:href="Pictures/10000001000000580000000FCA2C7CFF.png" xlink:type="simple" xlink:show="embed" xlink:actuate="onLoad" draw:mime-type="image/png"/></draw:frame></text:p>
          </table:table-cell>
          <table:table-cell table:style-name="Table21.B1" office:value-type="string">
            <text:p text:style-name="P885"/>
            <text:p text:style-name="P959"><draw:frame draw:style-name="fr3" draw:name="Image 1093" text:anchor-type="as-char" svg:width="0.3228in" svg:height="0.0752in" draw:z-index="1262"><draw:image xlink:href="Pictures/100000010000003E0000000F938CD9E0.png" xlink:type="simple" xlink:show="embed" xlink:actuate="onLoad" draw:mime-type="image/png"/></draw:frame></text:p>
          </table:table-cell>
          <table:table-cell table:style-name="Table21.B1" office:value-type="string">
            <text:p text:style-name="P885"/>
            <text:p text:style-name="P995"><draw:frame draw:style-name="fr9" draw:name="Image59" text:anchor-type="as-char" svg:width="0.1465in" svg:height="0.0756in" draw:z-index="2017"><draw:image xlink:href="Pictures/100000010000001D0000000F4BD15F30.png" xlink:type="simple" xlink:show="embed" xlink:actuate="onLoad" draw:mime-type="image/png"/></draw:frame><draw:frame draw:style-name="fr9" draw:name="Image60" text:anchor-type="as-char" svg:width="0.4339in" svg:height="0.0756in" draw:z-index="2018"><draw:image xlink:href="Pictures/10000001000000560000000FEB423541.png" xlink:type="simple" xlink:show="embed" xlink:actuate="onLoad" draw:mime-type="image/png"/></draw:frame></text:p>
          </table:table-cell>
          <table:table-cell table:style-name="Table21.B1" office:value-type="string">
            <text:p text:style-name="P885"/>
            <text:p text:style-name="P961"><draw:frame draw:style-name="fr3" draw:name="Image 1098" text:anchor-type="as-char" svg:width="0.4953in" svg:height="0.0752in" draw:z-index="1263"><draw:image xlink:href="Pictures/10000001000000600000000F1409BEE1.png" xlink:type="simple" xlink:show="embed" xlink:actuate="onLoad" draw:mime-type="image/png"/></draw:frame></text:p>
          </table:table-cell>
          <table:table-cell table:style-name="Table21.B1" office:value-type="string">
            <text:p text:style-name="P885"/>
            <text:p text:style-name="P962"><draw:frame draw:style-name="fr3" draw:name="Image 1099" text:anchor-type="as-char" svg:width="0.389in" svg:height="0.0752in" draw:z-index="1264"><draw:image xlink:href="Pictures/100000010000004B0000000F6EC0622E.png" xlink:type="simple" xlink:show="embed" xlink:actuate="onLoad" draw:mime-type="image/png"/></draw:frame></text:p>
          </table:table-cell>
          <table:table-cell table:style-name="Table21.F1" office:value-type="string">
            <text:p text:style-name="P885"/>
            <text:p text:style-name="P963"><draw:frame draw:style-name="fr3" draw:name="Image 1100" text:anchor-type="as-char" svg:width="0.2925in" svg:height="0.0917in" draw:z-index="1265"><draw:image xlink:href="Pictures/100000010000003800000012518079D4.png" xlink:type="simple" xlink:show="embed" xlink:actuate="onLoad" draw:mime-type="image/png"/></draw:frame></text:p>
          </table:table-cell>
        </table:table-row>
        <table:table-row table:style-name="Table21.2">
          <table:table-cell table:style-name="Table21.A1" office:value-type="string">
            <text:p text:style-name="P879"/>
            <text:p text:style-name="P986"><draw:frame draw:style-name="fr3" draw:name="Image 1101" text:anchor-type="as-char" svg:width="0.4591in" svg:height="0.0756in" draw:z-index="1266"><draw:image xlink:href="Pictures/10000001000000570000000EB07BBF2E.png" xlink:type="simple" xlink:show="embed" xlink:actuate="onLoad" draw:mime-type="image/png"/></draw:frame></text:p>
          </table:table-cell>
          <table:table-cell table:style-name="Table21.B1" office:value-type="string">
            <text:p text:style-name="P879"/>
            <text:p text:style-name="P953"><draw:frame draw:style-name="fr3" draw:name="Image 1102" text:anchor-type="as-char" svg:width="0.3272in" svg:height="0.0756in" draw:z-index="1267"><draw:image xlink:href="Pictures/100000010000003E0000000ECBA00D97.png" xlink:type="simple" xlink:show="embed" xlink:actuate="onLoad" draw:mime-type="image/png"/></draw:frame></text:p>
          </table:table-cell>
          <table:table-cell table:style-name="Table21.B1" office:value-type="string">
            <text:p text:style-name="P879"/>
            <text:p text:style-name="P966"><draw:frame draw:style-name="fr3" draw:name="Image 1103" text:anchor-type="as-char" svg:width="0.5937in" svg:height="0.0756in" draw:z-index="1268"><draw:image xlink:href="Pictures/10000001000000710000000EB9509EA6.png" xlink:type="simple" xlink:show="embed" xlink:actuate="onLoad" draw:mime-type="image/png"/></draw:frame></text:p>
          </table:table-cell>
          <table:table-cell table:style-name="Table21.B1" office:value-type="string">
            <text:p text:style-name="P879"/>
            <text:p text:style-name="P955"><draw:frame draw:style-name="fr3" draw:name="Image 1104" text:anchor-type="as-char" svg:width="0.5008in" svg:height="0.0756in" draw:z-index="1269"><draw:image xlink:href="Pictures/10000001000000600000000E32C7C5A5.png" xlink:type="simple" xlink:show="embed" xlink:actuate="onLoad" draw:mime-type="image/png"/></draw:frame></text:p>
          </table:table-cell>
          <table:table-cell table:style-name="Table21.B1" office:value-type="string">
            <text:p text:style-name="P879"/>
            <text:p text:style-name="P972"><draw:frame draw:style-name="fr3" draw:name="Image 1105" text:anchor-type="as-char" svg:width="0.3929in" svg:height="0.0756in" draw:z-index="1270"><draw:image xlink:href="Pictures/100000010000004B0000000E516DF82C.png" xlink:type="simple" xlink:show="embed" xlink:actuate="onLoad" draw:mime-type="image/png"/></draw:frame></text:p>
          </table:table-cell>
          <table:table-cell table:style-name="Table21.F1" office:value-type="string">
            <text:p text:style-name="P879"/>
            <text:p text:style-name="P963"><draw:frame draw:style-name="fr3" draw:name="Image 1106" text:anchor-type="as-char" svg:width="0.2917in" svg:height="0.0925in" draw:z-index="1271"><draw:image xlink:href="Pictures/10000001000000380000001105F0D6D9.png" xlink:type="simple" xlink:show="embed" xlink:actuate="onLoad" draw:mime-type="image/png"/></draw:frame></text:p>
          </table:table-cell>
        </table:table-row>
        <table:table-row table:style-name="Table21.2">
          <table:table-cell table:style-name="Table21.A1" office:value-type="string">
            <text:p text:style-name="P879"/>
            <text:p text:style-name="P996"><draw:frame draw:style-name="fr3" draw:name="Image 1107" text:anchor-type="as-char" svg:width="0.4217in" svg:height="0.0752in" draw:z-index="1272"><draw:image xlink:href="Pictures/10000001000000510000000F6DF41526.png" xlink:type="simple" xlink:show="embed" xlink:actuate="onLoad" draw:mime-type="image/png"/></draw:frame></text:p>
          </table:table-cell>
          <table:table-cell table:style-name="Table21.B1" office:value-type="string">
            <text:p text:style-name="P879"/>
            <text:p text:style-name="P959"><draw:frame draw:style-name="fr3" draw:name="Image 1108" text:anchor-type="as-char" svg:width="0.3228in" svg:height="0.0752in" draw:z-index="1273"><draw:image xlink:href="Pictures/100000010000003E0000000FCFD4666B.png" xlink:type="simple" xlink:show="embed" xlink:actuate="onLoad" draw:mime-type="image/png"/></draw:frame></text:p>
          </table:table-cell>
          <table:table-cell table:style-name="Table21.B1" office:value-type="string">
            <text:p text:style-name="P879"/>
            <text:p text:style-name="P960"><draw:frame draw:style-name="fr3" draw:name="Image 1109" text:anchor-type="as-char" svg:width="0.5874in" svg:height="0.0752in" draw:z-index="1274"><draw:image xlink:href="Pictures/10000001000000710000000F00368A81.png" xlink:type="simple" xlink:show="embed" xlink:actuate="onLoad" draw:mime-type="image/png"/></draw:frame></text:p>
          </table:table-cell>
          <table:table-cell table:style-name="Table21.B1" office:value-type="string">
            <text:p text:style-name="P879"/>
            <text:p text:style-name="P985"><draw:frame draw:style-name="fr3" draw:name="Image 1110" text:anchor-type="as-char" svg:width="0.4965in" svg:height="0.0752in" draw:z-index="1275"><draw:image xlink:href="Pictures/10000001000000600000000F52BF9AAC.png" xlink:type="simple" xlink:show="embed" xlink:actuate="onLoad" draw:mime-type="image/png"/></draw:frame></text:p>
          </table:table-cell>
          <table:table-cell table:style-name="Table21.B1" office:value-type="string">
            <text:p text:style-name="P879"/>
            <text:p text:style-name="P962"><draw:frame draw:style-name="fr3" draw:name="Image 1111" text:anchor-type="as-char" svg:width="0.389in" svg:height="0.0752in" draw:z-index="1276"><draw:image xlink:href="Pictures/100000010000004B0000000FECA7C4E9.png" xlink:type="simple" xlink:show="embed" xlink:actuate="onLoad" draw:mime-type="image/png"/></draw:frame></text:p>
          </table:table-cell>
          <table:table-cell table:style-name="Table21.F1" office:value-type="string">
            <text:p text:style-name="P879"/>
            <text:p text:style-name="P963"><draw:frame draw:style-name="fr3" draw:name="Image 1112" text:anchor-type="as-char" svg:width="0.2925in" svg:height="0.0917in" draw:z-index="1277"><draw:image xlink:href="Pictures/1000000100000038000000128DCFAFD0.png" xlink:type="simple" xlink:show="embed" xlink:actuate="onLoad" draw:mime-type="image/png"/></draw:frame></text:p>
          </table:table-cell>
        </table:table-row>
        <table:table-row table:style-name="Table21.1">
          <table:table-cell table:style-name="Table21.A1" office:value-type="string">
            <text:p text:style-name="P874"/>
            <text:p text:style-name="P981"><draw:frame draw:style-name="fr3" draw:name="Image 1113" text:anchor-type="as-char" svg:width="0.4661in" svg:height="0.0756in" draw:z-index="1278"><draw:image xlink:href="Pictures/10000001000000590000000EC7566973.png" xlink:type="simple" xlink:show="embed" xlink:actuate="onLoad" draw:mime-type="image/png"/></draw:frame></text:p>
          </table:table-cell>
          <table:table-cell table:style-name="Table21.B1" office:value-type="string">
            <text:p text:style-name="P874"/>
            <text:p text:style-name="P953"><draw:frame draw:style-name="fr3" draw:name="Image 1114" text:anchor-type="as-char" svg:width="0.3272in" svg:height="0.0756in" draw:z-index="1279"><draw:image xlink:href="Pictures/100000010000003E0000000E0A109DC4.png" xlink:type="simple" xlink:show="embed" xlink:actuate="onLoad" draw:mime-type="image/png"/></draw:frame></text:p>
          </table:table-cell>
          <table:table-cell table:style-name="Table21.B1" office:value-type="string">
            <text:p text:style-name="P874"/>
            <text:p text:style-name="P966"><draw:frame draw:style-name="fr3" draw:name="Image 1115" text:anchor-type="as-char" svg:width="0.5937in" svg:height="0.0756in" draw:z-index="1280"><draw:image xlink:href="Pictures/10000001000000710000000EC2160DAE.png" xlink:type="simple" xlink:show="embed" xlink:actuate="onLoad" draw:mime-type="image/png"/></draw:frame></text:p>
          </table:table-cell>
          <table:table-cell table:style-name="Table21.B1" office:value-type="string">
            <text:p text:style-name="P874"/>
            <text:p text:style-name="P955"><draw:frame draw:style-name="fr3" draw:name="Image 1116" text:anchor-type="as-char" svg:width="0.5008in" svg:height="0.0756in" draw:z-index="1281"><draw:image xlink:href="Pictures/10000001000000600000000EB112B3D5.png" xlink:type="simple" xlink:show="embed" xlink:actuate="onLoad" draw:mime-type="image/png"/></draw:frame></text:p>
          </table:table-cell>
          <table:table-cell table:style-name="Table21.B1" office:value-type="string">
            <text:p text:style-name="P874"/>
            <text:p text:style-name="P967"><draw:frame draw:style-name="fr3" draw:name="Image 1117" text:anchor-type="as-char" svg:width="0.3902in" svg:height="0.0756in" draw:z-index="1282"><draw:image xlink:href="Pictures/100000010000004A0000000E11E3C80B.png" xlink:type="simple" xlink:show="embed" xlink:actuate="onLoad" draw:mime-type="image/png"/></draw:frame></text:p>
          </table:table-cell>
          <table:table-cell table:style-name="Table21.F1" office:value-type="string">
            <text:p text:style-name="P874"/>
            <text:p text:style-name="P957"><draw:frame draw:style-name="fr3" draw:name="Image 1118" text:anchor-type="as-char" svg:width="0.298in" svg:height="0.0917in" draw:z-index="1283"><draw:image xlink:href="Pictures/100000010000003900000012424754A2.png" xlink:type="simple" xlink:show="embed" xlink:actuate="onLoad" draw:mime-type="image/png"/></draw:frame></text:p>
          </table:table-cell>
        </table:table-row>
        <table:table-row table:style-name="Table21.2">
          <table:table-cell table:style-name="Table21.A1" office:value-type="string">
            <text:p text:style-name="P885"/>
            <text:p text:style-name="P997"><draw:frame draw:style-name="fr3" draw:name="Image 1119" text:anchor-type="as-char" svg:width="0.4547in" svg:height="0.0917in" draw:z-index="1284"><draw:image xlink:href="Pictures/1000000100000057000000125A5F1AFD.png" xlink:type="simple" xlink:show="embed" xlink:actuate="onLoad" draw:mime-type="image/png"/></draw:frame></text:p>
          </table:table-cell>
          <table:table-cell table:style-name="Table21.B1" office:value-type="string">
            <text:p text:style-name="P885"/>
            <text:p text:style-name="P953"><draw:frame draw:style-name="fr3" draw:name="Image 1120" text:anchor-type="as-char" svg:width="0.3272in" svg:height="0.0756in" draw:z-index="1285"><draw:image xlink:href="Pictures/100000010000003E0000000E124BF89A.png" xlink:type="simple" xlink:show="embed" xlink:actuate="onLoad" draw:mime-type="image/png"/></draw:frame></text:p>
          </table:table-cell>
          <table:table-cell table:style-name="Table21.B1" office:value-type="string">
            <text:p text:style-name="P885"/>
            <text:p text:style-name="P966"><draw:frame draw:style-name="fr3" draw:name="Image 1121" text:anchor-type="as-char" svg:width="0.5937in" svg:height="0.0756in" draw:z-index="1286"><draw:image xlink:href="Pictures/10000001000000710000000E52645CFF.png" xlink:type="simple" xlink:show="embed" xlink:actuate="onLoad" draw:mime-type="image/png"/></draw:frame></text:p>
          </table:table-cell>
          <table:table-cell table:style-name="Table21.B1" office:value-type="string">
            <text:p text:style-name="P885"/>
            <text:p text:style-name="P971"><draw:frame draw:style-name="fr3" draw:name="Image 1122" text:anchor-type="as-char" svg:width="0.502in" svg:height="0.0756in" draw:z-index="1287"><draw:image xlink:href="Pictures/10000001000000600000000E781ECD79.png" xlink:type="simple" xlink:show="embed" xlink:actuate="onLoad" draw:mime-type="image/png"/></draw:frame></text:p>
          </table:table-cell>
          <table:table-cell table:style-name="Table21.B1" office:value-type="string">
            <text:p text:style-name="P885"/>
            <text:p text:style-name="P967"><draw:frame draw:style-name="fr3" draw:name="Image 1123" text:anchor-type="as-char" svg:width="0.3902in" svg:height="0.0756in" draw:z-index="1288"><draw:image xlink:href="Pictures/100000010000004A0000000EC08261C6.png" xlink:type="simple" xlink:show="embed" xlink:actuate="onLoad" draw:mime-type="image/png"/></draw:frame></text:p>
          </table:table-cell>
          <table:table-cell table:style-name="Table21.F1" office:value-type="string">
            <text:p text:style-name="P885"/>
            <text:p text:style-name="P957"><draw:frame draw:style-name="fr3" draw:name="Image 1124" text:anchor-type="as-char" svg:width="0.298in" svg:height="0.0917in" draw:z-index="1289"><draw:image xlink:href="Pictures/1000000100000039000000124E40B40E.png" xlink:type="simple" xlink:show="embed" xlink:actuate="onLoad" draw:mime-type="image/png"/></draw:frame></text:p>
          </table:table-cell>
        </table:table-row>
        <table:table-row table:style-name="Table21.2">
          <table:table-cell table:style-name="Table21.A1" office:value-type="string">
            <text:p text:style-name="P879"/>
            <text:p text:style-name="P993"><draw:frame draw:style-name="fr3" draw:name="Image 1125" text:anchor-type="as-char" svg:width="0.4417in" svg:height="0.0756in" draw:z-index="1290"><draw:image xlink:href="Pictures/10000001000000540000000E22A13E96.png" xlink:type="simple" xlink:show="embed" xlink:actuate="onLoad" draw:mime-type="image/png"/></draw:frame></text:p>
          </table:table-cell>
          <table:table-cell table:style-name="Table21.B1" office:value-type="string">
            <text:p text:style-name="P879"/>
            <text:p text:style-name="P953"><draw:frame draw:style-name="fr3" draw:name="Image 1126" text:anchor-type="as-char" svg:width="0.3272in" svg:height="0.0756in" draw:z-index="1291"><draw:image xlink:href="Pictures/100000010000003E0000000E438C7D99.png" xlink:type="simple" xlink:show="embed" xlink:actuate="onLoad" draw:mime-type="image/png"/></draw:frame></text:p>
          </table:table-cell>
          <table:table-cell table:style-name="Table21.B1" office:value-type="string">
            <text:p text:style-name="P879"/>
            <text:p text:style-name="P966"><draw:frame draw:style-name="fr3" draw:name="Image 1127" text:anchor-type="as-char" svg:width="0.5957in" svg:height="0.0756in" draw:z-index="1292"><draw:image xlink:href="Pictures/10000001000000710000000E747BC560.png" xlink:type="simple" xlink:show="embed" xlink:actuate="onLoad" draw:mime-type="image/png"/></draw:frame></text:p>
          </table:table-cell>
          <table:table-cell table:style-name="Table21.B1" office:value-type="string">
            <text:p text:style-name="P879"/>
            <text:p text:style-name="P955"><draw:frame draw:style-name="fr3" draw:name="Image 1128" text:anchor-type="as-char" svg:width="0.5008in" svg:height="0.0756in" draw:z-index="1293"><draw:image xlink:href="Pictures/10000001000000600000000E0AAAABBB.png" xlink:type="simple" xlink:show="embed" xlink:actuate="onLoad" draw:mime-type="image/png"/></draw:frame></text:p>
          </table:table-cell>
          <table:table-cell table:style-name="Table21.B1" office:value-type="string">
            <text:p text:style-name="P879"/>
            <text:p text:style-name="P956"><draw:frame draw:style-name="fr3" draw:name="Image 1129" text:anchor-type="as-char" svg:width="0.3917in" svg:height="0.0756in" draw:z-index="1294"><draw:image xlink:href="Pictures/100000010000004A0000000EFBA0DBD6.png" xlink:type="simple" xlink:show="embed" xlink:actuate="onLoad" draw:mime-type="image/png"/></draw:frame></text:p>
          </table:table-cell>
          <table:table-cell table:style-name="Table21.F1" office:value-type="string">
            <text:p text:style-name="P879"/>
            <text:p text:style-name="P963"><draw:frame draw:style-name="fr3" draw:name="Image 1130" text:anchor-type="as-char" svg:width="0.2917in" svg:height="0.0925in" draw:z-index="1295"><draw:image xlink:href="Pictures/100000010000003800000011591BCF0B.png" xlink:type="simple" xlink:show="embed" xlink:actuate="onLoad" draw:mime-type="image/png"/></draw:frame></text:p>
          </table:table-cell>
        </table:table-row>
        <table:table-row table:style-name="Table21.2">
          <table:table-cell table:style-name="Table21.A1" office:value-type="string">
            <text:p text:style-name="P879"/>
            <text:p text:style-name="P998"><draw:frame draw:style-name="fr3" draw:name="Image 1131" text:anchor-type="as-char" svg:width="0.4701in" svg:height="0.0756in" draw:z-index="1296"><draw:image xlink:href="Pictures/10000001000000590000000E6E8D18EF.png" xlink:type="simple" xlink:show="embed" xlink:actuate="onLoad" draw:mime-type="image/png"/></draw:frame></text:p>
          </table:table-cell>
          <table:table-cell table:style-name="Table21.B1" office:value-type="string">
            <text:p text:style-name="P879"/>
            <text:p text:style-name="P953"><draw:frame draw:style-name="fr3" draw:name="Image 1132" text:anchor-type="as-char" svg:width="0.3272in" svg:height="0.0756in" draw:z-index="1297"><draw:image xlink:href="Pictures/100000010000003E0000000E924E3B57.png" xlink:type="simple" xlink:show="embed" xlink:actuate="onLoad" draw:mime-type="image/png"/></draw:frame></text:p>
          </table:table-cell>
          <table:table-cell table:style-name="Table21.B1" office:value-type="string">
            <text:p text:style-name="P879"/>
            <text:p text:style-name="P966"><draw:frame draw:style-name="fr3" draw:name="Image 1133" text:anchor-type="as-char" svg:width="0.5929in" svg:height="0.0756in" draw:z-index="1298"><draw:image xlink:href="Pictures/10000001000000700000000EF74E7435.png" xlink:type="simple" xlink:show="embed" xlink:actuate="onLoad" draw:mime-type="image/png"/></draw:frame></text:p>
          </table:table-cell>
          <table:table-cell table:style-name="Table21.B1" office:value-type="string">
            <text:p text:style-name="P879"/>
            <text:p text:style-name="P955"><draw:frame draw:style-name="fr3" draw:name="Image 1134" text:anchor-type="as-char" svg:width="0.5008in" svg:height="0.0756in" draw:z-index="1299"><draw:image xlink:href="Pictures/10000001000000600000000EB6F85905.png" xlink:type="simple" xlink:show="embed" xlink:actuate="onLoad" draw:mime-type="image/png"/></draw:frame></text:p>
          </table:table-cell>
          <table:table-cell table:style-name="Table21.B1" office:value-type="string">
            <text:p text:style-name="P879"/>
            <text:p text:style-name="P972"><draw:frame draw:style-name="fr3" draw:name="Image 1135" text:anchor-type="as-char" svg:width="0.3929in" svg:height="0.0756in" draw:z-index="1300"><draw:image xlink:href="Pictures/100000010000004B0000000E632C8322.png" xlink:type="simple" xlink:show="embed" xlink:actuate="onLoad" draw:mime-type="image/png"/></draw:frame></text:p>
          </table:table-cell>
          <table:table-cell table:style-name="Table21.F1" office:value-type="string">
            <text:p text:style-name="P879"/>
            <text:p text:style-name="P963"><draw:frame draw:style-name="fr3" draw:name="Image 1136" text:anchor-type="as-char" svg:width="0.2902in" svg:height="0.0917in" draw:z-index="1301"><draw:image xlink:href="Pictures/1000000100000038000000128A4332A8.png" xlink:type="simple" xlink:show="embed" xlink:actuate="onLoad" draw:mime-type="image/png"/></draw:frame></text:p>
          </table:table-cell>
        </table:table-row>
        <table:table-row table:style-name="Table21.1">
          <table:table-cell table:style-name="Table21.A1" office:value-type="string">
            <text:p text:style-name="P874"/>
            <text:p text:style-name="P969"><draw:frame draw:style-name="fr3" draw:name="Image 1137" text:anchor-type="as-char" svg:width="0.4154in" svg:height="0.0756in" draw:z-index="1302"><draw:image xlink:href="Pictures/100000010000004F0000000EDB0D1CD7.png" xlink:type="simple" xlink:show="embed" xlink:actuate="onLoad" draw:mime-type="image/png"/></draw:frame></text:p>
          </table:table-cell>
          <table:table-cell table:style-name="Table21.B1" office:value-type="string">
            <text:p text:style-name="P874"/>
            <text:p text:style-name="P953"><draw:frame draw:style-name="fr3" draw:name="Image 1138" text:anchor-type="as-char" svg:width="0.3272in" svg:height="0.0756in" draw:z-index="1303"><draw:image xlink:href="Pictures/100000010000003E0000000EF77C8965.png" xlink:type="simple" xlink:show="embed" xlink:actuate="onLoad" draw:mime-type="image/png"/></draw:frame></text:p>
          </table:table-cell>
          <table:table-cell table:style-name="Table21.B1" office:value-type="string">
            <text:p text:style-name="P874"/>
            <text:p text:style-name="P966"><draw:frame draw:style-name="fr3" draw:name="Image 1139" text:anchor-type="as-char" svg:width="0.5937in" svg:height="0.0756in" draw:z-index="1304"><draw:image xlink:href="Pictures/10000001000000710000000E018FAC08.png" xlink:type="simple" xlink:show="embed" xlink:actuate="onLoad" draw:mime-type="image/png"/></draw:frame></text:p>
          </table:table-cell>
          <table:table-cell table:style-name="Table21.B1" office:value-type="string">
            <text:p text:style-name="P874"/>
            <text:p text:style-name="P955"><draw:frame draw:style-name="fr3" draw:name="Image 1140" text:anchor-type="as-char" svg:width="0.5008in" svg:height="0.0756in" draw:z-index="1305"><draw:image xlink:href="Pictures/10000001000000600000000E5ABA88D6.png" xlink:type="simple" xlink:show="embed" xlink:actuate="onLoad" draw:mime-type="image/png"/></draw:frame></text:p>
          </table:table-cell>
          <table:table-cell table:style-name="Table21.B1" office:value-type="string">
            <text:p text:style-name="P874"/>
            <text:p text:style-name="P956"><draw:frame draw:style-name="fr3" draw:name="Image 1141" text:anchor-type="as-char" svg:width="0.3917in" svg:height="0.0756in" draw:z-index="1306"><draw:image xlink:href="Pictures/100000010000004A0000000E66A31AA6.png" xlink:type="simple" xlink:show="embed" xlink:actuate="onLoad" draw:mime-type="image/png"/></draw:frame></text:p>
          </table:table-cell>
          <table:table-cell table:style-name="Table21.F1" office:value-type="string">
            <text:p text:style-name="P874"/>
            <text:p text:style-name="P963"><draw:frame draw:style-name="fr3" draw:name="Image 1142" text:anchor-type="as-char" svg:width="0.2917in" svg:height="0.0925in" draw:z-index="1307"><draw:image xlink:href="Pictures/100000010000003800000011F1D6E3CD.png" xlink:type="simple" xlink:show="embed" xlink:actuate="onLoad" draw:mime-type="image/png"/></draw:frame></text:p>
          </table:table-cell>
        </table:table-row>
        <table:table-row table:style-name="Table21.2">
          <table:table-cell table:style-name="Table21.A1" office:value-type="string">
            <text:p text:style-name="P879"/>
            <text:p text:style-name="P999"><draw:frame draw:style-name="fr3" draw:name="Image 1143" text:anchor-type="as-char" svg:width="0.4953in" svg:height="0.0756in" draw:z-index="1308"><draw:image xlink:href="Pictures/100000010000005E0000000E87D50A93.png" xlink:type="simple" xlink:show="embed" xlink:actuate="onLoad" draw:mime-type="image/png"/></draw:frame></text:p>
          </table:table-cell>
          <table:table-cell table:style-name="Table21.B1" office:value-type="string">
            <text:p text:style-name="P879"/>
            <text:p text:style-name="P953"><draw:frame draw:style-name="fr3" draw:name="Image 1144" text:anchor-type="as-char" svg:width="0.3272in" svg:height="0.0756in" draw:z-index="1309"><draw:image xlink:href="Pictures/100000010000003E0000000E5053FAA1.png" xlink:type="simple" xlink:show="embed" xlink:actuate="onLoad" draw:mime-type="image/png"/></draw:frame></text:p>
          </table:table-cell>
          <table:table-cell table:style-name="Table21.B1" office:value-type="string">
            <text:p text:style-name="P879"/>
            <text:p text:style-name="P966"><draw:frame draw:style-name="fr3" draw:name="Image 1145" text:anchor-type="as-char" svg:width="0.5937in" svg:height="0.0756in" draw:z-index="1310"><draw:image xlink:href="Pictures/10000001000000710000000E40297836.png" xlink:type="simple" xlink:show="embed" xlink:actuate="onLoad" draw:mime-type="image/png"/></draw:frame></text:p>
          </table:table-cell>
          <table:table-cell table:style-name="Table21.B1" office:value-type="string">
            <text:p text:style-name="P879"/>
            <text:p text:style-name="P987"><draw:frame draw:style-name="fr3" draw:name="Image 1146" text:anchor-type="as-char" svg:width="0.4953in" svg:height="0.0756in" draw:z-index="1311"><draw:image xlink:href="Pictures/100000010000005F0000000E1536435A.png" xlink:type="simple" xlink:show="embed" xlink:actuate="onLoad" draw:mime-type="image/png"/></draw:frame></text:p>
          </table:table-cell>
          <table:table-cell table:style-name="Table21.B1" office:value-type="string">
            <text:p text:style-name="P879"/>
            <text:p text:style-name="P956"><draw:frame draw:style-name="fr3" draw:name="Image 1147" text:anchor-type="as-char" svg:width="0.3937in" svg:height="0.0756in" draw:z-index="1312"><draw:image xlink:href="Pictures/100000010000004B0000000E1E7CFDEC.png" xlink:type="simple" xlink:show="embed" xlink:actuate="onLoad" draw:mime-type="image/png"/></draw:frame></text:p>
          </table:table-cell>
          <table:table-cell table:style-name="Table21.F1" office:value-type="string">
            <text:p text:style-name="P879"/>
            <text:p text:style-name="P963"><draw:frame draw:style-name="fr3" draw:name="Image 1148" text:anchor-type="as-char" svg:width="0.2925in" svg:height="0.0917in" draw:z-index="1313"><draw:image xlink:href="Pictures/100000010000003800000012A31977F2.png" xlink:type="simple" xlink:show="embed" xlink:actuate="onLoad" draw:mime-type="image/png"/></draw:frame></text:p>
          </table:table-cell>
        </table:table-row>
        <table:table-row table:style-name="Table21.2">
          <table:table-cell table:style-name="Table21.A1" office:value-type="string">
            <text:p text:style-name="P879"/>
            <text:p text:style-name="P984"><draw:frame draw:style-name="fr3" draw:name="Image 1149" text:anchor-type="as-char" svg:width="0.4528in" svg:height="0.0752in" draw:z-index="1314"><draw:image xlink:href="Pictures/10000001000000570000000FE4749362.png" xlink:type="simple" xlink:show="embed" xlink:actuate="onLoad" draw:mime-type="image/png"/></draw:frame></text:p>
          </table:table-cell>
          <table:table-cell table:style-name="Table21.B1" office:value-type="string">
            <text:p text:style-name="P879"/>
            <text:p text:style-name="P959"><draw:frame draw:style-name="fr3" draw:name="Image 1150" text:anchor-type="as-char" svg:width="0.3228in" svg:height="0.0752in" draw:z-index="1315"><draw:image xlink:href="Pictures/100000010000003E0000000FA7B34ABE.png" xlink:type="simple" xlink:show="embed" xlink:actuate="onLoad" draw:mime-type="image/png"/></draw:frame></text:p>
          </table:table-cell>
          <table:table-cell table:style-name="Table21.B1" office:value-type="string">
            <text:p text:style-name="P879"/>
            <text:p text:style-name="P960"><draw:frame draw:style-name="fr3" draw:name="Image 1151" text:anchor-type="as-char" svg:width="0.5874in" svg:height="0.0752in" draw:z-index="1316"><draw:image xlink:href="Pictures/10000001000000710000000F1D938339.png" xlink:type="simple" xlink:show="embed" xlink:actuate="onLoad" draw:mime-type="image/png"/></draw:frame></text:p>
          </table:table-cell>
          <table:table-cell table:style-name="Table21.B1" office:value-type="string">
            <text:p text:style-name="P879"/>
            <text:p text:style-name="P961"><draw:frame draw:style-name="fr3" draw:name="Image 1152" text:anchor-type="as-char" svg:width="0.4953in" svg:height="0.0752in" draw:z-index="1317"><draw:image xlink:href="Pictures/10000001000000600000000F087B7873.png" xlink:type="simple" xlink:show="embed" xlink:actuate="onLoad" draw:mime-type="image/png"/></draw:frame></text:p>
          </table:table-cell>
          <table:table-cell table:style-name="Table21.B1" office:value-type="string">
            <text:p text:style-name="P879"/>
            <text:p text:style-name="P989"><draw:frame draw:style-name="fr3" draw:name="Image 1153" text:anchor-type="as-char" svg:width="0.3874in" svg:height="0.0752in" draw:z-index="1318"><draw:image xlink:href="Pictures/100000010000004A0000000F87334A3A.png" xlink:type="simple" xlink:show="embed" xlink:actuate="onLoad" draw:mime-type="image/png"/></draw:frame></text:p>
          </table:table-cell>
          <table:table-cell table:style-name="Table21.F1" office:value-type="string">
            <text:p text:style-name="P879"/>
            <text:p text:style-name="P963"><draw:frame draw:style-name="fr3" draw:name="Image 1154" text:anchor-type="as-char" svg:width="0.2902in" svg:height="0.0917in" draw:z-index="1319"><draw:image xlink:href="Pictures/100000010000003800000012BAB021C5.png" xlink:type="simple" xlink:show="embed" xlink:actuate="onLoad" draw:mime-type="image/png"/></draw:frame></text:p>
          </table:table-cell>
        </table:table-row>
        <table:table-row table:style-name="Table21.2">
          <table:table-cell table:style-name="Table21.A1" office:value-type="string">
            <text:p text:style-name="P879"/>
            <text:p text:style-name="P965"><draw:frame draw:style-name="fr3" draw:name="Image 1155" text:anchor-type="as-char" svg:width="0.4575in" svg:height="0.0756in" draw:z-index="1320"><draw:image xlink:href="Pictures/10000001000000570000000E0F43B83B.png" xlink:type="simple" xlink:show="embed" xlink:actuate="onLoad" draw:mime-type="image/png"/></draw:frame></text:p>
          </table:table-cell>
          <table:table-cell table:style-name="Table21.B1" office:value-type="string">
            <text:p text:style-name="P879"/>
            <text:p text:style-name="P953"><draw:frame draw:style-name="fr3" draw:name="Image 1156" text:anchor-type="as-char" svg:width="0.3272in" svg:height="0.0756in" draw:z-index="1321"><draw:image xlink:href="Pictures/100000010000003E0000000EC7EA418A.png" xlink:type="simple" xlink:show="embed" xlink:actuate="onLoad" draw:mime-type="image/png"/></draw:frame></text:p>
          </table:table-cell>
          <table:table-cell table:style-name="Table21.B1" office:value-type="string">
            <text:p text:style-name="P879"/>
            <text:p text:style-name="P966"><draw:frame draw:style-name="fr3" draw:name="Image 1157" text:anchor-type="as-char" svg:width="0.5929in" svg:height="0.0756in" draw:z-index="1322"><draw:image xlink:href="Pictures/10000001000000700000000E5B5C3D16.png" xlink:type="simple" xlink:show="embed" xlink:actuate="onLoad" draw:mime-type="image/png"/></draw:frame></text:p>
          </table:table-cell>
          <table:table-cell table:style-name="Table21.B1" office:value-type="string">
            <text:p text:style-name="P879"/>
            <text:p text:style-name="P955"><draw:frame draw:style-name="fr3" draw:name="Image 1158" text:anchor-type="as-char" svg:width="0.5008in" svg:height="0.0756in" draw:z-index="1323"><draw:image xlink:href="Pictures/10000001000000600000000E389E53D1.png" xlink:type="simple" xlink:show="embed" xlink:actuate="onLoad" draw:mime-type="image/png"/></draw:frame></text:p>
          </table:table-cell>
          <table:table-cell table:style-name="Table21.B1" office:value-type="string">
            <text:p text:style-name="P879"/>
            <text:p text:style-name="P967"><draw:frame draw:style-name="fr3" draw:name="Image 1159" text:anchor-type="as-char" svg:width="0.3902in" svg:height="0.0756in" draw:z-index="1324"><draw:image xlink:href="Pictures/100000010000004A0000000E4DB94645.png" xlink:type="simple" xlink:show="embed" xlink:actuate="onLoad" draw:mime-type="image/png"/></draw:frame></text:p>
          </table:table-cell>
          <table:table-cell table:style-name="Table21.F1" office:value-type="string">
            <text:p text:style-name="P879"/>
            <text:p text:style-name="P957"><draw:frame draw:style-name="fr3" draw:name="Image 1160" text:anchor-type="as-char" svg:width="0.298in" svg:height="0.0925in" draw:z-index="1325"><draw:image xlink:href="Pictures/1000000100000039000000113E9E0144.png" xlink:type="simple" xlink:show="embed" xlink:actuate="onLoad" draw:mime-type="image/png"/></draw:frame></text:p>
          </table:table-cell>
        </table:table-row>
        <table:table-row table:style-name="Table21.1">
          <table:table-cell table:style-name="Table21.A1" office:value-type="string">
            <text:p text:style-name="P874"/>
            <text:p text:style-name="P1000"><draw:frame draw:style-name="fr3" draw:name="Image 1161" text:anchor-type="as-char" svg:width="0.4402in" svg:height="0.0752in" draw:z-index="1326"><draw:image xlink:href="Pictures/10000001000000550000000F01B42CC1.png" xlink:type="simple" xlink:show="embed" xlink:actuate="onLoad" draw:mime-type="image/png"/></draw:frame></text:p>
          </table:table-cell>
          <table:table-cell table:style-name="Table21.B1" office:value-type="string">
            <text:p text:style-name="P874"/>
            <text:p text:style-name="P959"><draw:frame draw:style-name="fr3" draw:name="Image 1162" text:anchor-type="as-char" svg:width="0.3228in" svg:height="0.0752in" draw:z-index="1327"><draw:image xlink:href="Pictures/100000010000003E0000000FC1B9F87F.png" xlink:type="simple" xlink:show="embed" xlink:actuate="onLoad" draw:mime-type="image/png"/></draw:frame></text:p>
          </table:table-cell>
          <table:table-cell table:style-name="Table21.B1" office:value-type="string">
            <text:p text:style-name="P874"/>
            <text:p text:style-name="P954"><draw:frame draw:style-name="fr3" draw:name="Image 1163" text:anchor-type="as-char" svg:width="0.589in" svg:height="0.0752in" draw:z-index="1328"><draw:image xlink:href="Pictures/10000001000000720000000F3BADBA74.png" xlink:type="simple" xlink:show="embed" xlink:actuate="onLoad" draw:mime-type="image/png"/></draw:frame></text:p>
          </table:table-cell>
          <table:table-cell table:style-name="Table21.B1" office:value-type="string">
            <text:p text:style-name="P874"/>
            <text:p text:style-name="P985"><draw:frame draw:style-name="fr3" draw:name="Image 1164" text:anchor-type="as-char" svg:width="0.4965in" svg:height="0.0752in" draw:z-index="1329"><draw:image xlink:href="Pictures/10000001000000600000000FF6D3FA06.png" xlink:type="simple" xlink:show="embed" xlink:actuate="onLoad" draw:mime-type="image/png"/></draw:frame></text:p>
          </table:table-cell>
          <table:table-cell table:style-name="Table21.B1" office:value-type="string">
            <text:p text:style-name="P874"/>
            <text:p text:style-name="P989"><draw:frame draw:style-name="fr3" draw:name="Image 1165" text:anchor-type="as-char" svg:width="0.3902in" svg:height="0.0752in" draw:z-index="1330"><draw:image xlink:href="Pictures/100000010000004B0000000FFC5081F5.png" xlink:type="simple" xlink:show="embed" xlink:actuate="onLoad" draw:mime-type="image/png"/></draw:frame></text:p>
          </table:table-cell>
          <table:table-cell table:style-name="Table21.F1" office:value-type="string">
            <text:p text:style-name="P874"/>
            <text:p text:style-name="P975"><draw:frame draw:style-name="fr3" draw:name="Image 1166" text:anchor-type="as-char" svg:width="0.298in" svg:height="0.0917in" draw:z-index="1331"><draw:image xlink:href="Pictures/100000010000003900000012ED0ADE33.png" xlink:type="simple" xlink:show="embed" xlink:actuate="onLoad" draw:mime-type="image/png"/></draw:frame></text:p>
          </table:table-cell>
        </table:table-row>
        <table:table-row table:style-name="Table21.2">
          <table:table-cell table:style-name="Table21.A1" office:value-type="string">
            <text:p text:style-name="P879"/>
            <text:p text:style-name="P1001"><draw:frame draw:style-name="fr3" draw:name="Image 1167" text:anchor-type="as-char" svg:width="0.439in" svg:height="0.0756in" draw:z-index="1332"><draw:image xlink:href="Pictures/10000001000000540000000E4D904FF4.png" xlink:type="simple" xlink:show="embed" xlink:actuate="onLoad" draw:mime-type="image/png"/></draw:frame></text:p>
          </table:table-cell>
          <table:table-cell table:style-name="Table21.B1" office:value-type="string">
            <text:p text:style-name="P879"/>
            <text:p text:style-name="P953"><draw:frame draw:style-name="fr3" draw:name="Image 1168" text:anchor-type="as-char" svg:width="0.3272in" svg:height="0.0756in" draw:z-index="1333"><draw:image xlink:href="Pictures/100000010000003E0000000E7ACF8D9B.png" xlink:type="simple" xlink:show="embed" xlink:actuate="onLoad" draw:mime-type="image/png"/></draw:frame></text:p>
          </table:table-cell>
          <table:table-cell table:style-name="Table21.B1" office:value-type="string">
            <text:p text:style-name="P879"/>
            <text:p text:style-name="P966"><draw:frame draw:style-name="fr3" draw:name="Image 1169" text:anchor-type="as-char" svg:width="0.5937in" svg:height="0.0756in" draw:z-index="1334"><draw:image xlink:href="Pictures/10000001000000710000000E012A6FD6.png" xlink:type="simple" xlink:show="embed" xlink:actuate="onLoad" draw:mime-type="image/png"/></draw:frame></text:p>
          </table:table-cell>
          <table:table-cell table:style-name="Table21.B1" office:value-type="string">
            <text:p text:style-name="P879"/>
            <text:p text:style-name="P987"><draw:frame draw:style-name="fr3" draw:name="Image 1170" text:anchor-type="as-char" svg:width="0.4953in" svg:height="0.0756in" draw:z-index="1335"><draw:image xlink:href="Pictures/100000010000005F0000000E85A0B4F5.png" xlink:type="simple" xlink:show="embed" xlink:actuate="onLoad" draw:mime-type="image/png"/></draw:frame></text:p>
          </table:table-cell>
          <table:table-cell table:style-name="Table21.B1" office:value-type="string">
            <text:p text:style-name="P879"/>
            <text:p text:style-name="P956"><draw:frame draw:style-name="fr3" draw:name="Image 1171" text:anchor-type="as-char" svg:width="0.3945in" svg:height="0.0756in" draw:z-index="1336"><draw:image xlink:href="Pictures/100000010000004B0000000EE08AD343.png" xlink:type="simple" xlink:show="embed" xlink:actuate="onLoad" draw:mime-type="image/png"/></draw:frame></text:p>
          </table:table-cell>
          <table:table-cell table:style-name="Table21.F1" office:value-type="string">
            <text:p text:style-name="P879"/>
            <text:p text:style-name="P963"><draw:frame draw:style-name="fr3" draw:name="Image 1172" text:anchor-type="as-char" svg:width="0.2929in" svg:height="0.0925in" draw:z-index="1337"><draw:image xlink:href="Pictures/1000000100000038000000119CFA4FAE.png" xlink:type="simple" xlink:show="embed" xlink:actuate="onLoad" draw:mime-type="image/png"/></draw:frame></text:p>
          </table:table-cell>
        </table:table-row>
        <table:table-row table:style-name="Table21.2">
          <table:table-cell table:style-name="Table21.A1" office:value-type="string">
            <text:p text:style-name="P879"/>
            <text:p text:style-name="P1002"><draw:frame draw:style-name="fr3" draw:name="Image 1173" text:anchor-type="as-char" svg:width="0.4346in" svg:height="0.0752in" draw:z-index="1338"><draw:image xlink:href="Pictures/10000001000000540000000F4FC28B3D.png" xlink:type="simple" xlink:show="embed" xlink:actuate="onLoad" draw:mime-type="image/png"/></draw:frame></text:p>
          </table:table-cell>
          <table:table-cell table:style-name="Table21.B1" office:value-type="string">
            <text:p text:style-name="P879"/>
            <text:p text:style-name="P959"><draw:frame draw:style-name="fr3" draw:name="Image 1174" text:anchor-type="as-char" svg:width="0.3228in" svg:height="0.0752in" draw:z-index="1339"><draw:image xlink:href="Pictures/100000010000003E0000000FF7846641.png" xlink:type="simple" xlink:show="embed" xlink:actuate="onLoad" draw:mime-type="image/png"/></draw:frame></text:p>
          </table:table-cell>
          <table:table-cell table:style-name="Table21.B1" office:value-type="string">
            <text:p text:style-name="P879"/>
            <text:p text:style-name="P960"><draw:frame draw:style-name="fr3" draw:name="Image 1175" text:anchor-type="as-char" svg:width="0.5846in" svg:height="0.0752in" draw:z-index="1340"><draw:image xlink:href="Pictures/10000001000000700000000F46B5A573.png" xlink:type="simple" xlink:show="embed" xlink:actuate="onLoad" draw:mime-type="image/png"/></draw:frame></text:p>
          </table:table-cell>
          <table:table-cell table:style-name="Table21.B1" office:value-type="string">
            <text:p text:style-name="P879"/>
            <text:p text:style-name="P961"><draw:frame draw:style-name="fr3" draw:name="Image 1176" text:anchor-type="as-char" svg:width="0.4953in" svg:height="0.0752in" draw:z-index="1341"><draw:image xlink:href="Pictures/10000001000000600000000F57280E85.png" xlink:type="simple" xlink:show="embed" xlink:actuate="onLoad" draw:mime-type="image/png"/></draw:frame></text:p>
          </table:table-cell>
          <table:table-cell table:style-name="Table21.B1" office:value-type="string">
            <text:p text:style-name="P879"/>
            <text:p text:style-name="P962"><draw:frame draw:style-name="fr3" draw:name="Image 1177" text:anchor-type="as-char" svg:width="0.3862in" svg:height="0.0752in" draw:z-index="1342"><draw:image xlink:href="Pictures/100000010000004A0000000F9594B01F.png" xlink:type="simple" xlink:show="embed" xlink:actuate="onLoad" draw:mime-type="image/png"/></draw:frame></text:p>
          </table:table-cell>
          <table:table-cell table:style-name="Table21.F1" office:value-type="string">
            <text:p text:style-name="P879"/>
            <text:p text:style-name="P957"><draw:frame draw:style-name="fr3" draw:name="Image 1178" text:anchor-type="as-char" svg:width="0.298in" svg:height="0.0917in" draw:z-index="1343"><draw:image xlink:href="Pictures/1000000100000039000000128FA0A88A.png" xlink:type="simple" xlink:show="embed" xlink:actuate="onLoad" draw:mime-type="image/png"/></draw:frame></text:p>
          </table:table-cell>
        </table:table-row>
        <table:table-row table:style-name="Table21.2">
          <table:table-cell table:style-name="Table21.A1" office:value-type="string">
            <text:p text:style-name="P879"/>
            <text:p text:style-name="P1003"><draw:frame draw:style-name="fr3" draw:name="Image 1179" text:anchor-type="as-char" svg:width="0.4465in" svg:height="0.0756in" draw:z-index="1344"><draw:image xlink:href="Pictures/10000001000000550000000E2DE58EDC.png" xlink:type="simple" xlink:show="embed" xlink:actuate="onLoad" draw:mime-type="image/png"/></draw:frame></text:p>
          </table:table-cell>
          <table:table-cell table:style-name="Table21.B1" office:value-type="string">
            <text:p text:style-name="P879"/>
            <text:p text:style-name="P953"><draw:frame draw:style-name="fr3" draw:name="Image 1180" text:anchor-type="as-char" svg:width="0.3272in" svg:height="0.0756in" draw:z-index="1345"><draw:image xlink:href="Pictures/100000010000003E0000000E01D4555A.png" xlink:type="simple" xlink:show="embed" xlink:actuate="onLoad" draw:mime-type="image/png"/></draw:frame></text:p>
          </table:table-cell>
          <table:table-cell table:style-name="Table21.B1" office:value-type="string">
            <text:p text:style-name="P879"/>
            <text:p text:style-name="P966"><draw:frame draw:style-name="fr3" draw:name="Image 1181" text:anchor-type="as-char" svg:width="0.5917in" svg:height="0.0756in" draw:z-index="1346"><draw:image xlink:href="Pictures/10000001000000700000000E0F312AE5.png" xlink:type="simple" xlink:show="embed" xlink:actuate="onLoad" draw:mime-type="image/png"/></draw:frame></text:p>
          </table:table-cell>
          <table:table-cell table:style-name="Table21.B1" office:value-type="string">
            <text:p text:style-name="P879"/>
            <text:p text:style-name="P971"><draw:frame draw:style-name="fr3" draw:name="Image 1182" text:anchor-type="as-char" svg:width="0.502in" svg:height="0.0756in" draw:z-index="1347"><draw:image xlink:href="Pictures/10000001000000600000000EED78B373.png" xlink:type="simple" xlink:show="embed" xlink:actuate="onLoad" draw:mime-type="image/png"/></draw:frame></text:p>
          </table:table-cell>
          <table:table-cell table:style-name="Table21.B1" office:value-type="string">
            <text:p text:style-name="P879"/>
            <text:p text:style-name="P972"><draw:frame draw:style-name="fr3" draw:name="Image 1183" text:anchor-type="as-char" svg:width="0.3929in" svg:height="0.0756in" draw:z-index="1348"><draw:image xlink:href="Pictures/100000010000004B0000000E1CF78184.png" xlink:type="simple" xlink:show="embed" xlink:actuate="onLoad" draw:mime-type="image/png"/></draw:frame></text:p>
          </table:table-cell>
          <table:table-cell table:style-name="Table21.F1" office:value-type="string">
            <text:p text:style-name="P879"/>
            <text:p text:style-name="P963"><draw:frame draw:style-name="fr3" draw:name="Image 1184" text:anchor-type="as-char" svg:width="0.2917in" svg:height="0.0925in" draw:z-index="1349"><draw:image xlink:href="Pictures/100000010000003800000011591BCF0B.png" xlink:type="simple" xlink:show="embed" xlink:actuate="onLoad" draw:mime-type="image/png"/></draw:frame></text:p>
          </table:table-cell>
        </table:table-row>
        <table:table-row table:style-name="Table21.1">
          <table:table-cell table:style-name="Table21.A1" office:value-type="string">
            <text:p text:style-name="P874"/>
            <text:p text:style-name="P984"><draw:frame draw:style-name="fr3" draw:name="Image 1185" text:anchor-type="as-char" svg:width="0.4543in" svg:height="0.0752in" draw:z-index="1350"><draw:image xlink:href="Pictures/10000001000000570000000F34095899.png" xlink:type="simple" xlink:show="embed" xlink:actuate="onLoad" draw:mime-type="image/png"/></draw:frame></text:p>
          </table:table-cell>
          <table:table-cell table:style-name="Table21.B1" office:value-type="string">
            <text:p text:style-name="P874"/>
            <text:p text:style-name="P959"><draw:frame draw:style-name="fr3" draw:name="Image 1186" text:anchor-type="as-char" svg:width="0.3228in" svg:height="0.0752in" draw:z-index="1351"><draw:image xlink:href="Pictures/100000010000003E0000000FB528C38E.png" xlink:type="simple" xlink:show="embed" xlink:actuate="onLoad" draw:mime-type="image/png"/></draw:frame></text:p>
          </table:table-cell>
          <table:table-cell table:style-name="Table21.B1" office:value-type="string">
            <text:p text:style-name="P874"/>
            <text:p text:style-name="P960"><draw:frame draw:style-name="fr3" draw:name="Image 1187" text:anchor-type="as-char" svg:width="0.5874in" svg:height="0.0752in" draw:z-index="1352"><draw:image xlink:href="Pictures/10000001000000710000000F21283405.png" xlink:type="simple" xlink:show="embed" xlink:actuate="onLoad" draw:mime-type="image/png"/></draw:frame></text:p>
          </table:table-cell>
          <table:table-cell table:style-name="Table21.B1" office:value-type="string">
            <text:p text:style-name="P874"/>
            <text:p text:style-name="P961"><draw:frame draw:style-name="fr3" draw:name="Image 1188" text:anchor-type="as-char" svg:width="0.4953in" svg:height="0.0752in" draw:z-index="1353"><draw:image xlink:href="Pictures/10000001000000600000000FD306D1FB.png" xlink:type="simple" xlink:show="embed" xlink:actuate="onLoad" draw:mime-type="image/png"/></draw:frame></text:p>
          </table:table-cell>
          <table:table-cell table:style-name="Table21.B1" office:value-type="string">
            <text:p text:style-name="P874"/>
            <text:p text:style-name="P962"><draw:frame draw:style-name="fr3" draw:name="Image 1189" text:anchor-type="as-char" svg:width="0.389in" svg:height="0.0752in" draw:z-index="1354"><draw:image xlink:href="Pictures/100000010000004B0000000F2A7431EE.png" xlink:type="simple" xlink:show="embed" xlink:actuate="onLoad" draw:mime-type="image/png"/></draw:frame></text:p>
          </table:table-cell>
          <table:table-cell table:style-name="Table21.F1" office:value-type="string">
            <text:p text:style-name="P874"/>
            <text:p text:style-name="P963"><draw:frame draw:style-name="fr3" draw:name="Image 1190" text:anchor-type="as-char" svg:width="0.2925in" svg:height="0.0917in" draw:z-index="1355"><draw:image xlink:href="Pictures/1000000100000038000000123ED6766D.png" xlink:type="simple" xlink:show="embed" xlink:actuate="onLoad" draw:mime-type="image/png"/></draw:frame></text:p>
          </table:table-cell>
        </table:table-row>
        <table:table-row table:style-name="Table21.2">
          <table:table-cell table:style-name="Table21.A1" office:value-type="string">
            <text:p text:style-name="P874"/>
            <text:p text:style-name="P1004"><draw:frame draw:style-name="fr3" draw:name="Image 1191" text:anchor-type="as-char" svg:width="0.4945in" svg:height="0.0744in" draw:z-index="1356"><draw:image xlink:href="Pictures/100000010000005E0000000E76525084.png" xlink:type="simple" xlink:show="embed" xlink:actuate="onLoad" draw:mime-type="image/png"/></draw:frame></text:p>
          </table:table-cell>
          <table:table-cell table:style-name="Table21.B1" office:value-type="string">
            <text:p text:style-name="P879"/>
            <text:p text:style-name="P953"><draw:frame draw:style-name="fr3" draw:name="Image 1192" text:anchor-type="as-char" svg:width="0.3272in" svg:height="0.0756in" draw:z-index="1357"><draw:image xlink:href="Pictures/100000010000003E0000000EA5E2B1AC.png" xlink:type="simple" xlink:show="embed" xlink:actuate="onLoad" draw:mime-type="image/png"/></draw:frame></text:p>
          </table:table-cell>
          <table:table-cell table:style-name="Table21.B1" office:value-type="string">
            <text:p text:style-name="P879"/>
            <text:p text:style-name="P966"><draw:frame draw:style-name="fr3" draw:name="Image 1193" text:anchor-type="as-char" svg:width="0.5937in" svg:height="0.0756in" draw:z-index="1358"><draw:image xlink:href="Pictures/10000001000000710000000E8427B94A.png" xlink:type="simple" xlink:show="embed" xlink:actuate="onLoad" draw:mime-type="image/png"/></draw:frame></text:p>
          </table:table-cell>
          <table:table-cell table:style-name="Table21.B1" office:value-type="string">
            <text:p text:style-name="P879"/>
            <text:p text:style-name="P955"><draw:frame draw:style-name="fr3" draw:name="Image 1194" text:anchor-type="as-char" svg:width="0.5008in" svg:height="0.0756in" draw:z-index="1359"><draw:image xlink:href="Pictures/10000001000000600000000E31871E1D.png" xlink:type="simple" xlink:show="embed" xlink:actuate="onLoad" draw:mime-type="image/png"/></draw:frame></text:p>
          </table:table-cell>
          <table:table-cell table:style-name="Table21.B1" office:value-type="string">
            <text:p text:style-name="P879"/>
            <text:p text:style-name="P967"><draw:frame draw:style-name="fr3" draw:name="Image 1195" text:anchor-type="as-char" svg:width="0.3902in" svg:height="0.0756in" draw:z-index="1360"><draw:image xlink:href="Pictures/100000010000004A0000000E3697EA65.png" xlink:type="simple" xlink:show="embed" xlink:actuate="onLoad" draw:mime-type="image/png"/></draw:frame></text:p>
          </table:table-cell>
          <table:table-cell table:style-name="Table21.F1" office:value-type="string">
            <text:p text:style-name="P879"/>
            <text:p text:style-name="P957"><draw:frame draw:style-name="fr3" draw:name="Image 1196" text:anchor-type="as-char" svg:width="0.298in" svg:height="0.0925in" draw:z-index="1361"><draw:image xlink:href="Pictures/100000010000003900000011790897E2.png" xlink:type="simple" xlink:show="embed" xlink:actuate="onLoad" draw:mime-type="image/png"/></draw:frame></text:p>
          </table:table-cell>
        </table:table-row>
        <table:table-row table:style-name="Table21.2">
          <table:table-cell table:style-name="Table21.A1" office:value-type="string">
            <text:p text:style-name="P879"/>
            <text:p text:style-name="P1005"><draw:frame draw:style-name="fr3" draw:name="Image 1197" text:anchor-type="as-char" svg:width="0.4744in" svg:height="0.0756in" draw:z-index="1362"><draw:image xlink:href="Pictures/100000010000005A0000000E300CDB5D.png" xlink:type="simple" xlink:show="embed" xlink:actuate="onLoad" draw:mime-type="image/png"/></draw:frame></text:p>
          </table:table-cell>
          <table:table-cell table:style-name="Table21.B1" office:value-type="string">
            <text:p text:style-name="P879"/>
            <text:p text:style-name="P953"><draw:frame draw:style-name="fr3" draw:name="Image 1198" text:anchor-type="as-char" svg:width="0.3272in" svg:height="0.0756in" draw:z-index="1363"><draw:image xlink:href="Pictures/100000010000003E0000000EDBE05713.png" xlink:type="simple" xlink:show="embed" xlink:actuate="onLoad" draw:mime-type="image/png"/></draw:frame></text:p>
          </table:table-cell>
          <table:table-cell table:style-name="Table21.B1" office:value-type="string">
            <text:p text:style-name="P879"/>
            <text:p text:style-name="P966"><draw:frame draw:style-name="fr3" draw:name="Image 1199" text:anchor-type="as-char" svg:width="0.5937in" svg:height="0.0756in" draw:z-index="1364"><draw:image xlink:href="Pictures/10000001000000710000000EB2776247.png" xlink:type="simple" xlink:show="embed" xlink:actuate="onLoad" draw:mime-type="image/png"/></draw:frame></text:p>
          </table:table-cell>
          <table:table-cell table:style-name="Table21.B1" office:value-type="string">
            <text:p text:style-name="P879"/>
            <text:p text:style-name="P955"><draw:frame draw:style-name="fr3" draw:name="Image 1200" text:anchor-type="as-char" svg:width="0.5008in" svg:height="0.0756in" draw:z-index="1365"><draw:image xlink:href="Pictures/10000001000000600000000E4ACACBEB.png" xlink:type="simple" xlink:show="embed" xlink:actuate="onLoad" draw:mime-type="image/png"/></draw:frame></text:p>
          </table:table-cell>
          <table:table-cell table:style-name="Table21.B1" office:value-type="string">
            <text:p text:style-name="P879"/>
            <text:p text:style-name="P972"><draw:frame draw:style-name="fr3" draw:name="Image 1201" text:anchor-type="as-char" svg:width="0.3929in" svg:height="0.0756in" draw:z-index="1366"><draw:image xlink:href="Pictures/100000010000004B0000000E24E75629.png" xlink:type="simple" xlink:show="embed" xlink:actuate="onLoad" draw:mime-type="image/png"/></draw:frame></text:p>
          </table:table-cell>
          <table:table-cell table:style-name="Table21.F1" office:value-type="string">
            <text:p text:style-name="P879"/>
            <text:p text:style-name="P963"><draw:frame draw:style-name="fr3" draw:name="Image 1202" text:anchor-type="as-char" svg:width="0.2902in" svg:height="0.0917in" draw:z-index="1367"><draw:image xlink:href="Pictures/100000010000003800000012A4A6CE2D.png" xlink:type="simple" xlink:show="embed" xlink:actuate="onLoad" draw:mime-type="image/png"/></draw:frame></text:p>
          </table:table-cell>
        </table:table-row>
        <table:table-row table:style-name="Table21.2">
          <table:table-cell table:style-name="Table21.A1" office:value-type="string">
            <text:p text:style-name="P879"/>
            <text:p text:style-name="P990"><draw:frame draw:style-name="fr3" draw:name="Image 1203" text:anchor-type="as-char" svg:width="0.4484in" svg:height="0.0752in" draw:z-index="1368"><draw:image xlink:href="Pictures/10000001000000570000000FEEC26F48.png" xlink:type="simple" xlink:show="embed" xlink:actuate="onLoad" draw:mime-type="image/png"/></draw:frame></text:p>
          </table:table-cell>
          <table:table-cell table:style-name="Table21.B1" office:value-type="string">
            <text:p text:style-name="P879"/>
            <text:p text:style-name="P959"><draw:frame draw:style-name="fr3" draw:name="Image 1204" text:anchor-type="as-char" svg:width="0.3228in" svg:height="0.0752in" draw:z-index="1369"><draw:image xlink:href="Pictures/100000010000003E0000000FA7B34ABE.png" xlink:type="simple" xlink:show="embed" xlink:actuate="onLoad" draw:mime-type="image/png"/></draw:frame></text:p>
          </table:table-cell>
          <table:table-cell table:style-name="Table21.B1" office:value-type="string">
            <text:p text:style-name="P879"/>
            <text:p text:style-name="P954"><draw:frame draw:style-name="fr3" draw:name="Image 1205" text:anchor-type="as-char" svg:width="0.5902in" svg:height="0.0752in" draw:z-index="1370"><draw:image xlink:href="Pictures/10000001000000720000000F93E62DA8.png" xlink:type="simple" xlink:show="embed" xlink:actuate="onLoad" draw:mime-type="image/png"/></draw:frame></text:p>
          </table:table-cell>
          <table:table-cell table:style-name="Table21.B1" office:value-type="string">
            <text:p text:style-name="P879"/>
            <text:p text:style-name="P1006"><draw:frame draw:style-name="fr3" draw:name="Image 1206" text:anchor-type="as-char" svg:width="0.4898in" svg:height="0.0752in" draw:z-index="1371"><draw:image xlink:href="Pictures/100000010000005F0000000F67F40F70.png" xlink:type="simple" xlink:show="embed" xlink:actuate="onLoad" draw:mime-type="image/png"/></draw:frame></text:p>
          </table:table-cell>
          <table:table-cell table:style-name="Table21.B1" office:value-type="string">
            <text:p text:style-name="P879"/>
            <text:p text:style-name="P989"><draw:frame draw:style-name="fr3" draw:name="Image 1207" text:anchor-type="as-char" svg:width="0.3902in" svg:height="0.0752in" draw:z-index="1372"><draw:image xlink:href="Pictures/100000010000004B0000000F8E1199BF.png" xlink:type="simple" xlink:show="embed" xlink:actuate="onLoad" draw:mime-type="image/png"/></draw:frame></text:p>
          </table:table-cell>
          <table:table-cell table:style-name="Table21.F1" office:value-type="string">
            <text:p text:style-name="P879"/>
            <text:p text:style-name="P957"><draw:frame draw:style-name="fr3" draw:name="Image 1208" text:anchor-type="as-char" svg:width="0.2953in" svg:height="0.0917in" draw:z-index="1938"><draw:image xlink:href="Pictures/1000000100000038000000128F81A56E.png" xlink:type="simple" xlink:show="embed" xlink:actuate="onLoad" draw:mime-type="image/png"/></draw:frame></text:p>
          </table:table-cell>
        </table:table-row>
      </table:table>
      <text:p text:style-name="P1007"/>
      <text:p text:style-name="P873"/>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F"/>
        <table:table-row table:style-name="Table22.1">
          <table:table-cell table:style-name="Table22.A1" office:value-type="string">
            <text:p text:style-name="P874"/>
            <text:p text:style-name="P982"><draw:frame draw:style-name="fr3" draw:name="Image 1209" text:anchor-type="as-char" svg:width="0.439in" svg:height="0.0752in" draw:z-index="1373"><draw:image xlink:href="Pictures/10000001000000550000000F1D263073.png" xlink:type="simple" xlink:show="embed" xlink:actuate="onLoad" draw:mime-type="image/png"/></draw:frame></text:p>
          </table:table-cell>
          <table:table-cell table:style-name="Table22.B1" office:value-type="string">
            <text:p text:style-name="P874"/>
            <text:p text:style-name="P1008"><draw:frame draw:style-name="fr3" draw:name="Image 1210" text:anchor-type="as-char" svg:width="0.3228in" svg:height="0.0752in" draw:z-index="1374"><draw:image xlink:href="Pictures/100000010000003E0000000F03CA0CF7.png" xlink:type="simple" xlink:show="embed" xlink:actuate="onLoad" draw:mime-type="image/png"/></draw:frame></text:p>
          </table:table-cell>
          <table:table-cell table:style-name="Table22.B1" office:value-type="string">
            <text:p text:style-name="P874"/>
            <text:p text:style-name="P1009"><draw:frame draw:style-name="fr9" draw:name="Image61" text:anchor-type="as-char" svg:width="0.1484in" svg:height="0.0756in" draw:z-index="1975"><draw:image xlink:href="Pictures/100000010000001D0000000F07639E65.png" xlink:type="simple" xlink:show="embed" xlink:actuate="onLoad" draw:mime-type="image/png"/></draw:frame><draw:frame draw:style-name="fr9" draw:name="Image63" text:anchor-type="as-char" svg:width="0.4374in" svg:height="0.0756in" draw:z-index="1976"><draw:image xlink:href="Pictures/10000001000000570000000F891B74E9.png" xlink:type="simple" xlink:show="embed" xlink:actuate="onLoad" draw:mime-type="image/png"/></draw:frame></text:p>
          </table:table-cell>
          <table:table-cell table:style-name="Table22.B1" office:value-type="string">
            <text:p text:style-name="P874"/>
            <text:p text:style-name="P1010"><draw:frame draw:style-name="fr3" draw:name="Image 1215" text:anchor-type="as-char" svg:width="0.4953in" svg:height="0.0752in" draw:z-index="1375"><draw:image xlink:href="Pictures/10000001000000600000000FDCBDAB83.png" xlink:type="simple" xlink:show="embed" xlink:actuate="onLoad" draw:mime-type="image/png"/></draw:frame></text:p>
          </table:table-cell>
          <table:table-cell table:style-name="Table22.B1" office:value-type="string">
            <text:p text:style-name="P874"/>
            <text:p text:style-name="P1011"><draw:frame draw:style-name="fr3" draw:name="Image 1216" text:anchor-type="as-char" svg:width="0.3862in" svg:height="0.0752in" draw:z-index="1376"><draw:image xlink:href="Pictures/100000010000004B0000000FCF0D3D9C.png" xlink:type="simple" xlink:show="embed" xlink:actuate="onLoad" draw:mime-type="image/png"/></draw:frame></text:p>
          </table:table-cell>
          <table:table-cell table:style-name="Table22.F1" office:value-type="string">
            <text:p text:style-name="P874"/>
            <text:p text:style-name="P975"><draw:frame draw:style-name="fr3" draw:name="Image 1217" text:anchor-type="as-char" svg:width="0.298in" svg:height="0.0917in" draw:z-index="1377"><draw:image xlink:href="Pictures/10000001000000390000001266D65EA6.png" xlink:type="simple" xlink:show="embed" xlink:actuate="onLoad" draw:mime-type="image/png"/></draw:frame></text:p>
          </table:table-cell>
        </table:table-row>
        <table:table-row table:style-name="Table22.2">
          <table:table-cell table:style-name="Table22.A1" office:value-type="string">
            <text:p text:style-name="P879"/>
            <text:p text:style-name="P1001"><draw:frame draw:style-name="fr3" draw:name="Image 1218" text:anchor-type="as-char" svg:width="0.4366in" svg:height="0.0756in" draw:z-index="1378"><draw:image xlink:href="Pictures/10000001000000540000000E36FBC6A8.png" xlink:type="simple" xlink:show="embed" xlink:actuate="onLoad" draw:mime-type="image/png"/></draw:frame></text:p>
          </table:table-cell>
          <table:table-cell table:style-name="Table22.B1" office:value-type="string">
            <text:p text:style-name="P879"/>
            <text:p text:style-name="P1012"><draw:frame draw:style-name="fr3" draw:name="Image 1219" text:anchor-type="as-char" svg:width="0.3272in" svg:height="0.0756in" draw:z-index="1379"><draw:image xlink:href="Pictures/100000010000003E0000000EEE6781EF.png" xlink:type="simple" xlink:show="embed" xlink:actuate="onLoad" draw:mime-type="image/png"/></draw:frame></text:p>
          </table:table-cell>
          <table:table-cell table:style-name="Table22.B1" office:value-type="string">
            <text:p text:style-name="P879"/>
            <text:p text:style-name="P1013"><draw:frame draw:style-name="fr9" draw:name="Image64" text:anchor-type="as-char" svg:width="0.1457in" svg:height="0.0756in" draw:z-index="1970"><draw:image xlink:href="Pictures/100000010000001D0000000F8DDDA2F3.png" xlink:type="simple" xlink:show="embed" xlink:actuate="onLoad" draw:mime-type="image/png"/></draw:frame><text:span text:style-name="T735"><text:s/></text:span><text:span text:style-name="T735"><draw:frame draw:style-name="fr9" draw:name="Image66" text:anchor-type="as-char" svg:width="0.4374in" svg:height="0.0756in" draw:z-index="1971"><draw:image xlink:href="Pictures/10000001000000570000000F2C347EDD.png" xlink:type="simple" xlink:show="embed" xlink:actuate="onLoad" draw:mime-type="image/png"/></draw:frame></text:span></text:p>
          </table:table-cell>
          <table:table-cell table:style-name="Table22.B1" office:value-type="string">
            <text:p text:style-name="P879"/>
            <text:p text:style-name="P1014"><draw:frame draw:style-name="fr3" draw:name="Image 1224" text:anchor-type="as-char" svg:width="0.5008in" svg:height="0.0756in" draw:z-index="1380"><draw:image xlink:href="Pictures/10000001000000600000000E1B81C39F.png" xlink:type="simple" xlink:show="embed" xlink:actuate="onLoad" draw:mime-type="image/png"/></draw:frame></text:p>
          </table:table-cell>
          <table:table-cell table:style-name="Table22.B1" office:value-type="string">
            <text:p text:style-name="P879"/>
            <text:p text:style-name="P967"><draw:frame draw:style-name="fr3" draw:name="Image 1225" text:anchor-type="as-char" svg:width="0.3937in" svg:height="0.0756in" draw:z-index="1381"><draw:image xlink:href="Pictures/100000010000004B0000000EAD1FA1DF.png" xlink:type="simple" xlink:show="embed" xlink:actuate="onLoad" draw:mime-type="image/png"/></draw:frame></text:p>
          </table:table-cell>
          <table:table-cell table:style-name="Table22.F1" office:value-type="string">
            <text:p text:style-name="P879"/>
            <text:p text:style-name="P975"><draw:frame draw:style-name="fr3" draw:name="Image 1226" text:anchor-type="as-char" svg:width="0.2957in" svg:height="0.0925in" draw:z-index="1382"><draw:image xlink:href="Pictures/10000001000000380000001156B333C6.png" xlink:type="simple" xlink:show="embed" xlink:actuate="onLoad" draw:mime-type="image/png"/></draw:frame></text:p>
          </table:table-cell>
        </table:table-row>
        <table:table-row table:style-name="Table22.1">
          <table:table-cell table:style-name="Table22.A1" office:value-type="string">
            <text:p text:style-name="P874"/>
            <text:p text:style-name="P969"><draw:frame draw:style-name="fr3" draw:name="Image 1227" text:anchor-type="as-char" svg:width="0.4154in" svg:height="0.0756in" draw:z-index="1383"><draw:image xlink:href="Pictures/10000001000000500000000EEC18D631.png" xlink:type="simple" xlink:show="embed" xlink:actuate="onLoad" draw:mime-type="image/png"/></draw:frame></text:p>
          </table:table-cell>
          <table:table-cell table:style-name="Table22.B1" office:value-type="string">
            <text:p text:style-name="P874"/>
            <text:p text:style-name="P1012"><draw:frame draw:style-name="fr3" draw:name="Image 1228" text:anchor-type="as-char" svg:width="0.3272in" svg:height="0.0756in" draw:z-index="1384"><draw:image xlink:href="Pictures/100000010000003E0000000E46C56D97.png" xlink:type="simple" xlink:show="embed" xlink:actuate="onLoad" draw:mime-type="image/png"/></draw:frame></text:p>
          </table:table-cell>
          <table:table-cell table:style-name="Table22.B1" office:value-type="string">
            <text:p text:style-name="P874"/>
            <text:p text:style-name="P1015"><draw:frame draw:style-name="fr3" draw:name="Image 1229" text:anchor-type="as-char" svg:width="0.5957in" svg:height="0.0756in" draw:z-index="1385"><draw:image xlink:href="Pictures/10000001000000710000000E8CC591A4.png" xlink:type="simple" xlink:show="embed" xlink:actuate="onLoad" draw:mime-type="image/png"/></draw:frame></text:p>
          </table:table-cell>
          <table:table-cell table:style-name="Table22.B1" office:value-type="string">
            <text:p text:style-name="P874"/>
            <text:p text:style-name="P955"><draw:frame draw:style-name="fr3" draw:name="Image 1230" text:anchor-type="as-char" svg:width="0.502in" svg:height="0.0756in" draw:z-index="1386"><draw:image xlink:href="Pictures/10000001000000600000000EE229BA2C.png" xlink:type="simple" xlink:show="embed" xlink:actuate="onLoad" draw:mime-type="image/png"/></draw:frame></text:p>
          </table:table-cell>
          <table:table-cell table:style-name="Table22.B1" office:value-type="string">
            <text:p text:style-name="P874"/>
            <text:p text:style-name="P967"><draw:frame draw:style-name="fr3" draw:name="Image 1231" text:anchor-type="as-char" svg:width="0.3937in" svg:height="0.0756in" draw:z-index="1387"><draw:image xlink:href="Pictures/100000010000004B0000000EEFE374D8.png" xlink:type="simple" xlink:show="embed" xlink:actuate="onLoad" draw:mime-type="image/png"/></draw:frame></text:p>
          </table:table-cell>
          <table:table-cell table:style-name="Table22.F1" office:value-type="string">
            <text:p text:style-name="P874"/>
            <text:p text:style-name="P975"><draw:frame draw:style-name="fr3" draw:name="Image 1232" text:anchor-type="as-char" svg:width="0.2984in" svg:height="0.0925in" draw:z-index="1388"><draw:image xlink:href="Pictures/10000001000000390000001179CB0A6A.png" xlink:type="simple" xlink:show="embed" xlink:actuate="onLoad" draw:mime-type="image/png"/></draw:frame></text:p>
          </table:table-cell>
        </table:table-row>
        <table:table-row table:style-name="Table22.2">
          <table:table-cell table:style-name="Table22.A1" office:value-type="string">
            <text:p text:style-name="P885"/>
            <text:p text:style-name="P977"><draw:frame draw:style-name="fr3" draw:name="Image 1233" text:anchor-type="as-char" svg:width="0.4465in" svg:height="0.0756in" draw:z-index="1389"><draw:image xlink:href="Pictures/10000001000000550000000EC981DA5D.png" xlink:type="simple" xlink:show="embed" xlink:actuate="onLoad" draw:mime-type="image/png"/></draw:frame></text:p>
          </table:table-cell>
          <table:table-cell table:style-name="Table22.B1" office:value-type="string">
            <text:p text:style-name="P885"/>
            <text:p text:style-name="P1012"><draw:frame draw:style-name="fr3" draw:name="Image 1234" text:anchor-type="as-char" svg:width="0.3272in" svg:height="0.0756in" draw:z-index="1390"><draw:image xlink:href="Pictures/100000010000003E0000000E329B1867.png" xlink:type="simple" xlink:show="embed" xlink:actuate="onLoad" draw:mime-type="image/png"/></draw:frame></text:p>
          </table:table-cell>
          <table:table-cell table:style-name="Table22.B1" office:value-type="string">
            <text:p text:style-name="P885"/>
            <text:p text:style-name="P1015"><draw:frame draw:style-name="fr3" draw:name="Image 1235" text:anchor-type="as-char" svg:width="0.5965in" svg:height="0.0756in" draw:z-index="1391"><draw:image xlink:href="Pictures/10000001000000720000000EE90FCDA6.png" xlink:type="simple" xlink:show="embed" xlink:actuate="onLoad" draw:mime-type="image/png"/></draw:frame></text:p>
          </table:table-cell>
          <table:table-cell table:style-name="Table22.B1" office:value-type="string">
            <text:p text:style-name="P885"/>
            <text:p text:style-name="P1016"><draw:frame draw:style-name="fr3" draw:name="Image 1236" text:anchor-type="as-char" svg:width="0.4937in" svg:height="0.0756in" draw:z-index="1392"><draw:image xlink:href="Pictures/100000010000005F0000000EDA4CA6BF.png" xlink:type="simple" xlink:show="embed" xlink:actuate="onLoad" draw:mime-type="image/png"/></draw:frame></text:p>
          </table:table-cell>
          <table:table-cell table:style-name="Table22.B1" office:value-type="string">
            <text:p text:style-name="P885"/>
            <text:p text:style-name="P967"><draw:frame draw:style-name="fr3" draw:name="Image 1237" text:anchor-type="as-char" svg:width="0.3917in" svg:height="0.0756in" draw:z-index="1393"><draw:image xlink:href="Pictures/100000010000004B0000000E6A69A978.png" xlink:type="simple" xlink:show="embed" xlink:actuate="onLoad" draw:mime-type="image/png"/></draw:frame></text:p>
          </table:table-cell>
          <table:table-cell table:style-name="Table22.F1" office:value-type="string">
            <text:p text:style-name="P885"/>
            <text:p text:style-name="P1017"><draw:frame draw:style-name="fr3" draw:name="Image 1238" text:anchor-type="as-char" svg:width="0.2917in" svg:height="0.0925in" draw:z-index="1394"><draw:image xlink:href="Pictures/100000010000003800000011DFC3847D.png" xlink:type="simple" xlink:show="embed" xlink:actuate="onLoad" draw:mime-type="image/png"/></draw:frame></text:p>
          </table:table-cell>
        </table:table-row>
        <table:table-row table:style-name="Table22.2">
          <table:table-cell table:style-name="Table22.A1" office:value-type="string">
            <text:p text:style-name="P879"/>
            <text:p text:style-name="P1018"><draw:frame draw:style-name="fr3" draw:name="Image 1239" text:anchor-type="as-char" svg:width="0.4646in" svg:height="0.0756in" draw:z-index="1395"><draw:image xlink:href="Pictures/10000001000000580000000E023F9297.png" xlink:type="simple" xlink:show="embed" xlink:actuate="onLoad" draw:mime-type="image/png"/></draw:frame></text:p>
          </table:table-cell>
          <table:table-cell table:style-name="Table22.B1" office:value-type="string">
            <text:p text:style-name="P879"/>
            <text:p text:style-name="P1012"><draw:frame draw:style-name="fr3" draw:name="Image 1240" text:anchor-type="as-char" svg:width="0.3272in" svg:height="0.0756in" draw:z-index="1396"><draw:image xlink:href="Pictures/100000010000003E0000000E9A9BEB30.png" xlink:type="simple" xlink:show="embed" xlink:actuate="onLoad" draw:mime-type="image/png"/></draw:frame></text:p>
          </table:table-cell>
          <table:table-cell table:style-name="Table22.B1" office:value-type="string">
            <text:p text:style-name="P879"/>
            <text:p text:style-name="P1019"><draw:frame draw:style-name="fr3" draw:name="Image 1241" text:anchor-type="as-char" svg:width="0.5937in" svg:height="0.0756in" draw:z-index="1397"><draw:image xlink:href="Pictures/10000001000000710000000EC9FEB527.png" xlink:type="simple" xlink:show="embed" xlink:actuate="onLoad" draw:mime-type="image/png"/></draw:frame></text:p>
          </table:table-cell>
          <table:table-cell table:style-name="Table22.B1" office:value-type="string">
            <text:p text:style-name="P879"/>
            <text:p text:style-name="P955"><draw:frame draw:style-name="fr3" draw:name="Image 1242" text:anchor-type="as-char" svg:width="0.502in" svg:height="0.0756in" draw:z-index="1398"><draw:image xlink:href="Pictures/10000001000000600000000E95BAC893.png" xlink:type="simple" xlink:show="embed" xlink:actuate="onLoad" draw:mime-type="image/png"/></draw:frame></text:p>
          </table:table-cell>
          <table:table-cell table:style-name="Table22.B1" office:value-type="string">
            <text:p text:style-name="P879"/>
            <text:p text:style-name="P1020"><draw:frame draw:style-name="fr3" draw:name="Image 1243" text:anchor-type="as-char" svg:width="0.3902in" svg:height="0.0756in" draw:z-index="1399"><draw:image xlink:href="Pictures/100000010000004B0000000ED106E651.png" xlink:type="simple" xlink:show="embed" xlink:actuate="onLoad" draw:mime-type="image/png"/></draw:frame></text:p>
          </table:table-cell>
          <table:table-cell table:style-name="Table22.F1" office:value-type="string">
            <text:p text:style-name="P879"/>
            <text:p text:style-name="P975"><draw:frame draw:style-name="fr3" draw:name="Image 1244" text:anchor-type="as-char" svg:width="0.2984in" svg:height="0.0925in" draw:z-index="1400"><draw:image xlink:href="Pictures/10000001000000390000001194CD48FD.png" xlink:type="simple" xlink:show="embed" xlink:actuate="onLoad" draw:mime-type="image/png"/></draw:frame></text:p>
          </table:table-cell>
        </table:table-row>
        <table:table-row table:style-name="Table22.2">
          <table:table-cell table:style-name="Table22.A1" office:value-type="string">
            <text:p text:style-name="P879"/>
            <text:p text:style-name="P1000"><draw:frame draw:style-name="fr3" draw:name="Image 1245" text:anchor-type="as-char" svg:width="0.439in" svg:height="0.0752in" draw:z-index="1401"><draw:image xlink:href="Pictures/10000001000000540000000FCC3471B4.png" xlink:type="simple" xlink:show="embed" xlink:actuate="onLoad" draw:mime-type="image/png"/></draw:frame></text:p>
          </table:table-cell>
          <table:table-cell table:style-name="Table22.B1" office:value-type="string">
            <text:p text:style-name="P879"/>
            <text:p text:style-name="P1008"><draw:frame draw:style-name="fr3" draw:name="Image 1246" text:anchor-type="as-char" svg:width="0.3228in" svg:height="0.0752in" draw:z-index="1402"><draw:image xlink:href="Pictures/100000010000003E0000000FF622ECA3.png" xlink:type="simple" xlink:show="embed" xlink:actuate="onLoad" draw:mime-type="image/png"/></draw:frame></text:p>
          </table:table-cell>
          <table:table-cell table:style-name="Table22.B1" office:value-type="string">
            <text:p text:style-name="P879"/>
            <text:p text:style-name="P1009"><draw:frame draw:style-name="fr3" draw:name="Image 1247" text:anchor-type="as-char" svg:width="0.5874in" svg:height="0.0752in" draw:z-index="1403"><draw:image xlink:href="Pictures/10000001000000710000000FD75C3FA4.png" xlink:type="simple" xlink:show="embed" xlink:actuate="onLoad" draw:mime-type="image/png"/></draw:frame></text:p>
          </table:table-cell>
          <table:table-cell table:style-name="Table22.B1" office:value-type="string">
            <text:p text:style-name="P879"/>
            <text:p text:style-name="P961"><draw:frame draw:style-name="fr3" draw:name="Image 1248" text:anchor-type="as-char" svg:width="0.4965in" svg:height="0.0752in" draw:z-index="1404"><draw:image xlink:href="Pictures/10000001000000600000000F7C514926.png" xlink:type="simple" xlink:show="embed" xlink:actuate="onLoad" draw:mime-type="image/png"/></draw:frame></text:p>
          </table:table-cell>
          <table:table-cell table:style-name="Table22.B1" office:value-type="string">
            <text:p text:style-name="P879"/>
            <text:p text:style-name="P962"><draw:frame draw:style-name="fr3" draw:name="Image 1249" text:anchor-type="as-char" svg:width="0.3874in" svg:height="0.0752in" draw:z-index="1405"><draw:image xlink:href="Pictures/100000010000004B0000000FAC876F65.png" xlink:type="simple" xlink:show="embed" xlink:actuate="onLoad" draw:mime-type="image/png"/></draw:frame></text:p>
          </table:table-cell>
          <table:table-cell table:style-name="Table22.F1" office:value-type="string">
            <text:p text:style-name="P879"/>
            <text:p text:style-name="P1017"><draw:frame draw:style-name="fr3" draw:name="Image 1250" text:anchor-type="as-char" svg:width="0.2902in" svg:height="0.0917in" draw:z-index="1406"><draw:image xlink:href="Pictures/10000001000000380000001282DF87F3.png" xlink:type="simple" xlink:show="embed" xlink:actuate="onLoad" draw:mime-type="image/png"/></draw:frame></text:p>
          </table:table-cell>
        </table:table-row>
        <table:table-row table:style-name="Table22.1">
          <table:table-cell table:style-name="Table22.A1" office:value-type="string">
            <text:p text:style-name="P874"/>
            <text:p text:style-name="P976"><draw:frame draw:style-name="fr3" draw:name="Image 1251" text:anchor-type="as-char" svg:width="0.4098in" svg:height="0.0756in" draw:z-index="1407"><draw:image xlink:href="Pictures/100000010000004E0000000EA8E4CF21.png" xlink:type="simple" xlink:show="embed" xlink:actuate="onLoad" draw:mime-type="image/png"/></draw:frame></text:p>
          </table:table-cell>
          <table:table-cell table:style-name="Table22.B1" office:value-type="string">
            <text:p text:style-name="P874"/>
            <text:p text:style-name="P1012"><draw:frame draw:style-name="fr3" draw:name="Image 1252" text:anchor-type="as-char" svg:width="0.3272in" svg:height="0.0756in" draw:z-index="1408"><draw:image xlink:href="Pictures/100000010000003E0000000E5AADFCB7.png" xlink:type="simple" xlink:show="embed" xlink:actuate="onLoad" draw:mime-type="image/png"/></draw:frame></text:p>
          </table:table-cell>
          <table:table-cell table:style-name="Table22.B1" office:value-type="string">
            <text:p text:style-name="P874"/>
            <text:p text:style-name="P1019"><draw:frame draw:style-name="fr3" draw:name="Image 1253" text:anchor-type="as-char" svg:width="0.5937in" svg:height="0.0756in" draw:z-index="1409"><draw:image xlink:href="Pictures/10000001000000710000000E5A664815.png" xlink:type="simple" xlink:show="embed" xlink:actuate="onLoad" draw:mime-type="image/png"/></draw:frame></text:p>
          </table:table-cell>
          <table:table-cell table:style-name="Table22.B1" office:value-type="string">
            <text:p text:style-name="P874"/>
            <text:p text:style-name="P1016"><draw:frame draw:style-name="fr3" draw:name="Image 1254" text:anchor-type="as-char" svg:width="0.4953in" svg:height="0.0756in" draw:z-index="1410"><draw:image xlink:href="Pictures/100000010000005F0000000EF2CAFC78.png" xlink:type="simple" xlink:show="embed" xlink:actuate="onLoad" draw:mime-type="image/png"/></draw:frame></text:p>
          </table:table-cell>
          <table:table-cell table:style-name="Table22.B1" office:value-type="string">
            <text:p text:style-name="P874"/>
            <text:p text:style-name="P956"><draw:frame draw:style-name="fr3" draw:name="Image 1255" text:anchor-type="as-char" svg:width="0.3929in" svg:height="0.0756in" draw:z-index="1411"><draw:image xlink:href="Pictures/100000010000004B0000000E4EBB782C.png" xlink:type="simple" xlink:show="embed" xlink:actuate="onLoad" draw:mime-type="image/png"/></draw:frame></text:p>
          </table:table-cell>
          <table:table-cell table:style-name="Table22.F1" office:value-type="string">
            <text:p text:style-name="P874"/>
            <text:p text:style-name="P1017"><draw:frame draw:style-name="fr3" draw:name="Image 1256" text:anchor-type="as-char" svg:width="0.2902in" svg:height="0.0917in" draw:z-index="1412"><draw:image xlink:href="Pictures/1000000100000038000000124AF1F995.png" xlink:type="simple" xlink:show="embed" xlink:actuate="onLoad" draw:mime-type="image/png"/></draw:frame></text:p>
          </table:table-cell>
        </table:table-row>
        <table:table-row table:style-name="Table22.2">
          <table:table-cell table:style-name="Table22.A1" office:value-type="string">
            <text:p text:style-name="P885"/>
            <text:p text:style-name="P1021"><draw:frame draw:style-name="fr3" draw:name="Image 1257" text:anchor-type="as-char" svg:width="0.4425in" svg:height="0.0744in" draw:z-index="1413"><draw:image xlink:href="Pictures/10000001000000550000000E1AD64C1B.png" xlink:type="simple" xlink:show="embed" xlink:actuate="onLoad" draw:mime-type="image/png"/></draw:frame></text:p>
          </table:table-cell>
          <table:table-cell table:style-name="Table22.B1" office:value-type="string">
            <text:p text:style-name="P885"/>
            <text:p text:style-name="P1008"><draw:frame draw:style-name="fr3" draw:name="Image 1258" text:anchor-type="as-char" svg:width="0.3228in" svg:height="0.0752in" draw:z-index="1414"><draw:image xlink:href="Pictures/100000010000003E0000000F662FE0E9.png" xlink:type="simple" xlink:show="embed" xlink:actuate="onLoad" draw:mime-type="image/png"/></draw:frame></text:p>
          </table:table-cell>
          <table:table-cell table:style-name="Table22.B1" office:value-type="string">
            <text:p text:style-name="P885"/>
            <text:p text:style-name="P1009"><draw:frame draw:style-name="fr3" draw:name="Image 1259" text:anchor-type="as-char" svg:width="0.5874in" svg:height="0.0752in" draw:z-index="1415"><draw:image xlink:href="Pictures/10000001000000710000000FBADA8AF9.png" xlink:type="simple" xlink:show="embed" xlink:actuate="onLoad" draw:mime-type="image/png"/></draw:frame></text:p>
          </table:table-cell>
          <table:table-cell table:style-name="Table22.B1" office:value-type="string">
            <text:p text:style-name="P885"/>
            <text:p text:style-name="P1022"><draw:frame draw:style-name="fr3" draw:name="Image 1260" text:anchor-type="as-char" svg:width="0.4898in" svg:height="0.0752in" draw:z-index="1416"><draw:image xlink:href="Pictures/100000010000005F0000000F4C2A53B0.png" xlink:type="simple" xlink:show="embed" xlink:actuate="onLoad" draw:mime-type="image/png"/></draw:frame></text:p>
          </table:table-cell>
          <table:table-cell table:style-name="Table22.B1" office:value-type="string">
            <text:p text:style-name="P885"/>
            <text:p text:style-name="P962"><draw:frame draw:style-name="fr3" draw:name="Image 1261" text:anchor-type="as-char" svg:width="0.3874in" svg:height="0.0752in" draw:z-index="1417"><draw:image xlink:href="Pictures/100000010000004B0000000F301E67B3.png" xlink:type="simple" xlink:show="embed" xlink:actuate="onLoad" draw:mime-type="image/png"/></draw:frame></text:p>
          </table:table-cell>
          <table:table-cell table:style-name="Table22.F1" office:value-type="string">
            <text:p text:style-name="P885"/>
            <text:p text:style-name="P1017"><draw:frame draw:style-name="fr3" draw:name="Image 1262" text:anchor-type="as-char" svg:width="0.2902in" svg:height="0.0917in" draw:z-index="1418"><draw:image xlink:href="Pictures/10000001000000380000001222B62CC6.png" xlink:type="simple" xlink:show="embed" xlink:actuate="onLoad" draw:mime-type="image/png"/></draw:frame></text:p>
          </table:table-cell>
        </table:table-row>
        <table:table-row table:style-name="Table22.2">
          <table:table-cell table:style-name="Table22.A1" office:value-type="string">
            <text:p text:style-name="P879"/>
            <text:p text:style-name="P1018"><draw:frame draw:style-name="fr3" draw:name="Image 1263" text:anchor-type="as-char" svg:width="0.4646in" svg:height="0.0756in" draw:z-index="1419"><draw:image xlink:href="Pictures/10000001000000580000000E37FB87AF.png" xlink:type="simple" xlink:show="embed" xlink:actuate="onLoad" draw:mime-type="image/png"/></draw:frame></text:p>
          </table:table-cell>
          <table:table-cell table:style-name="Table22.B1" office:value-type="string">
            <text:p text:style-name="P879"/>
            <text:p text:style-name="P1012"><draw:frame draw:style-name="fr3" draw:name="Image 1264" text:anchor-type="as-char" svg:width="0.3272in" svg:height="0.0756in" draw:z-index="1420"><draw:image xlink:href="Pictures/100000010000003E0000000ED4313943.png" xlink:type="simple" xlink:show="embed" xlink:actuate="onLoad" draw:mime-type="image/png"/></draw:frame></text:p>
          </table:table-cell>
          <table:table-cell table:style-name="Table22.B1" office:value-type="string">
            <text:p text:style-name="P879"/>
            <text:p text:style-name="P1019"><draw:frame draw:style-name="fr3" draw:name="Image 1265" text:anchor-type="as-char" svg:width="0.5957in" svg:height="0.0756in" draw:z-index="1421"><draw:image xlink:href="Pictures/10000001000000720000000E7DBD4044.png" xlink:type="simple" xlink:show="embed" xlink:actuate="onLoad" draw:mime-type="image/png"/></draw:frame></text:p>
          </table:table-cell>
          <table:table-cell table:style-name="Table22.B1" office:value-type="string">
            <text:p text:style-name="P879"/>
            <text:p text:style-name="P1014"><draw:frame draw:style-name="fr3" draw:name="Image 1266" text:anchor-type="as-char" svg:width="0.5008in" svg:height="0.0756in" draw:z-index="1422"><draw:image xlink:href="Pictures/10000001000000600000000EEFC0BC82.png" xlink:type="simple" xlink:show="embed" xlink:actuate="onLoad" draw:mime-type="image/png"/></draw:frame></text:p>
          </table:table-cell>
          <table:table-cell table:style-name="Table22.B1" office:value-type="string">
            <text:p text:style-name="P879"/>
            <text:p text:style-name="P1020"><draw:frame draw:style-name="fr3" draw:name="Image 1267" text:anchor-type="as-char" svg:width="0.3929in" svg:height="0.0756in" draw:z-index="1423"><draw:image xlink:href="Pictures/100000010000004B0000000E2DA7949A.png" xlink:type="simple" xlink:show="embed" xlink:actuate="onLoad" draw:mime-type="image/png"/></draw:frame></text:p>
          </table:table-cell>
          <table:table-cell table:style-name="Table22.F1" office:value-type="string">
            <text:p text:style-name="P879"/>
            <text:p text:style-name="P1017"><draw:frame draw:style-name="fr3" draw:name="Image 1268" text:anchor-type="as-char" svg:width="0.2925in" svg:height="0.0917in" draw:z-index="1424"><draw:image xlink:href="Pictures/100000010000003800000012ECF470A9.png" xlink:type="simple" xlink:show="embed" xlink:actuate="onLoad" draw:mime-type="image/png"/></draw:frame></text:p>
          </table:table-cell>
        </table:table-row>
        <table:table-row table:style-name="Table22.2">
          <table:table-cell table:style-name="Table22.A1" office:value-type="string">
            <text:p text:style-name="P879"/>
            <text:p text:style-name="P1023"><draw:frame draw:style-name="fr3" draw:name="Image 1269" text:anchor-type="as-char" svg:width="0.4228in" svg:height="0.0756in" draw:z-index="1425"><draw:image xlink:href="Pictures/10000001000000500000000E8D86C643.png" xlink:type="simple" xlink:show="embed" xlink:actuate="onLoad" draw:mime-type="image/png"/></draw:frame></text:p>
          </table:table-cell>
          <table:table-cell table:style-name="Table22.B1" office:value-type="string">
            <text:p text:style-name="P879"/>
            <text:p text:style-name="P1012"><draw:frame draw:style-name="fr3" draw:name="Image 1270" text:anchor-type="as-char" svg:width="0.3272in" svg:height="0.0756in" draw:z-index="1426"><draw:image xlink:href="Pictures/100000010000003E0000000E625F91D3.png" xlink:type="simple" xlink:show="embed" xlink:actuate="onLoad" draw:mime-type="image/png"/></draw:frame></text:p>
          </table:table-cell>
          <table:table-cell table:style-name="Table22.B1" office:value-type="string">
            <text:p text:style-name="P879"/>
            <text:p text:style-name="P1019"><draw:frame draw:style-name="fr3" draw:name="Image 1271" text:anchor-type="as-char" svg:width="0.5937in" svg:height="0.0756in" draw:z-index="1427"><draw:image xlink:href="Pictures/10000001000000710000000E526ABD08.png" xlink:type="simple" xlink:show="embed" xlink:actuate="onLoad" draw:mime-type="image/png"/></draw:frame></text:p>
          </table:table-cell>
          <table:table-cell table:style-name="Table22.B1" office:value-type="string">
            <text:p text:style-name="P879"/>
            <text:p text:style-name="P1016"><draw:frame draw:style-name="fr3" draw:name="Image 1272" text:anchor-type="as-char" svg:width="0.4953in" svg:height="0.0756in" draw:z-index="1428"><draw:image xlink:href="Pictures/100000010000005F0000000E5A7D941B.png" xlink:type="simple" xlink:show="embed" xlink:actuate="onLoad" draw:mime-type="image/png"/></draw:frame></text:p>
          </table:table-cell>
          <table:table-cell table:style-name="Table22.B1" office:value-type="string">
            <text:p text:style-name="P879"/>
            <text:p text:style-name="P967"><draw:frame draw:style-name="fr3" draw:name="Image 1273" text:anchor-type="as-char" svg:width="0.3937in" svg:height="0.0756in" draw:z-index="1429"><draw:image xlink:href="Pictures/100000010000004B0000000E80B71DA6.png" xlink:type="simple" xlink:show="embed" xlink:actuate="onLoad" draw:mime-type="image/png"/></draw:frame></text:p>
          </table:table-cell>
          <table:table-cell table:style-name="Table22.F1" office:value-type="string">
            <text:p text:style-name="P879"/>
            <text:p text:style-name="P1017"><draw:frame draw:style-name="fr3" draw:name="Image 1274" text:anchor-type="as-char" svg:width="0.2929in" svg:height="0.0925in" draw:z-index="1430"><draw:image xlink:href="Pictures/100000010000003800000011246F278B.png" xlink:type="simple" xlink:show="embed" xlink:actuate="onLoad" draw:mime-type="image/png"/></draw:frame></text:p>
          </table:table-cell>
        </table:table-row>
        <table:table-row table:style-name="Table22.1">
          <table:table-cell table:style-name="Table22.A1" office:value-type="string">
            <text:p text:style-name="P874"/>
            <text:p text:style-name="P1024"><draw:frame draw:style-name="fr3" draw:name="Image 1275" text:anchor-type="as-char" svg:width="0.398in" svg:height="0.0752in" draw:z-index="1431"><draw:image xlink:href="Pictures/100000010000004D0000000FE1712394.png" xlink:type="simple" xlink:show="embed" xlink:actuate="onLoad" draw:mime-type="image/png"/></draw:frame></text:p>
          </table:table-cell>
          <table:table-cell table:style-name="Table22.B1" office:value-type="string">
            <text:p text:style-name="P874"/>
            <text:p text:style-name="P1008"><draw:frame draw:style-name="fr3" draw:name="Image 1276" text:anchor-type="as-char" svg:width="0.3228in" svg:height="0.0752in" draw:z-index="1432"><draw:image xlink:href="Pictures/100000010000003E0000000FA40D554A.png" xlink:type="simple" xlink:show="embed" xlink:actuate="onLoad" draw:mime-type="image/png"/></draw:frame></text:p>
          </table:table-cell>
          <table:table-cell table:style-name="Table22.B1" office:value-type="string">
            <text:p text:style-name="P874"/>
            <text:p text:style-name="P1009"><draw:frame draw:style-name="fr3" draw:name="Image 1277" text:anchor-type="as-char" svg:width="0.5846in" svg:height="0.0752in" draw:z-index="1433"><draw:image xlink:href="Pictures/10000001000000710000000F7519C97F.png" xlink:type="simple" xlink:show="embed" xlink:actuate="onLoad" draw:mime-type="image/png"/></draw:frame></text:p>
          </table:table-cell>
          <table:table-cell table:style-name="Table22.B1" office:value-type="string">
            <text:p text:style-name="P874"/>
            <text:p text:style-name="P1010"><draw:frame draw:style-name="fr3" draw:name="Image 1278" text:anchor-type="as-char" svg:width="0.4953in" svg:height="0.0752in" draw:z-index="1434"><draw:image xlink:href="Pictures/10000001000000600000000FBC643D1C.png" xlink:type="simple" xlink:show="embed" xlink:actuate="onLoad" draw:mime-type="image/png"/></draw:frame></text:p>
          </table:table-cell>
          <table:table-cell table:style-name="Table22.B1" office:value-type="string">
            <text:p text:style-name="P874"/>
            <text:p text:style-name="P1011"><draw:frame draw:style-name="fr3" draw:name="Image 1279" text:anchor-type="as-char" svg:width="0.3862in" svg:height="0.0752in" draw:z-index="1435"><draw:image xlink:href="Pictures/100000010000004B0000000FB951E765.png" xlink:type="simple" xlink:show="embed" xlink:actuate="onLoad" draw:mime-type="image/png"/></draw:frame></text:p>
          </table:table-cell>
          <table:table-cell table:style-name="Table22.F1" office:value-type="string">
            <text:p text:style-name="P874"/>
            <text:p text:style-name="P975"><draw:frame draw:style-name="fr3" draw:name="Image 1280" text:anchor-type="as-char" svg:width="0.298in" svg:height="0.0917in" draw:z-index="1436"><draw:image xlink:href="Pictures/1000000100000039000000127FA135FE.png" xlink:type="simple" xlink:show="embed" xlink:actuate="onLoad" draw:mime-type="image/png"/></draw:frame></text:p>
          </table:table-cell>
        </table:table-row>
        <table:table-row table:style-name="Table22.2">
          <table:table-cell table:style-name="Table22.A1" office:value-type="string">
            <text:p text:style-name="P879"/>
            <text:p text:style-name="P977"><draw:frame draw:style-name="fr3" draw:name="Image 1281" text:anchor-type="as-char" svg:width="0.4547in" svg:height="0.0756in" draw:z-index="1437"><draw:image xlink:href="Pictures/10000001000000570000000E7AB0BA61.png" xlink:type="simple" xlink:show="embed" xlink:actuate="onLoad" draw:mime-type="image/png"/></draw:frame></text:p>
          </table:table-cell>
          <table:table-cell table:style-name="Table22.B1" office:value-type="string">
            <text:p text:style-name="P879"/>
            <text:p text:style-name="P1012"><draw:frame draw:style-name="fr3" draw:name="Image 1282" text:anchor-type="as-char" svg:width="0.3272in" svg:height="0.0756in" draw:z-index="1438"><draw:image xlink:href="Pictures/100000010000003E0000000ED702B6B5.png" xlink:type="simple" xlink:show="embed" xlink:actuate="onLoad" draw:mime-type="image/png"/></draw:frame></text:p>
          </table:table-cell>
          <table:table-cell table:style-name="Table22.B1" office:value-type="string">
            <text:p text:style-name="P879"/>
            <text:p text:style-name="P1019"><draw:frame draw:style-name="fr3" draw:name="Image 1283" text:anchor-type="as-char" svg:width="0.5937in" svg:height="0.0756in" draw:z-index="1439"><draw:image xlink:href="Pictures/10000001000000710000000E6E801263.png" xlink:type="simple" xlink:show="embed" xlink:actuate="onLoad" draw:mime-type="image/png"/></draw:frame></text:p>
          </table:table-cell>
          <table:table-cell table:style-name="Table22.B1" office:value-type="string">
            <text:p text:style-name="P879"/>
            <text:p text:style-name="P1016"><draw:frame draw:style-name="fr3" draw:name="Image 1284" text:anchor-type="as-char" svg:width="0.4953in" svg:height="0.0756in" draw:z-index="1440"><draw:image xlink:href="Pictures/100000010000005F0000000EC9F2E355.png" xlink:type="simple" xlink:show="embed" xlink:actuate="onLoad" draw:mime-type="image/png"/></draw:frame></text:p>
          </table:table-cell>
          <table:table-cell table:style-name="Table22.B1" office:value-type="string">
            <text:p text:style-name="P879"/>
            <text:p text:style-name="P1020"><draw:frame draw:style-name="fr3" draw:name="Image 1285" text:anchor-type="as-char" svg:width="0.3929in" svg:height="0.0756in" draw:z-index="1441"><draw:image xlink:href="Pictures/100000010000004B0000000E6D55595C.png" xlink:type="simple" xlink:show="embed" xlink:actuate="onLoad" draw:mime-type="image/png"/></draw:frame></text:p>
          </table:table-cell>
          <table:table-cell table:style-name="Table22.F1" office:value-type="string">
            <text:p text:style-name="P879"/>
            <text:p text:style-name="P1017"><draw:frame draw:style-name="fr3" draw:name="Image 1286" text:anchor-type="as-char" svg:width="0.2925in" svg:height="0.0917in" draw:z-index="1442"><draw:image xlink:href="Pictures/100000010000003800000012D1517314.png" xlink:type="simple" xlink:show="embed" xlink:actuate="onLoad" draw:mime-type="image/png"/></draw:frame></text:p>
          </table:table-cell>
        </table:table-row>
        <table:table-row table:style-name="Table22.2">
          <table:table-cell table:style-name="Table22.A1" office:value-type="string">
            <text:p text:style-name="P879"/>
            <text:p text:style-name="P1025"><draw:frame draw:style-name="fr3" draw:name="Image 1287" text:anchor-type="as-char" svg:width="0.4717in" svg:height="0.0752in" draw:z-index="1443"><draw:image xlink:href="Pictures/100000010000005B0000000F036F0710.png" xlink:type="simple" xlink:show="embed" xlink:actuate="onLoad" draw:mime-type="image/png"/></draw:frame></text:p>
          </table:table-cell>
          <table:table-cell table:style-name="Table22.B1" office:value-type="string">
            <text:p text:style-name="P879"/>
            <text:p text:style-name="P1008"><draw:frame draw:style-name="fr3" draw:name="Image 1288" text:anchor-type="as-char" svg:width="0.3228in" svg:height="0.0752in" draw:z-index="1444"><draw:image xlink:href="Pictures/100000010000003E0000000FF3D7EA65.png" xlink:type="simple" xlink:show="embed" xlink:actuate="onLoad" draw:mime-type="image/png"/></draw:frame></text:p>
          </table:table-cell>
          <table:table-cell table:style-name="Table22.B1" office:value-type="string">
            <text:p text:style-name="P879"/>
            <text:p text:style-name="P1009"><draw:frame draw:style-name="fr3" draw:name="Image 1289" text:anchor-type="as-char" svg:width="0.5862in" svg:height="0.0752in" draw:z-index="1445"><draw:image xlink:href="Pictures/10000001000000710000000FCE3CDE43.png" xlink:type="simple" xlink:show="embed" xlink:actuate="onLoad" draw:mime-type="image/png"/></draw:frame></text:p>
          </table:table-cell>
          <table:table-cell table:style-name="Table22.B1" office:value-type="string">
            <text:p text:style-name="P879"/>
            <text:p text:style-name="P1010"><draw:frame draw:style-name="fr3" draw:name="Image 1290" text:anchor-type="as-char" svg:width="0.4953in" svg:height="0.0752in" draw:z-index="1446"><draw:image xlink:href="Pictures/10000001000000600000000FDE8C70B3.png" xlink:type="simple" xlink:show="embed" xlink:actuate="onLoad" draw:mime-type="image/png"/></draw:frame></text:p>
          </table:table-cell>
          <table:table-cell table:style-name="Table22.B1" office:value-type="string">
            <text:p text:style-name="P879"/>
            <text:p text:style-name="P962"><draw:frame draw:style-name="fr3" draw:name="Image 1291" text:anchor-type="as-char" svg:width="0.3874in" svg:height="0.0752in" draw:z-index="1447"><draw:image xlink:href="Pictures/100000010000004B0000000F593EEB7A.png" xlink:type="simple" xlink:show="embed" xlink:actuate="onLoad" draw:mime-type="image/png"/></draw:frame></text:p>
          </table:table-cell>
          <table:table-cell table:style-name="Table22.F1" office:value-type="string">
            <text:p text:style-name="P879"/>
            <text:p text:style-name="P1017"><draw:frame draw:style-name="fr3" draw:name="Image 1292" text:anchor-type="as-char" svg:width="0.2902in" svg:height="0.0917in" draw:z-index="1448"><draw:image xlink:href="Pictures/10000001000000380000001272593672.png" xlink:type="simple" xlink:show="embed" xlink:actuate="onLoad" draw:mime-type="image/png"/></draw:frame></text:p>
          </table:table-cell>
        </table:table-row>
        <table:table-row table:style-name="Table22.2">
          <table:table-cell table:style-name="Table22.A1" office:value-type="string">
            <text:p text:style-name="P879"/>
            <text:p text:style-name="P965"><draw:frame draw:style-name="fr3" draw:name="Image 1293" text:anchor-type="as-char" svg:width="0.4591in" svg:height="0.0756in" draw:z-index="1449"><draw:image xlink:href="Pictures/10000001000000570000000EAF4B8CC4.png" xlink:type="simple" xlink:show="embed" xlink:actuate="onLoad" draw:mime-type="image/png"/></draw:frame></text:p>
          </table:table-cell>
          <table:table-cell table:style-name="Table22.B1" office:value-type="string">
            <text:p text:style-name="P879"/>
            <text:p text:style-name="P1012"><draw:frame draw:style-name="fr3" draw:name="Image 1294" text:anchor-type="as-char" svg:width="0.3272in" svg:height="0.0756in" draw:z-index="1450"><draw:image xlink:href="Pictures/100000010000003E0000000E4B817042.png" xlink:type="simple" xlink:show="embed" xlink:actuate="onLoad" draw:mime-type="image/png"/></draw:frame></text:p>
          </table:table-cell>
          <table:table-cell table:style-name="Table22.B1" office:value-type="string">
            <text:p text:style-name="P879"/>
            <text:p text:style-name="P1019"><draw:frame draw:style-name="fr3" draw:name="Image 1295" text:anchor-type="as-char" svg:width="0.5937in" svg:height="0.0756in" draw:z-index="1451"><draw:image xlink:href="Pictures/10000001000000710000000E40BEDE48.png" xlink:type="simple" xlink:show="embed" xlink:actuate="onLoad" draw:mime-type="image/png"/></draw:frame></text:p>
          </table:table-cell>
          <table:table-cell table:style-name="Table22.B1" office:value-type="string">
            <text:p text:style-name="P879"/>
            <text:p text:style-name="P1014"><draw:frame draw:style-name="fr3" draw:name="Image 1296" text:anchor-type="as-char" svg:width="0.5008in" svg:height="0.0756in" draw:z-index="1452"><draw:image xlink:href="Pictures/10000001000000600000000E64A9B8FA.png" xlink:type="simple" xlink:show="embed" xlink:actuate="onLoad" draw:mime-type="image/png"/></draw:frame></text:p>
          </table:table-cell>
          <table:table-cell table:style-name="Table22.B1" office:value-type="string">
            <text:p text:style-name="P879"/>
            <text:p text:style-name="P956"><draw:frame draw:style-name="fr3" draw:name="Image 1297" text:anchor-type="as-char" svg:width="0.3929in" svg:height="0.0756in" draw:z-index="1453"><draw:image xlink:href="Pictures/100000010000004B0000000EC65F98C4.png" xlink:type="simple" xlink:show="embed" xlink:actuate="onLoad" draw:mime-type="image/png"/></draw:frame></text:p>
          </table:table-cell>
          <table:table-cell table:style-name="Table22.F1" office:value-type="string">
            <text:p text:style-name="P879"/>
            <text:p text:style-name="P1017"><draw:frame draw:style-name="fr3" draw:name="Image 1298" text:anchor-type="as-char" svg:width="0.2902in" svg:height="0.0917in" draw:z-index="1454"><draw:image xlink:href="Pictures/10000001000000380000001209E1D2CD.png" xlink:type="simple" xlink:show="embed" xlink:actuate="onLoad" draw:mime-type="image/png"/></draw:frame></text:p>
          </table:table-cell>
        </table:table-row>
        <table:table-row table:style-name="Table22.1">
          <table:table-cell table:style-name="Table22.A1" office:value-type="string">
            <text:p text:style-name="P874"/>
            <text:p text:style-name="P1026"><draw:frame draw:style-name="fr3" draw:name="Image 1299" text:anchor-type="as-char" svg:width="0.4673in" svg:height="0.0925in" draw:z-index="1455"><draw:image xlink:href="Pictures/100000010000005A000000112DE6C26D.png" xlink:type="simple" xlink:show="embed" xlink:actuate="onLoad" draw:mime-type="image/png"/></draw:frame></text:p>
          </table:table-cell>
          <table:table-cell table:style-name="Table22.B1" office:value-type="string">
            <text:p text:style-name="P874"/>
            <text:p text:style-name="P1012"><draw:frame draw:style-name="fr3" draw:name="Image 1300" text:anchor-type="as-char" svg:width="0.3272in" svg:height="0.0756in" draw:z-index="1456"><draw:image xlink:href="Pictures/100000010000003E0000000E2D0771C9.png" xlink:type="simple" xlink:show="embed" xlink:actuate="onLoad" draw:mime-type="image/png"/></draw:frame></text:p>
          </table:table-cell>
          <table:table-cell table:style-name="Table22.B1" office:value-type="string">
            <text:p text:style-name="P874"/>
            <text:p text:style-name="P1019"><draw:frame draw:style-name="fr3" draw:name="Image 1301" text:anchor-type="as-char" svg:width="0.5937in" svg:height="0.0756in" draw:z-index="1457"><draw:image xlink:href="Pictures/10000001000000710000000E41DCBB54.png" xlink:type="simple" xlink:show="embed" xlink:actuate="onLoad" draw:mime-type="image/png"/></draw:frame></text:p>
          </table:table-cell>
          <table:table-cell table:style-name="Table22.B1" office:value-type="string">
            <text:p text:style-name="P874"/>
            <text:p text:style-name="P1016"><draw:frame draw:style-name="fr3" draw:name="Image 1302" text:anchor-type="as-char" svg:width="0.4953in" svg:height="0.0756in" draw:z-index="1458"><draw:image xlink:href="Pictures/100000010000005F0000000E328B6ACC.png" xlink:type="simple" xlink:show="embed" xlink:actuate="onLoad" draw:mime-type="image/png"/></draw:frame></text:p>
          </table:table-cell>
          <table:table-cell table:style-name="Table22.B1" office:value-type="string">
            <text:p text:style-name="P874"/>
            <text:p text:style-name="P1020"><draw:frame draw:style-name="fr3" draw:name="Image 1303" text:anchor-type="as-char" svg:width="0.3902in" svg:height="0.0756in" draw:z-index="1459"><draw:image xlink:href="Pictures/100000010000004B0000000E1376F13C.png" xlink:type="simple" xlink:show="embed" xlink:actuate="onLoad" draw:mime-type="image/png"/></draw:frame></text:p>
          </table:table-cell>
          <table:table-cell table:style-name="Table22.F1" office:value-type="string">
            <text:p text:style-name="P874"/>
            <text:p text:style-name="P975"><draw:frame draw:style-name="fr3" draw:name="Image 1304" text:anchor-type="as-char" svg:width="0.2984in" svg:height="0.0925in" draw:z-index="1460"><draw:image xlink:href="Pictures/10000001000000390000001144E691E8.png" xlink:type="simple" xlink:show="embed" xlink:actuate="onLoad" draw:mime-type="image/png"/></draw:frame></text:p>
          </table:table-cell>
        </table:table-row>
        <table:table-row table:style-name="Table22.2">
          <table:table-cell table:style-name="Table22.A1" office:value-type="string">
            <text:p text:style-name="P879"/>
            <text:p text:style-name="P1002"><draw:frame draw:style-name="fr3" draw:name="Image 1305" text:anchor-type="as-char" svg:width="0.4362in" svg:height="0.0752in" draw:z-index="1461"><draw:image xlink:href="Pictures/10000001000000540000000F53FA2A33.png" xlink:type="simple" xlink:show="embed" xlink:actuate="onLoad" draw:mime-type="image/png"/></draw:frame></text:p>
          </table:table-cell>
          <table:table-cell table:style-name="Table22.B1" office:value-type="string">
            <text:p text:style-name="P879"/>
            <text:p text:style-name="P1008"><draw:frame draw:style-name="fr3" draw:name="Image 1306" text:anchor-type="as-char" svg:width="0.3228in" svg:height="0.0752in" draw:z-index="1462"><draw:image xlink:href="Pictures/100000010000003E0000000F0FF32099.png" xlink:type="simple" xlink:show="embed" xlink:actuate="onLoad" draw:mime-type="image/png"/></draw:frame></text:p>
          </table:table-cell>
          <table:table-cell table:style-name="Table22.B1" office:value-type="string">
            <text:p text:style-name="P879"/>
            <text:p text:style-name="P1009"><draw:frame draw:style-name="fr3" draw:name="Image 1307" text:anchor-type="as-char" svg:width="0.5902in" svg:height="0.0752in" draw:z-index="1463"><draw:image xlink:href="Pictures/10000001000000720000000FDEF4C940.png" xlink:type="simple" xlink:show="embed" xlink:actuate="onLoad" draw:mime-type="image/png"/></draw:frame></text:p>
          </table:table-cell>
          <table:table-cell table:style-name="Table22.B1" office:value-type="string">
            <text:p text:style-name="P879"/>
            <text:p text:style-name="P1010"><draw:frame draw:style-name="fr3" draw:name="Image 1308" text:anchor-type="as-char" svg:width="0.4953in" svg:height="0.0752in" draw:z-index="1464"><draw:image xlink:href="Pictures/10000001000000600000000FFD15C2C7.png" xlink:type="simple" xlink:show="embed" xlink:actuate="onLoad" draw:mime-type="image/png"/></draw:frame></text:p>
          </table:table-cell>
          <table:table-cell table:style-name="Table22.B1" office:value-type="string">
            <text:p text:style-name="P879"/>
            <text:p text:style-name="P962"><draw:frame draw:style-name="fr3" draw:name="Image 1309" text:anchor-type="as-char" svg:width="0.3874in" svg:height="0.0752in" draw:z-index="1465"><draw:image xlink:href="Pictures/100000010000004B0000000F03F0FB68.png" xlink:type="simple" xlink:show="embed" xlink:actuate="onLoad" draw:mime-type="image/png"/></draw:frame></text:p>
          </table:table-cell>
          <table:table-cell table:style-name="Table22.F1" office:value-type="string">
            <text:p text:style-name="P879"/>
            <text:p text:style-name="P1017"><draw:frame draw:style-name="fr3" draw:name="Image 1310" text:anchor-type="as-char" svg:width="0.2902in" svg:height="0.0917in" draw:z-index="1466"><draw:image xlink:href="Pictures/1000000100000038000000126E02327A.png" xlink:type="simple" xlink:show="embed" xlink:actuate="onLoad" draw:mime-type="image/png"/></draw:frame></text:p>
          </table:table-cell>
        </table:table-row>
        <table:table-row table:style-name="Table22.2">
          <table:table-cell table:style-name="Table22.A1" office:value-type="string">
            <text:p text:style-name="P879"/>
            <text:p text:style-name="P1027"><draw:frame draw:style-name="fr3" draw:name="Image 1311" text:anchor-type="as-char" svg:width="0.4827in" svg:height="0.0756in" draw:z-index="1467"><draw:image xlink:href="Pictures/100000010000005C0000000E7B45D8CE.png" xlink:type="simple" xlink:show="embed" xlink:actuate="onLoad" draw:mime-type="image/png"/></draw:frame></text:p>
          </table:table-cell>
          <table:table-cell table:style-name="Table22.B1" office:value-type="string">
            <text:p text:style-name="P879"/>
            <text:p text:style-name="P1012"><draw:frame draw:style-name="fr3" draw:name="Image 1312" text:anchor-type="as-char" svg:width="0.3272in" svg:height="0.0756in" draw:z-index="1468"><draw:image xlink:href="Pictures/100000010000003E0000000E08A035D9.png" xlink:type="simple" xlink:show="embed" xlink:actuate="onLoad" draw:mime-type="image/png"/></draw:frame></text:p>
          </table:table-cell>
          <table:table-cell table:style-name="Table22.B1" office:value-type="string">
            <text:p text:style-name="P879"/>
            <text:p text:style-name="P1019"><draw:frame draw:style-name="fr3" draw:name="Image 1313" text:anchor-type="as-char" svg:width="0.5965in" svg:height="0.0756in" draw:z-index="1469"><draw:image xlink:href="Pictures/10000001000000720000000E15F292F3.png" xlink:type="simple" xlink:show="embed" xlink:actuate="onLoad" draw:mime-type="image/png"/></draw:frame></text:p>
          </table:table-cell>
          <table:table-cell table:style-name="Table22.B1" office:value-type="string">
            <text:p text:style-name="P879"/>
            <text:p text:style-name="P1014"><draw:frame draw:style-name="fr3" draw:name="Image 1314" text:anchor-type="as-char" svg:width="0.5008in" svg:height="0.0756in" draw:z-index="1470"><draw:image xlink:href="Pictures/10000001000000600000000EF277E496.png" xlink:type="simple" xlink:show="embed" xlink:actuate="onLoad" draw:mime-type="image/png"/></draw:frame></text:p>
          </table:table-cell>
          <table:table-cell table:style-name="Table22.B1" office:value-type="string">
            <text:p text:style-name="P879"/>
            <text:p text:style-name="P967"><draw:frame draw:style-name="fr3" draw:name="Image 1315" text:anchor-type="as-char" svg:width="0.3937in" svg:height="0.0756in" draw:z-index="1471"><draw:image xlink:href="Pictures/100000010000004B0000000E51BF6B56.png" xlink:type="simple" xlink:show="embed" xlink:actuate="onLoad" draw:mime-type="image/png"/></draw:frame></text:p>
          </table:table-cell>
          <table:table-cell table:style-name="Table22.F1" office:value-type="string">
            <text:p text:style-name="P879"/>
            <text:p text:style-name="P1017"><draw:frame draw:style-name="fr3" draw:name="Image 1316" text:anchor-type="as-char" svg:width="0.2929in" svg:height="0.0925in" draw:z-index="1472"><draw:image xlink:href="Pictures/10000001000000380000001154D00BC2.png" xlink:type="simple" xlink:show="embed" xlink:actuate="onLoad" draw:mime-type="image/png"/></draw:frame></text:p>
          </table:table-cell>
        </table:table-row>
        <table:table-row table:style-name="Table22.2">
          <table:table-cell table:style-name="Table22.A1" office:value-type="string">
            <text:p text:style-name="P879"/>
            <text:p text:style-name="P1002"><draw:frame draw:style-name="fr3" draw:name="Image 1317" text:anchor-type="as-char" svg:width="0.4346in" svg:height="0.0752in" draw:z-index="1473"><draw:image xlink:href="Pictures/10000001000000540000000F78C4A31F.png" xlink:type="simple" xlink:show="embed" xlink:actuate="onLoad" draw:mime-type="image/png"/></draw:frame></text:p>
          </table:table-cell>
          <table:table-cell table:style-name="Table22.B1" office:value-type="string">
            <text:p text:style-name="P879"/>
            <text:p text:style-name="P1008"><draw:frame draw:style-name="fr3" draw:name="Image 1318" text:anchor-type="as-char" svg:width="0.3228in" svg:height="0.0752in" draw:z-index="1474"><draw:image xlink:href="Pictures/100000010000003E0000000F29B97F8B.png" xlink:type="simple" xlink:show="embed" xlink:actuate="onLoad" draw:mime-type="image/png"/></draw:frame></text:p>
          </table:table-cell>
          <table:table-cell table:style-name="Table22.B1" office:value-type="string">
            <text:p text:style-name="P879"/>
            <text:p text:style-name="P1009"><draw:frame draw:style-name="fr3" draw:name="Image 1319" text:anchor-type="as-char" svg:width="0.589in" svg:height="0.0752in" draw:z-index="1475"><draw:image xlink:href="Pictures/10000001000000720000000FCB2FEEEF.png" xlink:type="simple" xlink:show="embed" xlink:actuate="onLoad" draw:mime-type="image/png"/></draw:frame></text:p>
          </table:table-cell>
          <table:table-cell table:style-name="Table22.B1" office:value-type="string">
            <text:p text:style-name="P879"/>
            <text:p text:style-name="P1010"><draw:frame draw:style-name="fr3" draw:name="Image 1320" text:anchor-type="as-char" svg:width="0.4953in" svg:height="0.0752in" draw:z-index="1476"><draw:image xlink:href="Pictures/10000001000000600000000FAA3E8185.png" xlink:type="simple" xlink:show="embed" xlink:actuate="onLoad" draw:mime-type="image/png"/></draw:frame></text:p>
          </table:table-cell>
          <table:table-cell table:style-name="Table22.B1" office:value-type="string">
            <text:p text:style-name="P879"/>
            <text:p text:style-name="P962"><draw:frame draw:style-name="fr3" draw:name="Image 1321" text:anchor-type="as-char" svg:width="0.3874in" svg:height="0.0752in" draw:z-index="1477"><draw:image xlink:href="Pictures/100000010000004B0000000F6CEF3A6B.png" xlink:type="simple" xlink:show="embed" xlink:actuate="onLoad" draw:mime-type="image/png"/></draw:frame></text:p>
          </table:table-cell>
          <table:table-cell table:style-name="Table22.F1" office:value-type="string">
            <text:p text:style-name="P879"/>
            <text:p text:style-name="P1017"><draw:frame draw:style-name="fr3" draw:name="Image 1322" text:anchor-type="as-char" svg:width="0.2902in" svg:height="0.0917in" draw:z-index="1478"><draw:image xlink:href="Pictures/1000000100000038000000125FCCCA8F.png" xlink:type="simple" xlink:show="embed" xlink:actuate="onLoad" draw:mime-type="image/png"/></draw:frame></text:p>
          </table:table-cell>
        </table:table-row>
        <table:table-row table:style-name="Table22.1">
          <table:table-cell table:style-name="Table22.A1" office:value-type="string">
            <text:p text:style-name="P874"/>
            <text:p text:style-name="P1028"><draw:frame draw:style-name="fr3" draw:name="Image 1323" text:anchor-type="as-char" svg:width="0.4374in" svg:height="0.0752in" draw:z-index="1479"><draw:image xlink:href="Pictures/10000001000000540000000FD43099FA.png" xlink:type="simple" xlink:show="embed" xlink:actuate="onLoad" draw:mime-type="image/png"/></draw:frame></text:p>
          </table:table-cell>
          <table:table-cell table:style-name="Table22.B1" office:value-type="string">
            <text:p text:style-name="P874"/>
            <text:p text:style-name="P1008"><draw:frame draw:style-name="fr3" draw:name="Image 1324" text:anchor-type="as-char" svg:width="0.3228in" svg:height="0.0752in" draw:z-index="1480"><draw:image xlink:href="Pictures/100000010000003E0000000F2287F85C.png" xlink:type="simple" xlink:show="embed" xlink:actuate="onLoad" draw:mime-type="image/png"/></draw:frame></text:p>
          </table:table-cell>
          <table:table-cell table:style-name="Table22.B1" office:value-type="string">
            <text:p text:style-name="P874"/>
            <text:p text:style-name="P1009"><draw:frame draw:style-name="fr9" draw:name="Image67" text:anchor-type="as-char" svg:width="0.1484in" svg:height="0.0756in" draw:z-index="1502"><draw:image xlink:href="Pictures/100000010000001D0000000FB9AEF055.png" xlink:type="simple" xlink:show="embed" xlink:actuate="onLoad" draw:mime-type="image/png"/></draw:frame><draw:frame draw:style-name="fr9" draw:name="Image69" text:anchor-type="as-char" svg:width="0.439in" svg:height="0.0756in" draw:z-index="1503"><draw:image xlink:href="Pictures/10000001000000570000000FCF7A4072.png" xlink:type="simple" xlink:show="embed" xlink:actuate="onLoad" draw:mime-type="image/png"/></draw:frame></text:p>
          </table:table-cell>
          <table:table-cell table:style-name="Table22.B1" office:value-type="string">
            <text:p text:style-name="P874"/>
            <text:p text:style-name="P961"><draw:frame draw:style-name="fr3" draw:name="Image 1329" text:anchor-type="as-char" svg:width="0.4965in" svg:height="0.0752in" draw:z-index="1481"><draw:image xlink:href="Pictures/10000001000000600000000F64554D69.png" xlink:type="simple" xlink:show="embed" xlink:actuate="onLoad" draw:mime-type="image/png"/></draw:frame></text:p>
          </table:table-cell>
          <table:table-cell table:style-name="Table22.B1" office:value-type="string">
            <text:p text:style-name="P874"/>
            <text:p text:style-name="P1011"><draw:frame draw:style-name="fr3" draw:name="Image 1330" text:anchor-type="as-char" svg:width="0.3862in" svg:height="0.0752in" draw:z-index="1482"><draw:image xlink:href="Pictures/100000010000004B0000000F0A813DA9.png" xlink:type="simple" xlink:show="embed" xlink:actuate="onLoad" draw:mime-type="image/png"/></draw:frame></text:p>
          </table:table-cell>
          <table:table-cell table:style-name="Table22.F1" office:value-type="string">
            <text:p text:style-name="P874"/>
            <text:p text:style-name="P975"><draw:frame draw:style-name="fr3" draw:name="Image 1331" text:anchor-type="as-char" svg:width="0.298in" svg:height="0.0917in" draw:z-index="1483"><draw:image xlink:href="Pictures/10000001000000390000001209826246.png" xlink:type="simple" xlink:show="embed" xlink:actuate="onLoad" draw:mime-type="image/png"/></draw:frame></text:p>
          </table:table-cell>
        </table:table-row>
        <table:table-row table:style-name="Table22.2">
          <table:table-cell table:style-name="Table22.A1" office:value-type="string">
            <text:p text:style-name="P879"/>
            <text:p text:style-name="P1003"><draw:frame draw:style-name="fr3" draw:name="Image 1332" text:anchor-type="as-char" svg:width="0.4453in" svg:height="0.0756in" draw:z-index="1484"><draw:image xlink:href="Pictures/10000001000000550000000E7EEFE2E3.png" xlink:type="simple" xlink:show="embed" xlink:actuate="onLoad" draw:mime-type="image/png"/></draw:frame></text:p>
          </table:table-cell>
          <table:table-cell table:style-name="Table22.B1" office:value-type="string">
            <text:p text:style-name="P879"/>
            <text:p text:style-name="P1012"><draw:frame draw:style-name="fr3" draw:name="Image 1333" text:anchor-type="as-char" svg:width="0.3272in" svg:height="0.0756in" draw:z-index="1485"><draw:image xlink:href="Pictures/100000010000003E0000000E872043B2.png" xlink:type="simple" xlink:show="embed" xlink:actuate="onLoad" draw:mime-type="image/png"/></draw:frame></text:p>
          </table:table-cell>
          <table:table-cell table:style-name="Table22.B1" office:value-type="string">
            <text:p text:style-name="P879"/>
            <text:p text:style-name="P1019"><draw:frame draw:style-name="fr3" draw:name="Image 1334" text:anchor-type="as-char" svg:width="0.5917in" svg:height="0.0756in" draw:z-index="1486"><draw:image xlink:href="Pictures/10000001000000710000000E6255A9A2.png" xlink:type="simple" xlink:show="embed" xlink:actuate="onLoad" draw:mime-type="image/png"/></draw:frame></text:p>
          </table:table-cell>
          <table:table-cell table:style-name="Table22.B1" office:value-type="string">
            <text:p text:style-name="P879"/>
            <text:p text:style-name="P1016"><draw:frame draw:style-name="fr3" draw:name="Image 1335" text:anchor-type="as-char" svg:width="0.4953in" svg:height="0.0756in" draw:z-index="1487"><draw:image xlink:href="Pictures/100000010000005F0000000E2377E52C.png" xlink:type="simple" xlink:show="embed" xlink:actuate="onLoad" draw:mime-type="image/png"/></draw:frame></text:p>
          </table:table-cell>
          <table:table-cell table:style-name="Table22.B1" office:value-type="string">
            <text:p text:style-name="P879"/>
            <text:p text:style-name="P967"><draw:frame draw:style-name="fr3" draw:name="Image 1336" text:anchor-type="as-char" svg:width="0.3945in" svg:height="0.0756in" draw:z-index="1488"><draw:image xlink:href="Pictures/100000010000004B0000000E912F0001.png" xlink:type="simple" xlink:show="embed" xlink:actuate="onLoad" draw:mime-type="image/png"/></draw:frame></text:p>
          </table:table-cell>
          <table:table-cell table:style-name="Table22.F1" office:value-type="string">
            <text:p text:style-name="P879"/>
            <text:p text:style-name="P1017"><draw:frame draw:style-name="fr3" draw:name="Image 1337" text:anchor-type="as-char" svg:width="0.2917in" svg:height="0.0925in" draw:z-index="1489"><draw:image xlink:href="Pictures/1000000100000038000000118D6DDDFD.png" xlink:type="simple" xlink:show="embed" xlink:actuate="onLoad" draw:mime-type="image/png"/></draw:frame></text:p>
          </table:table-cell>
        </table:table-row>
        <table:table-row table:style-name="Table22.2">
          <table:table-cell table:style-name="Table22.A1" office:value-type="string">
            <text:p text:style-name="P879"/>
            <text:p text:style-name="P982"><draw:frame draw:style-name="fr3" draw:name="Image 1338" text:anchor-type="as-char" svg:width="0.4374in" svg:height="0.0752in" draw:z-index="1490"><draw:image xlink:href="Pictures/10000001000000550000000F2658A4FD.png" xlink:type="simple" xlink:show="embed" xlink:actuate="onLoad" draw:mime-type="image/png"/></draw:frame></text:p>
          </table:table-cell>
          <table:table-cell table:style-name="Table22.B1" office:value-type="string">
            <text:p text:style-name="P879"/>
            <text:p text:style-name="P1008"><draw:frame draw:style-name="fr3" draw:name="Image 1339" text:anchor-type="as-char" svg:width="0.3228in" svg:height="0.0752in" draw:z-index="1491"><draw:image xlink:href="Pictures/100000010000003E0000000F39DBC072.png" xlink:type="simple" xlink:show="embed" xlink:actuate="onLoad" draw:mime-type="image/png"/></draw:frame></text:p>
          </table:table-cell>
          <table:table-cell table:style-name="Table22.B1" office:value-type="string">
            <text:p text:style-name="P879"/>
            <text:p text:style-name="P1009"><draw:frame draw:style-name="fr3" draw:name="Image 1340" text:anchor-type="as-char" svg:width="0.5874in" svg:height="0.0752in" draw:z-index="1492"><draw:image xlink:href="Pictures/10000001000000710000000FE02D50D0.png" xlink:type="simple" xlink:show="embed" xlink:actuate="onLoad" draw:mime-type="image/png"/></draw:frame></text:p>
          </table:table-cell>
          <table:table-cell table:style-name="Table22.B1" office:value-type="string">
            <text:p text:style-name="P879"/>
            <text:p text:style-name="P1022"><draw:frame draw:style-name="fr3" draw:name="Image 1341" text:anchor-type="as-char" svg:width="0.4898in" svg:height="0.0752in" draw:z-index="1493"><draw:image xlink:href="Pictures/100000010000005F0000000F962F1D44.png" xlink:type="simple" xlink:show="embed" xlink:actuate="onLoad" draw:mime-type="image/png"/></draw:frame></text:p>
          </table:table-cell>
          <table:table-cell table:style-name="Table22.B1" office:value-type="string">
            <text:p text:style-name="P879"/>
            <text:p text:style-name="P962"><draw:frame draw:style-name="fr3" draw:name="Image 1342" text:anchor-type="as-char" svg:width="0.3898in" svg:height="0.0752in" draw:z-index="1494"><draw:image xlink:href="Pictures/100000010000004B0000000F62F5D034.png" xlink:type="simple" xlink:show="embed" xlink:actuate="onLoad" draw:mime-type="image/png"/></draw:frame></text:p>
          </table:table-cell>
          <table:table-cell table:style-name="Table22.F1" office:value-type="string">
            <text:p text:style-name="P879"/>
            <text:p text:style-name="P957"><draw:frame draw:style-name="fr3" draw:name="Image 1343" text:anchor-type="as-char" svg:width="0.2953in" svg:height="0.0917in" draw:z-index="1495"><draw:image xlink:href="Pictures/1000000100000039000000121C2F3E64.png" xlink:type="simple" xlink:show="embed" xlink:actuate="onLoad" draw:mime-type="image/png"/></draw:frame></text:p>
          </table:table-cell>
        </table:table-row>
        <table:table-row table:style-name="Table22.2">
          <table:table-cell table:style-name="Table22.A1" office:value-type="string">
            <text:p text:style-name="P879"/>
            <text:p text:style-name="P1003"><draw:frame draw:style-name="fr3" draw:name="Image 1344" text:anchor-type="as-char" svg:width="0.4453in" svg:height="0.0756in" draw:z-index="1496"><draw:image xlink:href="Pictures/10000001000000550000000E7B1E9075.png" xlink:type="simple" xlink:show="embed" xlink:actuate="onLoad" draw:mime-type="image/png"/></draw:frame></text:p>
          </table:table-cell>
          <table:table-cell table:style-name="Table22.B1" office:value-type="string">
            <text:p text:style-name="P879"/>
            <text:p text:style-name="P1012"><draw:frame draw:style-name="fr3" draw:name="Image 1345" text:anchor-type="as-char" svg:width="0.3272in" svg:height="0.0756in" draw:z-index="1497"><draw:image xlink:href="Pictures/100000010000003E0000000ECCFB2679.png" xlink:type="simple" xlink:show="embed" xlink:actuate="onLoad" draw:mime-type="image/png"/></draw:frame></text:p>
          </table:table-cell>
          <table:table-cell table:style-name="Table22.B1" office:value-type="string">
            <text:p text:style-name="P879"/>
            <text:p text:style-name="P1019"><draw:frame draw:style-name="fr3" draw:name="Image 1346" text:anchor-type="as-char" svg:width="0.5937in" svg:height="0.0756in" draw:z-index="1498"><draw:image xlink:href="Pictures/10000001000000710000000E584A6468.png" xlink:type="simple" xlink:show="embed" xlink:actuate="onLoad" draw:mime-type="image/png"/></draw:frame></text:p>
          </table:table-cell>
          <table:table-cell table:style-name="Table22.B1" office:value-type="string">
            <text:p text:style-name="P879"/>
            <text:p text:style-name="P955"><draw:frame draw:style-name="fr3" draw:name="Image 1347" text:anchor-type="as-char" svg:width="0.502in" svg:height="0.0756in" draw:z-index="1499"><draw:image xlink:href="Pictures/10000001000000600000000ED74FC131.png" xlink:type="simple" xlink:show="embed" xlink:actuate="onLoad" draw:mime-type="image/png"/></draw:frame></text:p>
          </table:table-cell>
          <table:table-cell table:style-name="Table22.B1" office:value-type="string">
            <text:p text:style-name="P879"/>
            <text:p text:style-name="P1020"><draw:frame draw:style-name="fr3" draw:name="Image 1348" text:anchor-type="as-char" svg:width="0.3929in" svg:height="0.0756in" draw:z-index="1500"><draw:image xlink:href="Pictures/100000010000004B0000000E31CC80E4.png" xlink:type="simple" xlink:show="embed" xlink:actuate="onLoad" draw:mime-type="image/png"/></draw:frame></text:p>
          </table:table-cell>
          <table:table-cell table:style-name="Table22.F1" office:value-type="string">
            <text:p text:style-name="P879"/>
            <text:p text:style-name="P1017"><draw:frame draw:style-name="fr3" draw:name="Image 1349" text:anchor-type="as-char" svg:width="0.2929in" svg:height="0.0925in" draw:z-index="1501"><draw:image xlink:href="Pictures/1000000100000038000000111D44BC22.png" xlink:type="simple" xlink:show="embed" xlink:actuate="onLoad" draw:mime-type="image/png"/></draw:frame></text:p>
          </table:table-cell>
        </table:table-row>
      </table:table>
      <text:p text:style-name="P1029"/>
      <text:p text:style-name="P873"/>
      <table:table table:name="Table23" table:style-name="Table23">
        <table:table-column table:style-name="Table23.A"/>
        <table:table-column table:style-name="Table23.B"/>
        <table:table-column table:style-name="Table23.C"/>
        <table:table-column table:style-name="Table23.D"/>
        <table:table-column table:style-name="Table23.E"/>
        <table:table-column table:style-name="Table23.F"/>
        <table:table-row table:style-name="Table23.1">
          <table:table-cell table:style-name="Table23.A1" office:value-type="string">
            <text:p text:style-name="P874"/>
            <text:p text:style-name="P1002"><draw:frame draw:style-name="fr3" draw:name="Image 1350" text:anchor-type="as-char" svg:width="0.4346in" svg:height="0.0752in" draw:z-index="1504"><draw:image xlink:href="Pictures/10000001000000540000000F459C09E8.png" xlink:type="simple" xlink:show="embed" xlink:actuate="onLoad" draw:mime-type="image/png"/></draw:frame></text:p>
          </table:table-cell>
          <table:table-cell table:style-name="Table23.B1" office:value-type="string">
            <text:p text:style-name="P874"/>
            <text:p text:style-name="P1008"><draw:frame draw:style-name="fr3" draw:name="Image 1351" text:anchor-type="as-char" svg:width="0.3228in" svg:height="0.0752in" draw:z-index="1505"><draw:image xlink:href="Pictures/100000010000003E0000000FBE9A990D.png" xlink:type="simple" xlink:show="embed" xlink:actuate="onLoad" draw:mime-type="image/png"/></draw:frame></text:p>
          </table:table-cell>
          <table:table-cell table:style-name="Table23.B1" office:value-type="string">
            <text:p text:style-name="P874"/>
            <text:p text:style-name="P1009"><draw:frame draw:style-name="fr3" draw:name="Image 1352" text:anchor-type="as-char" svg:width="0.589in" svg:height="0.0752in" draw:z-index="1506"><draw:image xlink:href="Pictures/10000001000000720000000FB5A60930.png" xlink:type="simple" xlink:show="embed" xlink:actuate="onLoad" draw:mime-type="image/png"/></draw:frame></text:p>
          </table:table-cell>
          <table:table-cell table:style-name="Table23.B1" office:value-type="string">
            <text:p text:style-name="P874"/>
            <text:p text:style-name="P1010"><draw:frame draw:style-name="fr3" draw:name="Image 1353" text:anchor-type="as-char" svg:width="0.4953in" svg:height="0.0752in" draw:z-index="1507"><draw:image xlink:href="Pictures/10000001000000600000000FF5CE010E.png" xlink:type="simple" xlink:show="embed" xlink:actuate="onLoad" draw:mime-type="image/png"/></draw:frame></text:p>
          </table:table-cell>
          <table:table-cell table:style-name="Table23.B1" office:value-type="string">
            <text:p text:style-name="P874"/>
            <text:p text:style-name="P1011"><draw:frame draw:style-name="fr3" draw:name="Image 1354" text:anchor-type="as-char" svg:width="0.389in" svg:height="0.0752in" draw:z-index="1508"><draw:image xlink:href="Pictures/100000010000004B0000000FBFFAD0C2.png" xlink:type="simple" xlink:show="embed" xlink:actuate="onLoad" draw:mime-type="image/png"/></draw:frame></text:p>
          </table:table-cell>
          <table:table-cell table:style-name="Table23.F1" office:value-type="string">
            <text:p text:style-name="P874"/>
            <text:p text:style-name="P1017"><draw:frame draw:style-name="fr3" draw:name="Image 1355" text:anchor-type="as-char" svg:width="0.2925in" svg:height="0.0917in" draw:z-index="1509"><draw:image xlink:href="Pictures/100000010000003800000012AB052F2D.png" xlink:type="simple" xlink:show="embed" xlink:actuate="onLoad" draw:mime-type="image/png"/></draw:frame></text:p>
          </table:table-cell>
        </table:table-row>
        <table:table-row table:style-name="Table23.2">
          <table:table-cell table:style-name="Table23.A1" office:value-type="string">
            <text:p text:style-name="P879"/>
            <text:p text:style-name="P986"><draw:frame draw:style-name="fr3" draw:name="Image 1356" text:anchor-type="as-char" svg:width="0.4535in" svg:height="0.0756in" draw:z-index="1510"><draw:image xlink:href="Pictures/10000001000000560000000EFC85D355.png" xlink:type="simple" xlink:show="embed" xlink:actuate="onLoad" draw:mime-type="image/png"/></draw:frame></text:p>
          </table:table-cell>
          <table:table-cell table:style-name="Table23.B1" office:value-type="string">
            <text:p text:style-name="P879"/>
            <text:p text:style-name="P1012"><draw:frame draw:style-name="fr3" draw:name="Image 1357" text:anchor-type="as-char" svg:width="0.3272in" svg:height="0.0756in" draw:z-index="1511"><draw:image xlink:href="Pictures/100000010000003E0000000EC756E67D.png" xlink:type="simple" xlink:show="embed" xlink:actuate="onLoad" draw:mime-type="image/png"/></draw:frame></text:p>
          </table:table-cell>
          <table:table-cell table:style-name="Table23.B1" office:value-type="string">
            <text:p text:style-name="P879"/>
            <text:p text:style-name="P1015"><draw:frame draw:style-name="fr3" draw:name="Image 1358" text:anchor-type="as-char" svg:width="0.5957in" svg:height="0.0756in" draw:z-index="1512"><draw:image xlink:href="Pictures/10000001000000710000000E92295015.png" xlink:type="simple" xlink:show="embed" xlink:actuate="onLoad" draw:mime-type="image/png"/></draw:frame></text:p>
          </table:table-cell>
          <table:table-cell table:style-name="Table23.B1" office:value-type="string">
            <text:p text:style-name="P879"/>
            <text:p text:style-name="P1016"><draw:frame draw:style-name="fr3" draw:name="Image 1359" text:anchor-type="as-char" svg:width="0.4937in" svg:height="0.0756in" draw:z-index="1513"><draw:image xlink:href="Pictures/100000010000005F0000000E6D54DA1C.png" xlink:type="simple" xlink:show="embed" xlink:actuate="onLoad" draw:mime-type="image/png"/></draw:frame></text:p>
          </table:table-cell>
          <table:table-cell table:style-name="Table23.B1" office:value-type="string">
            <text:p text:style-name="P879"/>
            <text:p text:style-name="P967"><draw:frame draw:style-name="fr3" draw:name="Image 1360" text:anchor-type="as-char" svg:width="0.3917in" svg:height="0.0756in" draw:z-index="1514"><draw:image xlink:href="Pictures/100000010000004B0000000EB2CF83E2.png" xlink:type="simple" xlink:show="embed" xlink:actuate="onLoad" draw:mime-type="image/png"/></draw:frame></text:p>
          </table:table-cell>
          <table:table-cell table:style-name="Table23.F1" office:value-type="string">
            <text:p text:style-name="P879"/>
            <text:p text:style-name="P1017"><draw:frame draw:style-name="fr3" draw:name="Image 1361" text:anchor-type="as-char" svg:width="0.2917in" svg:height="0.0925in" draw:z-index="1515"><draw:image xlink:href="Pictures/100000010000003800000011FFD919FA.png" xlink:type="simple" xlink:show="embed" xlink:actuate="onLoad" draw:mime-type="image/png"/></draw:frame></text:p>
          </table:table-cell>
        </table:table-row>
        <table:table-row table:style-name="Table23.1">
          <table:table-cell table:style-name="Table23.A1" office:value-type="string">
            <text:p text:style-name="P874"/>
            <text:p text:style-name="P965"><draw:frame draw:style-name="fr3" draw:name="Image 1362" text:anchor-type="as-char" svg:width="0.4575in" svg:height="0.0756in" draw:z-index="1516"><draw:image xlink:href="Pictures/10000001000000570000000EF515D182.png" xlink:type="simple" xlink:show="embed" xlink:actuate="onLoad" draw:mime-type="image/png"/></draw:frame></text:p>
          </table:table-cell>
          <table:table-cell table:style-name="Table23.B1" office:value-type="string">
            <text:p text:style-name="P874"/>
            <text:p text:style-name="P1012"><draw:frame draw:style-name="fr3" draw:name="Image 1363" text:anchor-type="as-char" svg:width="0.3272in" svg:height="0.0756in" draw:z-index="1517"><draw:image xlink:href="Pictures/100000010000003E0000000E5231A57A.png" xlink:type="simple" xlink:show="embed" xlink:actuate="onLoad" draw:mime-type="image/png"/></draw:frame></text:p>
          </table:table-cell>
          <table:table-cell table:style-name="Table23.B1" office:value-type="string">
            <text:p text:style-name="P874"/>
            <text:p text:style-name="P1019"><draw:frame draw:style-name="fr3" draw:name="Image 1364" text:anchor-type="as-char" svg:width="0.5929in" svg:height="0.0756in" draw:z-index="1518"><draw:image xlink:href="Pictures/10000001000000710000000EAE7CAE02.png" xlink:type="simple" xlink:show="embed" xlink:actuate="onLoad" draw:mime-type="image/png"/></draw:frame></text:p>
          </table:table-cell>
          <table:table-cell table:style-name="Table23.B1" office:value-type="string">
            <text:p text:style-name="P874"/>
            <text:p text:style-name="P1016"><draw:frame draw:style-name="fr3" draw:name="Image 1365" text:anchor-type="as-char" svg:width="0.4937in" svg:height="0.0756in" draw:z-index="1519"><draw:image xlink:href="Pictures/100000010000005F0000000EEB616A0A.png" xlink:type="simple" xlink:show="embed" xlink:actuate="onLoad" draw:mime-type="image/png"/></draw:frame></text:p>
          </table:table-cell>
          <table:table-cell table:style-name="Table23.B1" office:value-type="string">
            <text:p text:style-name="P874"/>
            <text:p text:style-name="P956"><draw:frame draw:style-name="fr3" draw:name="Image 1366" text:anchor-type="as-char" svg:width="0.3929in" svg:height="0.0756in" draw:z-index="1520"><draw:image xlink:href="Pictures/100000010000004B0000000EA8669957.png" xlink:type="simple" xlink:show="embed" xlink:actuate="onLoad" draw:mime-type="image/png"/></draw:frame></text:p>
          </table:table-cell>
          <table:table-cell table:style-name="Table23.F1" office:value-type="string">
            <text:p text:style-name="P874"/>
            <text:p text:style-name="P1017"><draw:frame draw:style-name="fr3" draw:name="Image 1367" text:anchor-type="as-char" svg:width="0.2917in" svg:height="0.0925in" draw:z-index="1521"><draw:image xlink:href="Pictures/100000010000003800000011039BF26F.png" xlink:type="simple" xlink:show="embed" xlink:actuate="onLoad" draw:mime-type="image/png"/></draw:frame></text:p>
          </table:table-cell>
        </table:table-row>
        <table:table-row table:style-name="Table23.2">
          <table:table-cell table:style-name="Table23.A1" office:value-type="string">
            <text:p text:style-name="P885"/>
            <text:p text:style-name="P1026"><draw:frame draw:style-name="fr3" draw:name="Image 1368" text:anchor-type="as-char" svg:width="0.4689in" svg:height="0.0925in" draw:z-index="1522"><draw:image xlink:href="Pictures/100000010000005A000000118FBAEE35.png" xlink:type="simple" xlink:show="embed" xlink:actuate="onLoad" draw:mime-type="image/png"/></draw:frame></text:p>
          </table:table-cell>
          <table:table-cell table:style-name="Table23.B1" office:value-type="string">
            <text:p text:style-name="P885"/>
            <text:p text:style-name="P1012"><draw:frame draw:style-name="fr3" draw:name="Image 1369" text:anchor-type="as-char" svg:width="0.3272in" svg:height="0.0756in" draw:z-index="1523"><draw:image xlink:href="Pictures/100000010000003E0000000E02C89022.png" xlink:type="simple" xlink:show="embed" xlink:actuate="onLoad" draw:mime-type="image/png"/></draw:frame></text:p>
          </table:table-cell>
          <table:table-cell table:style-name="Table23.B1" office:value-type="string">
            <text:p text:style-name="P885"/>
            <text:p text:style-name="P1019"><draw:frame draw:style-name="fr3" draw:name="Image 1370" text:anchor-type="as-char" svg:width="0.5937in" svg:height="0.0756in" draw:z-index="1524"><draw:image xlink:href="Pictures/10000001000000710000000EABCC1216.png" xlink:type="simple" xlink:show="embed" xlink:actuate="onLoad" draw:mime-type="image/png"/></draw:frame></text:p>
          </table:table-cell>
          <table:table-cell table:style-name="Table23.B1" office:value-type="string">
            <text:p text:style-name="P885"/>
            <text:p text:style-name="P1014"><draw:frame draw:style-name="fr3" draw:name="Image 1371" text:anchor-type="as-char" svg:width="0.5008in" svg:height="0.0756in" draw:z-index="1525"><draw:image xlink:href="Pictures/10000001000000600000000E0EC4806D.png" xlink:type="simple" xlink:show="embed" xlink:actuate="onLoad" draw:mime-type="image/png"/></draw:frame></text:p>
          </table:table-cell>
          <table:table-cell table:style-name="Table23.B1" office:value-type="string">
            <text:p text:style-name="P885"/>
            <text:p text:style-name="P1020"><draw:frame draw:style-name="fr3" draw:name="Image 1372" text:anchor-type="as-char" svg:width="0.3929in" svg:height="0.0756in" draw:z-index="1526"><draw:image xlink:href="Pictures/100000010000004B0000000E56941AEF.png" xlink:type="simple" xlink:show="embed" xlink:actuate="onLoad" draw:mime-type="image/png"/></draw:frame></text:p>
          </table:table-cell>
          <table:table-cell table:style-name="Table23.F1" office:value-type="string">
            <text:p text:style-name="P885"/>
            <text:p text:style-name="P1017"><draw:frame draw:style-name="fr3" draw:name="Image 1373" text:anchor-type="as-char" svg:width="0.2929in" svg:height="0.0925in" draw:z-index="1527"><draw:image xlink:href="Pictures/1000000100000038000000116B072B5E.png" xlink:type="simple" xlink:show="embed" xlink:actuate="onLoad" draw:mime-type="image/png"/></draw:frame></text:p>
          </table:table-cell>
        </table:table-row>
        <table:table-row table:style-name="Table23.2">
          <table:table-cell table:style-name="Table23.A1" office:value-type="string">
            <text:p text:style-name="P879"/>
            <text:p text:style-name="P1030"><draw:frame draw:style-name="fr3" draw:name="Image 1374" text:anchor-type="as-char" svg:width="0.4228in" svg:height="0.0756in" draw:z-index="1528"><draw:image xlink:href="Pictures/10000001000000510000000E3E86553B.png" xlink:type="simple" xlink:show="embed" xlink:actuate="onLoad" draw:mime-type="image/png"/></draw:frame></text:p>
          </table:table-cell>
          <table:table-cell table:style-name="Table23.B1" office:value-type="string">
            <text:p text:style-name="P879"/>
            <text:p text:style-name="P1012"><draw:frame draw:style-name="fr3" draw:name="Image 1375" text:anchor-type="as-char" svg:width="0.3272in" svg:height="0.0756in" draw:z-index="1529"><draw:image xlink:href="Pictures/100000010000003E0000000E345AE745.png" xlink:type="simple" xlink:show="embed" xlink:actuate="onLoad" draw:mime-type="image/png"/></draw:frame></text:p>
          </table:table-cell>
          <table:table-cell table:style-name="Table23.B1" office:value-type="string">
            <text:p text:style-name="P879"/>
            <text:p text:style-name="P1031"><draw:frame draw:style-name="fr9" draw:name="Image70" text:anchor-type="as-char" svg:width="0.1472in" svg:height="0.0756in" draw:z-index="1530"><draw:image xlink:href="Pictures/100000010000001D0000000F84D54B0D.png" xlink:type="simple" xlink:show="embed" xlink:actuate="onLoad" draw:mime-type="image/png"/></draw:frame><draw:frame draw:style-name="fr9" draw:name="Image71" text:anchor-type="as-char" svg:width="0.4319in" svg:height="0.0756in" draw:z-index="1802"><draw:image xlink:href="Pictures/10000001000000560000000F71E8AD0E.png" xlink:type="simple" xlink:show="embed" xlink:actuate="onLoad" draw:mime-type="image/png"/></draw:frame></text:p>
          </table:table-cell>
          <table:table-cell table:style-name="Table23.B1" office:value-type="string">
            <text:p text:style-name="P879"/>
            <text:p text:style-name="P1014"><draw:frame draw:style-name="fr3" draw:name="Image 1380" text:anchor-type="as-char" svg:width="0.5008in" svg:height="0.0756in" draw:z-index="1531"><draw:image xlink:href="Pictures/10000001000000600000000EF109DAB3.png" xlink:type="simple" xlink:show="embed" xlink:actuate="onLoad" draw:mime-type="image/png"/></draw:frame></text:p>
          </table:table-cell>
          <table:table-cell table:style-name="Table23.B1" office:value-type="string">
            <text:p text:style-name="P879"/>
            <text:p text:style-name="P1020"><draw:frame draw:style-name="fr3" draw:name="Image 1381" text:anchor-type="as-char" svg:width="0.3929in" svg:height="0.0756in" draw:z-index="1532"><draw:image xlink:href="Pictures/100000010000004B0000000E7E997D0A.png" xlink:type="simple" xlink:show="embed" xlink:actuate="onLoad" draw:mime-type="image/png"/></draw:frame></text:p>
          </table:table-cell>
          <table:table-cell table:style-name="Table23.F1" office:value-type="string">
            <text:p text:style-name="P879"/>
            <text:p text:style-name="P1017"><draw:frame draw:style-name="fr3" draw:name="Image 1382" text:anchor-type="as-char" svg:width="0.2929in" svg:height="0.0925in" draw:z-index="1533"><draw:image xlink:href="Pictures/100000010000003800000011B2775933.png" xlink:type="simple" xlink:show="embed" xlink:actuate="onLoad" draw:mime-type="image/png"/></draw:frame></text:p>
          </table:table-cell>
        </table:table-row>
        <table:table-row table:style-name="Table23.2">
          <table:table-cell table:style-name="Table23.A1" office:value-type="string">
            <text:p text:style-name="P879"/>
            <text:p text:style-name="P1032"><draw:frame draw:style-name="fr3" draw:name="Image 1383" text:anchor-type="as-char" svg:width="0.4681in" svg:height="0.0917in" draw:z-index="1534"><draw:image xlink:href="Pictures/100000010000005A000000122E8667D0.png" xlink:type="simple" xlink:show="embed" xlink:actuate="onLoad" draw:mime-type="image/png"/></draw:frame></text:p>
          </table:table-cell>
          <table:table-cell table:style-name="Table23.B1" office:value-type="string">
            <text:p text:style-name="P879"/>
            <text:p text:style-name="P1008"><draw:frame draw:style-name="fr3" draw:name="Image 1384" text:anchor-type="as-char" svg:width="0.3228in" svg:height="0.0752in" draw:z-index="1535"><draw:image xlink:href="Pictures/100000010000003E0000000F4B727959.png" xlink:type="simple" xlink:show="embed" xlink:actuate="onLoad" draw:mime-type="image/png"/></draw:frame></text:p>
          </table:table-cell>
          <table:table-cell table:style-name="Table23.B1" office:value-type="string">
            <text:p text:style-name="P879"/>
            <text:p text:style-name="P1009"><draw:frame draw:style-name="fr3" draw:name="Image 1385" text:anchor-type="as-char" svg:width="0.5874in" svg:height="0.0752in" draw:z-index="1536"><draw:image xlink:href="Pictures/10000001000000710000000F6A54CC5C.png" xlink:type="simple" xlink:show="embed" xlink:actuate="onLoad" draw:mime-type="image/png"/></draw:frame></text:p>
          </table:table-cell>
          <table:table-cell table:style-name="Table23.B1" office:value-type="string">
            <text:p text:style-name="P879"/>
            <text:p text:style-name="P1010"><draw:frame draw:style-name="fr3" draw:name="Image 1386" text:anchor-type="as-char" svg:width="0.4953in" svg:height="0.0752in" draw:z-index="1537"><draw:image xlink:href="Pictures/10000001000000600000000FF5EA6493.png" xlink:type="simple" xlink:show="embed" xlink:actuate="onLoad" draw:mime-type="image/png"/></draw:frame></text:p>
          </table:table-cell>
          <table:table-cell table:style-name="Table23.B1" office:value-type="string">
            <text:p text:style-name="P879"/>
            <text:p text:style-name="P1011"><draw:frame draw:style-name="fr3" draw:name="Image 1387" text:anchor-type="as-char" svg:width="0.3862in" svg:height="0.0752in" draw:z-index="1538"><draw:image xlink:href="Pictures/100000010000004B0000000F236BB116.png" xlink:type="simple" xlink:show="embed" xlink:actuate="onLoad" draw:mime-type="image/png"/></draw:frame></text:p>
          </table:table-cell>
          <table:table-cell table:style-name="Table23.F1" office:value-type="string">
            <text:p text:style-name="P879"/>
            <text:p text:style-name="P975"><draw:frame draw:style-name="fr3" draw:name="Image 1388" text:anchor-type="as-char" svg:width="0.298in" svg:height="0.0917in" draw:z-index="1539"><draw:image xlink:href="Pictures/1000000100000039000000124280D3DB.png" xlink:type="simple" xlink:show="embed" xlink:actuate="onLoad" draw:mime-type="image/png"/></draw:frame></text:p>
          </table:table-cell>
        </table:table-row>
        <table:table-row table:style-name="Table23.1">
          <table:table-cell table:style-name="Table23.A1" office:value-type="string">
            <text:p text:style-name="P874"/>
            <text:p text:style-name="P1030"><draw:frame draw:style-name="fr3" draw:name="Image 1389" text:anchor-type="as-char" svg:width="0.4201in" svg:height="0.0756in" draw:z-index="1540"><draw:image xlink:href="Pictures/10000001000000500000000E72A4402B.png" xlink:type="simple" xlink:show="embed" xlink:actuate="onLoad" draw:mime-type="image/png"/></draw:frame></text:p>
          </table:table-cell>
          <table:table-cell table:style-name="Table23.B1" office:value-type="string">
            <text:p text:style-name="P874"/>
            <text:p text:style-name="P1012"><draw:frame draw:style-name="fr3" draw:name="Image 1390" text:anchor-type="as-char" svg:width="0.3272in" svg:height="0.0756in" draw:z-index="1541"><draw:image xlink:href="Pictures/100000010000003E0000000E4E59345A.png" xlink:type="simple" xlink:show="embed" xlink:actuate="onLoad" draw:mime-type="image/png"/></draw:frame></text:p>
          </table:table-cell>
          <table:table-cell table:style-name="Table23.B1" office:value-type="string">
            <text:p text:style-name="P874"/>
            <text:p text:style-name="P1019"><draw:frame draw:style-name="fr3" draw:name="Image 1391" text:anchor-type="as-char" svg:width="0.5917in" svg:height="0.0756in" draw:z-index="1542"><draw:image xlink:href="Pictures/10000001000000710000000EAC22D81D.png" xlink:type="simple" xlink:show="embed" xlink:actuate="onLoad" draw:mime-type="image/png"/></draw:frame></text:p>
          </table:table-cell>
          <table:table-cell table:style-name="Table23.B1" office:value-type="string">
            <text:p text:style-name="P874"/>
            <text:p text:style-name="P1014"><draw:frame draw:style-name="fr3" draw:name="Image 1392" text:anchor-type="as-char" svg:width="0.5008in" svg:height="0.0756in" draw:z-index="1543"><draw:image xlink:href="Pictures/10000001000000600000000E9C3087CE.png" xlink:type="simple" xlink:show="embed" xlink:actuate="onLoad" draw:mime-type="image/png"/></draw:frame></text:p>
          </table:table-cell>
          <table:table-cell table:style-name="Table23.B1" office:value-type="string">
            <text:p text:style-name="P874"/>
            <text:p text:style-name="P967"><draw:frame draw:style-name="fr3" draw:name="Image 1393" text:anchor-type="as-char" svg:width="0.3917in" svg:height="0.0756in" draw:z-index="1544"><draw:image xlink:href="Pictures/100000010000004B0000000E6D5F8E60.png" xlink:type="simple" xlink:show="embed" xlink:actuate="onLoad" draw:mime-type="image/png"/></draw:frame></text:p>
          </table:table-cell>
          <table:table-cell table:style-name="Table23.F1" office:value-type="string">
            <text:p text:style-name="P874"/>
            <text:p text:style-name="P1017"><draw:frame draw:style-name="fr3" draw:name="Image 1394" text:anchor-type="as-char" svg:width="0.2902in" svg:height="0.0917in" draw:z-index="1545"><draw:image xlink:href="Pictures/1000000100000038000000124AF1F995.png" xlink:type="simple" xlink:show="embed" xlink:actuate="onLoad" draw:mime-type="image/png"/></draw:frame></text:p>
          </table:table-cell>
        </table:table-row>
        <table:table-row table:style-name="Table23.2">
          <table:table-cell table:style-name="Table23.A1" office:value-type="string">
            <text:p text:style-name="P885"/>
            <text:p text:style-name="P1025"><draw:frame draw:style-name="fr3" draw:name="Image 1395" text:anchor-type="as-char" svg:width="0.4772in" svg:height="0.0752in" draw:z-index="1546"><draw:image xlink:href="Pictures/100000010000005D0000000F78EF2719.png" xlink:type="simple" xlink:show="embed" xlink:actuate="onLoad" draw:mime-type="image/png"/></draw:frame></text:p>
          </table:table-cell>
          <table:table-cell table:style-name="Table23.B1" office:value-type="string">
            <text:p text:style-name="P885"/>
            <text:p text:style-name="P1008"><draw:frame draw:style-name="fr3" draw:name="Image 1396" text:anchor-type="as-char" svg:width="0.3228in" svg:height="0.0752in" draw:z-index="1547"><draw:image xlink:href="Pictures/100000010000003E0000000F6F33E87A.png" xlink:type="simple" xlink:show="embed" xlink:actuate="onLoad" draw:mime-type="image/png"/></draw:frame></text:p>
          </table:table-cell>
          <table:table-cell table:style-name="Table23.B1" office:value-type="string">
            <text:p text:style-name="P885"/>
            <text:p text:style-name="P1009"><draw:frame draw:style-name="fr3" draw:name="Image 1397" text:anchor-type="as-char" svg:width="0.5874in" svg:height="0.0752in" draw:z-index="1548"><draw:image xlink:href="Pictures/10000001000000710000000F9274FF8C.png" xlink:type="simple" xlink:show="embed" xlink:actuate="onLoad" draw:mime-type="image/png"/></draw:frame></text:p>
          </table:table-cell>
          <table:table-cell table:style-name="Table23.B1" office:value-type="string">
            <text:p text:style-name="P885"/>
            <text:p text:style-name="P1010"><draw:frame draw:style-name="fr3" draw:name="Image 1398" text:anchor-type="as-char" svg:width="0.4953in" svg:height="0.0752in" draw:z-index="1549"><draw:image xlink:href="Pictures/10000001000000600000000FAD876F7F.png" xlink:type="simple" xlink:show="embed" xlink:actuate="onLoad" draw:mime-type="image/png"/></draw:frame></text:p>
          </table:table-cell>
          <table:table-cell table:style-name="Table23.B1" office:value-type="string">
            <text:p text:style-name="P885"/>
            <text:p text:style-name="P1011"><draw:frame draw:style-name="fr3" draw:name="Image 1399" text:anchor-type="as-char" svg:width="0.3862in" svg:height="0.0752in" draw:z-index="1550"><draw:image xlink:href="Pictures/100000010000004B0000000FBB8E201B.png" xlink:type="simple" xlink:show="embed" xlink:actuate="onLoad" draw:mime-type="image/png"/></draw:frame></text:p>
          </table:table-cell>
          <table:table-cell table:style-name="Table23.F1" office:value-type="string">
            <text:p text:style-name="P885"/>
            <text:p text:style-name="P975"><draw:frame draw:style-name="fr3" draw:name="Image 1400" text:anchor-type="as-char" svg:width="0.298in" svg:height="0.0917in" draw:z-index="1551"><draw:image xlink:href="Pictures/100000010000003900000012327C2564.png" xlink:type="simple" xlink:show="embed" xlink:actuate="onLoad" draw:mime-type="image/png"/></draw:frame></text:p>
          </table:table-cell>
        </table:table-row>
        <table:table-row table:style-name="Table23.2">
          <table:table-cell table:style-name="Table23.A1" office:value-type="string">
            <text:p text:style-name="P879"/>
            <text:p text:style-name="P965"><draw:frame draw:style-name="fr3" draw:name="Image 1401" text:anchor-type="as-char" svg:width="0.4634in" svg:height="0.0756in" draw:z-index="1552"><draw:image xlink:href="Pictures/10000001000000580000000E30A6A452.png" xlink:type="simple" xlink:show="embed" xlink:actuate="onLoad" draw:mime-type="image/png"/></draw:frame></text:p>
          </table:table-cell>
          <table:table-cell table:style-name="Table23.B1" office:value-type="string">
            <text:p text:style-name="P879"/>
            <text:p text:style-name="P1012"><draw:frame draw:style-name="fr3" draw:name="Image 1402" text:anchor-type="as-char" svg:width="0.3272in" svg:height="0.0756in" draw:z-index="1553"><draw:image xlink:href="Pictures/100000010000003E0000000E9A04DFE7.png" xlink:type="simple" xlink:show="embed" xlink:actuate="onLoad" draw:mime-type="image/png"/></draw:frame></text:p>
          </table:table-cell>
          <table:table-cell table:style-name="Table23.B1" office:value-type="string">
            <text:p text:style-name="P879"/>
            <text:p text:style-name="P1009"><draw:frame draw:style-name="fr9" draw:name="Image72" text:anchor-type="as-char" svg:width="0.1484in" svg:height="0.0756in" draw:z-index="1800"><draw:image xlink:href="Pictures/100000010000001D0000000F1D311435.png" xlink:type="simple" xlink:show="embed" xlink:actuate="onLoad" draw:mime-type="image/png"/></draw:frame><draw:frame draw:style-name="fr9" draw:name="Image73" text:anchor-type="as-char" svg:width="0.4346in" svg:height="0.0756in" draw:z-index="1801"><draw:image xlink:href="Pictures/10000001000000560000000FAA79CEF1.png" xlink:type="simple" xlink:show="embed" xlink:actuate="onLoad" draw:mime-type="image/png"/></draw:frame></text:p>
          </table:table-cell>
          <table:table-cell table:style-name="Table23.B1" office:value-type="string">
            <text:p text:style-name="P879"/>
            <text:p text:style-name="P1014"><draw:frame draw:style-name="fr3" draw:name="Image 1407" text:anchor-type="as-char" svg:width="0.5008in" svg:height="0.0756in" draw:z-index="1554"><draw:image xlink:href="Pictures/10000001000000600000000E95DF2A7D.png" xlink:type="simple" xlink:show="embed" xlink:actuate="onLoad" draw:mime-type="image/png"/></draw:frame></text:p>
          </table:table-cell>
          <table:table-cell table:style-name="Table23.B1" office:value-type="string">
            <text:p text:style-name="P879"/>
            <text:p text:style-name="P967"><draw:frame draw:style-name="fr3" draw:name="Image 1408" text:anchor-type="as-char" svg:width="0.3917in" svg:height="0.0756in" draw:z-index="1555"><draw:image xlink:href="Pictures/100000010000004B0000000E9439F90B.png" xlink:type="simple" xlink:show="embed" xlink:actuate="onLoad" draw:mime-type="image/png"/></draw:frame></text:p>
          </table:table-cell>
          <table:table-cell table:style-name="Table23.F1" office:value-type="string">
            <text:p text:style-name="P879"/>
            <text:p text:style-name="P1017"><draw:frame draw:style-name="fr3" draw:name="Image 1409" text:anchor-type="as-char" svg:width="0.2902in" svg:height="0.0917in" draw:z-index="1556"><draw:image xlink:href="Pictures/100000010000003800000012263F4338.png" xlink:type="simple" xlink:show="embed" xlink:actuate="onLoad" draw:mime-type="image/png"/></draw:frame></text:p>
          </table:table-cell>
        </table:table-row>
        <table:table-row table:style-name="Table23.2">
          <table:table-cell table:style-name="Table23.A1" office:value-type="string">
            <text:p text:style-name="P879"/>
            <text:p text:style-name="P1033"><draw:frame draw:style-name="fr3" draw:name="Image 1410" text:anchor-type="as-char" svg:width="0.4508in" svg:height="0.0925in" draw:z-index="1557"><draw:image xlink:href="Pictures/100000010000005600000011F6054537.png" xlink:type="simple" xlink:show="embed" xlink:actuate="onLoad" draw:mime-type="image/png"/></draw:frame></text:p>
          </table:table-cell>
          <table:table-cell table:style-name="Table23.B1" office:value-type="string">
            <text:p text:style-name="P879"/>
            <text:p text:style-name="P1012"><draw:frame draw:style-name="fr3" draw:name="Image 1411" text:anchor-type="as-char" svg:width="0.3272in" svg:height="0.0756in" draw:z-index="1558"><draw:image xlink:href="Pictures/100000010000003E0000000EEC1A1CE7.png" xlink:type="simple" xlink:show="embed" xlink:actuate="onLoad" draw:mime-type="image/png"/></draw:frame></text:p>
          </table:table-cell>
          <table:table-cell table:style-name="Table23.B1" office:value-type="string">
            <text:p text:style-name="P879"/>
            <text:p text:style-name="P1019"><draw:frame draw:style-name="fr3" draw:name="Image 1412" text:anchor-type="as-char" svg:width="0.5937in" svg:height="0.0756in" draw:z-index="1559"><draw:image xlink:href="Pictures/10000001000000710000000EFCE4BD32.png" xlink:type="simple" xlink:show="embed" xlink:actuate="onLoad" draw:mime-type="image/png"/></draw:frame></text:p>
          </table:table-cell>
          <table:table-cell table:style-name="Table23.B1" office:value-type="string">
            <text:p text:style-name="P879"/>
            <text:p text:style-name="P1016"><draw:frame draw:style-name="fr3" draw:name="Image 1413" text:anchor-type="as-char" svg:width="0.4953in" svg:height="0.0756in" draw:z-index="1560"><draw:image xlink:href="Pictures/100000010000005F0000000E540D48D7.png" xlink:type="simple" xlink:show="embed" xlink:actuate="onLoad" draw:mime-type="image/png"/></draw:frame></text:p>
          </table:table-cell>
          <table:table-cell table:style-name="Table23.B1" office:value-type="string">
            <text:p text:style-name="P879"/>
            <text:p text:style-name="P1020"><draw:frame draw:style-name="fr3" draw:name="Image 1414" text:anchor-type="as-char" svg:width="0.3902in" svg:height="0.0756in" draw:z-index="1561"><draw:image xlink:href="Pictures/100000010000004B0000000E5C7F7C14.png" xlink:type="simple" xlink:show="embed" xlink:actuate="onLoad" draw:mime-type="image/png"/></draw:frame></text:p>
          </table:table-cell>
          <table:table-cell table:style-name="Table23.F1" office:value-type="string">
            <text:p text:style-name="P879"/>
            <text:p text:style-name="P975"><draw:frame draw:style-name="fr3" draw:name="Image 1415" text:anchor-type="as-char" svg:width="0.2984in" svg:height="0.0925in" draw:z-index="1562"><draw:image xlink:href="Pictures/100000010000003900000011887E9F11.png" xlink:type="simple" xlink:show="embed" xlink:actuate="onLoad" draw:mime-type="image/png"/></draw:frame></text:p>
          </table:table-cell>
        </table:table-row>
        <table:table-row table:style-name="Table23.1">
          <table:table-cell table:style-name="Table23.A1" office:value-type="string">
            <text:p text:style-name="P874"/>
            <text:p text:style-name="P1034"><draw:frame draw:style-name="fr3" draw:name="Image 1416" text:anchor-type="as-char" svg:width="0.4598in" svg:height="0.0752in" draw:z-index="1563"><draw:image xlink:href="Pictures/10000001000000580000000F3EA8B515.png" xlink:type="simple" xlink:show="embed" xlink:actuate="onLoad" draw:mime-type="image/png"/></draw:frame></text:p>
          </table:table-cell>
          <table:table-cell table:style-name="Table23.B1" office:value-type="string">
            <text:p text:style-name="P874"/>
            <text:p text:style-name="P1008"><draw:frame draw:style-name="fr3" draw:name="Image 1417" text:anchor-type="as-char" svg:width="0.3228in" svg:height="0.0752in" draw:z-index="1564"><draw:image xlink:href="Pictures/100000010000003E0000000F2C813DE1.png" xlink:type="simple" xlink:show="embed" xlink:actuate="onLoad" draw:mime-type="image/png"/></draw:frame></text:p>
          </table:table-cell>
          <table:table-cell table:style-name="Table23.B1" office:value-type="string">
            <text:p text:style-name="P874"/>
            <text:p text:style-name="P1031"><draw:frame draw:style-name="fr3" draw:name="Image 1418" text:anchor-type="as-char" svg:width="0.5819in" svg:height="0.0752in" draw:z-index="1565"><draw:image xlink:href="Pictures/10000001000000700000000F2E8FE9B0.png" xlink:type="simple" xlink:show="embed" xlink:actuate="onLoad" draw:mime-type="image/png"/></draw:frame></text:p>
          </table:table-cell>
          <table:table-cell table:style-name="Table23.B1" office:value-type="string">
            <text:p text:style-name="P874"/>
            <text:p text:style-name="P1010"><draw:frame draw:style-name="fr3" draw:name="Image 1419" text:anchor-type="as-char" svg:width="0.4953in" svg:height="0.0752in" draw:z-index="1566"><draw:image xlink:href="Pictures/10000001000000600000000FF621D9AE.png" xlink:type="simple" xlink:show="embed" xlink:actuate="onLoad" draw:mime-type="image/png"/></draw:frame></text:p>
          </table:table-cell>
          <table:table-cell table:style-name="Table23.B1" office:value-type="string">
            <text:p text:style-name="P874"/>
            <text:p text:style-name="P989"><draw:frame draw:style-name="fr3" draw:name="Image 1420" text:anchor-type="as-char" svg:width="0.3917in" svg:height="0.0752in" draw:z-index="1567"><draw:image xlink:href="Pictures/100000010000004B0000000F0414227A.png" xlink:type="simple" xlink:show="embed" xlink:actuate="onLoad" draw:mime-type="image/png"/></draw:frame></text:p>
          </table:table-cell>
          <table:table-cell table:style-name="Table23.F1" office:value-type="string">
            <text:p text:style-name="P874"/>
            <text:p text:style-name="P975"><draw:frame draw:style-name="fr3" draw:name="Image 1421" text:anchor-type="as-char" svg:width="0.298in" svg:height="0.0917in" draw:z-index="1568"><draw:image xlink:href="Pictures/1000000100000039000000127FA135FE.png" xlink:type="simple" xlink:show="embed" xlink:actuate="onLoad" draw:mime-type="image/png"/></draw:frame></text:p>
          </table:table-cell>
        </table:table-row>
        <table:table-row table:style-name="Table23.2">
          <table:table-cell table:style-name="Table23.A1" office:value-type="string">
            <text:p text:style-name="P879"/>
            <text:p text:style-name="P1026"><draw:frame draw:style-name="fr3" draw:name="Image 1422" text:anchor-type="as-char" svg:width="0.4654in" svg:height="0.0917in" draw:z-index="1569"><draw:image xlink:href="Pictures/100000010000005A0000001251475811.png" xlink:type="simple" xlink:show="embed" xlink:actuate="onLoad" draw:mime-type="image/png"/></draw:frame></text:p>
          </table:table-cell>
          <table:table-cell table:style-name="Table23.B1" office:value-type="string">
            <text:p text:style-name="P879"/>
            <text:p text:style-name="P1012"><draw:frame draw:style-name="fr3" draw:name="Image 1423" text:anchor-type="as-char" svg:width="0.3272in" svg:height="0.0756in" draw:z-index="1570"><draw:image xlink:href="Pictures/100000010000003E0000000EC3F67E58.png" xlink:type="simple" xlink:show="embed" xlink:actuate="onLoad" draw:mime-type="image/png"/></draw:frame></text:p>
          </table:table-cell>
          <table:table-cell table:style-name="Table23.B1" office:value-type="string">
            <text:p text:style-name="P879"/>
            <text:p text:style-name="P1009"><draw:frame draw:style-name="fr9" draw:name="Image74" text:anchor-type="as-char" svg:width="0.1484in" svg:height="0.0756in" draw:z-index="1798"><draw:image xlink:href="Pictures/100000010000001D0000000F1394C8AD.png" xlink:type="simple" xlink:show="embed" xlink:actuate="onLoad" draw:mime-type="image/png"/></draw:frame><draw:frame draw:style-name="fr9" draw:name="Image75" text:anchor-type="as-char" svg:width="0.439in" svg:height="0.0756in" draw:z-index="1799"><draw:image xlink:href="Pictures/10000001000000570000000F656936D2.png" xlink:type="simple" xlink:show="embed" xlink:actuate="onLoad" draw:mime-type="image/png"/></draw:frame></text:p>
          </table:table-cell>
          <table:table-cell table:style-name="Table23.B1" office:value-type="string">
            <text:p text:style-name="P879"/>
            <text:p text:style-name="P1014"><draw:frame draw:style-name="fr3" draw:name="Image 1428" text:anchor-type="as-char" svg:width="0.5008in" svg:height="0.0756in" draw:z-index="1571"><draw:image xlink:href="Pictures/10000001000000600000000EC1E247D9.png" xlink:type="simple" xlink:show="embed" xlink:actuate="onLoad" draw:mime-type="image/png"/></draw:frame></text:p>
          </table:table-cell>
          <table:table-cell table:style-name="Table23.B1" office:value-type="string">
            <text:p text:style-name="P879"/>
            <text:p text:style-name="P1020"><draw:frame draw:style-name="fr3" draw:name="Image 1429" text:anchor-type="as-char" svg:width="0.3902in" svg:height="0.0756in" draw:z-index="1572"><draw:image xlink:href="Pictures/100000010000004B0000000ECF7786DE.png" xlink:type="simple" xlink:show="embed" xlink:actuate="onLoad" draw:mime-type="image/png"/></draw:frame></text:p>
          </table:table-cell>
          <table:table-cell table:style-name="Table23.F1" office:value-type="string">
            <text:p text:style-name="P879"/>
            <text:p text:style-name="P975"><draw:frame draw:style-name="fr3" draw:name="Image 1430" text:anchor-type="as-char" svg:width="0.298in" svg:height="0.0917in" draw:z-index="1573"><draw:image xlink:href="Pictures/100000010000003900000012B2D138CF.png" xlink:type="simple" xlink:show="embed" xlink:actuate="onLoad" draw:mime-type="image/png"/></draw:frame></text:p>
          </table:table-cell>
        </table:table-row>
        <table:table-row table:style-name="Table23.2">
          <table:table-cell table:style-name="Table23.A1" office:value-type="string">
            <text:p text:style-name="P879"/>
            <text:p text:style-name="P996"><draw:frame draw:style-name="fr3" draw:name="Image 1431" text:anchor-type="as-char" svg:width="0.4228in" svg:height="0.0752in" draw:z-index="1574"><draw:image xlink:href="Pictures/10000001000000520000000F862EE023.png" xlink:type="simple" xlink:show="embed" xlink:actuate="onLoad" draw:mime-type="image/png"/></draw:frame></text:p>
          </table:table-cell>
          <table:table-cell table:style-name="Table23.B1" office:value-type="string">
            <text:p text:style-name="P879"/>
            <text:p text:style-name="P1008"><draw:frame draw:style-name="fr3" draw:name="Image 1432" text:anchor-type="as-char" svg:width="0.3228in" svg:height="0.0752in" draw:z-index="1575"><draw:image xlink:href="Pictures/100000010000003E0000000F4E877F9F.png" xlink:type="simple" xlink:show="embed" xlink:actuate="onLoad" draw:mime-type="image/png"/></draw:frame></text:p>
          </table:table-cell>
          <table:table-cell table:style-name="Table23.B1" office:value-type="string">
            <text:p text:style-name="P879"/>
            <text:p text:style-name="P1009"><draw:frame draw:style-name="fr3" draw:name="Image 1433" text:anchor-type="as-char" svg:width="0.589in" svg:height="0.0752in" draw:z-index="1576"><draw:image xlink:href="Pictures/10000001000000720000000FADE2BC87.png" xlink:type="simple" xlink:show="embed" xlink:actuate="onLoad" draw:mime-type="image/png"/></draw:frame></text:p>
          </table:table-cell>
          <table:table-cell table:style-name="Table23.B1" office:value-type="string">
            <text:p text:style-name="P879"/>
            <text:p text:style-name="P1010"><draw:frame draw:style-name="fr3" draw:name="Image 1434" text:anchor-type="as-char" svg:width="0.4953in" svg:height="0.0752in" draw:z-index="1577"><draw:image xlink:href="Pictures/10000001000000600000000F24398BA9.png" xlink:type="simple" xlink:show="embed" xlink:actuate="onLoad" draw:mime-type="image/png"/></draw:frame></text:p>
          </table:table-cell>
          <table:table-cell table:style-name="Table23.B1" office:value-type="string">
            <text:p text:style-name="P879"/>
            <text:p text:style-name="P989"><draw:frame draw:style-name="fr3" draw:name="Image 1435" text:anchor-type="as-char" svg:width="0.389in" svg:height="0.0752in" draw:z-index="1578"><draw:image xlink:href="Pictures/100000010000004B0000000F623B220E.png" xlink:type="simple" xlink:show="embed" xlink:actuate="onLoad" draw:mime-type="image/png"/></draw:frame></text:p>
          </table:table-cell>
          <table:table-cell table:style-name="Table23.F1" office:value-type="string">
            <text:p text:style-name="P879"/>
            <text:p text:style-name="P1017"><draw:frame draw:style-name="fr3" draw:name="Image 1436" text:anchor-type="as-char" svg:width="0.2902in" svg:height="0.0917in" draw:z-index="1579"><draw:image xlink:href="Pictures/10000001000000380000001272593672.png" xlink:type="simple" xlink:show="embed" xlink:actuate="onLoad" draw:mime-type="image/png"/></draw:frame></text:p>
          </table:table-cell>
        </table:table-row>
        <table:table-row table:style-name="Table23.2">
          <table:table-cell table:style-name="Table23.A1" office:value-type="string">
            <text:p text:style-name="P879"/>
            <text:p text:style-name="P965"><draw:frame draw:style-name="fr3" draw:name="Image 1437" text:anchor-type="as-char" svg:width="0.4575in" svg:height="0.0756in" draw:z-index="1580"><draw:image xlink:href="Pictures/10000001000000570000000EFBA4C21C.png" xlink:type="simple" xlink:show="embed" xlink:actuate="onLoad" draw:mime-type="image/png"/></draw:frame></text:p>
          </table:table-cell>
          <table:table-cell table:style-name="Table23.B1" office:value-type="string">
            <text:p text:style-name="P879"/>
            <text:p text:style-name="P1012"><draw:frame draw:style-name="fr3" draw:name="Image 1438" text:anchor-type="as-char" svg:width="0.3272in" svg:height="0.0756in" draw:z-index="1581"><draw:image xlink:href="Pictures/100000010000003E0000000EE5407C37.png" xlink:type="simple" xlink:show="embed" xlink:actuate="onLoad" draw:mime-type="image/png"/></draw:frame></text:p>
          </table:table-cell>
          <table:table-cell table:style-name="Table23.B1" office:value-type="string">
            <text:p text:style-name="P879"/>
            <text:p text:style-name="P1019"><draw:frame draw:style-name="fr3" draw:name="Image 1439" text:anchor-type="as-char" svg:width="0.5957in" svg:height="0.0756in" draw:z-index="1582"><draw:image xlink:href="Pictures/10000001000000720000000EF23B8424.png" xlink:type="simple" xlink:show="embed" xlink:actuate="onLoad" draw:mime-type="image/png"/></draw:frame></text:p>
          </table:table-cell>
          <table:table-cell table:style-name="Table23.B1" office:value-type="string">
            <text:p text:style-name="P879"/>
            <text:p text:style-name="P1014"><draw:frame draw:style-name="fr3" draw:name="Image 1440" text:anchor-type="as-char" svg:width="0.5008in" svg:height="0.0756in" draw:z-index="1583"><draw:image xlink:href="Pictures/10000001000000600000000E15BCD9BE.png" xlink:type="simple" xlink:show="embed" xlink:actuate="onLoad" draw:mime-type="image/png"/></draw:frame></text:p>
          </table:table-cell>
          <table:table-cell table:style-name="Table23.B1" office:value-type="string">
            <text:p text:style-name="P879"/>
            <text:p text:style-name="P967"><draw:frame draw:style-name="fr3" draw:name="Image 1441" text:anchor-type="as-char" svg:width="0.3917in" svg:height="0.0756in" draw:z-index="1584"><draw:image xlink:href="Pictures/100000010000004B0000000E67A1ECD7.png" xlink:type="simple" xlink:show="embed" xlink:actuate="onLoad" draw:mime-type="image/png"/></draw:frame></text:p>
          </table:table-cell>
          <table:table-cell table:style-name="Table23.F1" office:value-type="string">
            <text:p text:style-name="P879"/>
            <text:p text:style-name="P1017"><draw:frame draw:style-name="fr3" draw:name="Image 1442" text:anchor-type="as-char" svg:width="0.2902in" svg:height="0.0917in" draw:z-index="1585"><draw:image xlink:href="Pictures/10000001000000380000001209E1D2CD.png" xlink:type="simple" xlink:show="embed" xlink:actuate="onLoad" draw:mime-type="image/png"/></draw:frame></text:p>
          </table:table-cell>
        </table:table-row>
        <table:table-row table:style-name="Table23.1">
          <table:table-cell table:style-name="Table23.A1" office:value-type="string">
            <text:p text:style-name="P874"/>
            <text:p text:style-name="P1027"><draw:frame draw:style-name="fr3" draw:name="Image 1443" text:anchor-type="as-char" svg:width="0.4839in" svg:height="0.0756in" draw:z-index="1586"><draw:image xlink:href="Pictures/100000010000005D0000000E6305BCDC.png" xlink:type="simple" xlink:show="embed" xlink:actuate="onLoad" draw:mime-type="image/png"/></draw:frame></text:p>
          </table:table-cell>
          <table:table-cell table:style-name="Table23.B1" office:value-type="string">
            <text:p text:style-name="P874"/>
            <text:p text:style-name="P1012"><draw:frame draw:style-name="fr3" draw:name="Image 1444" text:anchor-type="as-char" svg:width="0.3272in" svg:height="0.0756in" draw:z-index="1587"><draw:image xlink:href="Pictures/100000010000003E0000000E0436165B.png" xlink:type="simple" xlink:show="embed" xlink:actuate="onLoad" draw:mime-type="image/png"/></draw:frame></text:p>
          </table:table-cell>
          <table:table-cell table:style-name="Table23.B1" office:value-type="string">
            <text:p text:style-name="P874"/>
            <text:p text:style-name="P1009"><draw:frame draw:style-name="fr9" draw:name="Image76" text:anchor-type="as-char" svg:width="0.1484in" svg:height="0.0756in" draw:z-index="1796"><draw:image xlink:href="Pictures/100000010000001D0000000FBDDA80F6.png" xlink:type="simple" xlink:show="embed" xlink:actuate="onLoad" draw:mime-type="image/png"/></draw:frame><draw:frame draw:style-name="fr9" draw:name="Image77" text:anchor-type="as-char" svg:width="0.4335in" svg:height="0.0756in" draw:z-index="1797"><draw:image xlink:href="Pictures/10000001000000560000000FA08C4C43.png" xlink:type="simple" xlink:show="embed" xlink:actuate="onLoad" draw:mime-type="image/png"/></draw:frame></text:p>
          </table:table-cell>
          <table:table-cell table:style-name="Table23.B1" office:value-type="string">
            <text:p text:style-name="P874"/>
            <text:p text:style-name="P1014"><draw:frame draw:style-name="fr3" draw:name="Image 1449" text:anchor-type="as-char" svg:width="0.5008in" svg:height="0.0756in" draw:z-index="1588"><draw:image xlink:href="Pictures/10000001000000600000000E4406715D.png" xlink:type="simple" xlink:show="embed" xlink:actuate="onLoad" draw:mime-type="image/png"/></draw:frame></text:p>
          </table:table-cell>
          <table:table-cell table:style-name="Table23.B1" office:value-type="string">
            <text:p text:style-name="P874"/>
            <text:p text:style-name="P1020"><draw:frame draw:style-name="fr3" draw:name="Image 1450" text:anchor-type="as-char" svg:width="0.3902in" svg:height="0.0756in" draw:z-index="1589"><draw:image xlink:href="Pictures/100000010000004B0000000E6AF1BE6E.png" xlink:type="simple" xlink:show="embed" xlink:actuate="onLoad" draw:mime-type="image/png"/></draw:frame></text:p>
          </table:table-cell>
          <table:table-cell table:style-name="Table23.F1" office:value-type="string">
            <text:p text:style-name="P874"/>
            <text:p text:style-name="P1017"><draw:frame draw:style-name="fr3" draw:name="Image 1451" text:anchor-type="as-char" svg:width="0.2929in" svg:height="0.0925in" draw:z-index="1590"><draw:image xlink:href="Pictures/100000010000003800000011FC7B7FBF.png" xlink:type="simple" xlink:show="embed" xlink:actuate="onLoad" draw:mime-type="image/png"/></draw:frame></text:p>
          </table:table-cell>
        </table:table-row>
        <table:table-row table:style-name="Table23.2">
          <table:table-cell table:style-name="Table23.A1" office:value-type="string">
            <text:p text:style-name="P879"/>
            <text:p text:style-name="P1028"><draw:frame draw:style-name="fr3" draw:name="Image 1452" text:anchor-type="as-char" svg:width="0.4429in" svg:height="0.0752in" draw:z-index="1591"><draw:image xlink:href="Pictures/10000001000000550000000F041F39A4.png" xlink:type="simple" xlink:show="embed" xlink:actuate="onLoad" draw:mime-type="image/png"/></draw:frame></text:p>
          </table:table-cell>
          <table:table-cell table:style-name="Table23.B1" office:value-type="string">
            <text:p text:style-name="P879"/>
            <text:p text:style-name="P1008"><draw:frame draw:style-name="fr3" draw:name="Image 1453" text:anchor-type="as-char" svg:width="0.3228in" svg:height="0.0752in" draw:z-index="1592"><draw:image xlink:href="Pictures/100000010000003E0000000F877F4832.png" xlink:type="simple" xlink:show="embed" xlink:actuate="onLoad" draw:mime-type="image/png"/></draw:frame></text:p>
          </table:table-cell>
          <table:table-cell table:style-name="Table23.B1" office:value-type="string">
            <text:p text:style-name="P879"/>
            <text:p text:style-name="P1009"><draw:frame draw:style-name="fr3" draw:name="Image 1454" text:anchor-type="as-char" svg:width="0.5874in" svg:height="0.0752in" draw:z-index="1593"><draw:image xlink:href="Pictures/10000001000000710000000F9047F23A.png" xlink:type="simple" xlink:show="embed" xlink:actuate="onLoad" draw:mime-type="image/png"/></draw:frame></text:p>
          </table:table-cell>
          <table:table-cell table:style-name="Table23.B1" office:value-type="string">
            <text:p text:style-name="P879"/>
            <text:p text:style-name="P1022"><draw:frame draw:style-name="fr3" draw:name="Image 1455" text:anchor-type="as-char" svg:width="0.4882in" svg:height="0.0752in" draw:z-index="1594"><draw:image xlink:href="Pictures/100000010000005F0000000FB5DA7037.png" xlink:type="simple" xlink:show="embed" xlink:actuate="onLoad" draw:mime-type="image/png"/></draw:frame></text:p>
          </table:table-cell>
          <table:table-cell table:style-name="Table23.B1" office:value-type="string">
            <text:p text:style-name="P879"/>
            <text:p text:style-name="P1011"><draw:frame draw:style-name="fr3" draw:name="Image 1456" text:anchor-type="as-char" svg:width="0.389in" svg:height="0.0752in" draw:z-index="1595"><draw:image xlink:href="Pictures/100000010000004B0000000F8E88FE1C.png" xlink:type="simple" xlink:show="embed" xlink:actuate="onLoad" draw:mime-type="image/png"/></draw:frame></text:p>
          </table:table-cell>
          <table:table-cell table:style-name="Table23.F1" office:value-type="string">
            <text:p text:style-name="P879"/>
            <text:p text:style-name="P1017"><draw:frame draw:style-name="fr3" draw:name="Image 1457" text:anchor-type="as-char" svg:width="0.2925in" svg:height="0.0917in" draw:z-index="1596"><draw:image xlink:href="Pictures/1000000100000038000000129203FCD2.png" xlink:type="simple" xlink:show="embed" xlink:actuate="onLoad" draw:mime-type="image/png"/></draw:frame></text:p>
          </table:table-cell>
        </table:table-row>
        <table:table-row table:style-name="Table23.2">
          <table:table-cell table:style-name="Table23.A1" office:value-type="string">
            <text:p text:style-name="P879"/>
            <text:p text:style-name="P1033"><draw:frame draw:style-name="fr3" draw:name="Image 1458" text:anchor-type="as-char" svg:width="0.452in" svg:height="0.0925in" draw:z-index="1597"><draw:image xlink:href="Pictures/1000000100000057000000114FC7FD4E.png" xlink:type="simple" xlink:show="embed" xlink:actuate="onLoad" draw:mime-type="image/png"/></draw:frame></text:p>
          </table:table-cell>
          <table:table-cell table:style-name="Table23.B1" office:value-type="string">
            <text:p text:style-name="P879"/>
            <text:p text:style-name="P1012"><draw:frame draw:style-name="fr3" draw:name="Image 1459" text:anchor-type="as-char" svg:width="0.3272in" svg:height="0.0756in" draw:z-index="1598"><draw:image xlink:href="Pictures/100000010000003E0000000E38F3BD9C.png" xlink:type="simple" xlink:show="embed" xlink:actuate="onLoad" draw:mime-type="image/png"/></draw:frame></text:p>
          </table:table-cell>
          <table:table-cell table:style-name="Table23.B1" office:value-type="string">
            <text:p text:style-name="P879"/>
            <text:p text:style-name="P1015"><draw:frame draw:style-name="fr3" draw:name="Image 1460" text:anchor-type="as-char" svg:width="0.5965in" svg:height="0.0756in" draw:z-index="1599"><draw:image xlink:href="Pictures/10000001000000720000000E12D3755F.png" xlink:type="simple" xlink:show="embed" xlink:actuate="onLoad" draw:mime-type="image/png"/></draw:frame></text:p>
          </table:table-cell>
          <table:table-cell table:style-name="Table23.B1" office:value-type="string">
            <text:p text:style-name="P879"/>
            <text:p text:style-name="P1016"><draw:frame draw:style-name="fr3" draw:name="Image 1461" text:anchor-type="as-char" svg:width="0.4937in" svg:height="0.0756in" draw:z-index="1600"><draw:image xlink:href="Pictures/100000010000005F0000000EF06ACB38.png" xlink:type="simple" xlink:show="embed" xlink:actuate="onLoad" draw:mime-type="image/png"/></draw:frame></text:p>
          </table:table-cell>
          <table:table-cell table:style-name="Table23.B1" office:value-type="string">
            <text:p text:style-name="P879"/>
            <text:p text:style-name="P967"><draw:frame draw:style-name="fr3" draw:name="Image 1462" text:anchor-type="as-char" svg:width="0.3917in" svg:height="0.0756in" draw:z-index="1601"><draw:image xlink:href="Pictures/100000010000004B0000000E6D9BB1FA.png" xlink:type="simple" xlink:show="embed" xlink:actuate="onLoad" draw:mime-type="image/png"/></draw:frame></text:p>
          </table:table-cell>
          <table:table-cell table:style-name="Table23.F1" office:value-type="string">
            <text:p text:style-name="P879"/>
            <text:p text:style-name="P1017"><draw:frame draw:style-name="fr3" draw:name="Image 1463" text:anchor-type="as-char" svg:width="0.2917in" svg:height="0.0925in" draw:z-index="1602"><draw:image xlink:href="Pictures/1000000100000038000000112CDAFFC8.png" xlink:type="simple" xlink:show="embed" xlink:actuate="onLoad" draw:mime-type="image/png"/></draw:frame></text:p>
          </table:table-cell>
        </table:table-row>
        <table:table-row table:style-name="Table23.2">
          <table:table-cell table:style-name="Table23.A1" office:value-type="string">
            <text:p text:style-name="P879"/>
            <text:p text:style-name="P984"><draw:frame draw:style-name="fr3" draw:name="Image 1464" text:anchor-type="as-char" svg:width="0.4528in" svg:height="0.0752in" draw:z-index="1603"><draw:image xlink:href="Pictures/10000001000000570000000F36709F57.png" xlink:type="simple" xlink:show="embed" xlink:actuate="onLoad" draw:mime-type="image/png"/></draw:frame></text:p>
          </table:table-cell>
          <table:table-cell table:style-name="Table23.B1" office:value-type="string">
            <text:p text:style-name="P879"/>
            <text:p text:style-name="P1008"><draw:frame draw:style-name="fr3" draw:name="Image 1465" text:anchor-type="as-char" svg:width="0.3228in" svg:height="0.0752in" draw:z-index="1604"><draw:image xlink:href="Pictures/100000010000003E0000000F94E9EA71.png" xlink:type="simple" xlink:show="embed" xlink:actuate="onLoad" draw:mime-type="image/png"/></draw:frame></text:p>
          </table:table-cell>
          <table:table-cell table:style-name="Table23.B1" office:value-type="string">
            <text:p text:style-name="P879"/>
            <text:p text:style-name="P1009"><draw:frame draw:style-name="fr3" draw:name="Image 1466" text:anchor-type="as-char" svg:width="0.5874in" svg:height="0.0752in" draw:z-index="1605"><draw:image xlink:href="Pictures/10000001000000710000000F6DFDC1CB.png" xlink:type="simple" xlink:show="embed" xlink:actuate="onLoad" draw:mime-type="image/png"/></draw:frame></text:p>
          </table:table-cell>
          <table:table-cell table:style-name="Table23.B1" office:value-type="string">
            <text:p text:style-name="P879"/>
            <text:p text:style-name="P961"><draw:frame draw:style-name="fr3" draw:name="Image 1467" text:anchor-type="as-char" svg:width="0.4965in" svg:height="0.0752in" draw:z-index="1606"><draw:image xlink:href="Pictures/10000001000000600000000F7DF3CEF6.png" xlink:type="simple" xlink:show="embed" xlink:actuate="onLoad" draw:mime-type="image/png"/></draw:frame></text:p>
          </table:table-cell>
          <table:table-cell table:style-name="Table23.B1" office:value-type="string">
            <text:p text:style-name="P879"/>
            <text:p text:style-name="P962"><draw:frame draw:style-name="fr3" draw:name="Image 1468" text:anchor-type="as-char" svg:width="0.3874in" svg:height="0.0752in" draw:z-index="1607"><draw:image xlink:href="Pictures/100000010000004B0000000F6CEF3A6B.png" xlink:type="simple" xlink:show="embed" xlink:actuate="onLoad" draw:mime-type="image/png"/></draw:frame></text:p>
          </table:table-cell>
          <table:table-cell table:style-name="Table23.F1" office:value-type="string">
            <text:p text:style-name="P879"/>
            <text:p text:style-name="P1017"><draw:frame draw:style-name="fr3" draw:name="Image 1469" text:anchor-type="as-char" svg:width="0.2902in" svg:height="0.0917in" draw:z-index="1608"><draw:image xlink:href="Pictures/1000000100000038000000125FCCCA8F.png" xlink:type="simple" xlink:show="embed" xlink:actuate="onLoad" draw:mime-type="image/png"/></draw:frame></text:p>
          </table:table-cell>
        </table:table-row>
        <table:table-row table:style-name="Table23.1">
          <table:table-cell table:style-name="Table23.A1" office:value-type="string">
            <text:p text:style-name="P874"/>
            <text:p text:style-name="P979"><draw:frame draw:style-name="fr3" draw:name="Image 1470" text:anchor-type="as-char" svg:width="0.4118in" svg:height="0.0752in" draw:z-index="1609"><draw:image xlink:href="Pictures/10000001000000500000000F1EAC6DEB.png" xlink:type="simple" xlink:show="embed" xlink:actuate="onLoad" draw:mime-type="image/png"/></draw:frame></text:p>
          </table:table-cell>
          <table:table-cell table:style-name="Table23.B1" office:value-type="string">
            <text:p text:style-name="P874"/>
            <text:p text:style-name="P1008"><draw:frame draw:style-name="fr3" draw:name="Image 1471" text:anchor-type="as-char" svg:width="0.3228in" svg:height="0.0752in" draw:z-index="1610"><draw:image xlink:href="Pictures/100000010000003E0000000F9B1B17B3.png" xlink:type="simple" xlink:show="embed" xlink:actuate="onLoad" draw:mime-type="image/png"/></draw:frame></text:p>
          </table:table-cell>
          <table:table-cell table:style-name="Table23.B1" office:value-type="string">
            <text:p text:style-name="P874"/>
            <text:p text:style-name="P1009"><draw:frame draw:style-name="fr3" draw:name="Image 1472" text:anchor-type="as-char" svg:width="0.589in" svg:height="0.0752in" draw:z-index="1611"><draw:image xlink:href="Pictures/10000001000000720000000FA654800F.png" xlink:type="simple" xlink:show="embed" xlink:actuate="onLoad" draw:mime-type="image/png"/></draw:frame></text:p>
          </table:table-cell>
          <table:table-cell table:style-name="Table23.B1" office:value-type="string">
            <text:p text:style-name="P874"/>
            <text:p text:style-name="P1010"><draw:frame draw:style-name="fr3" draw:name="Image 1473" text:anchor-type="as-char" svg:width="0.4953in" svg:height="0.0752in" draw:z-index="1612"><draw:image xlink:href="Pictures/10000001000000600000000F6DF0C080.png" xlink:type="simple" xlink:show="embed" xlink:actuate="onLoad" draw:mime-type="image/png"/></draw:frame></text:p>
          </table:table-cell>
          <table:table-cell table:style-name="Table23.B1" office:value-type="string">
            <text:p text:style-name="P874"/>
            <text:p text:style-name="P1011"><draw:frame draw:style-name="fr3" draw:name="Image 1474" text:anchor-type="as-char" svg:width="0.3862in" svg:height="0.0752in" draw:z-index="1613"><draw:image xlink:href="Pictures/100000010000004B0000000F49E7E5AF.png" xlink:type="simple" xlink:show="embed" xlink:actuate="onLoad" draw:mime-type="image/png"/></draw:frame></text:p>
          </table:table-cell>
          <table:table-cell table:style-name="Table23.F1" office:value-type="string">
            <text:p text:style-name="P874"/>
            <text:p text:style-name="P975"><draw:frame draw:style-name="fr3" draw:name="Image 1475" text:anchor-type="as-char" svg:width="0.298in" svg:height="0.0917in" draw:z-index="1614"><draw:image xlink:href="Pictures/10000001000000390000001209826246.png" xlink:type="simple" xlink:show="embed" xlink:actuate="onLoad" draw:mime-type="image/png"/></draw:frame></text:p>
          </table:table-cell>
        </table:table-row>
        <table:table-row table:style-name="Table23.2">
          <table:table-cell table:style-name="Table23.A1" office:value-type="string">
            <text:p text:style-name="P879"/>
            <text:p text:style-name="P986"><draw:frame draw:style-name="fr3" draw:name="Image 1476" text:anchor-type="as-char" svg:width="0.4535in" svg:height="0.0756in" draw:z-index="1615"><draw:image xlink:href="Pictures/10000001000000560000000EF66486C0.png" xlink:type="simple" xlink:show="embed" xlink:actuate="onLoad" draw:mime-type="image/png"/></draw:frame></text:p>
          </table:table-cell>
          <table:table-cell table:style-name="Table23.B1" office:value-type="string">
            <text:p text:style-name="P879"/>
            <text:p text:style-name="P1012"><draw:frame draw:style-name="fr3" draw:name="Image 1477" text:anchor-type="as-char" svg:width="0.3272in" svg:height="0.0756in" draw:z-index="1616"><draw:image xlink:href="Pictures/100000010000003E0000000E93D48B5F.png" xlink:type="simple" xlink:show="embed" xlink:actuate="onLoad" draw:mime-type="image/png"/></draw:frame></text:p>
          </table:table-cell>
          <table:table-cell table:style-name="Table23.B1" office:value-type="string">
            <text:p text:style-name="P879"/>
            <text:p text:style-name="P1019"><draw:frame draw:style-name="fr3" draw:name="Image 1478" text:anchor-type="as-char" svg:width="0.5957in" svg:height="0.0756in" draw:z-index="1617"><draw:image xlink:href="Pictures/10000001000000720000000EB1530980.png" xlink:type="simple" xlink:show="embed" xlink:actuate="onLoad" draw:mime-type="image/png"/></draw:frame></text:p>
          </table:table-cell>
          <table:table-cell table:style-name="Table23.B1" office:value-type="string">
            <text:p text:style-name="P879"/>
            <text:p text:style-name="P955"><draw:frame draw:style-name="fr3" draw:name="Image 1479" text:anchor-type="as-char" svg:width="0.502in" svg:height="0.0756in" draw:z-index="1618"><draw:image xlink:href="Pictures/10000001000000600000000E365E2194.png" xlink:type="simple" xlink:show="embed" xlink:actuate="onLoad" draw:mime-type="image/png"/></draw:frame></text:p>
          </table:table-cell>
          <table:table-cell table:style-name="Table23.B1" office:value-type="string">
            <text:p text:style-name="P879"/>
            <text:p text:style-name="P967"><draw:frame draw:style-name="fr3" draw:name="Image 1480" text:anchor-type="as-char" svg:width="0.3937in" svg:height="0.0756in" draw:z-index="1619"><draw:image xlink:href="Pictures/100000010000004B0000000E6D14F04C.png" xlink:type="simple" xlink:show="embed" xlink:actuate="onLoad" draw:mime-type="image/png"/></draw:frame></text:p>
          </table:table-cell>
          <table:table-cell table:style-name="Table23.F1" office:value-type="string">
            <text:p text:style-name="P879"/>
            <text:p text:style-name="P957"><draw:frame draw:style-name="fr3" draw:name="Image 1481" text:anchor-type="as-char" svg:width="0.2957in" svg:height="0.0925in" draw:z-index="1620"><draw:image xlink:href="Pictures/1000000100000039000000119440F2B2.png" xlink:type="simple" xlink:show="embed" xlink:actuate="onLoad" draw:mime-type="image/png"/></draw:frame></text:p>
          </table:table-cell>
        </table:table-row>
        <table:table-row table:style-name="Table23.2">
          <table:table-cell table:style-name="Table23.A1" office:value-type="string">
            <text:p text:style-name="P879"/>
            <text:p text:style-name="P1035"><draw:frame draw:style-name="fr3" draw:name="Image 1482" text:anchor-type="as-char" svg:width="0.3665in" svg:height="0.0752in" draw:z-index="1621"><draw:image xlink:href="Pictures/10000001000000470000000F68452BE2.png" xlink:type="simple" xlink:show="embed" xlink:actuate="onLoad" draw:mime-type="image/png"/></draw:frame></text:p>
          </table:table-cell>
          <table:table-cell table:style-name="Table23.B1" office:value-type="string">
            <text:p text:style-name="P879"/>
            <text:p text:style-name="P1008"><draw:frame draw:style-name="fr3" draw:name="Image 1483" text:anchor-type="as-char" svg:width="0.3228in" svg:height="0.0752in" draw:z-index="1622"><draw:image xlink:href="Pictures/100000010000003E0000000FC76CB6E5.png" xlink:type="simple" xlink:show="embed" xlink:actuate="onLoad" draw:mime-type="image/png"/></draw:frame></text:p>
          </table:table-cell>
          <table:table-cell table:style-name="Table23.B1" office:value-type="string">
            <text:p text:style-name="P879"/>
            <text:p text:style-name="P1009"><draw:frame draw:style-name="fr3" draw:name="Image 1484" text:anchor-type="as-char" svg:width="0.5862in" svg:height="0.0752in" draw:z-index="1623"><draw:image xlink:href="Pictures/10000001000000710000000F824B512B.png" xlink:type="simple" xlink:show="embed" xlink:actuate="onLoad" draw:mime-type="image/png"/></draw:frame></text:p>
          </table:table-cell>
          <table:table-cell table:style-name="Table23.B1" office:value-type="string">
            <text:p text:style-name="P879"/>
            <text:p text:style-name="P1010"><draw:frame draw:style-name="fr3" draw:name="Image 1485" text:anchor-type="as-char" svg:width="0.4953in" svg:height="0.0752in" draw:z-index="1624"><draw:image xlink:href="Pictures/10000001000000600000000FA33D3574.png" xlink:type="simple" xlink:show="embed" xlink:actuate="onLoad" draw:mime-type="image/png"/></draw:frame></text:p>
          </table:table-cell>
          <table:table-cell table:style-name="Table23.B1" office:value-type="string">
            <text:p text:style-name="P879"/>
            <text:p text:style-name="P1011"><draw:frame draw:style-name="fr3" draw:name="Image 1486" text:anchor-type="as-char" svg:width="0.389in" svg:height="0.0752in" draw:z-index="1625"><draw:image xlink:href="Pictures/100000010000004B0000000F90108252.png" xlink:type="simple" xlink:show="embed" xlink:actuate="onLoad" draw:mime-type="image/png"/></draw:frame></text:p>
          </table:table-cell>
          <table:table-cell table:style-name="Table23.F1" office:value-type="string">
            <text:p text:style-name="P879"/>
            <text:p text:style-name="P1017"><draw:frame draw:style-name="fr3" draw:name="Image 1487" text:anchor-type="as-char" svg:width="0.2925in" svg:height="0.0917in" draw:z-index="1626"><draw:image xlink:href="Pictures/1000000100000038000000121EF43D28.png" xlink:type="simple" xlink:show="embed" xlink:actuate="onLoad" draw:mime-type="image/png"/></draw:frame></text:p>
          </table:table-cell>
        </table:table-row>
        <table:table-row table:style-name="Table23.2">
          <table:table-cell table:style-name="Table23.A1" office:value-type="string">
            <text:p text:style-name="P879"/>
            <text:p text:style-name="P983"><draw:frame draw:style-name="fr3" draw:name="Image 1488" text:anchor-type="as-char" svg:width="0.4425in" svg:height="0.0756in" draw:z-index="1627"><draw:image xlink:href="Pictures/10000001000000540000000E310C74C0.png" xlink:type="simple" xlink:show="embed" xlink:actuate="onLoad" draw:mime-type="image/png"/></draw:frame></text:p>
          </table:table-cell>
          <table:table-cell table:style-name="Table23.B1" office:value-type="string">
            <text:p text:style-name="P879"/>
            <text:p text:style-name="P1012"><draw:frame draw:style-name="fr3" draw:name="Image 1489" text:anchor-type="as-char" svg:width="0.3272in" svg:height="0.0756in" draw:z-index="1628"><draw:image xlink:href="Pictures/100000010000003E0000000E82CEC0DD.png" xlink:type="simple" xlink:show="embed" xlink:actuate="onLoad" draw:mime-type="image/png"/></draw:frame></text:p>
          </table:table-cell>
          <table:table-cell table:style-name="Table23.B1" office:value-type="string">
            <text:p text:style-name="P879"/>
            <text:p text:style-name="P1019"><draw:frame draw:style-name="fr3" draw:name="Image 1490" text:anchor-type="as-char" svg:width="0.5937in" svg:height="0.0756in" draw:z-index="1629"><draw:image xlink:href="Pictures/10000001000000710000000EACC4BA91.png" xlink:type="simple" xlink:show="embed" xlink:actuate="onLoad" draw:mime-type="image/png"/></draw:frame></text:p>
          </table:table-cell>
          <table:table-cell table:style-name="Table23.B1" office:value-type="string">
            <text:p text:style-name="P879"/>
            <text:p text:style-name="P1014"><draw:frame draw:style-name="fr3" draw:name="Image 1491" text:anchor-type="as-char" svg:width="0.5008in" svg:height="0.0756in" draw:z-index="1630"><draw:image xlink:href="Pictures/10000001000000600000000EFAA2BB18.png" xlink:type="simple" xlink:show="embed" xlink:actuate="onLoad" draw:mime-type="image/png"/></draw:frame></text:p>
          </table:table-cell>
          <table:table-cell table:style-name="Table23.B1" office:value-type="string">
            <text:p text:style-name="P879"/>
            <text:p text:style-name="P1020"><draw:frame draw:style-name="fr3" draw:name="Image 1492" text:anchor-type="as-char" svg:width="0.3929in" svg:height="0.0756in" draw:z-index="1631"><draw:image xlink:href="Pictures/100000010000004B0000000E31CC80E4.png" xlink:type="simple" xlink:show="embed" xlink:actuate="onLoad" draw:mime-type="image/png"/></draw:frame></text:p>
          </table:table-cell>
          <table:table-cell table:style-name="Table23.F1" office:value-type="string">
            <text:p text:style-name="P879"/>
            <text:p text:style-name="P1017"><draw:frame draw:style-name="fr3" draw:name="Image 1493" text:anchor-type="as-char" svg:width="0.2929in" svg:height="0.0925in" draw:z-index="1632"><draw:image xlink:href="Pictures/1000000100000038000000111D44BC22.png" xlink:type="simple" xlink:show="embed" xlink:actuate="onLoad" draw:mime-type="image/png"/></draw:frame></text:p>
          </table:table-cell>
        </table:table-row>
      </table:table>
      <text:p text:style-name="P1036"/>
      <text:p text:style-name="P909"/>
      <table:table table:name="Table24" table:style-name="Table24">
        <table:table-column table:style-name="Table24.A"/>
        <table:table-column table:style-name="Table24.B"/>
        <table:table-column table:style-name="Table24.C"/>
        <table:table-column table:style-name="Table24.D"/>
        <table:table-column table:style-name="Table24.E"/>
        <table:table-column table:style-name="Table24.F"/>
        <table:table-row table:style-name="Table24.1">
          <table:table-cell table:style-name="Table24.A1" office:value-type="string">
            <text:p text:style-name="P874"/>
            <text:p text:style-name="P984"><draw:frame draw:style-name="fr3" draw:name="Image 1494" text:anchor-type="as-char" svg:width="0.4516in" svg:height="0.0752in" draw:z-index="1633"><draw:image xlink:href="Pictures/10000001000000570000000F78B87E01.png" xlink:type="simple" xlink:show="embed" xlink:actuate="onLoad" draw:mime-type="image/png"/></draw:frame></text:p>
          </table:table-cell>
          <table:table-cell table:style-name="Table24.B1" office:value-type="string">
            <text:p text:style-name="P874"/>
            <text:p text:style-name="P959"><draw:frame draw:style-name="fr3" draw:name="Image 1495" text:anchor-type="as-char" svg:width="0.3228in" svg:height="0.0752in" draw:z-index="1634"><draw:image xlink:href="Pictures/100000010000003E0000000F96D16094.png" xlink:type="simple" xlink:show="embed" xlink:actuate="onLoad" draw:mime-type="image/png"/></draw:frame></text:p>
          </table:table-cell>
          <table:table-cell table:style-name="Table24.B1" office:value-type="string">
            <text:p text:style-name="P874"/>
            <text:p text:style-name="P960"><draw:frame draw:style-name="fr3" draw:name="Image 1496" text:anchor-type="as-char" svg:width="0.5846in" svg:height="0.0752in" draw:z-index="1635"><draw:image xlink:href="Pictures/10000001000000700000000FC546A054.png" xlink:type="simple" xlink:show="embed" xlink:actuate="onLoad" draw:mime-type="image/png"/></draw:frame></text:p>
          </table:table-cell>
          <table:table-cell table:style-name="Table24.B1" office:value-type="string">
            <text:p text:style-name="P874"/>
            <text:p text:style-name="P1006"><draw:frame draw:style-name="fr3" draw:name="Image 1497" text:anchor-type="as-char" svg:width="0.4898in" svg:height="0.0752in" draw:z-index="1636"><draw:image xlink:href="Pictures/100000010000005F0000000F6F64F2A3.png" xlink:type="simple" xlink:show="embed" xlink:actuate="onLoad" draw:mime-type="image/png"/></draw:frame></text:p>
          </table:table-cell>
          <table:table-cell table:style-name="Table24.B1" office:value-type="string">
            <text:p text:style-name="P874"/>
            <text:p text:style-name="P962"><draw:frame draw:style-name="fr3" draw:name="Image 1498" text:anchor-type="as-char" svg:width="0.3862in" svg:height="0.0752in" draw:z-index="1637"><draw:image xlink:href="Pictures/100000010000004A0000000F0F43228F.png" xlink:type="simple" xlink:show="embed" xlink:actuate="onLoad" draw:mime-type="image/png"/></draw:frame></text:p>
          </table:table-cell>
          <table:table-cell table:style-name="Table24.F1" office:value-type="string">
            <text:p text:style-name="P874"/>
            <text:p text:style-name="P957"><draw:frame draw:style-name="fr3" draw:name="Image 1499" text:anchor-type="as-char" svg:width="0.298in" svg:height="0.0917in" draw:z-index="1638"><draw:image xlink:href="Pictures/100000010000003900000012CA037167.png" xlink:type="simple" xlink:show="embed" xlink:actuate="onLoad" draw:mime-type="image/png"/></draw:frame></text:p>
          </table:table-cell>
        </table:table-row>
        <table:table-row table:style-name="Table24.2">
          <table:table-cell table:style-name="Table24.A1" office:value-type="string">
            <text:p text:style-name="P874"/>
            <text:p text:style-name="P1037"><draw:frame draw:style-name="fr3" draw:name="Image 1500" text:anchor-type="as-char" svg:width="0.4598in" svg:height="0.0728in" draw:z-index="1639"><draw:image xlink:href="Pictures/10000001000000570000000EBE27A130.png" xlink:type="simple" xlink:show="embed" xlink:actuate="onLoad" draw:mime-type="image/png"/></draw:frame></text:p>
          </table:table-cell>
          <table:table-cell table:style-name="Table24.B1" office:value-type="string">
            <text:p text:style-name="P879"/>
            <text:p text:style-name="P953"><draw:frame draw:style-name="fr3" draw:name="Image 1501" text:anchor-type="as-char" svg:width="0.3272in" svg:height="0.0756in" draw:z-index="1640"><draw:image xlink:href="Pictures/100000010000003E0000000E8B5EAB3E.png" xlink:type="simple" xlink:show="embed" xlink:actuate="onLoad" draw:mime-type="image/png"/></draw:frame></text:p>
          </table:table-cell>
          <table:table-cell table:style-name="Table24.B1" office:value-type="string">
            <text:p text:style-name="P879"/>
            <text:p text:style-name="P966"><draw:frame draw:style-name="fr3" draw:name="Image 1502" text:anchor-type="as-char" svg:width="0.5957in" svg:height="0.0756in" draw:z-index="1641"><draw:image xlink:href="Pictures/10000001000000710000000E0659FAE7.png" xlink:type="simple" xlink:show="embed" xlink:actuate="onLoad" draw:mime-type="image/png"/></draw:frame></text:p>
          </table:table-cell>
          <table:table-cell table:style-name="Table24.B1" office:value-type="string">
            <text:p text:style-name="P879"/>
            <text:p text:style-name="P971"><draw:frame draw:style-name="fr3" draw:name="Image 1503" text:anchor-type="as-char" svg:width="0.502in" svg:height="0.0756in" draw:z-index="1642"><draw:image xlink:href="Pictures/10000001000000600000000E3E88192B.png" xlink:type="simple" xlink:show="embed" xlink:actuate="onLoad" draw:mime-type="image/png"/></draw:frame></text:p>
          </table:table-cell>
          <table:table-cell table:style-name="Table24.B1" office:value-type="string">
            <text:p text:style-name="P879"/>
            <text:p text:style-name="P956"><draw:frame draw:style-name="fr3" draw:name="Image 1504" text:anchor-type="as-char" svg:width="0.3937in" svg:height="0.0756in" draw:z-index="1643"><draw:image xlink:href="Pictures/100000010000004B0000000EF2537EA9.png" xlink:type="simple" xlink:show="embed" xlink:actuate="onLoad" draw:mime-type="image/png"/></draw:frame></text:p>
          </table:table-cell>
          <table:table-cell table:style-name="Table24.F1" office:value-type="string">
            <text:p text:style-name="P879"/>
            <text:p text:style-name="P963"><draw:frame draw:style-name="fr3" draw:name="Image 1505" text:anchor-type="as-char" svg:width="0.2917in" svg:height="0.0925in" draw:z-index="1644"><draw:image xlink:href="Pictures/1000000100000038000000114894FA17.png" xlink:type="simple" xlink:show="embed" xlink:actuate="onLoad" draw:mime-type="image/png"/></draw:frame></text:p>
          </table:table-cell>
        </table:table-row>
        <table:table-row table:style-name="Table24.1">
          <table:table-cell table:style-name="Table24.A1" office:value-type="string">
            <text:p text:style-name="P874"/>
            <text:p text:style-name="P982"><draw:frame draw:style-name="fr3" draw:name="Image 1506" text:anchor-type="as-char" svg:width="0.4362in" svg:height="0.0752in" draw:z-index="1645"><draw:image xlink:href="Pictures/10000001000000550000000F1C06494A.png" xlink:type="simple" xlink:show="embed" xlink:actuate="onLoad" draw:mime-type="image/png"/></draw:frame></text:p>
          </table:table-cell>
          <table:table-cell table:style-name="Table24.B1" office:value-type="string">
            <text:p text:style-name="P874"/>
            <text:p text:style-name="P959"><draw:frame draw:style-name="fr3" draw:name="Image 1507" text:anchor-type="as-char" svg:width="0.3228in" svg:height="0.0752in" draw:z-index="1646"><draw:image xlink:href="Pictures/100000010000003E0000000F443BB43D.png" xlink:type="simple" xlink:show="embed" xlink:actuate="onLoad" draw:mime-type="image/png"/></draw:frame></text:p>
          </table:table-cell>
          <table:table-cell table:style-name="Table24.B1" office:value-type="string">
            <text:p text:style-name="P874"/>
            <text:p text:style-name="P960"><draw:frame draw:style-name="fr3" draw:name="Image 1508" text:anchor-type="as-char" svg:width="0.5846in" svg:height="0.0752in" draw:z-index="1647"><draw:image xlink:href="Pictures/10000001000000700000000F4A70145F.png" xlink:type="simple" xlink:show="embed" xlink:actuate="onLoad" draw:mime-type="image/png"/></draw:frame></text:p>
          </table:table-cell>
          <table:table-cell table:style-name="Table24.B1" office:value-type="string">
            <text:p text:style-name="P874"/>
            <text:p text:style-name="P985"><draw:frame draw:style-name="fr3" draw:name="Image 1509" text:anchor-type="as-char" svg:width="0.4965in" svg:height="0.0752in" draw:z-index="1648"><draw:image xlink:href="Pictures/10000001000000600000000FAA2F5C6F.png" xlink:type="simple" xlink:show="embed" xlink:actuate="onLoad" draw:mime-type="image/png"/></draw:frame></text:p>
          </table:table-cell>
          <table:table-cell table:style-name="Table24.B1" office:value-type="string">
            <text:p text:style-name="P874"/>
            <text:p text:style-name="P980"><draw:frame draw:style-name="fr3" draw:name="Image 1510" text:anchor-type="as-char" svg:width="0.389in" svg:height="0.0752in" draw:z-index="1649"><draw:image xlink:href="Pictures/100000010000004B0000000F82AFB34B.png" xlink:type="simple" xlink:show="embed" xlink:actuate="onLoad" draw:mime-type="image/png"/></draw:frame></text:p>
          </table:table-cell>
          <table:table-cell table:style-name="Table24.F1" office:value-type="string">
            <text:p text:style-name="P874"/>
            <text:p text:style-name="P963"><draw:frame draw:style-name="fr3" draw:name="Image 1511" text:anchor-type="as-char" svg:width="0.2902in" svg:height="0.0917in" draw:z-index="1650"><draw:image xlink:href="Pictures/100000010000003800000012F1CD6A48.png" xlink:type="simple" xlink:show="embed" xlink:actuate="onLoad" draw:mime-type="image/png"/></draw:frame></text:p>
          </table:table-cell>
        </table:table-row>
        <table:table-row table:style-name="Table24.2">
          <table:table-cell table:style-name="Table24.A1" office:value-type="string">
            <text:p text:style-name="P885"/>
            <text:p text:style-name="P1038"><draw:frame draw:style-name="fr3" draw:name="Image 1512" text:anchor-type="as-char" svg:width="0.4701in" svg:height="0.0752in" draw:z-index="1651"><draw:image xlink:href="Pictures/100000010000005A0000000F58BB458D.png" xlink:type="simple" xlink:show="embed" xlink:actuate="onLoad" draw:mime-type="image/png"/></draw:frame></text:p>
          </table:table-cell>
          <table:table-cell table:style-name="Table24.B1" office:value-type="string">
            <text:p text:style-name="P885"/>
            <text:p text:style-name="P959"><draw:frame draw:style-name="fr3" draw:name="Image 1513" text:anchor-type="as-char" svg:width="0.3228in" svg:height="0.0752in" draw:z-index="1652"><draw:image xlink:href="Pictures/100000010000003E0000000F37969A3A.png" xlink:type="simple" xlink:show="embed" xlink:actuate="onLoad" draw:mime-type="image/png"/></draw:frame></text:p>
          </table:table-cell>
          <table:table-cell table:style-name="Table24.B1" office:value-type="string">
            <text:p text:style-name="P885"/>
            <text:p text:style-name="P960"><draw:frame draw:style-name="fr3" draw:name="Image 1514" text:anchor-type="as-char" svg:width="0.589in" svg:height="0.0752in" draw:z-index="1653"><draw:image xlink:href="Pictures/10000001000000710000000FA8008235.png" xlink:type="simple" xlink:show="embed" xlink:actuate="onLoad" draw:mime-type="image/png"/></draw:frame></text:p>
          </table:table-cell>
          <table:table-cell table:style-name="Table24.B1" office:value-type="string">
            <text:p text:style-name="P885"/>
            <text:p text:style-name="P961"><draw:frame draw:style-name="fr3" draw:name="Image 1515" text:anchor-type="as-char" svg:width="0.4953in" svg:height="0.0752in" draw:z-index="1654"><draw:image xlink:href="Pictures/10000001000000600000000F47C1E3E9.png" xlink:type="simple" xlink:show="embed" xlink:actuate="onLoad" draw:mime-type="image/png"/></draw:frame></text:p>
          </table:table-cell>
          <table:table-cell table:style-name="Table24.B1" office:value-type="string">
            <text:p text:style-name="P885"/>
            <text:p text:style-name="P962"><draw:frame draw:style-name="fr3" draw:name="Image 1516" text:anchor-type="as-char" svg:width="0.389in" svg:height="0.0752in" draw:z-index="1655"><draw:image xlink:href="Pictures/100000010000004B0000000FF8C362E8.png" xlink:type="simple" xlink:show="embed" xlink:actuate="onLoad" draw:mime-type="image/png"/></draw:frame></text:p>
          </table:table-cell>
          <table:table-cell table:style-name="Table24.F1" office:value-type="string">
            <text:p text:style-name="P885"/>
            <text:p text:style-name="P963"><draw:frame draw:style-name="fr3" draw:name="Image 1517" text:anchor-type="as-char" svg:width="0.2925in" svg:height="0.0917in" draw:z-index="1656"><draw:image xlink:href="Pictures/1000000100000038000000124490694C.png" xlink:type="simple" xlink:show="embed" xlink:actuate="onLoad" draw:mime-type="image/png"/></draw:frame></text:p>
          </table:table-cell>
        </table:table-row>
        <table:table-row table:style-name="Table24.2">
          <table:table-cell table:style-name="Table24.A1" office:value-type="string">
            <text:p text:style-name="P879"/>
            <text:p text:style-name="P992"><draw:frame draw:style-name="fr3" draw:name="Image 1518" text:anchor-type="as-char" svg:width="0.4744in" svg:height="0.0752in" draw:z-index="1657"><draw:image xlink:href="Pictures/100000010000005B0000000F40BEF8EA.png" xlink:type="simple" xlink:show="embed" xlink:actuate="onLoad" draw:mime-type="image/png"/></draw:frame></text:p>
          </table:table-cell>
          <table:table-cell table:style-name="Table24.B1" office:value-type="string">
            <text:p text:style-name="P879"/>
            <text:p text:style-name="P959"><draw:frame draw:style-name="fr3" draw:name="Image 1519" text:anchor-type="as-char" svg:width="0.3228in" svg:height="0.0752in" draw:z-index="1658"><draw:image xlink:href="Pictures/100000010000003E0000000FB82667E6.png" xlink:type="simple" xlink:show="embed" xlink:actuate="onLoad" draw:mime-type="image/png"/></draw:frame></text:p>
          </table:table-cell>
          <table:table-cell table:style-name="Table24.B1" office:value-type="string">
            <text:p text:style-name="P879"/>
            <text:p text:style-name="P960"><draw:frame draw:style-name="fr3" draw:name="Image 1520" text:anchor-type="as-char" svg:width="0.5874in" svg:height="0.0752in" draw:z-index="1659"><draw:image xlink:href="Pictures/10000001000000710000000F28702D9E.png" xlink:type="simple" xlink:show="embed" xlink:actuate="onLoad" draw:mime-type="image/png"/></draw:frame></text:p>
          </table:table-cell>
          <table:table-cell table:style-name="Table24.B1" office:value-type="string">
            <text:p text:style-name="P879"/>
            <text:p text:style-name="P961"><draw:frame draw:style-name="fr3" draw:name="Image 1521" text:anchor-type="as-char" svg:width="0.4953in" svg:height="0.0752in" draw:z-index="1660"><draw:image xlink:href="Pictures/10000001000000600000000F2F0A07D4.png" xlink:type="simple" xlink:show="embed" xlink:actuate="onLoad" draw:mime-type="image/png"/></draw:frame></text:p>
          </table:table-cell>
          <table:table-cell table:style-name="Table24.B1" office:value-type="string">
            <text:p text:style-name="P879"/>
            <text:p text:style-name="P989"><draw:frame draw:style-name="fr3" draw:name="Image 1522" text:anchor-type="as-char" svg:width="0.3874in" svg:height="0.0752in" draw:z-index="1661"><draw:image xlink:href="Pictures/100000010000004A0000000FE3137C1F.png" xlink:type="simple" xlink:show="embed" xlink:actuate="onLoad" draw:mime-type="image/png"/></draw:frame></text:p>
          </table:table-cell>
          <table:table-cell table:style-name="Table24.F1" office:value-type="string">
            <text:p text:style-name="P879"/>
            <text:p text:style-name="P963"><draw:frame draw:style-name="fr3" draw:name="Image 1523" text:anchor-type="as-char" svg:width="0.2902in" svg:height="0.0917in" draw:z-index="1662"><draw:image xlink:href="Pictures/10000001000000380000001289F6CFC1.png" xlink:type="simple" xlink:show="embed" xlink:actuate="onLoad" draw:mime-type="image/png"/></draw:frame></text:p>
          </table:table-cell>
        </table:table-row>
        <table:table-row table:style-name="Table24.2">
          <table:table-cell table:style-name="Table24.A1" office:value-type="string">
            <text:p text:style-name="P879"/>
            <text:p text:style-name="P1000"><draw:frame draw:style-name="fr3" draw:name="Image 1524" text:anchor-type="as-char" svg:width="0.4402in" svg:height="0.0752in" draw:z-index="1663"><draw:image xlink:href="Pictures/10000001000000550000000F7EA5945B.png" xlink:type="simple" xlink:show="embed" xlink:actuate="onLoad" draw:mime-type="image/png"/></draw:frame></text:p>
          </table:table-cell>
          <table:table-cell table:style-name="Table24.B1" office:value-type="string">
            <text:p text:style-name="P879"/>
            <text:p text:style-name="P959"><draw:frame draw:style-name="fr3" draw:name="Image 1525" text:anchor-type="as-char" svg:width="0.3228in" svg:height="0.0752in" draw:z-index="1664"><draw:image xlink:href="Pictures/100000010000003E0000000F854D111F.png" xlink:type="simple" xlink:show="embed" xlink:actuate="onLoad" draw:mime-type="image/png"/></draw:frame></text:p>
          </table:table-cell>
          <table:table-cell table:style-name="Table24.B1" office:value-type="string">
            <text:p text:style-name="P879"/>
            <text:p text:style-name="P960"><draw:frame draw:style-name="fr3" draw:name="Image 1526" text:anchor-type="as-char" svg:width="0.5874in" svg:height="0.0752in" draw:z-index="1665"><draw:image xlink:href="Pictures/10000001000000710000000FC6FEA741.png" xlink:type="simple" xlink:show="embed" xlink:actuate="onLoad" draw:mime-type="image/png"/></draw:frame></text:p>
          </table:table-cell>
          <table:table-cell table:style-name="Table24.B1" office:value-type="string">
            <text:p text:style-name="P879"/>
            <text:p text:style-name="P985"><draw:frame draw:style-name="fr3" draw:name="Image 1527" text:anchor-type="as-char" svg:width="0.4965in" svg:height="0.0752in" draw:z-index="1666"><draw:image xlink:href="Pictures/10000001000000600000000F4694DE4E.png" xlink:type="simple" xlink:show="embed" xlink:actuate="onLoad" draw:mime-type="image/png"/></draw:frame></text:p>
          </table:table-cell>
          <table:table-cell table:style-name="Table24.B1" office:value-type="string">
            <text:p text:style-name="P879"/>
            <text:p text:style-name="P962"><draw:frame draw:style-name="fr3" draw:name="Image 1528" text:anchor-type="as-char" svg:width="0.389in" svg:height="0.0752in" draw:z-index="1667"><draw:image xlink:href="Pictures/100000010000004B0000000F71C47E2A.png" xlink:type="simple" xlink:show="embed" xlink:actuate="onLoad" draw:mime-type="image/png"/></draw:frame></text:p>
          </table:table-cell>
          <table:table-cell table:style-name="Table24.F1" office:value-type="string">
            <text:p text:style-name="P879"/>
            <text:p text:style-name="P963"><draw:frame draw:style-name="fr3" draw:name="Image 1529" text:anchor-type="as-char" svg:width="0.2925in" svg:height="0.0917in" draw:z-index="1668"><draw:image xlink:href="Pictures/1000000100000038000000124561E59B.png" xlink:type="simple" xlink:show="embed" xlink:actuate="onLoad" draw:mime-type="image/png"/></draw:frame></text:p>
          </table:table-cell>
        </table:table-row>
        <table:table-row table:style-name="Table24.1">
          <table:table-cell table:style-name="Table24.A1" office:value-type="string">
            <text:p text:style-name="P874"/>
            <text:p text:style-name="P1039"><draw:frame draw:style-name="fr3" draw:name="Image 1530" text:anchor-type="as-char" svg:width="0.4484in" svg:height="0.0752in" draw:z-index="1669"><draw:image xlink:href="Pictures/10000001000000570000000F0D1C3814.png" xlink:type="simple" xlink:show="embed" xlink:actuate="onLoad" draw:mime-type="image/png"/></draw:frame></text:p>
          </table:table-cell>
          <table:table-cell table:style-name="Table24.B1" office:value-type="string">
            <text:p text:style-name="P874"/>
            <text:p text:style-name="P959"><draw:frame draw:style-name="fr3" draw:name="Image 1531" text:anchor-type="as-char" svg:width="0.3228in" svg:height="0.0752in" draw:z-index="1670"><draw:image xlink:href="Pictures/100000010000003E0000000FD70653D6.png" xlink:type="simple" xlink:show="embed" xlink:actuate="onLoad" draw:mime-type="image/png"/></draw:frame></text:p>
          </table:table-cell>
          <table:table-cell table:style-name="Table24.B1" office:value-type="string">
            <text:p text:style-name="P874"/>
            <text:p text:style-name="P960"><draw:frame draw:style-name="fr3" draw:name="Image 1532" text:anchor-type="as-char" svg:width="0.5862in" svg:height="0.0752in" draw:z-index="1671"><draw:image xlink:href="Pictures/10000001000000700000000F046AFDAC.png" xlink:type="simple" xlink:show="embed" xlink:actuate="onLoad" draw:mime-type="image/png"/></draw:frame></text:p>
          </table:table-cell>
          <table:table-cell table:style-name="Table24.B1" office:value-type="string">
            <text:p text:style-name="P874"/>
            <text:p text:style-name="P961"><draw:frame draw:style-name="fr3" draw:name="Image 1533" text:anchor-type="as-char" svg:width="0.4953in" svg:height="0.0752in" draw:z-index="1672"><draw:image xlink:href="Pictures/10000001000000600000000F684F3F42.png" xlink:type="simple" xlink:show="embed" xlink:actuate="onLoad" draw:mime-type="image/png"/></draw:frame></text:p>
          </table:table-cell>
          <table:table-cell table:style-name="Table24.B1" office:value-type="string">
            <text:p text:style-name="P874"/>
            <text:p text:style-name="P962"><draw:frame draw:style-name="fr3" draw:name="Image 1534" text:anchor-type="as-char" svg:width="0.389in" svg:height="0.0752in" draw:z-index="1673"><draw:image xlink:href="Pictures/100000010000004B0000000F2D0B38D7.png" xlink:type="simple" xlink:show="embed" xlink:actuate="onLoad" draw:mime-type="image/png"/></draw:frame></text:p>
          </table:table-cell>
          <table:table-cell table:style-name="Table24.F1" office:value-type="string">
            <text:p text:style-name="P874"/>
            <text:p text:style-name="P963"><draw:frame draw:style-name="fr3" draw:name="Image 1535" text:anchor-type="as-char" svg:width="0.2925in" svg:height="0.0917in" draw:z-index="1674"><draw:image xlink:href="Pictures/100000010000003800000012307ED20F.png" xlink:type="simple" xlink:show="embed" xlink:actuate="onLoad" draw:mime-type="image/png"/></draw:frame></text:p>
          </table:table-cell>
        </table:table-row>
        <table:table-row table:style-name="Table24.2">
          <table:table-cell table:style-name="Table24.A1" office:value-type="string">
            <text:p text:style-name="P885"/>
            <text:p text:style-name="P1040"><draw:frame draw:style-name="fr3" draw:name="Image 1536" text:anchor-type="as-char" svg:width="0.361in" svg:height="0.0752in" draw:z-index="1675"><draw:image xlink:href="Pictures/10000001000000460000000FC38EF1EE.png" xlink:type="simple" xlink:show="embed" xlink:actuate="onLoad" draw:mime-type="image/png"/></draw:frame></text:p>
          </table:table-cell>
          <table:table-cell table:style-name="Table24.B1" office:value-type="string">
            <text:p text:style-name="P885"/>
            <text:p text:style-name="P959"><draw:frame draw:style-name="fr3" draw:name="Image 1537" text:anchor-type="as-char" svg:width="0.3228in" svg:height="0.0752in" draw:z-index="1676"><draw:image xlink:href="Pictures/100000010000003E0000000F6670F5A1.png" xlink:type="simple" xlink:show="embed" xlink:actuate="onLoad" draw:mime-type="image/png"/></draw:frame></text:p>
          </table:table-cell>
          <table:table-cell table:style-name="Table24.B1" office:value-type="string">
            <text:p text:style-name="P885"/>
            <text:p text:style-name="P960"><draw:frame draw:style-name="fr3" draw:name="Image 1538" text:anchor-type="as-char" svg:width="0.5874in" svg:height="0.0752in" draw:z-index="1677"><draw:image xlink:href="Pictures/10000001000000710000000FA70773B6.png" xlink:type="simple" xlink:show="embed" xlink:actuate="onLoad" draw:mime-type="image/png"/></draw:frame></text:p>
          </table:table-cell>
          <table:table-cell table:style-name="Table24.B1" office:value-type="string">
            <text:p text:style-name="P885"/>
            <text:p text:style-name="P961"><draw:frame draw:style-name="fr3" draw:name="Image 1539" text:anchor-type="as-char" svg:width="0.4953in" svg:height="0.0752in" draw:z-index="1678"><draw:image xlink:href="Pictures/10000001000000600000000F8B5148D9.png" xlink:type="simple" xlink:show="embed" xlink:actuate="onLoad" draw:mime-type="image/png"/></draw:frame></text:p>
          </table:table-cell>
          <table:table-cell table:style-name="Table24.B1" office:value-type="string">
            <text:p text:style-name="P885"/>
            <text:p text:style-name="P962"><draw:frame draw:style-name="fr3" draw:name="Image 1540" text:anchor-type="as-char" svg:width="0.3862in" svg:height="0.0752in" draw:z-index="1679"><draw:image xlink:href="Pictures/100000010000004A0000000FA06292F6.png" xlink:type="simple" xlink:show="embed" xlink:actuate="onLoad" draw:mime-type="image/png"/></draw:frame></text:p>
          </table:table-cell>
          <table:table-cell table:style-name="Table24.F1" office:value-type="string">
            <text:p text:style-name="P885"/>
            <text:p text:style-name="P957"><draw:frame draw:style-name="fr3" draw:name="Image 1541" text:anchor-type="as-char" svg:width="0.298in" svg:height="0.0917in" draw:z-index="1680"><draw:image xlink:href="Pictures/10000001000000390000001248156B11.png" xlink:type="simple" xlink:show="embed" xlink:actuate="onLoad" draw:mime-type="image/png"/></draw:frame></text:p>
          </table:table-cell>
        </table:table-row>
        <table:table-row table:style-name="Table24.2">
          <table:table-cell table:style-name="Table24.A1" office:value-type="string">
            <text:p text:style-name="P879"/>
            <text:p text:style-name="P1001"><draw:frame draw:style-name="fr3" draw:name="Image 1542" text:anchor-type="as-char" svg:width="0.4425in" svg:height="0.0756in" draw:z-index="1681"><draw:image xlink:href="Pictures/10000001000000550000000E30FB9EE7.png" xlink:type="simple" xlink:show="embed" xlink:actuate="onLoad" draw:mime-type="image/png"/></draw:frame></text:p>
          </table:table-cell>
          <table:table-cell table:style-name="Table24.B1" office:value-type="string">
            <text:p text:style-name="P879"/>
            <text:p text:style-name="P953"><draw:frame draw:style-name="fr3" draw:name="Image 1543" text:anchor-type="as-char" svg:width="0.3272in" svg:height="0.0756in" draw:z-index="1682"><draw:image xlink:href="Pictures/100000010000003E0000000E438C7D99.png" xlink:type="simple" xlink:show="embed" xlink:actuate="onLoad" draw:mime-type="image/png"/></draw:frame></text:p>
          </table:table-cell>
          <table:table-cell table:style-name="Table24.B1" office:value-type="string">
            <text:p text:style-name="P879"/>
            <text:p text:style-name="P966"><draw:frame draw:style-name="fr3" draw:name="Image 1544" text:anchor-type="as-char" svg:width="0.5937in" svg:height="0.0756in" draw:z-index="1683"><draw:image xlink:href="Pictures/10000001000000710000000E9DC95C48.png" xlink:type="simple" xlink:show="embed" xlink:actuate="onLoad" draw:mime-type="image/png"/></draw:frame></text:p>
          </table:table-cell>
          <table:table-cell table:style-name="Table24.B1" office:value-type="string">
            <text:p text:style-name="P879"/>
            <text:p text:style-name="P955"><draw:frame draw:style-name="fr3" draw:name="Image 1545" text:anchor-type="as-char" svg:width="0.5008in" svg:height="0.0756in" draw:z-index="1684"><draw:image xlink:href="Pictures/10000001000000600000000E4D330E2C.png" xlink:type="simple" xlink:show="embed" xlink:actuate="onLoad" draw:mime-type="image/png"/></draw:frame></text:p>
          </table:table-cell>
          <table:table-cell table:style-name="Table24.B1" office:value-type="string">
            <text:p text:style-name="P879"/>
            <text:p text:style-name="P956"><draw:frame draw:style-name="fr3" draw:name="Image 1546" text:anchor-type="as-char" svg:width="0.3945in" svg:height="0.0756in" draw:z-index="1685"><draw:image xlink:href="Pictures/100000010000004B0000000E00D6C4C5.png" xlink:type="simple" xlink:show="embed" xlink:actuate="onLoad" draw:mime-type="image/png"/></draw:frame></text:p>
          </table:table-cell>
          <table:table-cell table:style-name="Table24.F1" office:value-type="string">
            <text:p text:style-name="P879"/>
            <text:p text:style-name="P1041"><draw:frame draw:style-name="fr3" draw:name="Image 1547" text:anchor-type="as-char" svg:width="0.2953in" svg:height="0.0925in" draw:z-index="1686"><draw:image xlink:href="Pictures/1000000100000038000000112EFD9648.png" xlink:type="simple" xlink:show="embed" xlink:actuate="onLoad" draw:mime-type="image/png"/></draw:frame></text:p>
          </table:table-cell>
        </table:table-row>
        <table:table-row table:style-name="Table24.2">
          <table:table-cell table:style-name="Table24.A1" office:value-type="string">
            <text:p text:style-name="P879"/>
            <text:p text:style-name="P1039"><draw:frame draw:style-name="fr3" draw:name="Image 1548" text:anchor-type="as-char" svg:width="0.4472in" svg:height="0.0752in" draw:z-index="1687"><draw:image xlink:href="Pictures/10000001000000560000000FA4331A27.png" xlink:type="simple" xlink:show="embed" xlink:actuate="onLoad" draw:mime-type="image/png"/></draw:frame></text:p>
          </table:table-cell>
          <table:table-cell table:style-name="Table24.B1" office:value-type="string">
            <text:p text:style-name="P879"/>
            <text:p text:style-name="P959"><draw:frame draw:style-name="fr3" draw:name="Image 1549" text:anchor-type="as-char" svg:width="0.3228in" svg:height="0.0752in" draw:z-index="1688"><draw:image xlink:href="Pictures/100000010000003E0000000FF3EA4D7E.png" xlink:type="simple" xlink:show="embed" xlink:actuate="onLoad" draw:mime-type="image/png"/></draw:frame></text:p>
          </table:table-cell>
          <table:table-cell table:style-name="Table24.B1" office:value-type="string">
            <text:p text:style-name="P879"/>
            <text:p text:style-name="P960"><draw:frame draw:style-name="fr3" draw:name="Image 1550" text:anchor-type="as-char" svg:width="0.5874in" svg:height="0.0752in" draw:z-index="1689"><draw:image xlink:href="Pictures/10000001000000710000000F8EB410C2.png" xlink:type="simple" xlink:show="embed" xlink:actuate="onLoad" draw:mime-type="image/png"/></draw:frame></text:p>
          </table:table-cell>
          <table:table-cell table:style-name="Table24.B1" office:value-type="string">
            <text:p text:style-name="P879"/>
            <text:p text:style-name="P1006"><draw:frame draw:style-name="fr3" draw:name="Image 1551" text:anchor-type="as-char" svg:width="0.4898in" svg:height="0.0752in" draw:z-index="1690"><draw:image xlink:href="Pictures/100000010000005F0000000F5930DCEC.png" xlink:type="simple" xlink:show="embed" xlink:actuate="onLoad" draw:mime-type="image/png"/></draw:frame></text:p>
          </table:table-cell>
          <table:table-cell table:style-name="Table24.B1" office:value-type="string">
            <text:p text:style-name="P879"/>
            <text:p text:style-name="P989"><draw:frame draw:style-name="fr3" draw:name="Image 1552" text:anchor-type="as-char" svg:width="0.3902in" svg:height="0.0752in" draw:z-index="1691"><draw:image xlink:href="Pictures/100000010000004B0000000F496C63B8.png" xlink:type="simple" xlink:show="embed" xlink:actuate="onLoad" draw:mime-type="image/png"/></draw:frame></text:p>
          </table:table-cell>
          <table:table-cell table:style-name="Table24.F1" office:value-type="string">
            <text:p text:style-name="P879"/>
            <text:p text:style-name="P1041"><draw:frame draw:style-name="fr3" draw:name="Image 1553" text:anchor-type="as-char" svg:width="0.2953in" svg:height="0.0917in" draw:z-index="1692"><draw:image xlink:href="Pictures/1000000100000038000000121CF7C485.png" xlink:type="simple" xlink:show="embed" xlink:actuate="onLoad" draw:mime-type="image/png"/></draw:frame></text:p>
          </table:table-cell>
        </table:table-row>
        <table:table-row table:style-name="Table24.1">
          <table:table-cell table:style-name="Table24.A1" office:value-type="string">
            <text:p text:style-name="P874"/>
            <text:p text:style-name="P1042"><draw:frame draw:style-name="fr3" draw:name="Image 1554" text:anchor-type="as-char" svg:width="0.4929in" svg:height="0.0925in" draw:z-index="1693"><draw:image xlink:href="Pictures/100000010000005E00000011E12DD655.png" xlink:type="simple" xlink:show="embed" xlink:actuate="onLoad" draw:mime-type="image/png"/></draw:frame></text:p>
          </table:table-cell>
          <table:table-cell table:style-name="Table24.B1" office:value-type="string">
            <text:p text:style-name="P874"/>
            <text:p text:style-name="P953"><draw:frame draw:style-name="fr3" draw:name="Image 1555" text:anchor-type="as-char" svg:width="0.3272in" svg:height="0.0756in" draw:z-index="1694"><draw:image xlink:href="Pictures/100000010000003E0000000ED32ECA03.png" xlink:type="simple" xlink:show="embed" xlink:actuate="onLoad" draw:mime-type="image/png"/></draw:frame></text:p>
          </table:table-cell>
          <table:table-cell table:style-name="Table24.B1" office:value-type="string">
            <text:p text:style-name="P874"/>
            <text:p text:style-name="P966"><draw:frame draw:style-name="fr3" draw:name="Image 1556" text:anchor-type="as-char" svg:width="0.5937in" svg:height="0.0756in" draw:z-index="1695"><draw:image xlink:href="Pictures/10000001000000710000000E08F171EE.png" xlink:type="simple" xlink:show="embed" xlink:actuate="onLoad" draw:mime-type="image/png"/></draw:frame></text:p>
          </table:table-cell>
          <table:table-cell table:style-name="Table24.B1" office:value-type="string">
            <text:p text:style-name="P874"/>
            <text:p text:style-name="P955"><draw:frame draw:style-name="fr3" draw:name="Image 1557" text:anchor-type="as-char" svg:width="0.4992in" svg:height="0.0756in" draw:z-index="1696"><draw:image xlink:href="Pictures/100000010000005F0000000E9B1CF557.png" xlink:type="simple" xlink:show="embed" xlink:actuate="onLoad" draw:mime-type="image/png"/></draw:frame></text:p>
          </table:table-cell>
          <table:table-cell table:style-name="Table24.B1" office:value-type="string">
            <text:p text:style-name="P874"/>
            <text:p text:style-name="P956"><draw:frame draw:style-name="fr3" draw:name="Image 1558" text:anchor-type="as-char" svg:width="0.3917in" svg:height="0.0756in" draw:z-index="1697"><draw:image xlink:href="Pictures/100000010000004A0000000ECDC60EE7.png" xlink:type="simple" xlink:show="embed" xlink:actuate="onLoad" draw:mime-type="image/png"/></draw:frame></text:p>
          </table:table-cell>
          <table:table-cell table:style-name="Table24.F1" office:value-type="string">
            <text:p text:style-name="P874"/>
            <text:p text:style-name="P963"><draw:frame draw:style-name="fr3" draw:name="Image 1559" text:anchor-type="as-char" svg:width="0.2917in" svg:height="0.0925in" draw:z-index="1698"><draw:image xlink:href="Pictures/100000010000003800000011C8C20767.png" xlink:type="simple" xlink:show="embed" xlink:actuate="onLoad" draw:mime-type="image/png"/></draw:frame></text:p>
          </table:table-cell>
        </table:table-row>
        <table:table-row table:style-name="Table24.2">
          <table:table-cell table:style-name="Table24.A1" office:value-type="string">
            <text:p text:style-name="P879"/>
            <text:p text:style-name="P1043"><draw:frame draw:style-name="fr3" draw:name="Image 1560" text:anchor-type="as-char" svg:width="0.4634in" svg:height="0.0752in" draw:z-index="1699"><draw:image xlink:href="Pictures/100000010000005A0000000F56B23B8D.png" xlink:type="simple" xlink:show="embed" xlink:actuate="onLoad" draw:mime-type="image/png"/></draw:frame></text:p>
          </table:table-cell>
          <table:table-cell table:style-name="Table24.B1" office:value-type="string">
            <text:p text:style-name="P879"/>
            <text:p text:style-name="P959"><draw:frame draw:style-name="fr3" draw:name="Image 1561" text:anchor-type="as-char" svg:width="0.3228in" svg:height="0.0752in" draw:z-index="1700"><draw:image xlink:href="Pictures/100000010000003E0000000FE66C9311.png" xlink:type="simple" xlink:show="embed" xlink:actuate="onLoad" draw:mime-type="image/png"/></draw:frame></text:p>
          </table:table-cell>
          <table:table-cell table:style-name="Table24.B1" office:value-type="string">
            <text:p text:style-name="P879"/>
            <text:p text:style-name="P960"><draw:frame draw:style-name="fr3" draw:name="Image 1562" text:anchor-type="as-char" svg:width="0.5862in" svg:height="0.0752in" draw:z-index="1701"><draw:image xlink:href="Pictures/10000001000000700000000F298C4C8A.png" xlink:type="simple" xlink:show="embed" xlink:actuate="onLoad" draw:mime-type="image/png"/></draw:frame></text:p>
          </table:table-cell>
          <table:table-cell table:style-name="Table24.B1" office:value-type="string">
            <text:p text:style-name="P879"/>
            <text:p text:style-name="P961"><draw:frame draw:style-name="fr3" draw:name="Image 1563" text:anchor-type="as-char" svg:width="0.4953in" svg:height="0.0752in" draw:z-index="1702"><draw:image xlink:href="Pictures/10000001000000600000000F934AB522.png" xlink:type="simple" xlink:show="embed" xlink:actuate="onLoad" draw:mime-type="image/png"/></draw:frame></text:p>
          </table:table-cell>
          <table:table-cell table:style-name="Table24.B1" office:value-type="string">
            <text:p text:style-name="P879"/>
            <text:p text:style-name="P962"><draw:frame draw:style-name="fr3" draw:name="Image 1564" text:anchor-type="as-char" svg:width="0.3862in" svg:height="0.0752in" draw:z-index="1703"><draw:image xlink:href="Pictures/100000010000004A0000000F54A44A29.png" xlink:type="simple" xlink:show="embed" xlink:actuate="onLoad" draw:mime-type="image/png"/></draw:frame></text:p>
          </table:table-cell>
          <table:table-cell table:style-name="Table24.F1" office:value-type="string">
            <text:p text:style-name="P879"/>
            <text:p text:style-name="P957"><draw:frame draw:style-name="fr3" draw:name="Image 1565" text:anchor-type="as-char" svg:width="0.298in" svg:height="0.0917in" draw:z-index="1704"><draw:image xlink:href="Pictures/100000010000003900000012D6C0C581.png" xlink:type="simple" xlink:show="embed" xlink:actuate="onLoad" draw:mime-type="image/png"/></draw:frame></text:p>
          </table:table-cell>
        </table:table-row>
        <table:table-row table:style-name="Table24.2">
          <table:table-cell table:style-name="Table24.A1" office:value-type="string">
            <text:p text:style-name="P879"/>
            <text:p text:style-name="P1044"><draw:frame draw:style-name="fr3" draw:name="Image 1566" text:anchor-type="as-char" svg:width="0.4228in" svg:height="0.0756in" draw:z-index="1705"><draw:image xlink:href="Pictures/10000001000000500000000E4697AD34.png" xlink:type="simple" xlink:show="embed" xlink:actuate="onLoad" draw:mime-type="image/png"/></draw:frame></text:p>
          </table:table-cell>
          <table:table-cell table:style-name="Table24.B1" office:value-type="string">
            <text:p text:style-name="P879"/>
            <text:p text:style-name="P953"><draw:frame draw:style-name="fr3" draw:name="Image 1567" text:anchor-type="as-char" svg:width="0.3272in" svg:height="0.0756in" draw:z-index="1706"><draw:image xlink:href="Pictures/100000010000003E0000000E9998A99D.png" xlink:type="simple" xlink:show="embed" xlink:actuate="onLoad" draw:mime-type="image/png"/></draw:frame></text:p>
          </table:table-cell>
          <table:table-cell table:style-name="Table24.B1" office:value-type="string">
            <text:p text:style-name="P879"/>
            <text:p text:style-name="P966"><draw:frame draw:style-name="fr3" draw:name="Image 1568" text:anchor-type="as-char" svg:width="0.5937in" svg:height="0.0756in" draw:z-index="1707"><draw:image xlink:href="Pictures/10000001000000710000000E77B4DE58.png" xlink:type="simple" xlink:show="embed" xlink:actuate="onLoad" draw:mime-type="image/png"/></draw:frame></text:p>
          </table:table-cell>
          <table:table-cell table:style-name="Table24.B1" office:value-type="string">
            <text:p text:style-name="P879"/>
            <text:p text:style-name="P955"><draw:frame draw:style-name="fr3" draw:name="Image 1569" text:anchor-type="as-char" svg:width="0.5008in" svg:height="0.0756in" draw:z-index="1708"><draw:image xlink:href="Pictures/10000001000000600000000E5AE726B2.png" xlink:type="simple" xlink:show="embed" xlink:actuate="onLoad" draw:mime-type="image/png"/></draw:frame></text:p>
          </table:table-cell>
          <table:table-cell table:style-name="Table24.B1" office:value-type="string">
            <text:p text:style-name="P879"/>
            <text:p text:style-name="P967"><draw:frame draw:style-name="fr3" draw:name="Image 1570" text:anchor-type="as-char" svg:width="0.3929in" svg:height="0.0756in" draw:z-index="1709"><draw:image xlink:href="Pictures/100000010000004B0000000E760843A6.png" xlink:type="simple" xlink:show="embed" xlink:actuate="onLoad" draw:mime-type="image/png"/></draw:frame></text:p>
          </table:table-cell>
          <table:table-cell table:style-name="Table24.F1" office:value-type="string">
            <text:p text:style-name="P879"/>
            <text:p text:style-name="P963"><draw:frame draw:style-name="fr3" draw:name="Image 1571" text:anchor-type="as-char" svg:width="0.2929in" svg:height="0.0925in" draw:z-index="1710"><draw:image xlink:href="Pictures/10000001000000380000001162645140.png" xlink:type="simple" xlink:show="embed" xlink:actuate="onLoad" draw:mime-type="image/png"/></draw:frame></text:p>
          </table:table-cell>
        </table:table-row>
        <table:table-row table:style-name="Table24.2">
          <table:table-cell table:style-name="Table24.A1" office:value-type="string">
            <text:p text:style-name="P879"/>
            <text:p text:style-name="P1045"><draw:frame draw:style-name="fr3" draw:name="Image 1572" text:anchor-type="as-char" svg:width="0.4181in" svg:height="0.0756in" draw:z-index="1711"><draw:image xlink:href="Pictures/100000010000004F0000000EB00BD5E4.png" xlink:type="simple" xlink:show="embed" xlink:actuate="onLoad" draw:mime-type="image/png"/></draw:frame></text:p>
          </table:table-cell>
          <table:table-cell table:style-name="Table24.B1" office:value-type="string">
            <text:p text:style-name="P879"/>
            <text:p text:style-name="P953"><draw:frame draw:style-name="fr3" draw:name="Image 1573" text:anchor-type="as-char" svg:width="0.3272in" svg:height="0.0756in" draw:z-index="1712"><draw:image xlink:href="Pictures/100000010000003E0000000E3265CB1D.png" xlink:type="simple" xlink:show="embed" xlink:actuate="onLoad" draw:mime-type="image/png"/></draw:frame></text:p>
          </table:table-cell>
          <table:table-cell table:style-name="Table24.B1" office:value-type="string">
            <text:p text:style-name="P879"/>
            <text:p text:style-name="P966"><draw:frame draw:style-name="fr3" draw:name="Image 1574" text:anchor-type="as-char" svg:width="0.5937in" svg:height="0.0756in" draw:z-index="1713"><draw:image xlink:href="Pictures/10000001000000710000000E11321AF8.png" xlink:type="simple" xlink:show="embed" xlink:actuate="onLoad" draw:mime-type="image/png"/></draw:frame></text:p>
          </table:table-cell>
          <table:table-cell table:style-name="Table24.B1" office:value-type="string">
            <text:p text:style-name="P879"/>
            <text:p text:style-name="P971"><draw:frame draw:style-name="fr3" draw:name="Image 1575" text:anchor-type="as-char" svg:width="0.502in" svg:height="0.0756in" draw:z-index="1714"><draw:image xlink:href="Pictures/10000001000000600000000EE1889518.png" xlink:type="simple" xlink:show="embed" xlink:actuate="onLoad" draw:mime-type="image/png"/></draw:frame></text:p>
          </table:table-cell>
          <table:table-cell table:style-name="Table24.B1" office:value-type="string">
            <text:p text:style-name="P879"/>
            <text:p text:style-name="P956"><draw:frame draw:style-name="fr3" draw:name="Image 1576" text:anchor-type="as-char" svg:width="0.3917in" svg:height="0.0756in" draw:z-index="1715"><draw:image xlink:href="Pictures/100000010000004A0000000EE8E3F5D6.png" xlink:type="simple" xlink:show="embed" xlink:actuate="onLoad" draw:mime-type="image/png"/></draw:frame></text:p>
          </table:table-cell>
          <table:table-cell table:style-name="Table24.F1" office:value-type="string">
            <text:p text:style-name="P879"/>
            <text:p text:style-name="P963"><draw:frame draw:style-name="fr3" draw:name="Image 1577" text:anchor-type="as-char" svg:width="0.2902in" svg:height="0.0917in" draw:z-index="1716"><draw:image xlink:href="Pictures/10000001000000380000001287085565.png" xlink:type="simple" xlink:show="embed" xlink:actuate="onLoad" draw:mime-type="image/png"/></draw:frame></text:p>
          </table:table-cell>
        </table:table-row>
        <table:table-row table:style-name="Table24.1">
          <table:table-cell table:style-name="Table24.A1" office:value-type="string">
            <text:p text:style-name="P874"/>
            <text:p text:style-name="P965"><draw:frame draw:style-name="fr3" draw:name="Image 1578" text:anchor-type="as-char" svg:width="0.4575in" svg:height="0.0756in" draw:z-index="1717"><draw:image xlink:href="Pictures/10000001000000570000000E173B9F1F.png" xlink:type="simple" xlink:show="embed" xlink:actuate="onLoad" draw:mime-type="image/png"/></draw:frame></text:p>
          </table:table-cell>
          <table:table-cell table:style-name="Table24.B1" office:value-type="string">
            <text:p text:style-name="P874"/>
            <text:p text:style-name="P953"><draw:frame draw:style-name="fr3" draw:name="Image 1579" text:anchor-type="as-char" svg:width="0.3272in" svg:height="0.0756in" draw:z-index="1718"><draw:image xlink:href="Pictures/100000010000003E0000000EF31B1093.png" xlink:type="simple" xlink:show="embed" xlink:actuate="onLoad" draw:mime-type="image/png"/></draw:frame></text:p>
          </table:table-cell>
          <table:table-cell table:style-name="Table24.B1" office:value-type="string">
            <text:p text:style-name="P874"/>
            <text:p text:style-name="P966"><draw:frame draw:style-name="fr3" draw:name="Image 1580" text:anchor-type="as-char" svg:width="0.5937in" svg:height="0.0756in" draw:z-index="1719"><draw:image xlink:href="Pictures/10000001000000710000000E1E3A5944.png" xlink:type="simple" xlink:show="embed" xlink:actuate="onLoad" draw:mime-type="image/png"/></draw:frame></text:p>
          </table:table-cell>
          <table:table-cell table:style-name="Table24.B1" office:value-type="string">
            <text:p text:style-name="P874"/>
            <text:p text:style-name="P955"><draw:frame draw:style-name="fr3" draw:name="Image 1581" text:anchor-type="as-char" svg:width="0.5008in" svg:height="0.0756in" draw:z-index="1720"><draw:image xlink:href="Pictures/10000001000000600000000E50FBF55C.png" xlink:type="simple" xlink:show="embed" xlink:actuate="onLoad" draw:mime-type="image/png"/></draw:frame></text:p>
          </table:table-cell>
          <table:table-cell table:style-name="Table24.B1" office:value-type="string">
            <text:p text:style-name="P874"/>
            <text:p text:style-name="P956"><draw:frame draw:style-name="fr3" draw:name="Image 1582" text:anchor-type="as-char" svg:width="0.3917in" svg:height="0.0756in" draw:z-index="1721"><draw:image xlink:href="Pictures/100000010000004A0000000ED0F74B26.png" xlink:type="simple" xlink:show="embed" xlink:actuate="onLoad" draw:mime-type="image/png"/></draw:frame></text:p>
          </table:table-cell>
          <table:table-cell table:style-name="Table24.F1" office:value-type="string">
            <text:p text:style-name="P874"/>
            <text:p text:style-name="P963"><draw:frame draw:style-name="fr3" draw:name="Image 1583" text:anchor-type="as-char" svg:width="0.2917in" svg:height="0.0925in" draw:z-index="1722"><draw:image xlink:href="Pictures/10000001000000380000001190582DD8.png" xlink:type="simple" xlink:show="embed" xlink:actuate="onLoad" draw:mime-type="image/png"/></draw:frame></text:p>
          </table:table-cell>
        </table:table-row>
        <table:table-row table:style-name="Table24.2">
          <table:table-cell table:style-name="Table24.A1" office:value-type="string">
            <text:p text:style-name="P879"/>
            <text:p text:style-name="P1046"><draw:frame draw:style-name="fr3" draw:name="Image 1584" text:anchor-type="as-char" svg:width="0.4335in" svg:height="0.0756in" draw:z-index="1723"><draw:image xlink:href="Pictures/10000001000000520000000E417DC42B.png" xlink:type="simple" xlink:show="embed" xlink:actuate="onLoad" draw:mime-type="image/png"/></draw:frame></text:p>
          </table:table-cell>
          <table:table-cell table:style-name="Table24.B1" office:value-type="string">
            <text:p text:style-name="P879"/>
            <text:p text:style-name="P953"><draw:frame draw:style-name="fr3" draw:name="Image 1585" text:anchor-type="as-char" svg:width="0.3272in" svg:height="0.0756in" draw:z-index="1724"><draw:image xlink:href="Pictures/100000010000003E0000000EF62C5B95.png" xlink:type="simple" xlink:show="embed" xlink:actuate="onLoad" draw:mime-type="image/png"/></draw:frame></text:p>
          </table:table-cell>
          <table:table-cell table:style-name="Table24.B1" office:value-type="string">
            <text:p text:style-name="P879"/>
            <text:p text:style-name="P966"><draw:frame draw:style-name="fr3" draw:name="Image 1586" text:anchor-type="as-char" svg:width="0.5937in" svg:height="0.0756in" draw:z-index="1725"><draw:image xlink:href="Pictures/10000001000000710000000E3C58C363.png" xlink:type="simple" xlink:show="embed" xlink:actuate="onLoad" draw:mime-type="image/png"/></draw:frame></text:p>
          </table:table-cell>
          <table:table-cell table:style-name="Table24.B1" office:value-type="string">
            <text:p text:style-name="P879"/>
            <text:p text:style-name="P987"><draw:frame draw:style-name="fr3" draw:name="Image 1587" text:anchor-type="as-char" svg:width="0.4953in" svg:height="0.0756in" draw:z-index="1726"><draw:image xlink:href="Pictures/100000010000005F0000000E9FCAA10E.png" xlink:type="simple" xlink:show="embed" xlink:actuate="onLoad" draw:mime-type="image/png"/></draw:frame></text:p>
          </table:table-cell>
          <table:table-cell table:style-name="Table24.B1" office:value-type="string">
            <text:p text:style-name="P879"/>
            <text:p text:style-name="P967"><draw:frame draw:style-name="fr3" draw:name="Image 1588" text:anchor-type="as-char" svg:width="0.3929in" svg:height="0.0756in" draw:z-index="1727"><draw:image xlink:href="Pictures/100000010000004B0000000E1D524734.png" xlink:type="simple" xlink:show="embed" xlink:actuate="onLoad" draw:mime-type="image/png"/></draw:frame></text:p>
          </table:table-cell>
          <table:table-cell table:style-name="Table24.F1" office:value-type="string">
            <text:p text:style-name="P879"/>
            <text:p text:style-name="P963"><draw:frame draw:style-name="fr3" draw:name="Image 1589" text:anchor-type="as-char" svg:width="0.2925in" svg:height="0.0917in" draw:z-index="1728"><draw:image xlink:href="Pictures/100000010000003800000012215BC04C.png" xlink:type="simple" xlink:show="embed" xlink:actuate="onLoad" draw:mime-type="image/png"/></draw:frame></text:p>
          </table:table-cell>
        </table:table-row>
        <table:table-row table:style-name="Table24.2">
          <table:table-cell table:style-name="Table24.A1" office:value-type="string">
            <text:p text:style-name="P879"/>
            <text:p text:style-name="P1000"><draw:frame draw:style-name="fr3" draw:name="Image 1590" text:anchor-type="as-char" svg:width="0.439in" svg:height="0.0752in" draw:z-index="1729"><draw:image xlink:href="Pictures/10000001000000540000000FAAEBFECC.png" xlink:type="simple" xlink:show="embed" xlink:actuate="onLoad" draw:mime-type="image/png"/></draw:frame></text:p>
          </table:table-cell>
          <table:table-cell table:style-name="Table24.B1" office:value-type="string">
            <text:p text:style-name="P879"/>
            <text:p text:style-name="P959"><draw:frame draw:style-name="fr3" draw:name="Image 1591" text:anchor-type="as-char" svg:width="0.3228in" svg:height="0.0752in" draw:z-index="1730"><draw:image xlink:href="Pictures/100000010000003E0000000FF661294D.png" xlink:type="simple" xlink:show="embed" xlink:actuate="onLoad" draw:mime-type="image/png"/></draw:frame></text:p>
          </table:table-cell>
          <table:table-cell table:style-name="Table24.B1" office:value-type="string">
            <text:p text:style-name="P879"/>
            <text:p text:style-name="P960"><draw:frame draw:style-name="fr3" draw:name="Image 1592" text:anchor-type="as-char" svg:width="0.589in" svg:height="0.0752in" draw:z-index="1731"><draw:image xlink:href="Pictures/10000001000000710000000F8D492DEC.png" xlink:type="simple" xlink:show="embed" xlink:actuate="onLoad" draw:mime-type="image/png"/></draw:frame></text:p>
          </table:table-cell>
          <table:table-cell table:style-name="Table24.B1" office:value-type="string">
            <text:p text:style-name="P879"/>
            <text:p text:style-name="P985"><draw:frame draw:style-name="fr3" draw:name="Image 1593" text:anchor-type="as-char" svg:width="0.4965in" svg:height="0.0752in" draw:z-index="1732"><draw:image xlink:href="Pictures/10000001000000600000000FAC7B60FE.png" xlink:type="simple" xlink:show="embed" xlink:actuate="onLoad" draw:mime-type="image/png"/></draw:frame></text:p>
          </table:table-cell>
          <table:table-cell table:style-name="Table24.B1" office:value-type="string">
            <text:p text:style-name="P879"/>
            <text:p text:style-name="P989"><draw:frame draw:style-name="fr3" draw:name="Image 1594" text:anchor-type="as-char" svg:width="0.3874in" svg:height="0.0752in" draw:z-index="1733"><draw:image xlink:href="Pictures/100000010000004A0000000FD93C731A.png" xlink:type="simple" xlink:show="embed" xlink:actuate="onLoad" draw:mime-type="image/png"/></draw:frame></text:p>
          </table:table-cell>
          <table:table-cell table:style-name="Table24.F1" office:value-type="string">
            <text:p text:style-name="P879"/>
            <text:p text:style-name="P963"><draw:frame draw:style-name="fr3" draw:name="Image 1595" text:anchor-type="as-char" svg:width="0.2902in" svg:height="0.0917in" draw:z-index="1734"><draw:image xlink:href="Pictures/1000000100000038000000125051A769.png" xlink:type="simple" xlink:show="embed" xlink:actuate="onLoad" draw:mime-type="image/png"/></draw:frame></text:p>
          </table:table-cell>
        </table:table-row>
        <table:table-row table:style-name="Table24.2">
          <table:table-cell table:style-name="Table24.A1" office:value-type="string">
            <text:p text:style-name="P879"/>
            <text:p text:style-name="P1005"><draw:frame draw:style-name="fr3" draw:name="Image 1596" text:anchor-type="as-char" svg:width="0.4799in" svg:height="0.0756in" draw:z-index="1735"><draw:image xlink:href="Pictures/100000010000005B0000000EE692CA2C.png" xlink:type="simple" xlink:show="embed" xlink:actuate="onLoad" draw:mime-type="image/png"/></draw:frame></text:p>
          </table:table-cell>
          <table:table-cell table:style-name="Table24.B1" office:value-type="string">
            <text:p text:style-name="P879"/>
            <text:p text:style-name="P953"><draw:frame draw:style-name="fr3" draw:name="Image 1597" text:anchor-type="as-char" svg:width="0.3272in" svg:height="0.0756in" draw:z-index="1736"><draw:image xlink:href="Pictures/100000010000003E0000000E01D4555A.png" xlink:type="simple" xlink:show="embed" xlink:actuate="onLoad" draw:mime-type="image/png"/></draw:frame></text:p>
          </table:table-cell>
          <table:table-cell table:style-name="Table24.B1" office:value-type="string">
            <text:p text:style-name="P879"/>
            <text:p text:style-name="P966"><draw:frame draw:style-name="fr3" draw:name="Image 1598" text:anchor-type="as-char" svg:width="0.5917in" svg:height="0.0756in" draw:z-index="1737"><draw:image xlink:href="Pictures/10000001000000700000000E5B4AC8FF.png" xlink:type="simple" xlink:show="embed" xlink:actuate="onLoad" draw:mime-type="image/png"/></draw:frame></text:p>
          </table:table-cell>
          <table:table-cell table:style-name="Table24.B1" office:value-type="string">
            <text:p text:style-name="P879"/>
            <text:p text:style-name="P955"><draw:frame draw:style-name="fr3" draw:name="Image 1599" text:anchor-type="as-char" svg:width="0.5008in" svg:height="0.0756in" draw:z-index="1738"><draw:image xlink:href="Pictures/10000001000000600000000ED1A2CDE3.png" xlink:type="simple" xlink:show="embed" xlink:actuate="onLoad" draw:mime-type="image/png"/></draw:frame></text:p>
          </table:table-cell>
          <table:table-cell table:style-name="Table24.B1" office:value-type="string">
            <text:p text:style-name="P879"/>
            <text:p text:style-name="P956"><draw:frame draw:style-name="fr3" draw:name="Image 1600" text:anchor-type="as-char" svg:width="0.3917in" svg:height="0.0756in" draw:z-index="1739"><draw:image xlink:href="Pictures/100000010000004A0000000EEEBF795B.png" xlink:type="simple" xlink:show="embed" xlink:actuate="onLoad" draw:mime-type="image/png"/></draw:frame></text:p>
          </table:table-cell>
          <table:table-cell table:style-name="Table24.F1" office:value-type="string">
            <text:p text:style-name="P879"/>
            <text:p text:style-name="P963"><draw:frame draw:style-name="fr3" draw:name="Image 1601" text:anchor-type="as-char" svg:width="0.2917in" svg:height="0.0925in" draw:z-index="1740"><draw:image xlink:href="Pictures/1000000100000038000000118D7E91E4.png" xlink:type="simple" xlink:show="embed" xlink:actuate="onLoad" draw:mime-type="image/png"/></draw:frame></text:p>
          </table:table-cell>
        </table:table-row>
        <table:table-row table:style-name="Table24.1">
          <table:table-cell table:style-name="Table24.A1" office:value-type="string">
            <text:p text:style-name="P874"/>
            <text:p text:style-name="P978"><draw:frame draw:style-name="fr3" draw:name="Image 1602" text:anchor-type="as-char" svg:width="0.4717in" svg:height="0.0917in" draw:z-index="1741"><draw:image xlink:href="Pictures/100000010000005A0000001235B9BDA7.png" xlink:type="simple" xlink:show="embed" xlink:actuate="onLoad" draw:mime-type="image/png"/></draw:frame></text:p>
          </table:table-cell>
          <table:table-cell table:style-name="Table24.B1" office:value-type="string">
            <text:p text:style-name="P874"/>
            <text:p text:style-name="P959"><draw:frame draw:style-name="fr3" draw:name="Image 1603" text:anchor-type="as-char" svg:width="0.3228in" svg:height="0.0752in" draw:z-index="1742"><draw:image xlink:href="Pictures/100000010000003E0000000FB528C38E.png" xlink:type="simple" xlink:show="embed" xlink:actuate="onLoad" draw:mime-type="image/png"/></draw:frame></text:p>
          </table:table-cell>
          <table:table-cell table:style-name="Table24.B1" office:value-type="string">
            <text:p text:style-name="P874"/>
            <text:p text:style-name="P960"><draw:frame draw:style-name="fr3" draw:name="Image 1604" text:anchor-type="as-char" svg:width="0.5862in" svg:height="0.0752in" draw:z-index="1743"><draw:image xlink:href="Pictures/10000001000000700000000F1EE63B05.png" xlink:type="simple" xlink:show="embed" xlink:actuate="onLoad" draw:mime-type="image/png"/></draw:frame></text:p>
          </table:table-cell>
          <table:table-cell table:style-name="Table24.B1" office:value-type="string">
            <text:p text:style-name="P874"/>
            <text:p text:style-name="P961"><draw:frame draw:style-name="fr3" draw:name="Image 1605" text:anchor-type="as-char" svg:width="0.4953in" svg:height="0.0752in" draw:z-index="1744"><draw:image xlink:href="Pictures/10000001000000600000000F7FBE75BC.png" xlink:type="simple" xlink:show="embed" xlink:actuate="onLoad" draw:mime-type="image/png"/></draw:frame></text:p>
          </table:table-cell>
          <table:table-cell table:style-name="Table24.B1" office:value-type="string">
            <text:p text:style-name="P874"/>
            <text:p text:style-name="P989"><draw:frame draw:style-name="fr3" draw:name="Image 1606" text:anchor-type="as-char" svg:width="0.3874in" svg:height="0.0752in" draw:z-index="1745"><draw:image xlink:href="Pictures/100000010000004A0000000F0003E5B5.png" xlink:type="simple" xlink:show="embed" xlink:actuate="onLoad" draw:mime-type="image/png"/></draw:frame></text:p>
          </table:table-cell>
          <table:table-cell table:style-name="Table24.F1" office:value-type="string">
            <text:p text:style-name="P874"/>
            <text:p text:style-name="P963"><draw:frame draw:style-name="fr3" draw:name="Image 1607" text:anchor-type="as-char" svg:width="0.2902in" svg:height="0.0917in" draw:z-index="1746"><draw:image xlink:href="Pictures/100000010000003800000012F71F9D0E.png" xlink:type="simple" xlink:show="embed" xlink:actuate="onLoad" draw:mime-type="image/png"/></draw:frame></text:p>
          </table:table-cell>
        </table:table-row>
        <table:table-row table:style-name="Table24.2">
          <table:table-cell table:style-name="Table24.A1" office:value-type="string">
            <text:p text:style-name="P879"/>
            <text:p text:style-name="P1023"><draw:frame draw:style-name="fr3" draw:name="Image 1608" text:anchor-type="as-char" svg:width="0.4228in" svg:height="0.0756in" draw:z-index="1747"><draw:image xlink:href="Pictures/10000001000000500000000E6E1EC96F.png" xlink:type="simple" xlink:show="embed" xlink:actuate="onLoad" draw:mime-type="image/png"/></draw:frame></text:p>
          </table:table-cell>
          <table:table-cell table:style-name="Table24.B1" office:value-type="string">
            <text:p text:style-name="P879"/>
            <text:p text:style-name="P953"><draw:frame draw:style-name="fr3" draw:name="Image 1609" text:anchor-type="as-char" svg:width="0.3272in" svg:height="0.0756in" draw:z-index="1748"><draw:image xlink:href="Pictures/100000010000003E0000000EA5E2B1AC.png" xlink:type="simple" xlink:show="embed" xlink:actuate="onLoad" draw:mime-type="image/png"/></draw:frame></text:p>
          </table:table-cell>
          <table:table-cell table:style-name="Table24.B1" office:value-type="string">
            <text:p text:style-name="P879"/>
            <text:p text:style-name="P966"><draw:frame draw:style-name="fr3" draw:name="Image 1610" text:anchor-type="as-char" svg:width="0.5937in" svg:height="0.0756in" draw:z-index="1749"><draw:image xlink:href="Pictures/10000001000000710000000E63688AF4.png" xlink:type="simple" xlink:show="embed" xlink:actuate="onLoad" draw:mime-type="image/png"/></draw:frame></text:p>
          </table:table-cell>
          <table:table-cell table:style-name="Table24.B1" office:value-type="string">
            <text:p text:style-name="P879"/>
            <text:p text:style-name="P955"><draw:frame draw:style-name="fr3" draw:name="Image 1611" text:anchor-type="as-char" svg:width="0.5008in" svg:height="0.0756in" draw:z-index="1750"><draw:image xlink:href="Pictures/10000001000000600000000EF71F64F7.png" xlink:type="simple" xlink:show="embed" xlink:actuate="onLoad" draw:mime-type="image/png"/></draw:frame></text:p>
          </table:table-cell>
          <table:table-cell table:style-name="Table24.B1" office:value-type="string">
            <text:p text:style-name="P879"/>
            <text:p text:style-name="P967"><draw:frame draw:style-name="fr3" draw:name="Image 1612" text:anchor-type="as-char" svg:width="0.3902in" svg:height="0.0756in" draw:z-index="1751"><draw:image xlink:href="Pictures/100000010000004A0000000E08AD5FE1.png" xlink:type="simple" xlink:show="embed" xlink:actuate="onLoad" draw:mime-type="image/png"/></draw:frame></text:p>
          </table:table-cell>
          <table:table-cell table:style-name="Table24.F1" office:value-type="string">
            <text:p text:style-name="P879"/>
            <text:p text:style-name="P957"><draw:frame draw:style-name="fr3" draw:name="Image 1613" text:anchor-type="as-char" svg:width="0.298in" svg:height="0.0925in" draw:z-index="1752"><draw:image xlink:href="Pictures/100000010000003900000011790897E2.png" xlink:type="simple" xlink:show="embed" xlink:actuate="onLoad" draw:mime-type="image/png"/></draw:frame></text:p>
          </table:table-cell>
        </table:table-row>
        <table:table-row table:style-name="Table24.2">
          <table:table-cell table:style-name="Table24.A1" office:value-type="string">
            <text:p text:style-name="P879"/>
            <text:p text:style-name="P996"><draw:frame draw:style-name="fr3" draw:name="Image 1614" text:anchor-type="as-char" svg:width="0.4228in" svg:height="0.0752in" draw:z-index="1753"><draw:image xlink:href="Pictures/10000001000000510000000FB2FF7CDE.png" xlink:type="simple" xlink:show="embed" xlink:actuate="onLoad" draw:mime-type="image/png"/></draw:frame></text:p>
          </table:table-cell>
          <table:table-cell table:style-name="Table24.B1" office:value-type="string">
            <text:p text:style-name="P879"/>
            <text:p text:style-name="P959"><draw:frame draw:style-name="fr3" draw:name="Image 1615" text:anchor-type="as-char" svg:width="0.3228in" svg:height="0.0752in" draw:z-index="1754"><draw:image xlink:href="Pictures/100000010000003E0000000F57E07447.png" xlink:type="simple" xlink:show="embed" xlink:actuate="onLoad" draw:mime-type="image/png"/></draw:frame></text:p>
          </table:table-cell>
          <table:table-cell table:style-name="Table24.B1" office:value-type="string">
            <text:p text:style-name="P879"/>
            <text:p text:style-name="P960"><draw:frame draw:style-name="fr3" draw:name="Image 1616" text:anchor-type="as-char" svg:width="0.5874in" svg:height="0.0752in" draw:z-index="1755"><draw:image xlink:href="Pictures/10000001000000710000000FC00267A0.png" xlink:type="simple" xlink:show="embed" xlink:actuate="onLoad" draw:mime-type="image/png"/></draw:frame></text:p>
          </table:table-cell>
          <table:table-cell table:style-name="Table24.B1" office:value-type="string">
            <text:p text:style-name="P879"/>
            <text:p text:style-name="P961"><draw:frame draw:style-name="fr3" draw:name="Image 1617" text:anchor-type="as-char" svg:width="0.4953in" svg:height="0.0752in" draw:z-index="1756"><draw:image xlink:href="Pictures/10000001000000600000000FE7FB6F33.png" xlink:type="simple" xlink:show="embed" xlink:actuate="onLoad" draw:mime-type="image/png"/></draw:frame></text:p>
          </table:table-cell>
          <table:table-cell table:style-name="Table24.B1" office:value-type="string">
            <text:p text:style-name="P879"/>
            <text:p text:style-name="P989"><draw:frame draw:style-name="fr3" draw:name="Image 1618" text:anchor-type="as-char" svg:width="0.3874in" svg:height="0.0752in" draw:z-index="1757"><draw:image xlink:href="Pictures/100000010000004A0000000FE468491F.png" xlink:type="simple" xlink:show="embed" xlink:actuate="onLoad" draw:mime-type="image/png"/></draw:frame></text:p>
          </table:table-cell>
          <table:table-cell table:style-name="Table24.F1" office:value-type="string">
            <text:p text:style-name="P879"/>
            <text:p text:style-name="P963"><draw:frame draw:style-name="fr3" draw:name="Image 1619" text:anchor-type="as-char" svg:width="0.2902in" svg:height="0.0917in" draw:z-index="1758"><draw:image xlink:href="Pictures/1000000100000038000000122071CCB7.png" xlink:type="simple" xlink:show="embed" xlink:actuate="onLoad" draw:mime-type="image/png"/></draw:frame></text:p>
          </table:table-cell>
        </table:table-row>
        <table:table-row table:style-name="Table24.2">
          <table:table-cell table:style-name="Table24.A1" office:value-type="string">
            <text:p text:style-name="P879"/>
            <text:p text:style-name="P952"><draw:frame draw:style-name="fr3" draw:name="Image 1620" text:anchor-type="as-char" svg:width="0.4717in" svg:height="0.0756in" draw:z-index="1759"><draw:image xlink:href="Pictures/100000010000005A0000000EAB2CDC37.png" xlink:type="simple" xlink:show="embed" xlink:actuate="onLoad" draw:mime-type="image/png"/></draw:frame></text:p>
          </table:table-cell>
          <table:table-cell table:style-name="Table24.B1" office:value-type="string">
            <text:p text:style-name="P879"/>
            <text:p text:style-name="P953"><draw:frame draw:style-name="fr3" draw:name="Image 1621" text:anchor-type="as-char" svg:width="0.3272in" svg:height="0.0756in" draw:z-index="1760"><draw:image xlink:href="Pictures/100000010000003E0000000EA742154C.png" xlink:type="simple" xlink:show="embed" xlink:actuate="onLoad" draw:mime-type="image/png"/></draw:frame></text:p>
          </table:table-cell>
          <table:table-cell table:style-name="Table24.B1" office:value-type="string">
            <text:p text:style-name="P879"/>
            <text:p text:style-name="P966"><draw:frame draw:style-name="fr3" draw:name="Image 1622" text:anchor-type="as-char" svg:width="0.5957in" svg:height="0.0756in" draw:z-index="1761"><draw:image xlink:href="Pictures/10000001000000710000000E102ACF42.png" xlink:type="simple" xlink:show="embed" xlink:actuate="onLoad" draw:mime-type="image/png"/></draw:frame></text:p>
          </table:table-cell>
          <table:table-cell table:style-name="Table24.B1" office:value-type="string">
            <text:p text:style-name="P879"/>
            <text:p text:style-name="P971"><draw:frame draw:style-name="fr3" draw:name="Image 1623" text:anchor-type="as-char" svg:width="0.502in" svg:height="0.0756in" draw:z-index="1762"><draw:image xlink:href="Pictures/10000001000000600000000E5B3833AE.png" xlink:type="simple" xlink:show="embed" xlink:actuate="onLoad" draw:mime-type="image/png"/></draw:frame></text:p>
          </table:table-cell>
          <table:table-cell table:style-name="Table24.B1" office:value-type="string">
            <text:p text:style-name="P879"/>
            <text:p text:style-name="P967"><draw:frame draw:style-name="fr3" draw:name="Image 1624" text:anchor-type="as-char" svg:width="0.3929in" svg:height="0.0756in" draw:z-index="1763"><draw:image xlink:href="Pictures/100000010000004B0000000E7E1AE7A4.png" xlink:type="simple" xlink:show="embed" xlink:actuate="onLoad" draw:mime-type="image/png"/></draw:frame></text:p>
          </table:table-cell>
          <table:table-cell table:style-name="Table24.F1" office:value-type="string">
            <text:p text:style-name="P879"/>
            <text:p text:style-name="P963"><draw:frame draw:style-name="fr3" draw:name="Image 1625" text:anchor-type="as-char" svg:width="0.2929in" svg:height="0.0925in" draw:z-index="1764"><draw:image xlink:href="Pictures/1000000100000038000000110D81ED0B.png" xlink:type="simple" xlink:show="embed" xlink:actuate="onLoad" draw:mime-type="image/png"/></draw:frame></text:p>
          </table:table-cell>
        </table:table-row>
      </table:table>
      <text:p text:style-name="P1047"/>
      <text:p text:style-name="P909"/>
      <table:table table:name="Table25" table:style-name="Table25">
        <table:table-column table:style-name="Table25.A"/>
        <table:table-column table:style-name="Table25.B"/>
        <table:table-column table:style-name="Table25.C"/>
        <table:table-column table:style-name="Table25.D"/>
        <table:table-column table:style-name="Table25.E"/>
        <table:table-column table:style-name="Table25.F"/>
        <table:table-row table:style-name="Table25.1">
          <table:table-cell table:style-name="Table25.A1" office:value-type="string">
            <text:p text:style-name="P874"/>
            <text:p text:style-name="P1028"><draw:frame draw:style-name="fr3" draw:name="Image 1626" text:anchor-type="as-char" svg:width="0.4362in" svg:height="0.0752in" draw:z-index="1765"><draw:image xlink:href="Pictures/10000001000000540000000FC5EF04D4.png" xlink:type="simple" xlink:show="embed" xlink:actuate="onLoad" draw:mime-type="image/png"/></draw:frame></text:p>
          </table:table-cell>
          <table:table-cell table:style-name="Table25.B1" office:value-type="string">
            <text:p text:style-name="P874"/>
            <text:p text:style-name="P959"><draw:frame draw:style-name="fr3" draw:name="Image 1627" text:anchor-type="as-char" svg:width="0.3228in" svg:height="0.0752in" draw:z-index="1766"><draw:image xlink:href="Pictures/100000010000003E0000000F96D16094.png" xlink:type="simple" xlink:show="embed" xlink:actuate="onLoad" draw:mime-type="image/png"/></draw:frame></text:p>
          </table:table-cell>
          <table:table-cell table:style-name="Table25.B1" office:value-type="string">
            <text:p text:style-name="P874"/>
            <text:p text:style-name="P960"><draw:frame draw:style-name="fr3" draw:name="Image 1628" text:anchor-type="as-char" svg:width="0.589in" svg:height="0.0752in" draw:z-index="1767"><draw:image xlink:href="Pictures/10000001000000710000000FA9EF7964.png" xlink:type="simple" xlink:show="embed" xlink:actuate="onLoad" draw:mime-type="image/png"/></draw:frame></text:p>
          </table:table-cell>
          <table:table-cell table:style-name="Table25.B1" office:value-type="string">
            <text:p text:style-name="P874"/>
            <text:p text:style-name="P961"><draw:frame draw:style-name="fr3" draw:name="Image 1629" text:anchor-type="as-char" svg:width="0.4953in" svg:height="0.0752in" draw:z-index="1768"><draw:image xlink:href="Pictures/10000001000000600000000FF7CAAC72.png" xlink:type="simple" xlink:show="embed" xlink:actuate="onLoad" draw:mime-type="image/png"/></draw:frame></text:p>
          </table:table-cell>
          <table:table-cell table:style-name="Table25.B1" office:value-type="string">
            <text:p text:style-name="P874"/>
            <text:p text:style-name="P989"><draw:frame draw:style-name="fr3" draw:name="Image 1630" text:anchor-type="as-char" svg:width="0.3874in" svg:height="0.0752in" draw:z-index="1769"><draw:image xlink:href="Pictures/100000010000004A0000000F05AB8237.png" xlink:type="simple" xlink:show="embed" xlink:actuate="onLoad" draw:mime-type="image/png"/></draw:frame></text:p>
          </table:table-cell>
          <table:table-cell table:style-name="Table25.F1" office:value-type="string">
            <text:p text:style-name="P874"/>
            <text:p text:style-name="P963"><draw:frame draw:style-name="fr3" draw:name="Image 1631" text:anchor-type="as-char" svg:width="0.2902in" svg:height="0.0917in" draw:z-index="1770"><draw:image xlink:href="Pictures/1000000100000038000000125D7A872A.png" xlink:type="simple" xlink:show="embed" xlink:actuate="onLoad" draw:mime-type="image/png"/></draw:frame></text:p>
          </table:table-cell>
        </table:table-row>
        <table:table-row table:style-name="Table25.2">
          <table:table-cell table:style-name="Table25.A1" office:value-type="string">
            <text:p text:style-name="P879"/>
            <text:p text:style-name="P983"><draw:frame draw:style-name="fr3" draw:name="Image 1632" text:anchor-type="as-char" svg:width="0.4453in" svg:height="0.0756in" draw:z-index="1771"><draw:image xlink:href="Pictures/10000001000000550000000ED485238C.png" xlink:type="simple" xlink:show="embed" xlink:actuate="onLoad" draw:mime-type="image/png"/></draw:frame></text:p>
          </table:table-cell>
          <table:table-cell table:style-name="Table25.B1" office:value-type="string">
            <text:p text:style-name="P879"/>
            <text:p text:style-name="P953"><draw:frame draw:style-name="fr3" draw:name="Image 1633" text:anchor-type="as-char" svg:width="0.3272in" svg:height="0.0756in" draw:z-index="1772"><draw:image xlink:href="Pictures/100000010000003E0000000E8B5EAB3E.png" xlink:type="simple" xlink:show="embed" xlink:actuate="onLoad" draw:mime-type="image/png"/></draw:frame></text:p>
          </table:table-cell>
          <table:table-cell table:style-name="Table25.B1" office:value-type="string">
            <text:p text:style-name="P879"/>
            <text:p text:style-name="P966"><draw:frame draw:style-name="fr3" draw:name="Image 1634" text:anchor-type="as-char" svg:width="0.5937in" svg:height="0.0756in" draw:z-index="1773"><draw:image xlink:href="Pictures/10000001000000710000000E713DD8F3.png" xlink:type="simple" xlink:show="embed" xlink:actuate="onLoad" draw:mime-type="image/png"/></draw:frame></text:p>
          </table:table-cell>
          <table:table-cell table:style-name="Table25.B1" office:value-type="string">
            <text:p text:style-name="P879"/>
            <text:p text:style-name="P955"><draw:frame draw:style-name="fr3" draw:name="Image 1635" text:anchor-type="as-char" svg:width="0.5008in" svg:height="0.0756in" draw:z-index="1774"><draw:image xlink:href="Pictures/10000001000000600000000EDBABB1A0.png" xlink:type="simple" xlink:show="embed" xlink:actuate="onLoad" draw:mime-type="image/png"/></draw:frame></text:p>
          </table:table-cell>
          <table:table-cell table:style-name="Table25.B1" office:value-type="string">
            <text:p text:style-name="P879"/>
            <text:p text:style-name="P967"><draw:frame draw:style-name="fr3" draw:name="Image 1636" text:anchor-type="as-char" svg:width="0.3902in" svg:height="0.0756in" draw:z-index="1775"><draw:image xlink:href="Pictures/100000010000004A0000000E97ED2D38.png" xlink:type="simple" xlink:show="embed" xlink:actuate="onLoad" draw:mime-type="image/png"/></draw:frame></text:p>
          </table:table-cell>
          <table:table-cell table:style-name="Table25.F1" office:value-type="string">
            <text:p text:style-name="P879"/>
            <text:p text:style-name="P957"><draw:frame draw:style-name="fr3" draw:name="Image 1637" text:anchor-type="as-char" svg:width="0.298in" svg:height="0.0925in" draw:z-index="1776"><draw:image xlink:href="Pictures/10000001000000390000001135117EFB.png" xlink:type="simple" xlink:show="embed" xlink:actuate="onLoad" draw:mime-type="image/png"/></draw:frame></text:p>
          </table:table-cell>
        </table:table-row>
        <table:table-row table:style-name="Table25.1">
          <table:table-cell table:style-name="Table25.A1" office:value-type="string">
            <text:p text:style-name="P874"/>
            <text:p text:style-name="P1048"><draw:frame draw:style-name="fr3" draw:name="Image 1638" text:anchor-type="as-char" svg:width="0.4256in" svg:height="0.0752in" draw:z-index="1777"><draw:image xlink:href="Pictures/10000001000000520000000FFE34636D.png" xlink:type="simple" xlink:show="embed" xlink:actuate="onLoad" draw:mime-type="image/png"/></draw:frame></text:p>
          </table:table-cell>
          <table:table-cell table:style-name="Table25.B1" office:value-type="string">
            <text:p text:style-name="P874"/>
            <text:p text:style-name="P959"><draw:frame draw:style-name="fr3" draw:name="Image 1639" text:anchor-type="as-char" svg:width="0.3228in" svg:height="0.0752in" draw:z-index="1778"><draw:image xlink:href="Pictures/100000010000003E0000000F443BB43D.png" xlink:type="simple" xlink:show="embed" xlink:actuate="onLoad" draw:mime-type="image/png"/></draw:frame></text:p>
          </table:table-cell>
          <table:table-cell table:style-name="Table25.B1" office:value-type="string">
            <text:p text:style-name="P874"/>
            <text:p text:style-name="P960"><draw:frame draw:style-name="fr3" draw:name="Image 1640" text:anchor-type="as-char" svg:width="0.5874in" svg:height="0.0752in" draw:z-index="1779"><draw:image xlink:href="Pictures/10000001000000710000000F52C4042D.png" xlink:type="simple" xlink:show="embed" xlink:actuate="onLoad" draw:mime-type="image/png"/></draw:frame></text:p>
          </table:table-cell>
          <table:table-cell table:style-name="Table25.B1" office:value-type="string">
            <text:p text:style-name="P874"/>
            <text:p text:style-name="P985"><draw:frame draw:style-name="fr3" draw:name="Image 1641" text:anchor-type="as-char" svg:width="0.4965in" svg:height="0.0752in" draw:z-index="1780"><draw:image xlink:href="Pictures/10000001000000600000000F3A9E5114.png" xlink:type="simple" xlink:show="embed" xlink:actuate="onLoad" draw:mime-type="image/png"/></draw:frame></text:p>
          </table:table-cell>
          <table:table-cell table:style-name="Table25.B1" office:value-type="string">
            <text:p text:style-name="P874"/>
            <text:p text:style-name="P989"><draw:frame draw:style-name="fr3" draw:name="Image 1642" text:anchor-type="as-char" svg:width="0.3874in" svg:height="0.0752in" draw:z-index="1781"><draw:image xlink:href="Pictures/100000010000004A0000000F5FA7D3F8.png" xlink:type="simple" xlink:show="embed" xlink:actuate="onLoad" draw:mime-type="image/png"/></draw:frame></text:p>
          </table:table-cell>
          <table:table-cell table:style-name="Table25.F1" office:value-type="string">
            <text:p text:style-name="P874"/>
            <text:p text:style-name="P963"><draw:frame draw:style-name="fr3" draw:name="Image 1643" text:anchor-type="as-char" svg:width="0.2902in" svg:height="0.0917in" draw:z-index="1782"><draw:image xlink:href="Pictures/100000010000003800000012F1CD6A48.png" xlink:type="simple" xlink:show="embed" xlink:actuate="onLoad" draw:mime-type="image/png"/></draw:frame></text:p>
          </table:table-cell>
        </table:table-row>
        <table:table-row table:style-name="Table25.2">
          <table:table-cell table:style-name="Table25.A1" office:value-type="string">
            <text:p text:style-name="P879"/>
            <text:p text:style-name="P1049"><draw:frame draw:style-name="fr3" draw:name="Image 1644" text:anchor-type="as-char" svg:width="0.4764in" svg:height="0.0744in" draw:z-index="1783"><draw:image xlink:href="Pictures/100000010000005A0000000E78B55064.png" xlink:type="simple" xlink:show="embed" xlink:actuate="onLoad" draw:mime-type="image/png"/></draw:frame></text:p>
          </table:table-cell>
          <table:table-cell table:style-name="Table25.B1" office:value-type="string">
            <text:p text:style-name="P885"/>
            <text:p text:style-name="P959"><draw:frame draw:style-name="fr3" draw:name="Image 1645" text:anchor-type="as-char" svg:width="0.3228in" svg:height="0.0752in" draw:z-index="1784"><draw:image xlink:href="Pictures/100000010000003E0000000F37969A3A.png" xlink:type="simple" xlink:show="embed" xlink:actuate="onLoad" draw:mime-type="image/png"/></draw:frame></text:p>
          </table:table-cell>
          <table:table-cell table:style-name="Table25.B1" office:value-type="string">
            <text:p text:style-name="P885"/>
            <text:p text:style-name="P960"><draw:frame draw:style-name="fr3" draw:name="Image 1646" text:anchor-type="as-char" svg:width="0.589in" svg:height="0.0752in" draw:z-index="1785"><draw:image xlink:href="Pictures/10000001000000710000000F47C63A91.png" xlink:type="simple" xlink:show="embed" xlink:actuate="onLoad" draw:mime-type="image/png"/></draw:frame></text:p>
          </table:table-cell>
          <table:table-cell table:style-name="Table25.B1" office:value-type="string">
            <text:p text:style-name="P885"/>
            <text:p text:style-name="P961"><draw:frame draw:style-name="fr3" draw:name="Image 1647" text:anchor-type="as-char" svg:width="0.4953in" svg:height="0.0752in" draw:z-index="1786"><draw:image xlink:href="Pictures/10000001000000600000000FAE193ED3.png" xlink:type="simple" xlink:show="embed" xlink:actuate="onLoad" draw:mime-type="image/png"/></draw:frame></text:p>
          </table:table-cell>
          <table:table-cell table:style-name="Table25.B1" office:value-type="string">
            <text:p text:style-name="P885"/>
            <text:p text:style-name="P989"><draw:frame draw:style-name="fr3" draw:name="Image 1648" text:anchor-type="as-char" svg:width="0.3902in" svg:height="0.0752in" draw:z-index="1787"><draw:image xlink:href="Pictures/100000010000004B0000000F97149550.png" xlink:type="simple" xlink:show="embed" xlink:actuate="onLoad" draw:mime-type="image/png"/></draw:frame></text:p>
          </table:table-cell>
          <table:table-cell table:style-name="Table25.F1" office:value-type="string">
            <text:p text:style-name="P885"/>
            <text:p text:style-name="P963"><draw:frame draw:style-name="fr3" draw:name="Image 1649" text:anchor-type="as-char" svg:width="0.2925in" svg:height="0.0917in" draw:z-index="1788"><draw:image xlink:href="Pictures/1000000100000038000000121AC6BAD8.png" xlink:type="simple" xlink:show="embed" xlink:actuate="onLoad" draw:mime-type="image/png"/></draw:frame></text:p>
          </table:table-cell>
        </table:table-row>
        <table:table-row table:style-name="Table25.2">
          <table:table-cell table:style-name="Table25.A1" office:value-type="string">
            <text:p text:style-name="P879"/>
            <text:p text:style-name="P1050"><draw:frame draw:style-name="fr3" draw:name="Image 1650" text:anchor-type="as-char" svg:width="0.3783in" svg:height="0.0752in" draw:z-index="1789"><draw:image xlink:href="Pictures/10000001000000490000000F523E0F93.png" xlink:type="simple" xlink:show="embed" xlink:actuate="onLoad" draw:mime-type="image/png"/></draw:frame></text:p>
          </table:table-cell>
          <table:table-cell table:style-name="Table25.B1" office:value-type="string">
            <text:p text:style-name="P879"/>
            <text:p text:style-name="P959"><draw:frame draw:style-name="fr3" draw:name="Image 1651" text:anchor-type="as-char" svg:width="0.3228in" svg:height="0.0752in" draw:z-index="1790"><draw:image xlink:href="Pictures/100000010000003E0000000FB82667E6.png" xlink:type="simple" xlink:show="embed" xlink:actuate="onLoad" draw:mime-type="image/png"/></draw:frame></text:p>
          </table:table-cell>
          <table:table-cell table:style-name="Table25.B1" office:value-type="string">
            <text:p text:style-name="P879"/>
            <text:p text:style-name="P960"><draw:frame draw:style-name="fr3" draw:name="Image 1652" text:anchor-type="as-char" svg:width="0.589in" svg:height="0.0752in" draw:z-index="1791"><draw:image xlink:href="Pictures/10000001000000710000000F14B311FF.png" xlink:type="simple" xlink:show="embed" xlink:actuate="onLoad" draw:mime-type="image/png"/></draw:frame></text:p>
          </table:table-cell>
          <table:table-cell table:style-name="Table25.B1" office:value-type="string">
            <text:p text:style-name="P879"/>
            <text:p text:style-name="P961"><draw:frame draw:style-name="fr3" draw:name="Image 1653" text:anchor-type="as-char" svg:width="0.4953in" svg:height="0.0752in" draw:z-index="1792"><draw:image xlink:href="Pictures/10000001000000600000000F7F436E19.png" xlink:type="simple" xlink:show="embed" xlink:actuate="onLoad" draw:mime-type="image/png"/></draw:frame></text:p>
          </table:table-cell>
          <table:table-cell table:style-name="Table25.B1" office:value-type="string">
            <text:p text:style-name="P879"/>
            <text:p text:style-name="P962"><draw:frame draw:style-name="fr3" draw:name="Image 1654" text:anchor-type="as-char" svg:width="0.3862in" svg:height="0.0752in" draw:z-index="1793"><draw:image xlink:href="Pictures/100000010000004A0000000F4098A280.png" xlink:type="simple" xlink:show="embed" xlink:actuate="onLoad" draw:mime-type="image/png"/></draw:frame></text:p>
          </table:table-cell>
          <table:table-cell table:style-name="Table25.F1" office:value-type="string">
            <text:p text:style-name="P879"/>
            <text:p text:style-name="P957"><draw:frame draw:style-name="fr3" draw:name="Image 1655" text:anchor-type="as-char" svg:width="0.298in" svg:height="0.0917in" draw:z-index="1794"><draw:image xlink:href="Pictures/10000001000000390000001207B03B60.png" xlink:type="simple" xlink:show="embed" xlink:actuate="onLoad" draw:mime-type="image/png"/></draw:frame></text:p>
          </table:table-cell>
        </table:table-row>
      </table:table>
      <text:p text:style-name="P1051"><draw:frame draw:style-name="fr7" draw:name="Image 1656" text:anchor-type="char" svg:x="2.9929in" svg:y="0.2827in" svg:width="2.3008in" svg:height="0.102in" draw:z-index="38"><draw:image xlink:href="Pictures/10000001000001B60000001430DE3D60.png" xlink:type="simple" xlink:show="embed" xlink:actuate="onLoad" draw:mime-type="image/png"/></draw:frame><draw:frame draw:style-name="fr7" draw:name="Image 1657" text:anchor-type="char" svg:x="3.0583in" svg:y="0.698in" svg:width="2.1319in" svg:height="0.2453in" draw:z-index="39"><draw:image xlink:href="Pictures/100000010000019E00000030E86520D0.png" xlink:type="simple" xlink:show="embed" xlink:actuate="onLoad" draw:mime-type="image/png"/></draw:frame></text:p>
      <text:p text:style-name="P1052"/>
      <text:p text:style-name="P1053"/>
      <text:p text:style-name="P1054"/>
      <text:h text:style-name="P727" text:outline-level="3"><text:span text:style-name="T86">IPACI</text:span><text:span text:style-name="T86"/></text:h>
      <text:p text:style-name="P368"/>
      <text:p text:style-name="P1055"/>
      <text:h text:style-name="P1056" text:outline-level="4"><text:span text:style-name="T736">PORTARIA</text:span><text:span text:style-name="T737"> </text:span><text:span text:style-name="T736">Nº</text:span><text:span text:style-name="T738"> </text:span><text:span text:style-name="T739">234/2026</text:span></text:h>
      <text:p text:style-name="P1057"/>
      <text:p text:style-name="P1058"/>
      <text:h text:style-name="P1059" text:outline-level="6"><text:span text:style-name="T725">DISPÕE</text:span><text:span text:style-name="T715"><text:tab/></text:span><text:span text:style-name="T725">SOBRE</text:span><text:span text:style-name="T715"><text:tab/></text:span><text:span text:style-name="T724">O</text:span><text:span text:style-name="T715"> REENQUADRAMENTO DE SERVIDOR APOSENTADO COM PARIDADE, E DÁ OUTRAS PROVIDÊNCIAS.</text:span></text:h>
      <text:p text:style-name="P1058"/>
      <text:p text:style-name="P1060"><text:span text:style-name="T740">A PRESIDENTE EXECUTIVA DO IPACI </text:span><text:span text:style-name="T741">- Instituto de Previdência do Município de Cachoeiro de Itapemirim, Estado do Espírito Santo, no uso de suas atribuições delegadas através da Lei nº 7.030/2014 e do Decreto nº 34.905/2025, resolve:</text:span></text:p>
      <text:p text:style-name="P1061"/>
      <text:p text:style-name="P1062"><text:span text:style-name="T740">Art. 1º </text:span><text:span text:style-name="T741">– Reenquadrar o Servidor Aposentado relacionado abaixo, nos termos dos artigos 31 a 34 da Lei n° 7.756/2019 e Lei Municipal nº 8.250/2025.</text:span></text:p>
      <text:p text:style-name="P1063"/>
      <table:table table:name="Table26" table:style-name="Table26">
        <table:table-column table:style-name="Table26.A"/>
        <table:table-column table:style-name="Table26.B"/>
        <table:table-column table:style-name="Table26.C"/>
        <table:table-column table:style-name="Table26.D"/>
        <table:table-column table:style-name="Table26.E"/>
        <table:table-row table:style-name="Table26.1">
          <table:table-cell table:style-name="Table26.A1" office:value-type="string">
            <text:p text:style-name="P1064"><text:span text:style-name="T742">SERVIDOR</text:span><text:span text:style-name="T742"/></text:p>
          </table:table-cell>
          <table:table-cell table:style-name="Table26.A1" office:value-type="string">
            <text:p text:style-name="P1065"><text:span text:style-name="T742">ENQUADRAMENTO</text:span><text:span text:style-name="T742"/></text:p>
          </table:table-cell>
          <table:table-cell table:style-name="Table26.A1" office:value-type="string">
            <text:p text:style-name="P1066"><text:span text:style-name="T742">REENQUADRAMENTO</text:span><text:span text:style-name="T742"/></text:p>
          </table:table-cell>
          <table:table-cell table:style-name="Table26.A1" office:value-type="string">
            <text:p text:style-name="P1067"><text:span text:style-name="T743">A</text:span><text:span text:style-name="T744"> </text:span><text:span text:style-name="T743">PARTIR</text:span><text:span text:style-name="T745"> </text:span><text:span text:style-name="T746">DE</text:span></text:p>
          </table:table-cell>
          <table:table-cell table:style-name="Table26.A1" office:value-type="string">
            <text:p text:style-name="P1068"><text:span text:style-name="T742">PROCESSO</text:span><text:span text:style-name="T742"/></text:p>
          </table:table-cell>
        </table:table-row>
        <table:table-row table:style-name="Table26.2">
          <table:table-cell table:style-name="Table26.A1" office:value-type="string">
            <text:p text:style-name="P1069"><text:span text:style-name="T747">ELIZEU</text:span><text:span text:style-name="T748"> </text:span><text:span text:style-name="T747">CRISOSTOMO</text:span><text:span text:style-name="T749"> </text:span><text:span text:style-name="T747">DE</text:span><text:span text:style-name="T750"> </text:span><text:span text:style-name="T747">VARGAS</text:span></text:p>
          </table:table-cell>
          <table:table-cell table:style-name="Table26.A1" office:value-type="string">
            <text:p text:style-name="P1070"><text:span text:style-name="T747">CONTADOR</text:span><text:span text:style-name="T751"> </text:span><text:span text:style-name="T747">GEC</text:span><text:span text:style-name="T751"> </text:span><text:span text:style-name="T747">III </text:span><text:span text:style-name="T752">V</text:span></text:p>
          </table:table-cell>
          <table:table-cell table:style-name="Table26.A1" office:value-type="string">
            <text:p text:style-name="P1071"><text:span text:style-name="T747">CONTADOR</text:span><text:span text:style-name="T751"> </text:span><text:span text:style-name="T747">GEC</text:span><text:span text:style-name="T751"> </text:span><text:span text:style-name="T747">IV</text:span><text:span text:style-name="T753"> </text:span><text:span text:style-name="T752">V</text:span></text:p>
          </table:table-cell>
          <table:table-cell table:style-name="Table26.A1" office:value-type="string">
            <text:p text:style-name="P1072"><text:span text:style-name="T754">25/05/2026</text:span><text:span text:style-name="T754"/></text:p>
          </table:table-cell>
          <table:table-cell table:style-name="Table26.A1" office:value-type="string">
            <text:p text:style-name="P1071"><text:span text:style-name="T754">37742/2026</text:span><text:span text:style-name="T754"/></text:p>
          </table:table-cell>
        </table:table-row>
      </table:table>
      <text:p text:style-name="P1073"/>
      <text:p text:style-name="P1074"><text:span text:style-name="T740">Art. 2º </text:span><text:span text:style-name="T741">– Esta Portaria entra em vigor na data de sua publicação, revogadas as disposições contrário.</text:span></text:p>
      <text:p text:style-name="P1075"/>
      <text:p text:style-name="P1075"/>
      <text:p text:style-name="P1076"/>
      <text:p text:style-name="P1077"><text:span text:style-name="T741">Cachoeiro</text:span><text:span text:style-name="T755"> </text:span><text:span text:style-name="T741">de</text:span><text:span text:style-name="T756"> </text:span><text:span text:style-name="T741">Itapemirim</text:span><text:span text:style-name="T756"> </text:span><text:span text:style-name="T741">–</text:span><text:span text:style-name="T755"> </text:span><text:span text:style-name="T741">ES,</text:span><text:span text:style-name="T756"> </text:span><text:span text:style-name="T741">07</text:span><text:span text:style-name="T756"> </text:span><text:span text:style-name="T741">de</text:span><text:span text:style-name="T757"> </text:span><text:span text:style-name="T741">agosto</text:span><text:span text:style-name="T757"> </text:span><text:span text:style-name="T741">de</text:span><text:span text:style-name="T756"> </text:span><text:span text:style-name="T758">2026.</text:span></text:p>
      <text:p text:style-name="P1075"/>
      <text:p text:style-name="P1075"/>
      <text:p text:style-name="P1061"/>
      <text:h text:style-name="P1078" text:outline-level="6"><text:span text:style-name="T725">DANIELLY</text:span><text:span text:style-name="T715"> </text:span><text:span text:style-name="T725">BRANDÃO</text:span><text:span text:style-name="T715"> </text:span><text:span text:style-name="T725">TÁVORA</text:span></text:h>
      <text:p text:style-name="P1079"><text:span text:style-name="T759">Presidente</text:span><text:span text:style-name="T760"> </text:span><text:span text:style-name="T759">Executiva</text:span></text:p>
      <text:p text:style-name="P1080"/>
      <text:p text:style-name="P1081"/>
      <text:p text:style-name="P1082"/>
      <text:h text:style-name="P1083" text:outline-level="4"><text:span text:style-name="T736">PORTARIA</text:span><text:span text:style-name="T761"> </text:span><text:span text:style-name="T736">Nº</text:span><text:span text:style-name="T739"> 235/2026</text:span></text:h>
      <text:p text:style-name="P1084"/>
      <text:p text:style-name="P1085"/>
      <text:p text:style-name="P1086"><text:span text:style-name="T762">DESIGNA FISCAIS E GESTORES DA</text:span><text:span text:style-name="T763"> </text:span><text:span text:style-name="T762">DESPESA DA INEXIGIBILIDADE DE</text:span><text:span text:style-name="T763"> </text:span><text:span text:style-name="T762">LICITAÇÃO Nº 022/2026.</text:span></text:p>
      <text:p text:style-name="P1084"/>
      <text:p text:style-name="P1087"/>
      <text:p text:style-name="P1088"><text:span text:style-name="T762">A PRESIDENTE EXECUTIVA DO IPACI – </text:span><text:span text:style-name="T764">Instituto de Previdência do Município de</text:span><text:span text:style-name="T765"> </text:span><text:span text:style-name="T764">Cachoeiro de Itapemirim, Estado do Espírito Santo, no uso de suas atribuições delegadas através da Lei nº</text:span><text:span text:style-name="T765"> </text:span><text:span text:style-name="T764">7.030/2014 e do Decreto nº 34.905/2025, resolve:</text:span></text:p>
      <text:p text:style-name="P1089"/>
      <text:p text:style-name="P1090"><text:span text:style-name="T762">Art. 1º </text:span><text:span text:style-name="T764">Designar o(a) servidor(a) público(a) municipal </text:span><text:span text:style-name="T762">Daiane da Silva Costa</text:span><text:span text:style-name="T764">, ocupante do cargo</text:span><text:span text:style-name="T765"> </text:span><text:span text:style-name="T764">em comissão de Gerente de Concessão de Benefícios, sem vínculo, para acompanhar e fiscalizar o</text:span><text:span text:style-name="T765"> </text:span><text:span text:style-name="T764">pagamento de 04 (quatro) inscrições para servidores do setor de Benefícios no curso “Contribuição e</text:span><text:span text:style-name="T765"> </text:span><text:span text:style-name="T764">Aposentadoria incluindo Concessão de Averbação de Tempo de Serviço e Pensão por Morte”, conforme</text:span><text:span text:style-name="T765"> </text:span><text:span text:style-name="T764">processo de nº 55057/2026, Inexigibilidade de Licitação nº 022/2026, nos termos do Artigo 74, inciso III,</text:span><text:span text:style-name="T765"> </text:span><text:span text:style-name="T764">alínea ‘f’ da Lei 14.133/2021.</text:span></text:p>
      <text:p text:style-name="P1091"/>
      <text:p text:style-name="P1092"><text:span text:style-name="T766">Parágrafo</text:span><text:span text:style-name="T767"> </text:span><text:span text:style-name="T766">Único</text:span><text:span text:style-name="T767"> </text:span><text:span text:style-name="T766">–</text:span><text:span text:style-name="T768"> </text:span><text:span text:style-name="T764">Substituirá</text:span><text:span text:style-name="T769"> </text:span><text:span text:style-name="T764">o(a)</text:span><text:span text:style-name="T769"> </text:span><text:span text:style-name="T764">fiscal,</text:span><text:span text:style-name="T769"> </text:span><text:span text:style-name="T764">em</text:span><text:span text:style-name="T769"> </text:span><text:span text:style-name="T764">caso</text:span><text:span text:style-name="T770"> </text:span><text:span text:style-name="T764">de</text:span><text:span text:style-name="T769"> </text:span><text:span text:style-name="T764">impedimento</text:span><text:span text:style-name="T769"> </text:span><text:span text:style-name="T764">e/ou</text:span><text:span text:style-name="T769"> </text:span><text:span text:style-name="T764">ausência,</text:span><text:span text:style-name="T769"> </text:span><text:span text:style-name="T764">o(a)</text:span><text:span text:style-name="T769"> servidor(a)</text:span></text:p>
      <text:p text:style-name="P1093"><text:span text:style-name="T771">Danubia</text:span><text:span text:style-name="T772"> </text:span><text:span text:style-name="T771">Rodrigues</text:span><text:span text:style-name="T773"> </text:span><text:span text:style-name="T771">Caetano.</text:span></text:p>
      <text:p text:style-name="P1094"/>
      <text:p text:style-name="P1095"><text:span text:style-name="T762">Art. 2</text:span><text:span text:style-name="T764">º Designar o(a) servidor(a) público(a) municipal </text:span><text:span text:style-name="T762">Larissa Cândido Silva</text:span><text:span text:style-name="T764">, como Gestor(a) da</text:span><text:span text:style-name="T765"> </text:span><text:span text:style-name="T764">Contratação, responsável pela gestão administrativa, devendo zelar pela boa execução das suas cláusulas,</text:span><text:span text:style-name="T765"> </text:span><text:span text:style-name="T764">interagir</text:span><text:span text:style-name="T770"> </text:span><text:span text:style-name="T764">com</text:span><text:span text:style-name="T770"> </text:span><text:span text:style-name="T764">a</text:span><text:span text:style-name="T770"> </text:span><text:span text:style-name="T764">contratada</text:span><text:span text:style-name="T769"> </text:span><text:span text:style-name="T764">e</text:span><text:span text:style-name="T770"> </text:span><text:span text:style-name="T764">o</text:span><text:span text:style-name="T770"> </text:span><text:span text:style-name="T764">fiscal</text:span><text:span text:style-name="T770"> </text:span><text:span text:style-name="T764">da</text:span><text:span text:style-name="T770"> </text:span><text:span text:style-name="T764">contratação. Substituirá</text:span><text:span text:style-name="T770"> </text:span><text:span text:style-name="T764">o(a)</text:span><text:span text:style-name="T770"> </text:span><text:span text:style-name="T764">Gestor(a),</text:span><text:span text:style-name="T770"> </text:span><text:span text:style-name="T764">em</text:span><text:span text:style-name="T770"> </text:span><text:span text:style-name="T764">caso</text:span><text:span text:style-name="T770"> </text:span><text:span text:style-name="T764">de</text:span><text:span text:style-name="T770"> </text:span><text:span text:style-name="T764">impedimento</text:span><text:span text:style-name="T770"> </text:span><text:span text:style-name="T764">e/ou</text:span><text:span text:style-name="T765"> </text:span><text:span text:style-name="T764">ausência, o(a) servidor(a) </text:span><text:span text:style-name="T774">Vinicius de Jesus Arruda.</text:span></text:p>
      <text:p text:style-name="P1096"/>
      <text:p text:style-name="P1097"><text:span text:style-name="T762">Art.</text:span><text:span text:style-name="T775"> </text:span><text:span text:style-name="T762">3º</text:span><text:span text:style-name="T776"> </text:span><text:span text:style-name="T764">As</text:span><text:span text:style-name="T777"> </text:span><text:span text:style-name="T764">principais</text:span><text:span text:style-name="T777"> </text:span><text:span text:style-name="T764">atribuições</text:span><text:span text:style-name="T777"> </text:span><text:span text:style-name="T764">do</text:span><text:span text:style-name="T777"> </text:span><text:span text:style-name="T764">fiscal</text:span><text:span text:style-name="T777"> </text:span><text:span text:style-name="T764">da</text:span><text:span text:style-name="T777"> </text:span><text:span text:style-name="T764">contratação</text:span><text:span text:style-name="T778"> </text:span><text:span text:style-name="T764">ora</text:span><text:span text:style-name="T777"> </text:span><text:span text:style-name="T764">designado</text:span><text:span text:style-name="T777"> </text:span><text:span text:style-name="T779">são:</text:span></text:p>
      <text:list text:style-name="WWNum6">
        <text:list-item>
          <text:p text:style-name="P1098"><text:span text:style-name="T762">–</text:span><text:span text:style-name="T780"> </text:span><text:span text:style-name="T764">Acompanhar,</text:span><text:span text:style-name="T781"> </text:span><text:span text:style-name="T764">fiscalizar,</text:span><text:span text:style-name="T781"> </text:span><text:span text:style-name="T764">atestar</text:span><text:span text:style-name="T781"> </text:span><text:span text:style-name="T764">e</text:span><text:span text:style-name="T781"> </text:span><text:span text:style-name="T764">zelar</text:span><text:span text:style-name="T777"> </text:span><text:span text:style-name="T764">pelo</text:span><text:span text:style-name="T781"> </text:span><text:span text:style-name="T764">efetivo</text:span><text:span text:style-name="T781"> </text:span><text:span text:style-name="T764">cumprimento</text:span><text:span text:style-name="T781"> </text:span><text:span text:style-name="T764">das</text:span><text:span text:style-name="T781"> </text:span><text:span text:style-name="T764">obrigações</text:span><text:span text:style-name="T781"> </text:span><text:span text:style-name="T769">contratuais;</text:span></text:p>
        </text:list-item>
        <text:list-item>
          <text:p text:style-name="P1099"><text:span text:style-name="T764">–</text:span><text:span text:style-name="T782"> </text:span><text:span text:style-name="T764">Verificar</text:span><text:span text:style-name="T782"> </text:span><text:span text:style-name="T764">se</text:span><text:span text:style-name="T782"> </text:span><text:span text:style-name="T764">os</text:span><text:span text:style-name="T782"> </text:span><text:span text:style-name="T764">preços</text:span><text:span text:style-name="T782"> </text:span><text:span text:style-name="T764">estão</text:span><text:span text:style-name="T779"> </text:span><text:span text:style-name="T764">de</text:span><text:span text:style-name="T782"> </text:span><text:span text:style-name="T764">acordo</text:span><text:span text:style-name="T782"> </text:span><text:span text:style-name="T764">com</text:span><text:span text:style-name="T782"> </text:span><text:span text:style-name="T764">o</text:span><text:span text:style-name="T782"> </text:span><text:span text:style-name="T769">pactuado;</text:span></text:p>
        </text:list-item>
        <text:list-item>
          <text:p text:style-name="P1100"><text:span text:style-name="T764">–</text:span><text:span text:style-name="T777"> </text:span><text:span text:style-name="T764">Indicar</text:span><text:span text:style-name="T778"> </text:span><text:span text:style-name="T764">eventuais</text:span><text:span text:style-name="T778"> </text:span><text:span text:style-name="T769">glosas;</text:span></text:p>
        </text:list-item>
        <text:list-item>
          <text:p text:style-name="P1101"><text:span text:style-name="T764">– Dar ciência ao Gestor da Contratação e Presidência Executiva de qualquer</text:span><text:span text:style-name="T765"> </text:span><text:span text:style-name="T764">irregularidade/ilegalidade detectada na fiscalização após os devidos registros das solicitações não</text:span><text:span text:style-name="T765"> </text:span><text:span text:style-name="T769">atendidas;</text:span></text:p>
        </text:list-item>
        <text:list-item>
          <text:p text:style-name="P1102"><text:span text:style-name="T764">–</text:span><text:span text:style-name="T777"> </text:span><text:span text:style-name="T764">Verificar</text:span><text:span text:style-name="T777"> </text:span><text:span text:style-name="T764">regularidade</text:span><text:span text:style-name="T777"> </text:span><text:span text:style-name="T764">fiscal</text:span><text:span text:style-name="T777"> </text:span><text:span text:style-name="T764">do</text:span><text:span text:style-name="T777"> </text:span><text:span text:style-name="T769">contratado.</text:span></text:p>
        </text:list-item>
        <text:list-item>
          <text:p text:style-name="P1103"><text:span text:style-name="T762">–</text:span><text:span text:style-name="T783"> </text:span><text:span text:style-name="T764">Atestar</text:span><text:span text:style-name="T784"> </text:span><text:span text:style-name="T764">a</text:span><text:span text:style-name="T784"> </text:span><text:span text:style-name="T764">execução</text:span><text:span text:style-name="T784"> </text:span><text:span text:style-name="T764">dos</text:span><text:span text:style-name="T784"> </text:span><text:span text:style-name="T764">serviços</text:span><text:span text:style-name="T784"> </text:span><text:span text:style-name="T764">e</text:span><text:span text:style-name="T784"> </text:span><text:span text:style-name="T764">adotar</text:span><text:span text:style-name="T785"> </text:span><text:span text:style-name="T764">as</text:span><text:span text:style-name="T785"> </text:span><text:span text:style-name="T764">providências</text:span><text:span text:style-name="T784"> </text:span><text:span text:style-name="T764">necessárias</text:span><text:span text:style-name="T784"> </text:span><text:span text:style-name="T764">para</text:span><text:span text:style-name="T785"> </text:span><text:span text:style-name="T764">o</text:span><text:span text:style-name="T784"> </text:span><text:span text:style-name="T764">pagamento</text:span><text:span text:style-name="T785"> </text:span><text:span text:style-name="T782">da</text:span></text:p>
        </text:list-item>
      </text:list>
      <text:p text:style-name="P1104"><text:span text:style-name="T769">despesa.</text:span><text:span text:style-name="T769"/></text:p>
      <text:p text:style-name="P1105"/>
      <text:section text:style-name="Sect8" text:name="Section9">
        <text:p text:style-name="P1106"/>
        <text:p text:style-name="P1107"><text:span text:style-name="T769">contrário.</text:span><text:span text:style-name="T769"/></text:p>
        <text:p text:style-name="P1108"><text:span text:style-name="T762">Art.</text:span><text:span text:style-name="T786"> </text:span><text:span text:style-name="T762">4º</text:span><text:span text:style-name="T787"> </text:span><text:span text:style-name="T764">Esta Portaria</text:span><text:span text:style-name="T788"> </text:span><text:span text:style-name="T764">entra em vigor</text:span><text:span text:style-name="T788"> </text:span><text:span text:style-name="T764">na data</text:span><text:span text:style-name="T788"> </text:span><text:span text:style-name="T764">de sua publicação,</text:span><text:span text:style-name="T788"> </text:span><text:span text:style-name="T764">revogando-se as</text:span><text:span text:style-name="T788"> </text:span><text:span text:style-name="T764">disposições</text:span><text:span text:style-name="T788"> </text:span><text:span text:style-name="T764">em</text:span><text:span text:style-name="T765"> </text:span><text:span text:style-name="T764">Cachoeiro de Itapemirim, 11 de agosto de 2026.</text:span></text:p>
        <text:p text:style-name="P1109"/>
        <text:p text:style-name="P1110"/>
        <text:p text:style-name="P1111"><text:span text:style-name="T771">DANIELLY</text:span><text:span text:style-name="T789"> </text:span><text:span text:style-name="T771">BRANDÃO</text:span><text:span text:style-name="T790"> </text:span><text:span text:style-name="T771">TÁVORA</text:span></text:p>
        <text:p text:style-name="P1112"><text:span text:style-name="T771">Presidente</text:span><text:span text:style-name="T773"> </text:span><text:span text:style-name="T771">Executiva</text:span></text:p>
      </text:section>
      <text:section text:style-name="Sect1" text:name="Section10">
        <text:p text:style-name="P1113"/>
        <text:p text:style-name="P1114"><draw:frame draw:style-name="fr3" draw:name="Image 1658" text:anchor-type="as-char" svg:width="0.4291in" svg:height="0.0161in" draw:z-index="1795"><draw:image xlink:href="Pictures/10000000000000BB00000004D0B6265E.png" xlink:type="simple" xlink:show="embed" xlink:actuate="onLoad" draw:mime-type="image/png"/></draw:frame></text:p>
      </text:section>
      <text:p text:style-name="P1115"/>
      <text:p text:style-name="P1116"/>
      <text:h text:style-name="P1117" text:outline-level="4"><text:span text:style-name="T736">PORTARIA</text:span><text:span text:style-name="T737"> </text:span><text:span text:style-name="T736">Nº</text:span><text:span text:style-name="T738"> </text:span><text:span text:style-name="T739">236/2026</text:span></text:h>
      <text:p text:style-name="P1084"/>
      <text:p text:style-name="P1118"/>
      <text:p text:style-name="P1119"><text:span text:style-name="T762">DESIGNA FISCAIS E GESTORES DA</text:span><text:span text:style-name="T763"> </text:span><text:span text:style-name="T762">DESPESA DA INEXIGIBILIDADE DE</text:span><text:span text:style-name="T763"> </text:span><text:span text:style-name="T762">LICITAÇÃO Nº 023/2026.</text:span></text:p>
      <text:p text:style-name="P1084"/>
      <text:p text:style-name="P1120"/>
      <text:p text:style-name="P1121"><text:span text:style-name="T762">A PRESIDENTE EXECUTIVA DO IPACI – </text:span><text:span text:style-name="T764">Instituto de Previdência do Município de</text:span><text:span text:style-name="T765"> </text:span><text:span text:style-name="T764">Cachoeiro de Itapemirim, Estado do Espírito Santo, no uso de suas atribuições delegadas através da Lei nº</text:span><text:span text:style-name="T765"> </text:span><text:span text:style-name="T764">7.030/2014 e do Decreto nº 34.905/2025, resolve:</text:span></text:p>
      <text:p text:style-name="P1089"/>
      <text:p text:style-name="P1122"><text:span text:style-name="T762">Art.</text:span><text:span text:style-name="T791"> </text:span><text:span text:style-name="T762">1º</text:span><text:span text:style-name="T792"> </text:span><text:span text:style-name="T764">Designar</text:span><text:span text:style-name="T770"> </text:span><text:span text:style-name="T764">o(a)</text:span><text:span text:style-name="T769"> </text:span><text:span text:style-name="T764">servidor(a)</text:span><text:span text:style-name="T769"> </text:span><text:span text:style-name="T764">público(a)</text:span><text:span text:style-name="T769"> </text:span><text:span text:style-name="T764">municipal</text:span><text:span text:style-name="T770"> </text:span><text:span text:style-name="T762">Sílvia</text:span><text:span text:style-name="T791"> </text:span><text:span text:style-name="T762">Graciano</text:span><text:span text:style-name="T791"> </text:span><text:span text:style-name="T762">Vieira</text:span><text:span text:style-name="T764">,</text:span><text:span text:style-name="T769"> </text:span><text:span text:style-name="T764">ocupante</text:span><text:span text:style-name="T769"> </text:span><text:span text:style-name="T764">do</text:span><text:span text:style-name="T769"> </text:span><text:span text:style-name="T764">cargo</text:span><text:span text:style-name="T765"> </text:span><text:span text:style-name="T764">em comissão de Diretora de Benefícios Sociais, com vínculo, para acompanhar e fiscalizar o Pagamento de</text:span><text:span text:style-name="T765"> </text:span><text:span text:style-name="T764">01 (uma) inscrição para servidora Consultora Interna do Instituto no curso presencial “O Regime</text:span><text:span text:style-name="T765"> </text:span><text:span text:style-name="T764">Previdenciário do Servidor Público: Concessão e Cálculo de Aposentadorias, Pensões e Abono de</text:span><text:span text:style-name="T765"> </text:span><text:span text:style-name="T764">Permanência – Reforma Previdenciária (EC 103/2019)”, conforme processo de nº 54138/2026,</text:span><text:span text:style-name="T765"> </text:span><text:span text:style-name="T764">Inexigibilidade de Licitação nº 023/2026, nos termos do Artigo 74, inciso III, alínea ‘f’ da Lei 14.133/2021.</text:span></text:p>
      <text:p text:style-name="P1123"/>
      <text:p text:style-name="P1122"><text:span text:style-name="T766">Parágrafo</text:span><text:span text:style-name="T793"> </text:span><text:span text:style-name="T766">Único</text:span><text:span text:style-name="T793"> </text:span><text:span text:style-name="T766">–</text:span><text:span text:style-name="T767"> </text:span><text:span text:style-name="T764">Substituirá</text:span><text:span text:style-name="T794"> </text:span><text:span text:style-name="T764">o(a)</text:span><text:span text:style-name="T794"> </text:span><text:span text:style-name="T764">fiscal,</text:span><text:span text:style-name="T794"> </text:span><text:span text:style-name="T764">em</text:span><text:span text:style-name="T794"> </text:span><text:span text:style-name="T764">caso</text:span><text:span text:style-name="T794"> </text:span><text:span text:style-name="T764">de</text:span><text:span text:style-name="T794"> </text:span><text:span text:style-name="T764">impedimento</text:span><text:span text:style-name="T794"> </text:span><text:span text:style-name="T764">e/ou</text:span><text:span text:style-name="T794"> </text:span><text:span text:style-name="T764">ausência,</text:span><text:span text:style-name="T794"> </text:span><text:span text:style-name="T764">o(a)</text:span><text:span text:style-name="T794"> </text:span><text:span text:style-name="T764">servidor(a)</text:span><text:span text:style-name="T765"> </text:span><text:span text:style-name="T764">Valquiria Salvador Bernabe</text:span><text:span text:style-name="T774">.</text:span></text:p>
      <text:p text:style-name="P1124"/>
      <text:p text:style-name="P1125"><text:span text:style-name="T762">Art.</text:span><text:span text:style-name="T791"> </text:span><text:span text:style-name="T762">2</text:span><text:span text:style-name="T764">º</text:span><text:span text:style-name="T769"> </text:span><text:span text:style-name="T764">Designar</text:span><text:span text:style-name="T769"> </text:span><text:span text:style-name="T764">o(a)</text:span><text:span text:style-name="T769"> </text:span><text:span text:style-name="T764">servidor(a)</text:span><text:span text:style-name="T769"> </text:span><text:span text:style-name="T764">público(a)</text:span><text:span text:style-name="T769"> </text:span><text:span text:style-name="T764">municipal </text:span><text:span text:style-name="T762">Vinicius</text:span><text:span text:style-name="T775"> </text:span><text:span text:style-name="T762">de</text:span><text:span text:style-name="T775"> </text:span><text:span text:style-name="T762">Jesus</text:span><text:span text:style-name="T775"> </text:span><text:span text:style-name="T762">Arruda</text:span><text:span text:style-name="T764">,</text:span><text:span text:style-name="T769"> </text:span><text:span text:style-name="T764">como</text:span><text:span text:style-name="T769"> </text:span><text:span text:style-name="T764">Gestor(a)</text:span><text:span text:style-name="T765"> </text:span><text:span text:style-name="T764">da</text:span><text:span text:style-name="T769"> </text:span><text:span text:style-name="T764">Contratação,</text:span><text:span text:style-name="T769"> </text:span><text:span text:style-name="T764">responsável</text:span><text:span text:style-name="T770"> </text:span><text:span text:style-name="T764">pela</text:span><text:span text:style-name="T769"> </text:span><text:span text:style-name="T764">gestão</text:span><text:span text:style-name="T769"> </text:span><text:span text:style-name="T764">administrativa,</text:span><text:span text:style-name="T769"> </text:span><text:span text:style-name="T764">devendo</text:span><text:span text:style-name="T769"> </text:span><text:span text:style-name="T764">zelar</text:span><text:span text:style-name="T769"> </text:span><text:span text:style-name="T764">pela</text:span><text:span text:style-name="T769"> </text:span><text:span text:style-name="T764">boa</text:span><text:span text:style-name="T769"> </text:span><text:span text:style-name="T764">execução</text:span><text:span text:style-name="T769"> </text:span><text:span text:style-name="T764">das</text:span><text:span text:style-name="T769"> </text:span><text:span text:style-name="T764">suas</text:span><text:span text:style-name="T769"> </text:span><text:span text:style-name="T764">cláusulas,</text:span><text:span text:style-name="T765"> </text:span><text:span text:style-name="T764">interagir</text:span><text:span text:style-name="T779"> </text:span><text:span text:style-name="T764">com</text:span><text:span text:style-name="T782"> </text:span><text:span text:style-name="T764">a</text:span><text:span text:style-name="T779"> </text:span><text:span text:style-name="T764">contratada</text:span><text:span text:style-name="T782"> </text:span><text:span text:style-name="T764">e</text:span><text:span text:style-name="T779"> </text:span><text:span text:style-name="T764">o</text:span><text:span text:style-name="T782"> </text:span><text:span text:style-name="T764">fiscal</text:span><text:span text:style-name="T782"> </text:span><text:span text:style-name="T764">da</text:span><text:span text:style-name="T779"> </text:span><text:span text:style-name="T764">contratação. Substituirá</text:span><text:span text:style-name="T779"> </text:span><text:span text:style-name="T764">o(a)</text:span><text:span text:style-name="T782"> </text:span><text:span text:style-name="T764">Gestor(a),</text:span><text:span text:style-name="T782"> </text:span><text:span text:style-name="T764">em</text:span><text:span text:style-name="T779"> </text:span><text:span text:style-name="T764">caso</text:span><text:span text:style-name="T782"> </text:span><text:span text:style-name="T764">de</text:span><text:span text:style-name="T779"> </text:span><text:span text:style-name="T764">impedimento</text:span><text:span text:style-name="T782"> </text:span><text:span text:style-name="T764">e/ou</text:span><text:span text:style-name="T765"> </text:span><text:span text:style-name="T764">ausência, o(a) servidor(a) </text:span><text:span text:style-name="T774">Larissa Cândido Silva.</text:span></text:p>
      <text:p text:style-name="P1124"/>
      <text:p text:style-name="P1126"><text:span text:style-name="T791">Art.</text:span><text:span text:style-name="T762"> </text:span><text:span text:style-name="T791">3º</text:span><text:span text:style-name="T795"> </text:span><text:span text:style-name="T769">As</text:span><text:span text:style-name="T796"> </text:span><text:span text:style-name="T769">principais</text:span><text:span text:style-name="T796"> </text:span><text:span text:style-name="T769">atribuições</text:span><text:span text:style-name="T796"> </text:span><text:span text:style-name="T769">do</text:span><text:span text:style-name="T796"> </text:span><text:span text:style-name="T769">fiscal</text:span><text:span text:style-name="T764"> </text:span><text:span text:style-name="T769">da</text:span><text:span text:style-name="T796"> </text:span><text:span text:style-name="T769">contratação</text:span><text:span text:style-name="T796"> </text:span><text:span text:style-name="T769">ora</text:span><text:span text:style-name="T796"> </text:span><text:span text:style-name="T769">designado</text:span><text:span text:style-name="T796"> </text:span><text:span text:style-name="T779">são:</text:span></text:p>
      <text:list text:style-name="WWNum7">
        <text:list-item>
          <text:p text:style-name="P1127"><text:span text:style-name="T791">–</text:span><text:span text:style-name="T762"> </text:span><text:span text:style-name="T769">Acompanhar,</text:span><text:span text:style-name="T796"> </text:span><text:span text:style-name="T769">fiscalizar,</text:span><text:span text:style-name="T796"> </text:span><text:span text:style-name="T769">atestar</text:span><text:span text:style-name="T796"> </text:span><text:span text:style-name="T769">e</text:span><text:span text:style-name="T796"> </text:span><text:span text:style-name="T769">zelar</text:span><text:span text:style-name="T796"> </text:span><text:span text:style-name="T769">pelo</text:span><text:span text:style-name="T796"> </text:span><text:span text:style-name="T769">efetivo</text:span><text:span text:style-name="T796"> </text:span><text:span text:style-name="T769">cumprimento</text:span><text:span text:style-name="T796"> </text:span><text:span text:style-name="T769">das</text:span><text:span text:style-name="T796"> </text:span><text:span text:style-name="T769">obrigações</text:span><text:span text:style-name="T796"> </text:span><text:span text:style-name="T769">contratuais;</text:span></text:p>
        </text:list-item>
        <text:list-item>
          <text:p text:style-name="P1128"><text:span text:style-name="T764">–</text:span><text:span text:style-name="T781"> </text:span><text:span text:style-name="T764">Verificar</text:span><text:span text:style-name="T777"> </text:span><text:span text:style-name="T764">se</text:span><text:span text:style-name="T777"> </text:span><text:span text:style-name="T764">os</text:span><text:span text:style-name="T781"> </text:span><text:span text:style-name="T764">preços</text:span><text:span text:style-name="T777"> </text:span><text:span text:style-name="T764">estão</text:span><text:span text:style-name="T777"> </text:span><text:span text:style-name="T764">de</text:span><text:span text:style-name="T781"> </text:span><text:span text:style-name="T764">acordo</text:span><text:span text:style-name="T777"> </text:span><text:span text:style-name="T764">com</text:span><text:span text:style-name="T777"> </text:span><text:span text:style-name="T764">o</text:span><text:span text:style-name="T777"> </text:span><text:span text:style-name="T769">pactuado;</text:span></text:p>
        </text:list-item>
        <text:list-item>
          <text:p text:style-name="P1129"><text:span text:style-name="T764">–</text:span><text:span text:style-name="T797"> </text:span><text:span text:style-name="T764">Indicar</text:span><text:span text:style-name="T797"> </text:span><text:span text:style-name="T764">eventuais</text:span><text:span text:style-name="T798"> </text:span><text:span text:style-name="T769">glosas;</text:span></text:p>
        </text:list-item>
        <text:list-item>
          <text:p text:style-name="P1130"><text:span text:style-name="T764">– Dar ciência ao Gestor da Contratação e Presidência Executiva de qualquer</text:span><text:span text:style-name="T765"> </text:span><text:span text:style-name="T764">irregularidade/ilegalidade detectada na fiscalização após os devidos registros das solicitações não</text:span><text:span text:style-name="T765"> </text:span><text:span text:style-name="T769">atendidas;</text:span></text:p>
        </text:list-item>
        <text:list-item>
          <text:p text:style-name="P1131"><text:span text:style-name="T769">–</text:span><text:span text:style-name="T796"> </text:span><text:span text:style-name="T769">Verificar</text:span><text:span text:style-name="T796"> </text:span><text:span text:style-name="T769">regularidade</text:span><text:span text:style-name="T799"> </text:span><text:span text:style-name="T769">fiscal</text:span><text:span text:style-name="T796"> </text:span><text:span text:style-name="T769">do</text:span><text:span text:style-name="T796"> </text:span><text:span text:style-name="T769">contratado.</text:span></text:p>
        </text:list-item>
        <text:list-item>
          <text:p text:style-name="P1132"><text:span text:style-name="T762">–</text:span><text:span text:style-name="T800"> </text:span><text:span text:style-name="T764">Atestar</text:span><text:span text:style-name="T801"> </text:span><text:span text:style-name="T764">a</text:span><text:span text:style-name="T801"> </text:span><text:span text:style-name="T764">execução</text:span><text:span text:style-name="T801"> </text:span><text:span text:style-name="T764">dos</text:span><text:span text:style-name="T802"> </text:span><text:span text:style-name="T764">serviços</text:span><text:span text:style-name="T801"> </text:span><text:span text:style-name="T764">e</text:span><text:span text:style-name="T801"> </text:span><text:span text:style-name="T764">adotar</text:span><text:span text:style-name="T802"> </text:span><text:span text:style-name="T764">as</text:span><text:span text:style-name="T801"> </text:span><text:span text:style-name="T764">providências</text:span><text:span text:style-name="T802"> </text:span><text:span text:style-name="T764">necessárias</text:span><text:span text:style-name="T801"> </text:span><text:span text:style-name="T764">para</text:span><text:span text:style-name="T801"> </text:span><text:span text:style-name="T764">o</text:span><text:span text:style-name="T801"> </text:span><text:span text:style-name="T764">pagamento</text:span><text:span text:style-name="T802"> </text:span><text:span text:style-name="T782">da</text:span></text:p>
        </text:list-item>
      </text:list>
      <text:p text:style-name="P1133"><text:span text:style-name="T769">despesa.</text:span><text:span text:style-name="T769"/></text:p>
      <text:p text:style-name="P1134"/>
      <text:section text:style-name="Sect9" text:name="Section11">
        <text:p text:style-name="P1135"/>
        <text:p text:style-name="P1107"><text:span text:style-name="T769">contrário.</text:span><text:span text:style-name="T769"/></text:p>
        <text:p text:style-name="P1136"><text:span text:style-name="T762">Art. 4º </text:span><text:span text:style-name="T764">Esta Portaria entra em vigor na data de sua publicação, revogando-se as disposições em</text:span><text:span text:style-name="T765"> </text:span><text:span text:style-name="T764">Cachoeiro de Itapemirim, 11 de agosto de 2026.</text:span></text:p>
        <text:p text:style-name="P1109"/>
        <text:p text:style-name="P1137"/>
        <text:p text:style-name="P1138"><text:span text:style-name="T803">DANIELLY</text:span><text:span text:style-name="T804"> </text:span><text:span text:style-name="T803">BRANDÃO</text:span><text:span text:style-name="T805"> </text:span><text:span text:style-name="T806">TÁVORA</text:span></text:p>
        <text:p text:style-name="P1139"><text:span text:style-name="T803">Presidente</text:span><text:span text:style-name="T807"> </text:span><text:span text:style-name="T806">Executiva</text:span></text:p>
      </text:section>
      <text:p text:style-name="P1140"/>
      <text:p text:style-name="P1116"/>
      <text:h text:style-name="P1141" text:outline-level="4"><text:span text:style-name="T736">PORTARIA</text:span><text:span text:style-name="T808"> </text:span><text:span text:style-name="T736">Nº</text:span><text:span text:style-name="T809"> </text:span><text:span text:style-name="T739">237/2026</text:span></text:h>
      <text:p text:style-name="P1057"/>
      <text:p text:style-name="P1057"/>
      <text:p text:style-name="P1142"/>
      <text:h text:style-name="P1143" text:outline-level="6"><text:span text:style-name="T715">SUSPENDE</text:span><text:span text:style-name="T810"> </text:span><text:span text:style-name="T715">FÉRIAS</text:span><text:span text:style-name="T810"> </text:span><text:span text:style-name="T715">DE</text:span><text:span text:style-name="T810"> </text:span><text:span text:style-name="T725">SERVIDOR.</text:span></text:h>
      <text:p text:style-name="P1057"/>
      <text:p text:style-name="P1057"/>
      <text:p text:style-name="P1144"/>
      <text:p text:style-name="P1145"><text:span text:style-name="T740">A PRESIDENTE EXECUTIVA DO IPACI – </text:span><text:span text:style-name="T741">Instituto de Previdência do Município</text:span><text:span text:style-name="T811"> </text:span><text:span text:style-name="T741">de</text:span><text:span text:style-name="T811"> </text:span><text:span text:style-name="T741">Cachoeiro</text:span><text:span text:style-name="T811"> </text:span><text:span text:style-name="T741">de</text:span><text:span text:style-name="T811"> </text:span><text:span text:style-name="T741">Itapemirim,</text:span><text:span text:style-name="T811"> </text:span><text:span text:style-name="T741">Estado</text:span><text:span text:style-name="T811"> </text:span><text:span text:style-name="T741">do</text:span><text:span text:style-name="T811"> </text:span><text:span text:style-name="T741">Espírito</text:span><text:span text:style-name="T811"> </text:span><text:span text:style-name="T741">Santo,</text:span><text:span text:style-name="T811"> </text:span><text:span text:style-name="T741">no</text:span><text:span text:style-name="T811"> </text:span><text:span text:style-name="T741">uso</text:span><text:span text:style-name="T811"> </text:span><text:span text:style-name="T741">de</text:span><text:span text:style-name="T811"> </text:span><text:span text:style-name="T741">suas atribuições delegadas através da Lei nº 7.030/2014 e do Decreto nº 34.905/2025, resolve:</text:span></text:p>
      <text:p text:style-name="P1146"/>
      <text:p text:style-name="P1147"><text:span text:style-name="T740">Art. 1º </text:span><text:span text:style-name="T741">– Suspender o gozo de férias da servidora </text:span><text:span text:style-name="T740">LARISSA CANDIDO SILVA</text:span><text:span text:style-name="T741">, matrícula nº 90382, ocupante do cargo comissionado, de </text:span><text:span text:style-name="T740">Gerente Administrativo, </text:span><text:span text:style-name="T741">previstas</text:span><text:span text:style-name="T811"> </text:span><text:span text:style-name="T741">a</text:span><text:span text:style-name="T811"> </text:span><text:span text:style-name="T741">segunda</text:span><text:span text:style-name="T811"> </text:span><text:span text:style-name="T741">quinzena</text:span><text:span text:style-name="T811"> </text:span><text:span text:style-name="T741">para</text:span><text:span text:style-name="T811"> </text:span><text:span text:style-name="T741">o</text:span><text:span text:style-name="T811"> </text:span><text:span text:style-name="T741">mês</text:span><text:span text:style-name="T811"> </text:span><text:span text:style-name="T741">de Agosto</text:span><text:span text:style-name="T811"> </text:span><text:span text:style-name="T741">de</text:span><text:span text:style-name="T811"> </text:span><text:span text:style-name="T741">2026,</text:span><text:span text:style-name="T811"> </text:span><text:span text:style-name="T741">conforme</text:span><text:span text:style-name="T811"> </text:span><text:span text:style-name="T741">anexo</text:span><text:span text:style-name="T811"> </text:span><text:span text:style-name="T741">do Memorando Nº 246/2026, em virtude da necessidade da Administração,</text:span><text:span text:style-name="T812"> </text:span><text:span text:style-name="T740">a partir do dia 16</text:span><text:span text:style-name="T813"> </text:span><text:span text:style-name="T740">de</text:span><text:span text:style-name="T814"> </text:span><text:span text:style-name="T740">agosto</text:span><text:span text:style-name="T814"> </text:span><text:span text:style-name="T740">de</text:span><text:span text:style-name="T815"> </text:span><text:span text:style-name="T740">2026</text:span><text:span text:style-name="T741">,</text:span><text:span text:style-name="T816"> </text:span><text:span text:style-name="T741">conforme</text:span><text:span text:style-name="T817"> </text:span><text:span text:style-name="T741">processo</text:span><text:span text:style-name="T816"> </text:span><text:span text:style-name="T741">administrativo</text:span><text:span text:style-name="T817"> </text:span><text:span text:style-name="T741">nº</text:span><text:span text:style-name="T817"> </text:span><text:span text:style-name="T741">59652/2026</text:span><text:span text:style-name="T817"> </text:span><text:span text:style-name="T741">e</text:span><text:span text:style-name="T812"> </text:span><text:span text:style-name="T741">nos</text:span><text:span text:style-name="T817"> </text:span><text:span text:style-name="T741">termos</text:span><text:span text:style-name="T817"> </text:span><text:span text:style-name="T741">do</text:span><text:span text:style-name="T817"> </text:span><text:span text:style-name="T741">art. 74,</text:span><text:span text:style-name="T811"> </text:span><text:span text:style-name="T741">§ 1º, III e § 2º, da Lei 7.350/2015.</text:span></text:p>
      <text:p text:style-name="P1148"><text:span text:style-name="T740">Parágrafo único. </text:span><text:span text:style-name="T741">A servidora deverá usufruir os dias de férias a que faz jus</text:span><text:span text:style-name="T811"> </text:span><text:span text:style-name="T741">em período oportuno, observado o disposto no art. 74, §2º da Lei nº 7.350/2015, ficando estabelecido o novo período de gozo de </text:span><text:span text:style-name="T740">03 de novembro de 2026 a 17 de novembro de</text:span><text:span text:style-name="T813"> </text:span><text:span text:style-name="T740">2026 </text:span><text:span text:style-name="T741">e mantêm-se a segunda quinzena no período de </text:span><text:span text:style-name="T740">16 de setembro de 2026 a 30 de setembro de 2026</text:span><text:span text:style-name="T741">.</text:span></text:p>
      <text:p text:style-name="P1149"/>
      <text:p text:style-name="P1150"><text:span text:style-name="T740">Art.</text:span><text:span text:style-name="T818"> </text:span><text:span text:style-name="T740">2º</text:span><text:span text:style-name="T819"> </text:span><text:span text:style-name="T741">–</text:span><text:span text:style-name="T820"> </text:span><text:span text:style-name="T741">Esta</text:span><text:span text:style-name="T821"> </text:span><text:span text:style-name="T741">Portaria</text:span><text:span text:style-name="T822"> </text:span><text:span text:style-name="T741">entra</text:span><text:span text:style-name="T822"> </text:span><text:span text:style-name="T741">em</text:span><text:span text:style-name="T820"> </text:span><text:span text:style-name="T741">vigor</text:span><text:span text:style-name="T820"> </text:span><text:span text:style-name="T741">na</text:span><text:span text:style-name="T821"> </text:span><text:span text:style-name="T741">data</text:span><text:span text:style-name="T822"> </text:span><text:span text:style-name="T741">de</text:span><text:span text:style-name="T821"> </text:span><text:span text:style-name="T741">sua</text:span><text:span text:style-name="T821"> </text:span><text:span text:style-name="T758">publicação.</text:span></text:p>
      <text:p text:style-name="P1075"/>
      <text:p text:style-name="P1151"/>
      <text:p text:style-name="P1152"><text:span text:style-name="T741">Cachoeiro</text:span><text:span text:style-name="T823"> </text:span><text:span text:style-name="T741">de</text:span><text:span text:style-name="T823"> </text:span><text:span text:style-name="T741">Itapemirim,</text:span><text:span text:style-name="T824"> </text:span><text:span text:style-name="T741">11</text:span><text:span text:style-name="T822"> </text:span><text:span text:style-name="T741">de</text:span><text:span text:style-name="T820"> </text:span><text:span text:style-name="T741">agosto</text:span><text:span text:style-name="T822"> </text:span><text:span text:style-name="T741">de</text:span><text:span text:style-name="T823"> </text:span><text:span text:style-name="T758">2026.</text:span></text:p>
      <text:p text:style-name="P1075"/>
      <text:p text:style-name="P1075"/>
      <text:p text:style-name="P1075"/>
      <text:p text:style-name="P1153"/>
      <text:h text:style-name="P1154" text:outline-level="7"><text:span text:style-name="T825">DANIELLY</text:span><text:span text:style-name="T826"> </text:span><text:span text:style-name="T825">BRANDÃO</text:span><text:span text:style-name="T826"> </text:span><text:span text:style-name="T827">TÁVORA</text:span></text:h>
      <text:p text:style-name="P1155"><text:span text:style-name="T828">Presidente</text:span><text:span text:style-name="T829"> </text:span><text:span text:style-name="T759">Executiva</text:span></text:p>
      <text:p text:style-name="P1156"/>
      <text:p text:style-name="P1157"/>
      <text:p text:style-name="P1094"/>
      <text:p text:style-name="P1158"><text:span text:style-name="T830">O</text:span><text:span text:style-name="T831"> </text:span><text:span text:style-name="T830">INSTITUTO</text:span><text:span text:style-name="T832"> </text:span><text:span text:style-name="T830">DE</text:span><text:span text:style-name="T833"> </text:span><text:span text:style-name="T830">PREVIDÊNCIA</text:span><text:span text:style-name="T834"> </text:span><text:span text:style-name="T830">DO</text:span><text:span text:style-name="T835"> </text:span><text:span text:style-name="T830">MUNICÍPIO</text:span><text:span text:style-name="T833"> </text:span><text:span text:style-name="T830">DE</text:span><text:span text:style-name="T833"> </text:span><text:span text:style-name="T830">CACHOEIRO</text:span><text:span text:style-name="T832"> </text:span><text:span text:style-name="T830">DE</text:span><text:span text:style-name="T833"> </text:span><text:span text:style-name="T830">ITAPEMIRIM</text:span><text:span text:style-name="T832"> </text:span><text:span text:style-name="T836">DIVULGA</text:span></text:p>
      <text:p text:style-name="P1159"/>
      <text:p text:style-name="P1160"/>
      <text:p text:style-name="P1161"><text:span text:style-name="T830">EXTRATO</text:span><text:span text:style-name="T837"> </text:span><text:span text:style-name="T830">DE</text:span><text:span text:style-name="T832"> </text:span><text:span text:style-name="T830">TERMO</text:span><text:span text:style-name="T832"> </text:span><text:span text:style-name="T830">DE</text:span><text:span text:style-name="T838"> </text:span><text:span text:style-name="T830">AUTORIZAÇÃO</text:span><text:span text:style-name="T832"> </text:span><text:span text:style-name="T830">DA</text:span><text:span text:style-name="T838"> </text:span><text:span text:style-name="T830">CONTRATAÇÃO,</text:span><text:span text:style-name="T834"> </text:span><text:span text:style-name="T830">ADJUDICAÇÃO</text:span><text:span text:style-name="T835"> </text:span><text:span text:style-name="T830">E </text:span><text:span text:style-name="T836">HOMOLOGAÇÃO</text:span></text:p>
      <text:p text:style-name="P1159"/>
      <text:p text:style-name="P1162"/>
      <text:p text:style-name="P1163"><text:span text:style-name="T830">Processo</text:span><text:span text:style-name="T838"> </text:span><text:span text:style-name="T830">Administrativo:</text:span><text:span text:style-name="T833"> </text:span><text:span text:style-name="T667">nº</text:span><text:span text:style-name="T839"> </text:span><text:span text:style-name="T674">54138/2026.</text:span></text:p>
      <text:p text:style-name="P1164"><text:span text:style-name="T830">Identificação</text:span><text:span text:style-name="T832"> </text:span><text:span text:style-name="T830">do</text:span><text:span text:style-name="T833"> </text:span><text:span text:style-name="T830">CidadES:</text:span><text:span text:style-name="T840"> </text:span><text:span text:style-name="T674">2026.016E0800001.10.0021.</text:span></text:p>
      <text:p text:style-name="P1164"><text:span text:style-name="T830">Inexigibilidade</text:span><text:span text:style-name="T833"> </text:span><text:span text:style-name="T830">de</text:span><text:span text:style-name="T833"> </text:span><text:span text:style-name="T830">Licitação</text:span><text:span text:style-name="T832"> </text:span><text:span text:style-name="T830">N°:</text:span><text:span text:style-name="T840"> </text:span><text:span text:style-name="T674">023/2026.</text:span></text:p>
      <text:p text:style-name="P1164"><text:span text:style-name="T830">Respaldo</text:span><text:span text:style-name="T841"> </text:span><text:span text:style-name="T830">Legal:</text:span><text:span text:style-name="T842"> </text:span><text:span text:style-name="T667">art.</text:span><text:span text:style-name="T670"> </text:span><text:span text:style-name="T667">74,</text:span><text:span text:style-name="T843"> </text:span><text:span text:style-name="T667">inciso</text:span><text:span text:style-name="T843"> </text:span><text:span text:style-name="T667">III,</text:span><text:span text:style-name="T674"> </text:span><text:span text:style-name="T667">alínea</text:span><text:span text:style-name="T670"> </text:span><text:span text:style-name="T667">‘f’</text:span><text:span text:style-name="T844"> </text:span><text:span text:style-name="T667">da</text:span><text:span text:style-name="T674"> </text:span><text:span text:style-name="T667">Lei</text:span><text:span text:style-name="T674"> 14.133/2021.</text:span></text:p>
      <text:p text:style-name="P1165"><text:span text:style-name="T830">Empresa</text:span><text:span text:style-name="T835"> </text:span><text:span text:style-name="T830">Contratada:</text:span><text:span text:style-name="T833"> </text:span><text:span text:style-name="T667">CONSULTRE</text:span><text:span text:style-name="T845"> </text:span><text:span text:style-name="T667">CONSULTORIA</text:span><text:span text:style-name="T846"> </text:span><text:span text:style-name="T667">E</text:span><text:span text:style-name="T844"> </text:span><text:span text:style-name="T667">TREINAMENTO</text:span><text:span text:style-name="T845"> </text:span><text:span text:style-name="T667">LTDA,</text:span><text:span text:style-name="T845"> </text:span><text:span text:style-name="T667">inscrita</text:span><text:span text:style-name="T845"> </text:span><text:span text:style-name="T667">sob</text:span><text:span text:style-name="T845"> </text:span><text:span text:style-name="T667">CNPJ</text:span><text:span text:style-name="T845"> </text:span><text:span text:style-name="T667">n° </text:span><text:span text:style-name="T674">36.003.671/0001-53.</text:span></text:p>
      <text:p text:style-name="P1166"><text:span text:style-name="T830">Valor:</text:span><text:span text:style-name="T840"> </text:span><text:span text:style-name="T667">R$</text:span><text:span text:style-name="T670"> </text:span><text:span text:style-name="T667">3.990,00</text:span><text:span text:style-name="T845"> </text:span><text:span text:style-name="T667">(três</text:span><text:span text:style-name="T670"> </text:span><text:span text:style-name="T667">mil,</text:span><text:span text:style-name="T670"> </text:span><text:span text:style-name="T667">novecentos</text:span><text:span text:style-name="T670"> </text:span><text:span text:style-name="T667">e</text:span><text:span text:style-name="T670"> </text:span><text:span text:style-name="T667">noventa</text:span><text:span text:style-name="T843"> </text:span><text:span text:style-name="T674">reais).</text:span></text:p>
      <text:p text:style-name="P1167"><text:span text:style-name="T830">Objeto: </text:span><text:span text:style-name="T667">Pagamento de 01 (uma) inscrição para servidora Consultora Interna do Instituto no curso presencial “O Regime Previdenciário do Servidor Público: Concessão e Cálculo de Aposentadorias, Pensões e Abono de Permanência – Reforma Previdenciária (EC 103/2019)”.</text:span></text:p>
      <text:p text:style-name="P1168"><text:span text:style-name="T667">A presente contratação, justifica-se com base nas diretrizes do Pró-Gestão RPPS, que visam ao aprimoramento da governança, da transparência e da capacitação dos agentes públicos,</text:span><text:span text:style-name="T847"> </text:span><text:span text:style-name="T667">contribuindo para a melhoria da gestão previdenciária e o atendimento às exigências dos órgãos de controle, evidenciando o interesse público na despesa.</text:span></text:p>
      <text:p text:style-name="P1169"/>
      <text:p text:style-name="P1170"/>
      <text:p text:style-name="P1171"><text:span text:style-name="T667">Cachoeiro</text:span><text:span text:style-name="T844"> </text:span><text:span text:style-name="T667">de</text:span><text:span text:style-name="T845"> </text:span><text:span text:style-name="T667">Itapemirim,</text:span><text:span text:style-name="T843"> </text:span><text:span text:style-name="T667">11</text:span><text:span text:style-name="T845"> </text:span><text:span text:style-name="T667">de</text:span><text:span text:style-name="T845"> </text:span><text:span text:style-name="T667">agosto</text:span><text:span text:style-name="T845"> </text:span><text:span text:style-name="T667">de</text:span><text:span text:style-name="T670"> </text:span><text:span text:style-name="T674">2026.</text:span></text:p>
      <text:p text:style-name="P1169"/>
      <text:p text:style-name="P1169"/>
      <text:p text:style-name="P1169"/>
      <text:p text:style-name="P1172"/>
      <text:p text:style-name="P1171"><text:span text:style-name="T836">DANIELLY</text:span><text:span text:style-name="T848"> </text:span><text:span text:style-name="T836">BRANDÃO</text:span><text:span text:style-name="T849"> </text:span><text:span text:style-name="T836">TÁVORA</text:span></text:p>
      <text:p text:style-name="P1173"><text:span text:style-name="T830">Presidente Executiva Decreto</text:span><text:span text:style-name="T838"> </text:span><text:span text:style-name="T830">nº</text:span><text:span text:style-name="T834"> </text:span><text:span text:style-name="T830">34.905/2025</text:span></text:p>
      <text:p text:style-name="P1174"/>
      <text:p text:style-name="P1175"/>
      <text:p text:style-name="P1176"/>
      <text:h text:style-name="P1177" text:outline-level="6"><text:span text:style-name="T850">O</text:span><text:span text:style-name="T851"> </text:span><text:span text:style-name="T850">INSTITUTO</text:span><text:span text:style-name="T851"> </text:span><text:span text:style-name="T850">DE</text:span><text:span text:style-name="T851"> </text:span><text:span text:style-name="T850">PREVIDÊNCIA</text:span><text:span text:style-name="T851"> </text:span><text:span text:style-name="T850">DO</text:span><text:span text:style-name="T851"> </text:span><text:span text:style-name="T850">MUNICÍPIO</text:span><text:span text:style-name="T852"> </text:span><text:span text:style-name="T850">DE</text:span><text:span text:style-name="T851"> </text:span><text:span text:style-name="T850">CACHOEIRO</text:span><text:span text:style-name="T851"> </text:span><text:span text:style-name="T850">DE</text:span><text:span text:style-name="T851"> </text:span><text:span text:style-name="T850">ITAPEMIRIM </text:span><text:span text:style-name="T653">DIVULGA</text:span></text:h>
      <text:p text:style-name="P1178"><text:span text:style-name="T853">EXTRATO</text:span><text:span text:style-name="T854"> </text:span><text:span text:style-name="T853">DO</text:span><text:span text:style-name="T855"> </text:span><text:span text:style-name="T853">2°</text:span><text:span text:style-name="T856"> </text:span><text:span text:style-name="T853">TERMO</text:span><text:span text:style-name="T855"> </text:span><text:span text:style-name="T853">DE</text:span><text:span text:style-name="T857"> </text:span><text:span text:style-name="T853">APOSTILAMENTO</text:span><text:span text:style-name="T857"> </text:span><text:span text:style-name="T853">AO</text:span><text:span text:style-name="T855"> </text:span><text:span text:style-name="T853">CONTRATO</text:span><text:span text:style-name="T855"> </text:span><text:span text:style-name="T853">N° 010/2022</text:span></text:p>
      <text:p text:style-name="P1179"><text:span text:style-name="T858">PROCESSO:</text:span><text:span text:style-name="T859"> </text:span><text:span text:style-name="T860">53000/2022.</text:span></text:p>
      <text:p text:style-name="P1180"><text:span text:style-name="T861">CÓDIGO</text:span><text:span text:style-name="T862"> </text:span><text:span text:style-name="T861">DO</text:span><text:span text:style-name="T863"> </text:span><text:span text:style-name="T861">TCEES:</text:span><text:span text:style-name="T863"> </text:span><text:span text:style-name="T853">2022.016E0800001.09.0018.</text:span></text:p>
      <text:p text:style-name="P1181"><text:span text:style-name="T864">CONTRATADO:</text:span><text:span text:style-name="T865"> </text:span><text:span text:style-name="T866">OSIRIS</text:span><text:span text:style-name="T867"> </text:span><text:span text:style-name="T866">COMERCIO</text:span><text:span text:style-name="T868"> </text:span><text:span text:style-name="T866">E</text:span><text:span text:style-name="T867"> </text:span><text:span text:style-name="T866">SERVIÇOS</text:span><text:span text:style-name="T867"> </text:span><text:span text:style-name="T866">LTDA,</text:span><text:span text:style-name="T868"> </text:span><text:span text:style-name="T866">inscrita</text:span><text:span text:style-name="T867"> </text:span><text:span text:style-name="T866">no</text:span><text:span text:style-name="T867"> </text:span><text:span text:style-name="T866">CNPJ/MF</text:span><text:span text:style-name="T867"> </text:span><text:span text:style-name="T866">sob</text:span><text:span text:style-name="T867"> </text:span><text:span text:style-name="T866">o</text:span><text:span text:style-name="T867"> </text:span><text:span text:style-name="T866">nº </text:span><text:span text:style-name="T860">05.388.792/0001-37.</text:span></text:p>
      <text:p text:style-name="P1182"><text:span text:style-name="T864">CONTRATANTE:</text:span><text:span text:style-name="T869"> </text:span><text:span text:style-name="T866">INSTITUTO</text:span><text:span text:style-name="T870"> </text:span><text:span text:style-name="T866">DE</text:span><text:span text:style-name="T870"> </text:span><text:span text:style-name="T866">PREVIDÊNCIA</text:span><text:span text:style-name="T870"> </text:span><text:span text:style-name="T866">DO</text:span><text:span text:style-name="T870"> </text:span><text:span text:style-name="T866">MUNICÍPIO</text:span><text:span text:style-name="T870"> </text:span><text:span text:style-name="T866">DE</text:span><text:span text:style-name="T870"> </text:span><text:span text:style-name="T866">CACHOEIRO</text:span><text:span text:style-name="T870"> </text:span><text:span text:style-name="T866">DE </text:span><text:span text:style-name="T860">ITAPEMIRIM.</text:span></text:p>
      <text:p text:style-name="P1183"><text:span text:style-name="T864">OBJETO:</text:span><text:span text:style-name="T858"> </text:span><text:span text:style-name="T866">O</text:span><text:span text:style-name="T871"> </text:span><text:span text:style-name="T866">presente</text:span><text:span text:style-name="T872"> </text:span><text:span text:style-name="T866">Termo</text:span><text:span text:style-name="T871"> </text:span><text:span text:style-name="T866">de</text:span><text:span text:style-name="T873"> </text:span><text:span text:style-name="T866">Apostilamento</text:span><text:span text:style-name="T871"> </text:span><text:span text:style-name="T866">tem</text:span><text:span text:style-name="T871"> </text:span><text:span text:style-name="T866">por</text:span><text:span text:style-name="T871"> </text:span><text:span text:style-name="T866">objeto</text:span><text:span text:style-name="T871"> </text:span><text:span text:style-name="T866">o</text:span><text:span text:style-name="T871"> </text:span><text:span text:style-name="T866">reajuste</text:span><text:span text:style-name="T871"> </text:span><text:span text:style-name="T866">de</text:span><text:span text:style-name="T871"> </text:span><text:span text:style-name="T866">valor</text:span><text:span text:style-name="T871"> </text:span><text:span text:style-name="T866">contratual</text:span><text:span text:style-name="T871"> </text:span><text:span text:style-name="T866">de acordo com a aplicação do índice IPCA-E, previstos na cláusula sexta, item 6.2 – Reajuste do Contrato nº 010/2022.</text:span></text:p>
      <text:p text:style-name="P1184"><text:span text:style-name="T864">VALOR</text:span><text:span text:style-name="T874"> </text:span><text:span text:style-name="T864">REAJUSTADO:</text:span><text:span text:style-name="T875"> </text:span><text:span text:style-name="T866">O</text:span><text:span text:style-name="T873"> </text:span><text:span text:style-name="T866">valor</text:span><text:span text:style-name="T873"> </text:span><text:span text:style-name="T866">mensal</text:span><text:span text:style-name="T873"> </text:span><text:span text:style-name="T866">do</text:span><text:span text:style-name="T876"> </text:span><text:span text:style-name="T866">item</text:span><text:span text:style-name="T873"> </text:span><text:span text:style-name="T866">1</text:span><text:span text:style-name="T876"> </text:span><text:span text:style-name="T866">fica</text:span><text:span text:style-name="T876"> </text:span><text:span text:style-name="T866">acrescido</text:span><text:span text:style-name="T876"> </text:span><text:span text:style-name="T866">em</text:span><text:span text:style-name="T873"> </text:span><text:span text:style-name="T866">R$</text:span><text:span text:style-name="T876"> </text:span><text:span text:style-name="T866">21,82</text:span><text:span text:style-name="T876"> </text:span><text:span text:style-name="T866">(Vinte</text:span><text:span text:style-name="T876"> </text:span><text:span text:style-name="T866">e</text:span><text:span text:style-name="T876"> </text:span><text:span text:style-name="T866">um</text:span><text:span text:style-name="T873"> </text:span><text:span text:style-name="T866">reais e oitenta e dois centavos) e o valor total do item 2 fica acrescido em R$ 36,00 (Trinta e seis reais).</text:span><text:span text:style-name="T872"> </text:span><text:span text:style-name="T866">O</text:span><text:span text:style-name="T872"> </text:span><text:span text:style-name="T866">valor</text:span><text:span text:style-name="T872"> </text:span><text:span text:style-name="T866">global</text:span><text:span text:style-name="T872"> </text:span><text:span text:style-name="T866">do</text:span><text:span text:style-name="T872"> </text:span><text:span text:style-name="T866">contrato</text:span><text:span text:style-name="T872"> </text:span><text:span text:style-name="T866">originário,</text:span><text:span text:style-name="T872"> </text:span><text:span text:style-name="T866">passa</text:span><text:span text:style-name="T872"> </text:span><text:span text:style-name="T866">de</text:span><text:span text:style-name="T872"> </text:span><text:span text:style-name="T866">R$</text:span><text:span text:style-name="T872"> </text:span><text:span text:style-name="T866">6.141,00</text:span><text:span text:style-name="T872"> </text:span><text:span text:style-name="T866">(Seis</text:span><text:span text:style-name="T872"> </text:span><text:span text:style-name="T866">mil,</text:span><text:span text:style-name="T872"> </text:span><text:span text:style-name="T866">cento</text:span><text:span text:style-name="T872"> </text:span><text:span text:style-name="T866">e</text:span><text:span text:style-name="T872"> </text:span><text:span text:style-name="T866">quarenta</text:span><text:span text:style-name="T872"> </text:span><text:span text:style-name="T866">e um reais) para R$ 6.438,84 (Seis mil, quatrocentos e trinta e oito reais e oitenta e quatro centavos), a partir da data de 01/09/2026.</text:span></text:p>
      <text:p text:style-name="P1185"><text:span text:style-name="T858">DATA</text:span><text:span text:style-name="T874"> </text:span><text:span text:style-name="T858">DA</text:span><text:span text:style-name="T877"> </text:span><text:span text:style-name="T858">ASSINATURA:</text:span><text:span text:style-name="T875"> </text:span><text:span text:style-name="T860">10</text:span><text:span text:style-name="T872"> </text:span><text:span text:style-name="T860">de</text:span><text:span text:style-name="T872"> </text:span><text:span text:style-name="T860">agosto</text:span><text:span text:style-name="T878"> </text:span><text:span text:style-name="T860">de</text:span><text:span text:style-name="T878"> </text:span><text:span text:style-name="T860">2026.</text:span></text:p>
      <text:p text:style-name="P1180"><text:span text:style-name="T861">SIGNATÁRIOS:</text:span><text:span text:style-name="T879"> </text:span><text:span text:style-name="T880">DANIELLY</text:span><text:span text:style-name="T881"> </text:span><text:span text:style-name="T880">BRANDÃO</text:span><text:span text:style-name="T881"> </text:span><text:span text:style-name="T880">TÁVORA</text:span><text:span text:style-name="T882"> </text:span><text:span text:style-name="T880">(Presidente</text:span><text:span text:style-name="T883"> </text:span><text:span text:style-name="T880">Executiva</text:span><text:span text:style-name="T884"> </text:span><text:span text:style-name="T880">do</text:span><text:span text:style-name="T883"> </text:span><text:span text:style-name="T880">IPACI),</text:span><text:span text:style-name="T885"> </text:span><text:span text:style-name="T860">PEDRO</text:span></text:p>
      <text:p text:style-name="P1186"><text:span text:style-name="T866">ERNESTO</text:span><text:span text:style-name="T873"> </text:span><text:span text:style-name="T866">RANGEL</text:span><text:span text:style-name="T876"> </text:span><text:span text:style-name="T866">ALVES</text:span><text:span text:style-name="T873"> </text:span><text:span text:style-name="T866">JUNIOR</text:span><text:span text:style-name="T886"> </text:span><text:span text:style-name="T880">(Representante</text:span><text:span text:style-name="T857"> </text:span><text:span text:style-name="T880">legal</text:span><text:span text:style-name="T887"> </text:span><text:span text:style-name="T880">da</text:span><text:span text:style-name="T887"> </text:span><text:span text:style-name="T853">CONTRATADA).</text:span></text:p>
      <text:p text:style-name="P1187"/>
      <text:p text:style-name="P1187"/>
      <text:p text:style-name="P1187"/>
      <text:p text:style-name="P1187"/>
      <text:p text:style-name="P1188"/>
      <text:h text:style-name="P1189" text:outline-level="6"><text:span text:style-name="T636">DANIELLY</text:span><text:span text:style-name="T888"> </text:span><text:span text:style-name="T636">BRANDÃO</text:span><text:span text:style-name="T889"> </text:span><text:span text:style-name="T636">TÁVORA</text:span></text:h>
      <text:p text:style-name="P1190"><text:span text:style-name="T861">Presidente Executiva Decreto</text:span><text:span text:style-name="T890"> </text:span><text:span text:style-name="T861">nº</text:span><text:span text:style-name="T890"> </text:span><text:span text:style-name="T861">34.905/2025</text:span></text:p>
      <text:p text:style-name="P1191"/>
      <text:p text:style-name="P1175"/>
      <text:p text:style-name="P1192"/>
      <text:h text:style-name="P1193" text:outline-level="6"><text:span text:style-name="T850">O INSTITUTO DE PREVIDÊNCIA DO MUNICÍPIO DE CACHOEIRO DE ITAPEMIRIM </text:span><text:span text:style-name="T653">DIVULGA</text:span></text:h>
      <text:p text:style-name="P1194"/>
      <text:p text:style-name="P1195"><text:span text:style-name="T880">EXTRATO</text:span><text:span text:style-name="T891"> </text:span><text:span text:style-name="T880">DO</text:span><text:span text:style-name="T891"> </text:span><text:span text:style-name="T880">4°</text:span><text:span text:style-name="T892"> </text:span><text:span text:style-name="T880">TERMO</text:span><text:span text:style-name="T891"> </text:span><text:span text:style-name="T880">ADITIVO</text:span><text:span text:style-name="T891"> </text:span><text:span text:style-name="T880">AO</text:span><text:span text:style-name="T892"> </text:span><text:span text:style-name="T880">CONTRATO</text:span><text:span text:style-name="T891"> </text:span><text:span text:style-name="T880">N°</text:span><text:span text:style-name="T893"> </text:span><text:span text:style-name="T853">010/2022</text:span></text:p>
      <text:p text:style-name="P1196"/>
      <text:p text:style-name="P1197"><text:span text:style-name="T864">PROCESSO:</text:span><text:span text:style-name="T894"> </text:span><text:span text:style-name="T860">53000/2022.</text:span></text:p>
      <text:p text:style-name="P1198"><text:span text:style-name="T861">RESPALDO</text:span><text:span text:style-name="T895"> </text:span><text:span text:style-name="T861">LEGAL:</text:span><text:span text:style-name="T896"> </text:span><text:span text:style-name="T880">Art.</text:span><text:span text:style-name="T892"> </text:span><text:span text:style-name="T880">57,</text:span><text:span text:style-name="T892"> </text:span><text:span text:style-name="T880">inciso</text:span><text:span text:style-name="T892"> </text:span><text:span text:style-name="T880">IV</text:span><text:span text:style-name="T897"> </text:span><text:span text:style-name="T880">Lei</text:span><text:span text:style-name="T892"> </text:span><text:span text:style-name="T880">n°</text:span><text:span text:style-name="T892"> </text:span><text:span text:style-name="T853">8.666/93.</text:span></text:p>
      <text:p text:style-name="P1199"><text:span text:style-name="T861">CÓDIGO</text:span><text:span text:style-name="T896"> </text:span><text:span text:style-name="T861">DO</text:span><text:span text:style-name="T896"> </text:span><text:span text:style-name="T861">TCEES:</text:span><text:span text:style-name="T896"> </text:span><text:span text:style-name="T853">2022.016E0800001.09.0018.</text:span></text:p>
      <text:p text:style-name="P1200"><text:span text:style-name="T864">CONTRATADO:</text:span><text:span text:style-name="T869"> </text:span><text:span text:style-name="T866">OSIRIS</text:span><text:span text:style-name="T870"> </text:span><text:span text:style-name="T866">COMERCIO</text:span><text:span text:style-name="T870"> </text:span><text:span text:style-name="T866">E</text:span><text:span text:style-name="T870"> </text:span><text:span text:style-name="T866">SERVIÇOS</text:span><text:span text:style-name="T870"> </text:span><text:span text:style-name="T866">LTDA,</text:span><text:span text:style-name="T870"> </text:span><text:span text:style-name="T866">inscrita</text:span><text:span text:style-name="T870"> </text:span><text:span text:style-name="T866">no</text:span><text:span text:style-name="T870"> </text:span><text:span text:style-name="T866">CNPJ/MF</text:span><text:span text:style-name="T870"> </text:span><text:span text:style-name="T866">sob</text:span><text:span text:style-name="T870"> </text:span><text:span text:style-name="T866">o</text:span><text:span text:style-name="T870"> </text:span><text:span text:style-name="T866">nº </text:span><text:span text:style-name="T860">05.388.792/0001-37.</text:span></text:p>
      <text:p text:style-name="P1201"><text:span text:style-name="T864">CONTRATANTE:</text:span><text:span text:style-name="T898"> </text:span><text:span text:style-name="T866">INSTITUTO</text:span><text:span text:style-name="T899"> </text:span><text:span text:style-name="T866">DE</text:span><text:span text:style-name="T899"> </text:span><text:span text:style-name="T866">PREVIDÊNCIA</text:span><text:span text:style-name="T899"> </text:span><text:span text:style-name="T866">DO</text:span><text:span text:style-name="T899"> </text:span><text:span text:style-name="T866">MUNICÍPIO</text:span><text:span text:style-name="T900"> </text:span><text:span text:style-name="T866">DE</text:span><text:span text:style-name="T899"> </text:span><text:span text:style-name="T866">CACHOEIRO</text:span><text:span text:style-name="T899"> </text:span><text:span text:style-name="T866">DE </text:span><text:span text:style-name="T860">ITAPEMIRIM.</text:span></text:p>
      <text:p text:style-name="P1202"><text:span text:style-name="T864">OBJETO: </text:span><text:span text:style-name="T866">Prorrogação do contrato nº 10/2022 que tem por objeto a contratação de empresa para</text:span><text:span text:style-name="T870"> </text:span><text:span text:style-name="T866">prestação</text:span><text:span text:style-name="T870"> </text:span><text:span text:style-name="T866">de</text:span><text:span text:style-name="T870"> </text:span><text:span text:style-name="T866">serviços</text:span><text:span text:style-name="T870"> </text:span><text:span text:style-name="T866">de</text:span><text:span text:style-name="T870"> </text:span><text:span text:style-name="T866">impressão,</text:span><text:span text:style-name="T870"> </text:span><text:span text:style-name="T866">cópia</text:span><text:span text:style-name="T870"> </text:span><text:span text:style-name="T866">e</text:span><text:span text:style-name="T870"> </text:span><text:span text:style-name="T866">digitalização</text:span><text:span text:style-name="T870"> </text:span><text:span text:style-name="T866">com</text:span><text:span text:style-name="T870"> </text:span><text:span text:style-name="T866">o</text:span><text:span text:style-name="T870"> </text:span><text:span text:style-name="T866">fornecimento</text:span><text:span text:style-name="T870"> </text:span><text:span text:style-name="T866">e instalação de equipamentos de impressora multifuncional (copiadora/ impressora/ scanner) e suprimentos necessários, pelo prazo de vigência pelo período de 12 (doze) meses.</text:span></text:p>
      <text:p text:style-name="P1203"><text:span text:style-name="T864">P</text:span><text:span text:style-name="T861">RAZO</text:span><text:span text:style-name="T901">: </text:span><text:span text:style-name="T880">Fica prorrogado por mais</text:span><text:span text:style-name="T902"> </text:span><text:span text:style-name="T880">12</text:span><text:span text:style-name="T902"> </text:span><text:span text:style-name="T880">(doze) meses</text:span><text:span text:style-name="T902"> </text:span><text:span text:style-name="T880">o</text:span><text:span text:style-name="T902"> </text:span><text:span text:style-name="T880">prazo</text:span><text:span text:style-name="T902"> </text:span><text:span text:style-name="T880">do</text:span><text:span text:style-name="T902"> </text:span><text:span text:style-name="T880">contrato</text:span><text:span text:style-name="T902"> </text:span><text:span text:style-name="T880">original, contado</text:span><text:span text:style-name="T902"> </text:span><text:span text:style-name="T880">a partir</text:span><text:span text:style-name="T903"> </text:span><text:span text:style-name="T880">do</text:span><text:span text:style-name="T903"> </text:span><text:span text:style-name="T880">dia</text:span><text:span text:style-name="T903"> </text:span><text:span text:style-name="T880">01/09/2026</text:span><text:span text:style-name="T903"> </text:span><text:span text:style-name="T880">à</text:span><text:span text:style-name="T903"> </text:span><text:span text:style-name="T880">31/08/2027,</text:span><text:span text:style-name="T903"> </text:span><text:span text:style-name="T880">observado</text:span><text:span text:style-name="T903"> </text:span><text:span text:style-name="T880">o</text:span><text:span text:style-name="T903"> </text:span><text:span text:style-name="T880">limite</text:span><text:span text:style-name="T903"> </text:span><text:span text:style-name="T880">de</text:span><text:span text:style-name="T903"> </text:span><text:span text:style-name="T880">até</text:span><text:span text:style-name="T903"> </text:span><text:span text:style-name="T880">60</text:span><text:span text:style-name="T903"> </text:span><text:span text:style-name="T880">(sessenta)</text:span><text:span text:style-name="T903"> </text:span><text:span text:style-name="T880">meses, conforme o disposto no art. 57, IV da Lei nº 8.666/93 e suas alterações.</text:span></text:p>
      <text:p text:style-name="P1198"><text:span text:style-name="T864">DATA</text:span><text:span text:style-name="T904"> </text:span><text:span text:style-name="T864">DA</text:span><text:span text:style-name="T904"> </text:span><text:span text:style-name="T864">ASSINATURA:</text:span><text:span text:style-name="T905"> </text:span><text:span text:style-name="T866">10</text:span><text:span text:style-name="T906"> </text:span><text:span text:style-name="T866">de</text:span><text:span text:style-name="T907"> </text:span><text:span text:style-name="T866">agosto</text:span><text:span text:style-name="T908"> </text:span><text:span text:style-name="T866">de</text:span><text:span text:style-name="T907"> </text:span><text:span text:style-name="T860">2026.</text:span></text:p>
      <text:p text:style-name="P1199"><text:span text:style-name="T861">SIGNATÁRIOS:</text:span><text:span text:style-name="T909"> </text:span><text:span text:style-name="T861">DANIELLY</text:span><text:span text:style-name="T910"> </text:span><text:span text:style-name="T861">BRANDÃO</text:span><text:span text:style-name="T910"> </text:span><text:span text:style-name="T861">TÁVORA</text:span><text:span text:style-name="T909"> </text:span><text:span text:style-name="T861">(Presidente</text:span><text:span text:style-name="T910"> </text:span><text:span text:style-name="T861">Executiva</text:span><text:span text:style-name="T910"> </text:span><text:span text:style-name="T861">do</text:span><text:span text:style-name="T910"> </text:span><text:span text:style-name="T861">IPACI),</text:span><text:span text:style-name="T911"> </text:span><text:span text:style-name="T858">PEDRO</text:span></text:p>
      <text:p text:style-name="P1199"><text:span text:style-name="T864">ERNESTO</text:span><text:span text:style-name="T904"> </text:span><text:span text:style-name="T864">RANGEL</text:span><text:span text:style-name="T905"> </text:span><text:span text:style-name="T864">ALVES</text:span><text:span text:style-name="T904"> </text:span><text:span text:style-name="T864">JUNIOR</text:span><text:span text:style-name="T912"> </text:span><text:span text:style-name="T861">(Representante</text:span><text:span text:style-name="T895"> </text:span><text:span text:style-name="T861">legal</text:span><text:span text:style-name="T896"> </text:span><text:span text:style-name="T861">da</text:span><text:span text:style-name="T913"> </text:span><text:span text:style-name="T914">CONTRATADA).</text:span></text:p>
      <text:p text:style-name="P1175"/>
      <text:p text:style-name="P1175"/>
      <text:p text:style-name="P1175"/>
      <text:p text:style-name="P1175"/>
      <text:p text:style-name="P1204"/>
      <text:h text:style-name="P1205" text:outline-level="6"><text:span text:style-name="T915">DANIELLY</text:span><text:span text:style-name="T916"> </text:span><text:span text:style-name="T915">BRANDÃO</text:span><text:span text:style-name="T917"> </text:span><text:span text:style-name="T636">TÁVORA</text:span></text:h>
      <text:p text:style-name="P1206"><text:span text:style-name="T861">Presidente</text:span><text:span text:style-name="T918"> </text:span><text:span text:style-name="T861">Executiva</text:span><text:span text:style-name="T918"> </text:span><text:span text:style-name="T861">do</text:span><text:span text:style-name="T918"> </text:span><text:span text:style-name="T861">IPACI Decreto nº 34.905/2025</text:span></text:p>
      <text:p text:style-name="P1207"/>
      <text:p text:style-name="P688"/>
      <text:p text:style-name="P1208"/>
      <text:h text:style-name="P1209" text:outline-level="8"><text:span text:style-name="T915">O</text:span><text:span text:style-name="T919"> </text:span><text:span text:style-name="T915">INSTITUTO</text:span><text:span text:style-name="T919"> </text:span><text:span text:style-name="T915">DE</text:span><text:span text:style-name="T920"> </text:span><text:span text:style-name="T915">PREVIDÊNCIA</text:span><text:span text:style-name="T921"> </text:span><text:span text:style-name="T915">DO</text:span><text:span text:style-name="T919"> </text:span><text:span text:style-name="T915">MUNICÍPIO</text:span><text:span text:style-name="T922"> </text:span><text:span text:style-name="T915">DE</text:span><text:span text:style-name="T920"> </text:span><text:span text:style-name="T915">CACHOEIRO</text:span><text:span text:style-name="T919"> </text:span><text:span text:style-name="T915">DE</text:span><text:span text:style-name="T922"> </text:span><text:span text:style-name="T915">ITAPEMIRIM</text:span><text:span text:style-name="T919"> </text:span><text:span text:style-name="T636">DIVULGA</text:span></text:h>
      <text:p text:style-name="P688"/>
      <text:p text:style-name="P1210"/>
      <text:p text:style-name="P1211"><text:span text:style-name="T923">EXTRATO DE TERMO DE AUTORIZAÇÃO DA CONTRATAÇÃO, ADJUDICAÇÃO E </text:span><text:span text:style-name="T924">HOMOLOGAÇÃO</text:span></text:p>
      <text:p text:style-name="P688"/>
      <text:p text:style-name="P689"/>
      <text:p text:style-name="P1212"><text:span text:style-name="T923">Processo</text:span><text:span text:style-name="T925"> </text:span><text:span text:style-name="T923">Administrativo:</text:span><text:span text:style-name="T926"> </text:span><text:span text:style-name="T927">nº</text:span><text:span text:style-name="T928"> </text:span><text:span text:style-name="T929">55057/2026.</text:span></text:p>
      <text:p text:style-name="P1213"><text:span text:style-name="T923">Identificação</text:span><text:span text:style-name="T930"> </text:span><text:span text:style-name="T923">do</text:span><text:span text:style-name="T930"> </text:span><text:span text:style-name="T923">CidadES:</text:span><text:span text:style-name="T931"> </text:span><text:span text:style-name="T929">2026.016E0800001.10.0026.</text:span></text:p>
      <text:p text:style-name="P1213"><text:span text:style-name="T923">Inexigibilidade</text:span><text:span text:style-name="T932"> </text:span><text:span text:style-name="T923">de</text:span><text:span text:style-name="T932"> </text:span><text:span text:style-name="T923">Licitação</text:span><text:span text:style-name="T933"> </text:span><text:span text:style-name="T923">N°:</text:span><text:span text:style-name="T931"> </text:span><text:span text:style-name="T929">022/2026.</text:span></text:p>
      <text:p text:style-name="P1213"><text:span text:style-name="T923">Respaldo</text:span><text:span text:style-name="T934"> </text:span><text:span text:style-name="T923">Legal:</text:span><text:span text:style-name="T933"> </text:span><text:span text:style-name="T927">art.</text:span><text:span text:style-name="T935"> </text:span><text:span text:style-name="T927">74,</text:span><text:span text:style-name="T935"> </text:span><text:span text:style-name="T927">inciso</text:span><text:span text:style-name="T936"> </text:span><text:span text:style-name="T927">III,</text:span><text:span text:style-name="T937"> </text:span><text:span text:style-name="T927">alínea</text:span><text:span text:style-name="T936"> </text:span><text:span text:style-name="T927">‘f’</text:span><text:span text:style-name="T938"> </text:span><text:span text:style-name="T927">da</text:span><text:span text:style-name="T939"> </text:span><text:span text:style-name="T927">Lei</text:span><text:span text:style-name="T939"> </text:span><text:span text:style-name="T929">14.133/2021.</text:span></text:p>
      <text:p text:style-name="P1214"><text:span text:style-name="T940">Empresa</text:span><text:span text:style-name="T941"> </text:span><text:span text:style-name="T940">Contratada:</text:span><text:span text:style-name="T942"> </text:span>ESAFI<text:span text:style-name="T943"> </text:span>–<text:span text:style-name="T943"> </text:span>ESCOLA DE<text:span text:style-name="T628"> </text:span>ADMINISTRAÇÃO<text:span text:style-name="T944"> </text:span>E<text:span text:style-name="T945"> </text:span>TREINAMENTO<text:span text:style-name="T943"> </text:span>LTDA,<text:span text:style-name="T943"> </text:span>inscrita sob CNPJ n° 35.963.479/0001-46.</text:p>
      <text:p text:style-name="P1215"><text:span text:style-name="T940">Valor:</text:span><text:span text:style-name="T946"> </text:span>R$<text:span text:style-name="T632"> </text:span>17.160,00<text:span text:style-name="T632"> </text:span>(Dezessete<text:span text:style-name="T631"> </text:span>mil,<text:span text:style-name="T631"> </text:span>cento<text:span text:style-name="T641"> </text:span>e<text:span text:style-name="T634"> </text:span>sessenta<text:span text:style-name="T641"> </text:span><text:span text:style-name="T245">reais).</text:span></text:p>
      <text:p text:style-name="P1216"><text:span text:style-name="T940">Objeto: </text:span>Pagamento de 04 (quatro) inscrições para servidores do setor de Benefícios no curso “Contribuição<text:span text:style-name="T947"> </text:span>e<text:span text:style-name="T642"> </text:span>Aposentadoria<text:span text:style-name="T947"> </text:span>incluindo<text:span text:style-name="T948"> </text:span>Concessão<text:span text:style-name="T948"> </text:span>de<text:span text:style-name="T642"> </text:span>Averbação<text:span text:style-name="T947"> </text:span>de<text:span text:style-name="T629"> </text:span>Tempo<text:span text:style-name="T948"> </text:span>de<text:span text:style-name="T947"> </text:span>Serviço<text:span text:style-name="T947"> </text:span>e<text:span text:style-name="T948"> </text:span>Pensão por<text:span text:style-name="T949"> </text:span>Morte”,<text:span text:style-name="T950"> </text:span>destinadas<text:span text:style-name="T949"> </text:span>à<text:span text:style-name="T950"> </text:span>participação<text:span text:style-name="T949"> </text:span>de<text:span text:style-name="T950"> </text:span>servidoras<text:span text:style-name="T949"> </text:span>da<text:span text:style-name="T950"> </text:span>Diretoria<text:span text:style-name="T949"> </text:span>de<text:span text:style-name="T950"> </text:span>Benefícios<text:span text:style-name="T949"> </text:span>Sociais<text:span text:style-name="T949"> </text:span>deste<text:span text:style-name="T950"> </text:span>Instituto. A presente contratação, justifica-se com base nas diretrizes do Pró-Gestão RPPS, que visam ao aprimoramento<text:span text:style-name="T381"> </text:span>da<text:span text:style-name="T381"> </text:span>governança,<text:span text:style-name="T381"> </text:span>da<text:span text:style-name="T381"> </text:span>transparência<text:span text:style-name="T381"> </text:span>e<text:span text:style-name="T381"> </text:span>da<text:span text:style-name="T381"> </text:span>capacitação<text:span text:style-name="T381"> </text:span>dos<text:span text:style-name="T381"> </text:span>agentes<text:span text:style-name="T381"> </text:span>públicos, contribuindo para a melhoria da gestão previdenciária e o atendimento às exigências dos órgãos de controle, evidenciando o interesse público na despesa.</text:p>
      <text:p text:style-name="Text_20_body"/>
      <text:p text:style-name="P1217"/>
      <text:p text:style-name="P1218">Cachoeiro<text:span text:style-name="T631"> </text:span>de<text:span text:style-name="T631"> </text:span>Itapemirim,<text:span text:style-name="T634"> </text:span>06<text:span text:style-name="T631"> </text:span>de<text:span text:style-name="T631"> </text:span>agosto<text:span text:style-name="T631"> </text:span>de<text:span text:style-name="T631"> </text:span><text:span text:style-name="T246">2026.</text:span></text:p>
      <text:p text:style-name="Text_20_body"/>
      <text:p text:style-name="Text_20_body"/>
      <text:p text:style-name="Text_20_body"/>
      <text:p text:style-name="P1219"/>
      <text:h text:style-name="P1220" text:outline-level="8"><text:span text:style-name="T915">DANIELLY</text:span><text:span text:style-name="T951"> </text:span><text:span text:style-name="T915">BRANDÃO</text:span><text:span text:style-name="T922"> </text:span><text:span text:style-name="T636">TÁVORA</text:span></text:h>
      <text:h text:style-name="P1221" text:outline-level="9"><text:span text:style-name="T915">Presidente Executiva Decreto nº 34.905/2025</text:span><text:span text:style-name="T915"/></text:h>
      <text:p text:style-name="P1222"/>
      <text:p text:style-name="P1159"/>
      <text:p text:style-name="P1223"/>
      <text:p text:style-name="P1224"><text:span text:style-name="T952">INSTITUTO</text:span><text:span text:style-name="T953"> </text:span><text:span text:style-name="T952">DE</text:span><text:span text:style-name="T953"> </text:span><text:span text:style-name="T952">PREVIDÊNCIA</text:span><text:span text:style-name="T954"> </text:span><text:span text:style-name="T952">DO</text:span><text:span text:style-name="T953"> </text:span><text:span text:style-name="T952">MUNICÍPIO</text:span><text:span text:style-name="T955"> </text:span><text:span text:style-name="T952">DE</text:span><text:span text:style-name="T955"> </text:span><text:span text:style-name="T952">CACHOEIRO</text:span><text:span text:style-name="T953"> </text:span><text:span text:style-name="T952">DE</text:span><text:span text:style-name="T955"> </text:span><text:span text:style-name="T952">ITAPEMIRIM </text:span><text:span text:style-name="T956">CONVITE</text:span></text:p>
      <text:p text:style-name="P1225"><text:span text:style-name="T957">O Instituto de Previdência do Município de Cachoeiro de Itapemirim/ES, convida todos os Servidores Efetivos,</text:span><text:span text:style-name="T958"> </text:span><text:span text:style-name="T957">Aposentados e Pensionistas para o Seminário, </text:span><text:span text:style-name="T952">"Preparando o Futuro: Reflexos sobre Pré e Pós-Aposentadoria"</text:span><text:span text:style-name="T957">, com palestras voltadas aos segurados do IPACI, no dia </text:span><text:span text:style-name="T952">20/08/2026</text:span><text:span text:style-name="T957">, das </text:span><text:span text:style-name="T952">9h às 11h</text:span><text:span text:style-name="T957">, no </text:span><text:span text:style-name="T952">Plenário da Câmara Municipal de Cachoeiro de Itapemirim – ES</text:span><text:span text:style-name="T957">.</text:span></text:p>
      <text:p text:style-name="P1226"/>
      <text:p text:style-name="P1227"><text:span text:style-name="T957">Na oportunidade, o IPACI promoverá uma </text:span><text:span text:style-name="T952">Ação Solidária</text:span><text:span text:style-name="T957">, convidando os participantes a contribuírem, de forma voluntária, com a doação de </text:span><text:span text:style-name="T952">1 kg de alimento não perecível</text:span><text:span text:style-name="T957">.</text:span></text:p>
      <text:p text:style-name="P1228"/>
      <text:p text:style-name="P1229"><text:span text:style-name="T957">A participação no evento </text:span><text:span text:style-name="T952">não requer inscrição prévia</text:span><text:span text:style-name="T957">, bastando comparecer no local e horário informados.</text:span></text:p>
      <text:p text:style-name="P1230"/>
      <text:p text:style-name="P1231"><text:span text:style-name="T957">Ao final do evento, será disponibilizada </text:span><text:span text:style-name="T952">Declaração de Comparecimento </text:span><text:span text:style-name="T957">aos participantes que desejarem.</text:span></text:p>
      <text:p text:style-name="P1169"/>
      <text:p text:style-name="P1169"/>
      <text:p text:style-name="P1169"/>
      <text:p text:style-name="P1169"/>
      <text:p text:style-name="P1169"/>
      <text:p text:style-name="P1169"/>
      <text:p text:style-name="P1232"/>
      <text:p text:style-name="P1233"><text:span text:style-name="T956">DANIELLY</text:span><text:span text:style-name="T952"> </text:span><text:span text:style-name="T956">BRANDÃO</text:span><text:span text:style-name="T959"> </text:span><text:span text:style-name="T956">TÁVORA</text:span></text:p>
      <text:p text:style-name="P1234"><text:span text:style-name="T952">Presidente</text:span><text:span text:style-name="T960"> </text:span><text:span text:style-name="T956">Executiva</text:span></text:p>
      <text:p text:style-name="P1235"/>
      <text:p text:style-name="P1175"/>
      <text:p text:style-name="P1236"/>
      <text:h text:style-name="P1237" text:outline-level="6"><text:span text:style-name="T915">INSTITUTO DE</text:span><text:span text:style-name="T961"> </text:span><text:span text:style-name="T915">PREVIDÊNCIA</text:span><text:span text:style-name="T962"> </text:span><text:span text:style-name="T915">DO MUNICÍPIO DE CACHOEIRO DE ITAPEMIRIM – IPACI </text:span><text:span text:style-name="T636">COMUNICADO</text:span></text:h>
      <text:p text:style-name="P1175"/>
      <text:p text:style-name="P1238"/>
      <text:p text:style-name="P1239"><text:span text:style-name="T880">IPACI faz alerta sobre a necessidade de comunicação de óbitos dos aposentados e pensionistas</text:span><text:span text:style-name="T963"> <text:s/></text:span><text:span text:style-name="T880">beneficiários</text:span><text:span text:style-name="T964"> <text:s/></text:span><text:span text:style-name="T880">deste</text:span><text:span text:style-name="T964"> <text:s/></text:span><text:span text:style-name="T880">Regime</text:span><text:span text:style-name="T964"> <text:s/></text:span><text:span text:style-name="T880">Próprio</text:span><text:span text:style-name="T964"> <text:s/></text:span><text:span text:style-name="T880">de</text:span><text:span text:style-name="T964"> <text:s/></text:span><text:span text:style-name="T880">Previdência</text:span><text:span text:style-name="T965"> <text:s/></text:span><text:span text:style-name="T853">Social.</text:span></text:p>
      <text:p text:style-name="P1240"/>
      <text:p text:style-name="P1241"><text:span text:style-name="T880">O IPACI, responsável pela gestão dos benefícios de aposentados e pensionistas dos servidores do município de Cachoeiro de Itapemirim, faz um importante alerta para as</text:span><text:span text:style-name="T903"> </text:span><text:span text:style-name="T880">famílias dos beneficiários sobre a necessidade de comunicar imediatamente o falecimento</text:span><text:span text:style-name="T966"> </text:span><text:span text:style-name="T880">de seus entes queridos. A falta de comunicação tempestiva pode resultar em pagamentos indevidos, gerando valores que terão que ser ressarcidos no futuro.</text:span></text:p>
      <text:p text:style-name="P1242"/>
      <text:p text:style-name="P1243"><text:a xlink:type="simple" xlink:href="mailto:rh@ipaci.es.gov.br" text:style-name="ListLabel_20_65" text:visited-style-name="ListLabel_20_65"><text:span text:style-name="T967">rh@ipaci.es.gov.br</text:span></text:a><text:span text:style-name="T968"> </text:span><text:span text:style-name="T969">28-3199-1267</text:span></text:p>
      <text:p text:style-name="P1244"><text:span text:style-name="T880">28-3155-5364</text:span><text:span text:style-name="T970"> </text:span><text:span text:style-name="T853">(Whatsapp)</text:span></text:p>
      <text:p text:style-name="P1187"/>
      <text:p text:style-name="P1187"/>
      <text:p text:style-name="P1187"/>
      <text:p text:style-name="P1187"/>
      <text:p text:style-name="P1245"/>
      <text:h text:style-name="P459" text:outline-level="6"><text:span text:style-name="T915">DANIELLY</text:span><text:span text:style-name="T889"> </text:span><text:span text:style-name="T915">BRANDÃO</text:span><text:span text:style-name="T971"> </text:span><text:span text:style-name="T636">TÁVORA</text:span></text:h>
      <text:p text:style-name="P1246"><text:span text:style-name="T861">Presidente</text:span><text:span text:style-name="T896"> </text:span><text:span text:style-name="T914">Executiva</text:span></text:p>
      <text:p text:style-name="P1247"><draw:frame draw:style-name="fr5" draw:name="Image97" text:anchor-type="char" svg:x="2.7874in" svg:y="6.0819in" svg:width="0.0508in" svg:height="0.0161in" draw:z-index="693"><draw:image xlink:href="Pictures/100000010000000A00000002B6954DEE.png" xlink:type="simple" xlink:show="embed" xlink:actuate="onLoad" draw:mime-type="image/png"/></draw:frame><draw:frame draw:style-name="fr5" draw:name="Image99" text:anchor-type="char" svg:x="2.7646in" svg:y="4.2102in" svg:width="0.0634in" svg:height="0.0161in" draw:z-index="694"><draw:image xlink:href="Pictures/100000010000000C00000002F4B58647.png" xlink:type="simple" xlink:show="embed" xlink:actuate="onLoad" draw:mime-type="image/png"/></draw:frame></text:p>
      <text:p text:style-name="P1248"/>
      <text:h text:style-name="P1249" text:outline-level="3"><text:span text:style-name="T84">CÂMARA</text:span><text:span text:style-name="T972"> </text:span><text:span text:style-name="T86">MUNICIPAL</text:span></text:h>
      <text:p text:style-name="P1250"><draw:frame draw:style-name="fr7" draw:name="Image 1679" text:anchor-type="char" svg:x="1.7728in" svg:y="0.3535in" svg:width="0.7618in" svg:height="0.0799in" draw:z-index="40"><draw:image xlink:href="Pictures/10000001000000940000000F82815DB8.png" xlink:type="simple" xlink:show="embed" xlink:actuate="onLoad" draw:mime-type="image/png"/></draw:frame><draw:frame draw:style-name="fr7" draw:name="Image 1688" text:anchor-type="char" svg:x="3.9374in" svg:y="0.7665in" svg:width="0.7055in" svg:height="0.0744in" draw:z-index="41"><draw:image xlink:href="Pictures/10000001000000880000000EB59C2F32.png" xlink:type="simple" xlink:show="embed" xlink:actuate="onLoad" draw:mime-type="image/png"/></draw:frame><draw:frame draw:style-name="fr7" draw:name="Image 1689" text:anchor-type="char" svg:x="4.7583in" svg:y="0.7693in" svg:width="0.1465in" svg:height="0.0717in" draw:z-index="42"><draw:image xlink:href="Pictures/100000010000001C0000000E4CEA6578.png" xlink:type="simple" xlink:show="embed" xlink:actuate="onLoad" draw:mime-type="image/png"/></draw:frame><draw:frame draw:style-name="fr7" draw:name="Image 1690" text:anchor-type="char" svg:x="5.0102in" svg:y="0.7425in" svg:width="0.4335in" svg:height="0.0984in" draw:z-index="43"><draw:image xlink:href="Pictures/100000010000005300000013E03E89F6.png" xlink:type="simple" xlink:show="embed" xlink:actuate="onLoad" draw:mime-type="image/png"/></draw:frame><draw:frame draw:style-name="fr7" draw:name="Image 1692" text:anchor-type="char" svg:x="6.3016in" svg:y="0.7693in" svg:width="0.1382in" svg:height="0.0717in" draw:z-index="44"><draw:image xlink:href="Pictures/100000010000001A0000000E1EAC61C4.png" xlink:type="simple" xlink:show="embed" xlink:actuate="onLoad" draw:mime-type="image/png"/></draw:frame><draw:frame draw:style-name="fr7" draw:name="Image 1693" text:anchor-type="char" svg:x="3.7547in" svg:y="0.9709in" svg:width="0.648in" svg:height="0.0752in" draw:z-index="45"><draw:image xlink:href="Pictures/100000010000007B0000000FF0B6ADD3.png" xlink:type="simple" xlink:show="embed" xlink:actuate="onLoad" draw:mime-type="image/png"/></draw:frame><draw:frame draw:style-name="fr7" draw:name="Image 1694" text:anchor-type="char" svg:x="4.5346in" svg:y="0.972in" svg:width="0.1382in" svg:height="0.0717in" draw:z-index="46"><draw:image xlink:href="Pictures/100000010000001A0000000E84067736.png" xlink:type="simple" xlink:show="embed" xlink:actuate="onLoad" draw:mime-type="image/png"/></draw:frame><draw:frame draw:style-name="fr7" draw:name="Image 1696" text:anchor-type="char" svg:x="5.7374in" svg:y="0.9709in" svg:width="0.4307in" svg:height="0.0752in" draw:z-index="47"><draw:image xlink:href="Pictures/10000001000000520000000FF459B63E.png" xlink:type="simple" xlink:show="embed" xlink:actuate="onLoad" draw:mime-type="image/png"/></draw:frame><draw:frame draw:style-name="fr7" draw:name="Image 1697" text:anchor-type="char" svg:x="6.3028in" svg:y="0.9709in" svg:width="0.1417in" svg:height="0.0752in" draw:z-index="48"><draw:image xlink:href="Pictures/100000010000001B0000000F84A6A1DB.png" xlink:type="simple" xlink:show="embed" xlink:actuate="onLoad" draw:mime-type="image/png"/></draw:frame><draw:frame draw:style-name="fr7" draw:name="Image 1698" text:anchor-type="char" svg:x="3.7543in" svg:y="1.1484in" svg:width="0.5665in" svg:height="0.1in" draw:z-index="49"><draw:image xlink:href="Pictures/100000010000006E00000014D6B359A1.png" xlink:type="simple" xlink:show="embed" xlink:actuate="onLoad" draw:mime-type="image/png"/></draw:frame><draw:frame draw:style-name="fr7" draw:name="Image 1702" text:anchor-type="char" svg:x="5.1154in" svg:y="1.1752in" svg:width="0.1437in" svg:height="0.0752in" draw:z-index="50"><draw:image xlink:href="Pictures/100000010000001C0000000F52DE4AA4.png" xlink:type="simple" xlink:show="embed" xlink:actuate="onLoad" draw:mime-type="image/png"/></draw:frame><draw:frame draw:style-name="fr7" draw:name="Image 1703" text:anchor-type="char" svg:x="5.4398in" svg:y="1.1752in" svg:width="0.2138in" svg:height="0.0752in" draw:z-index="51"><draw:image xlink:href="Pictures/10000001000000290000000FBB56D6B2.png" xlink:type="simple" xlink:show="embed" xlink:actuate="onLoad" draw:mime-type="image/png"/></draw:frame><draw:frame draw:style-name="fr7" draw:name="Image 1704" text:anchor-type="char" svg:x="5.8346in" svg:y="1.1764in" svg:width="0.1362in" svg:height="0.0701in" draw:z-index="52"><draw:image xlink:href="Pictures/100000010000001B0000000D4EC76D09.png" xlink:type="simple" xlink:show="embed" xlink:actuate="onLoad" draw:mime-type="image/png"/></draw:frame><draw:frame draw:style-name="fr7" draw:name="Image 1705" text:anchor-type="char" svg:x="6.1634in" svg:y="1.1752in" svg:width="0.2756in" svg:height="0.0752in" draw:z-index="53"><draw:image xlink:href="Pictures/10000001000000350000000F78AA580F.png" xlink:type="simple" xlink:show="embed" xlink:actuate="onLoad" draw:mime-type="image/png"/></draw:frame><draw:frame draw:style-name="fr7" draw:name="Image 1706" text:anchor-type="char" svg:x="3.7484in" svg:y="1.3583in" svg:width="0.7819in" svg:height="0.1146in" draw:z-index="54"><draw:image xlink:href="Pictures/1000000100000097000000164FCDB509.png" xlink:type="simple" xlink:show="embed" xlink:actuate="onLoad" draw:mime-type="image/png"/></draw:frame><draw:frame draw:style-name="fr7" draw:name="Image 1707" text:anchor-type="char" svg:x="4.6201in" svg:y="1.378in" svg:width="0.4165in" svg:height="0.0752in" draw:z-index="55"><draw:image xlink:href="Pictures/10000001000000510000000F50407AD2.png" xlink:type="simple" xlink:show="embed" xlink:actuate="onLoad" draw:mime-type="image/png"/></draw:frame><draw:frame draw:style-name="fr7" draw:name="Image 1709" text:anchor-type="char" svg:x="5.2661in" svg:y="1.378in" svg:width="0.8339in" svg:height="0.0917in" draw:z-index="56"><draw:image xlink:href="Pictures/10000001000000A100000012E1F98080.png" xlink:type="simple" xlink:show="embed" xlink:actuate="onLoad" draw:mime-type="image/png"/></draw:frame><draw:frame draw:style-name="fr7" draw:name="Image 1710" text:anchor-type="char" svg:x="3.7543in" svg:y="1.7866in" svg:width="0.5457in" svg:height="0.0744in" draw:z-index="57"><draw:image xlink:href="Pictures/10000001000000690000000E4B4E2044.png" xlink:type="simple" xlink:show="embed" xlink:actuate="onLoad" draw:mime-type="image/png"/></draw:frame><draw:frame draw:style-name="fr7" draw:name="Image 1715" text:anchor-type="char" svg:x="2.9484in" svg:y="2.1984in" svg:width="0.1965in" svg:height="0.0701in" draw:z-index="58"><draw:image xlink:href="Pictures/10000001000000260000000DA50DC404.png" xlink:type="simple" xlink:show="embed" xlink:actuate="onLoad" draw:mime-type="image/png"/></draw:frame><draw:frame draw:style-name="fr7" draw:name="Image 1720" text:anchor-type="char" svg:x="4.0465in" svg:y="2.1984in" svg:width="0.4929in" svg:height="0.0925in" draw:z-index="59"><draw:image xlink:href="Pictures/100000010000005E00000011F1061080.png" xlink:type="simple" xlink:show="embed" xlink:actuate="onLoad" draw:mime-type="image/png"/></draw:frame><draw:frame draw:style-name="fr7" draw:name="Image 1721" text:anchor-type="char" svg:x="4.6547in" svg:y="2.1917in" svg:width="0.7839in" svg:height="0.0783in" draw:z-index="60"><draw:image xlink:href="Pictures/10000001000000950000000EB2082CD8.png" xlink:type="simple" xlink:show="embed" xlink:actuate="onLoad" draw:mime-type="image/png"/></draw:frame><draw:frame draw:style-name="fr7" draw:name="Image 1725" text:anchor-type="char" svg:x="5.8772in" svg:y="2.1917in" svg:width="0.5492in" svg:height="0.0957in" draw:z-index="61"><draw:image xlink:href="Pictures/100000010000006A000000126A8ECB8C.png" xlink:type="simple" xlink:show="embed" xlink:actuate="onLoad" draw:mime-type="image/png"/></draw:frame><draw:frame draw:style-name="fr7" draw:name="Image 1729" text:anchor-type="char" svg:x="2.2492in" svg:y="2.4016in" svg:width="0.2701in" svg:height="0.0717in" draw:z-index="62"><draw:image xlink:href="Pictures/10000001000000340000000E4E9C6084.png" xlink:type="simple" xlink:show="embed" xlink:actuate="onLoad" draw:mime-type="image/png"/></draw:frame><draw:frame draw:style-name="fr7" draw:name="Image 1730" text:anchor-type="char" svg:x="2.652in" svg:y="2.398in" svg:width="0.1264in" svg:height="0.0752in" draw:z-index="63"><draw:image xlink:href="Pictures/10000001000000190000000F9110329E.png" xlink:type="simple" xlink:show="embed" xlink:actuate="onLoad" draw:mime-type="image/png"/></draw:frame><draw:frame draw:style-name="fr7" draw:name="Image 1734" text:anchor-type="char" svg:x="3.3898in" svg:y="2.398in" svg:width="0.6362in" svg:height="0.0965in" draw:z-index="64"><draw:image xlink:href="Pictures/1000000100000079000000131724B2DA.png" xlink:type="simple" xlink:show="embed" xlink:actuate="onLoad" draw:mime-type="image/png"/></draw:frame><draw:frame draw:style-name="fr7" draw:name="Image 1739" text:anchor-type="char" svg:x="4.7382in" svg:y="2.398in" svg:width="0.1264in" svg:height="0.0752in" draw:z-index="65"><draw:image xlink:href="Pictures/10000001000000180000000FA44C6946.png" xlink:type="simple" xlink:show="embed" xlink:actuate="onLoad" draw:mime-type="image/png"/></draw:frame><draw:frame draw:style-name="fr7" draw:name="Image 1740" text:anchor-type="char" svg:x="5.002in" svg:y="2.3929in" svg:width="0.4047in" svg:height="0.0799in" draw:z-index="66"><draw:image xlink:href="Pictures/100000010000004F00000010A26BC128.png" xlink:type="simple" xlink:show="embed" xlink:actuate="onLoad" draw:mime-type="image/png"/></draw:frame><draw:frame draw:style-name="fr7" draw:name="Image 1741" text:anchor-type="char" svg:x="5.5445in" svg:y="2.398in" svg:width="0.128in" svg:height="0.0752in" draw:z-index="67"><draw:image xlink:href="Pictures/10000001000000180000000F1CA8D902.png" xlink:type="simple" xlink:show="embed" xlink:actuate="onLoad" draw:mime-type="image/png"/></draw:frame><draw:frame draw:style-name="fr7" draw:name="Image 1742" text:anchor-type="char" svg:x="5.8075in" svg:y="2.3953in" svg:width="0.6291in" svg:height="0.078in" draw:z-index="68"><draw:image xlink:href="Pictures/10000001000000790000000F3F35469C.png" xlink:type="simple" xlink:show="embed" xlink:actuate="onLoad" draw:mime-type="image/png"/></draw:frame><draw:frame draw:style-name="fr7" draw:name="Image 1743" text:anchor-type="char" svg:x="1.7772in" svg:y="2.5992in" svg:width="0.7756in" svg:height="0.078in" draw:z-index="69"><draw:image xlink:href="Pictures/10000001000000950000000F83703C76.png" xlink:type="simple" xlink:show="embed" xlink:actuate="onLoad" draw:mime-type="image/png"/></draw:frame><draw:frame draw:style-name="fr7" draw:name="Image 1748" text:anchor-type="char" svg:x="3.5839in" svg:y="2.5992in" svg:width="0.7063in" svg:height="0.0984in" draw:z-index="70"><draw:image xlink:href="Pictures/100000010000008700000013445BEC20.png" xlink:type="simple" xlink:show="embed" xlink:actuate="onLoad" draw:mime-type="image/png"/></draw:frame><draw:frame draw:style-name="fr7" draw:name="Image 1749" text:anchor-type="char" svg:x="4.4008in" svg:y="2.602in" svg:width="0.2701in" svg:height="0.0752in" draw:z-index="71"><draw:image xlink:href="Pictures/10000001000000340000000F5C3323DC.png" xlink:type="simple" xlink:show="embed" xlink:actuate="onLoad" draw:mime-type="image/png"/></draw:frame><draw:frame draw:style-name="fr7" draw:name="Image 1750" text:anchor-type="char" svg:x="4.7862in" svg:y="2.602in" svg:width="0.1264in" svg:height="0.0752in" draw:z-index="72"><draw:image xlink:href="Pictures/10000001000000180000000F0010EA65.png" xlink:type="simple" xlink:show="embed" xlink:actuate="onLoad" draw:mime-type="image/png"/></draw:frame><draw:frame draw:style-name="fr7" draw:name="Image 1754" text:anchor-type="char" svg:x="5.711in" svg:y="2.5992in" svg:width="0.4835in" svg:height="0.078in" draw:z-index="73"><draw:image xlink:href="Pictures/100000010000005C0000000F53A8FCB5.png" xlink:type="simple" xlink:show="embed" xlink:actuate="onLoad" draw:mime-type="image/png"/></draw:frame><draw:frame draw:style-name="fr7" draw:name="Image 1756" text:anchor-type="char" svg:x="1.7728in" svg:y="2.8035in" svg:width="0.2681in" svg:height="0.0764in" draw:z-index="74"><draw:image xlink:href="Pictures/10000001000000340000000F31405AA9.png" xlink:type="simple" xlink:show="embed" xlink:actuate="onLoad" draw:mime-type="image/png"/></draw:frame><draw:frame draw:style-name="fr7" draw:name="Image 1757" text:anchor-type="char" svg:x="2.1508in" svg:y="2.8035in" svg:width="0.4835in" svg:height="0.0764in" draw:z-index="75"><draw:image xlink:href="Pictures/100000010000005D0000000F32DE5510.png" xlink:type="simple" xlink:show="embed" xlink:actuate="onLoad" draw:mime-type="image/png"/></draw:frame><draw:frame draw:style-name="fr7" draw:name="Image 1758" text:anchor-type="char" svg:x="2.7398in" svg:y="2.8063in" svg:width="0.7744in" svg:height="0.0957in" draw:z-index="76"><draw:image xlink:href="Pictures/100000010000009500000012997B2F25.png" xlink:type="simple" xlink:show="embed" xlink:actuate="onLoad" draw:mime-type="image/png"/></draw:frame><draw:frame draw:style-name="fr7" draw:name="Image 1759" text:anchor-type="char" svg:x="3.6217in" svg:y="2.8264in" svg:width="0.2764in" svg:height="0.0752in" draw:z-index="77"><draw:image xlink:href="Pictures/10000001000000360000000F571A9E9D.png" xlink:type="simple" xlink:show="embed" xlink:actuate="onLoad" draw:mime-type="image/png"/></draw:frame><draw:frame draw:style-name="fr7" draw:name="Image 1762" text:anchor-type="char" svg:x="4.8965in" svg:y="2.811in" svg:width="0.4957in" svg:height="0.0701in" draw:z-index="78"><draw:image xlink:href="Pictures/100000010000005F0000000E7FD49FE2.png" xlink:type="simple" xlink:show="embed" xlink:actuate="onLoad" draw:mime-type="image/png"/></draw:frame><draw:frame draw:style-name="fr7" draw:name="Image 1765" text:anchor-type="char" svg:x="1.7744in" svg:y="3.0283in" svg:width="0.4161in" svg:height="0.0717in" draw:z-index="79"><draw:image xlink:href="Pictures/100000010000004F0000000E9A980CFD.png" xlink:type="simple" xlink:show="embed" xlink:actuate="onLoad" draw:mime-type="image/png"/></draw:frame><draw:frame draw:style-name="fr7" draw:name="Image 1766" text:anchor-type="char" svg:x="2.278in" svg:y="3.0236in" svg:width="0.1299in" svg:height="0.0752in" draw:z-index="80"><draw:image xlink:href="Pictures/10000001000000190000000F89EA6C0B.png" xlink:type="simple" xlink:show="embed" xlink:actuate="onLoad" draw:mime-type="image/png"/></draw:frame><draw:frame draw:style-name="fr7" draw:name="Image 1777" text:anchor-type="char" svg:x="4.3563in" svg:y="3.0236in" svg:width="0.1307in" svg:height="0.0752in" draw:z-index="81"><draw:image xlink:href="Pictures/10000001000000190000000FD96AEC60.png" xlink:type="simple" xlink:show="embed" xlink:actuate="onLoad" draw:mime-type="image/png"/></draw:frame><draw:frame draw:style-name="fr7" draw:name="Image 1778" text:anchor-type="char" svg:x="4.572in" svg:y="3.0217in" svg:width="0.1965in" svg:height="0.0764in" draw:z-index="82"><draw:image xlink:href="Pictures/10000001000000260000000F8A3C454C.png" xlink:type="simple" xlink:show="embed" xlink:actuate="onLoad" draw:mime-type="image/png"/></draw:frame><draw:frame draw:style-name="fr4" draw:name="Image142" text:anchor-type="char" svg:x="2.6374in" svg:y="0.3535in" svg:width="0.2in" svg:height="0.0783in" draw:z-index="175"><draw:image xlink:href="Pictures/10000001000000280000000F8ABFF6AB.png" xlink:type="simple" xlink:show="embed" xlink:actuate="onLoad" draw:mime-type="image/png"/></draw:frame><draw:frame draw:style-name="fr4" draw:name="Image143" text:anchor-type="char" svg:x="2.9283in" svg:y="0.348in" svg:width="0.0535in" svg:height="0.0984in" draw:z-index="176"><draw:image xlink:href="Pictures/100000010000000A000000138B58987C.png" xlink:type="simple" xlink:show="embed" xlink:actuate="onLoad" draw:mime-type="image/png"/></draw:frame><draw:frame draw:style-name="fr4" draw:name="Image148" text:anchor-type="char" svg:x="3.0689in" svg:y="0.3535in" svg:width="0.2756in" svg:height="0.0807in" draw:z-index="177"><draw:image xlink:href="Pictures/100000010000003700000010783723DE.png" xlink:type="simple" xlink:show="embed" xlink:actuate="onLoad" draw:mime-type="image/png"/></draw:frame><draw:frame draw:style-name="fr4" draw:name="Image149" text:anchor-type="char" svg:x="3.7543in" svg:y="0.7665in" svg:width="0.0673in" svg:height="0.0752in" draw:z-index="178"><draw:image xlink:href="Pictures/100000010000000D0000000FBB42A756.png" xlink:type="simple" xlink:show="embed" xlink:actuate="onLoad" draw:mime-type="image/png"/></draw:frame><draw:frame draw:style-name="fr4" draw:name="Image150" text:anchor-type="char" svg:x="5.5429in" svg:y="0.7665in" svg:width="0.648in" svg:height="0.0752in" draw:z-index="179"><draw:image xlink:href="Pictures/10000001000000810000000FB10FFA58.png" xlink:type="simple" xlink:show="embed" xlink:actuate="onLoad" draw:mime-type="image/png"/></draw:frame><draw:frame draw:style-name="fr4" draw:name="Image153" text:anchor-type="char" svg:x="4.8193in" svg:y="0.972in" svg:width="0.7598in" svg:height="0.0917in" draw:z-index="180"><draw:image xlink:href="Pictures/100000010000009700000012E41D5B5F.png" xlink:type="simple" xlink:show="embed" xlink:actuate="onLoad" draw:mime-type="image/png"/></draw:frame><draw:frame draw:style-name="fr4" draw:name="Image154" text:anchor-type="char" svg:x="4.5134in" svg:y="1.1752in" svg:width="0.4035in" svg:height="0.0917in" draw:z-index="181"><draw:image xlink:href="Pictures/100000010000005000000012D43AC4CA.png" xlink:type="simple" xlink:show="embed" xlink:actuate="onLoad" draw:mime-type="image/png"/></draw:frame><draw:frame draw:style-name="fr4" draw:name="Image155" text:anchor-type="char" svg:x="5.1217in" svg:y="1.3807in" svg:width="0.0654in" svg:height="0.0709in" draw:z-index="182"><draw:image xlink:href="Pictures/100000010000000D0000000EB3A55451.png" xlink:type="simple" xlink:show="embed" xlink:actuate="onLoad" draw:mime-type="image/png"/></draw:frame><draw:frame draw:style-name="fr4" draw:name="Image158" text:anchor-type="char" svg:x="2.1181in" svg:y="2.1953in" svg:width="0.2634in" svg:height="0.0752in" draw:z-index="183"><draw:image xlink:href="Pictures/10000001000000340000000FFA9FD81C.png" xlink:type="simple" xlink:show="embed" xlink:actuate="onLoad" draw:mime-type="image/png"/></draw:frame><draw:frame draw:style-name="fr4" draw:name="Image159" text:anchor-type="char" svg:x="2.522in" svg:y="2.1902in" svg:width="0.1193in" svg:height="0.0772in" draw:z-index="184"><draw:image xlink:href="Pictures/10000001000000170000000FDFE0CFAC.png" xlink:type="simple" xlink:show="embed" xlink:actuate="onLoad" draw:mime-type="image/png"/></draw:frame><draw:frame draw:style-name="fr4" draw:name="Image160" text:anchor-type="char" svg:x="3.2646in" svg:y="2.1917in" svg:width="0.4909in" svg:height="0.0783in" draw:z-index="185"><draw:image xlink:href="Pictures/10000001000000620000000FBCA285D9.png" xlink:type="simple" xlink:show="embed" xlink:actuate="onLoad" draw:mime-type="image/png"/></draw:frame><draw:frame draw:style-name="fr4" draw:name="Image162" text:anchor-type="char" svg:x="3.8728in" svg:y="2.2154in" svg:width="0.0555in" svg:height="0.0543in" draw:z-index="186"><draw:image xlink:href="Pictures/100000010000000B0000000A59C8A2E4.png" xlink:type="simple" xlink:show="embed" xlink:actuate="onLoad" draw:mime-type="image/png"/></draw:frame><draw:frame draw:style-name="fr4" draw:name="Image163" text:anchor-type="char" svg:x="5.5528in" svg:y="2.1937in" svg:width="0.1965in" svg:height="0.0756in" draw:z-index="187"><draw:image xlink:href="Pictures/10000001000000270000000F46E6C834.png" xlink:type="simple" xlink:show="embed" xlink:actuate="onLoad" draw:mime-type="image/png"/></draw:frame><draw:frame draw:style-name="fr4" draw:name="Image164" text:anchor-type="char" svg:x="1.7728in" svg:y="2.398in" svg:width="0.3465in" svg:height="0.0756in" draw:z-index="188"><draw:image xlink:href="Pictures/10000001000000450000000F17464777.png" xlink:type="simple" xlink:show="embed" xlink:actuate="onLoad" draw:mime-type="image/png"/></draw:frame><draw:frame draw:style-name="fr4" draw:name="Image168" text:anchor-type="char" svg:x="2.9102in" svg:y="2.3953in" svg:width="0.3236in" svg:height="0.0937in" draw:z-index="189"><draw:image xlink:href="Pictures/1000000100000040000000120705618A.png" xlink:type="simple" xlink:show="embed" xlink:actuate="onLoad" draw:mime-type="image/png"/></draw:frame><draw:frame draw:style-name="fr4" draw:name="Image171" text:anchor-type="char" svg:x="4.1492in" svg:y="2.4181in" svg:width="0.0555in" svg:height="0.0555in" draw:z-index="190"><draw:image xlink:href="Pictures/100000010000000B0000000BC567B774.png" xlink:type="simple" xlink:show="embed" xlink:actuate="onLoad" draw:mime-type="image/png"/></draw:frame><draw:frame draw:style-name="fr4" draw:name="Image172" text:anchor-type="char" svg:x="4.3354in" svg:y="2.4181in" svg:width="0.272in" svg:height="0.0756in" draw:z-index="191"><draw:image xlink:href="Pictures/10000001000000360000000FC2E899B4.png" xlink:type="simple" xlink:show="embed" xlink:actuate="onLoad" draw:mime-type="image/png"/></draw:frame><draw:frame draw:style-name="fr4" draw:name="Image173" text:anchor-type="char" svg:x="2.6654in" svg:y="2.5992in" svg:width="0.4665in" svg:height="0.0937in" draw:z-index="192"><draw:image xlink:href="Pictures/100000010000005D00000012F2F88260.png" xlink:type="simple" xlink:show="embed" xlink:actuate="onLoad" draw:mime-type="image/png"/></draw:frame><draw:frame draw:style-name="fr4" draw:name="Image174" text:anchor-type="char" svg:x="3.2693in" svg:y="2.622in" svg:width="0.2055in" svg:height="0.0555in" draw:z-index="193"><draw:image xlink:href="Pictures/10000001000000290000000B2A971DB1.png" xlink:type="simple" xlink:show="embed" xlink:actuate="onLoad" draw:mime-type="image/png"/></draw:frame><draw:frame draw:style-name="fr4" draw:name="Image183" text:anchor-type="char" svg:x="5.0311in" svg:y="2.6071in" svg:width="0.5472in" svg:height="0.0882in" draw:z-index="194"><draw:image xlink:href="Pictures/100000010000006D00000011FF831B53.png" xlink:type="simple" xlink:show="embed" xlink:actuate="onLoad" draw:mime-type="image/png"/></draw:frame><draw:frame draw:style-name="fr4" draw:name="Image184" text:anchor-type="char" svg:x="6.3098in" svg:y="2.622in" svg:width="0.1244in" svg:height="0.0555in" draw:z-index="195"><draw:image xlink:href="Pictures/10000001000000180000000B78DE5A1F.png" xlink:type="simple" xlink:show="embed" xlink:actuate="onLoad" draw:mime-type="image/png"/></draw:frame><draw:frame draw:style-name="fr4" draw:name="Image185" text:anchor-type="char" svg:x="4.0016in" svg:y="2.8063in" svg:width="0.5626in" svg:height="0.0752in" draw:z-index="196"><draw:image xlink:href="Pictures/10000001000000700000000F804F1030.png" xlink:type="simple" xlink:show="embed" xlink:actuate="onLoad" draw:mime-type="image/png"/></draw:frame><draw:frame draw:style-name="fr4" draw:name="Image188" text:anchor-type="char" svg:x="4.6693in" svg:y="2.8264in" svg:width="0.1362in" svg:height="0.0543in" draw:z-index="197"><draw:image xlink:href="Pictures/100000010000001B0000000AEF27740A.png" xlink:type="simple" xlink:show="embed" xlink:actuate="onLoad" draw:mime-type="image/png"/></draw:frame><draw:frame draw:style-name="fr4" draw:name="Image189" text:anchor-type="char" svg:x="5.498in" svg:y="2.811in" svg:width="0.6098in" svg:height="0.0917in" draw:z-index="198"><draw:image xlink:href="Pictures/100000010000007900000012BC644BA3.png" xlink:type="simple" xlink:show="embed" xlink:actuate="onLoad" draw:mime-type="image/png"/></draw:frame><draw:frame draw:style-name="fr4" draw:name="Image190" text:anchor-type="char" svg:x="6.2335in" svg:y="2.8264in" svg:width="0.1972in" svg:height="0.0543in" draw:z-index="199"><draw:image xlink:href="Pictures/10000001000000270000000A7714A20F.png" xlink:type="simple" xlink:show="embed" xlink:actuate="onLoad" draw:mime-type="image/png"/></draw:frame><draw:frame draw:style-name="fr4" draw:name="Image194" text:anchor-type="char" svg:x="2.4866in" svg:y="3.0283in" svg:width="0.261in" svg:height="0.0701in" draw:z-index="200"><draw:image xlink:href="Pictures/10000001000000340000000E0BADB99F.png" xlink:type="simple" xlink:show="embed" xlink:actuate="onLoad" draw:mime-type="image/png"/></draw:frame><draw:frame draw:style-name="fr4" draw:name="Image195" text:anchor-type="char" svg:x="2.8598in" svg:y="3.0236in" svg:width="0.1736in" svg:height="0.0902in" draw:z-index="201"><draw:image xlink:href="Pictures/100000010000002200000012BC131442.png" xlink:type="simple" xlink:show="embed" xlink:actuate="onLoad" draw:mime-type="image/png"/></draw:frame><draw:frame draw:style-name="fr4" draw:name="Image196" text:anchor-type="char" svg:x="3.1398in" svg:y="3.0091in" svg:width="0.0571in" svg:height="0.1134in" draw:z-index="202"><draw:image xlink:href="Pictures/100000010000000B000000162A2D8424.png" xlink:type="simple" xlink:show="embed" xlink:actuate="onLoad" draw:mime-type="image/png"/></draw:frame><draw:frame draw:style-name="fr4" draw:name="Image202" text:anchor-type="char" svg:x="3.2862in" svg:y="3.0201in" svg:width="0.1736in" svg:height="0.0937in" draw:z-index="203"><draw:image xlink:href="Pictures/10000001000000220000001237C50AC4.png" xlink:type="simple" xlink:show="embed" xlink:actuate="onLoad" draw:mime-type="image/png"/></draw:frame><draw:frame draw:style-name="fr4" draw:name="Image203" text:anchor-type="char" svg:x="3.5752in" svg:y="3.0283in" svg:width="0.1902in" svg:height="0.0689in" draw:z-index="204"><draw:image xlink:href="Pictures/10000001000000260000000D225CFA92.png" xlink:type="simple" xlink:show="embed" xlink:actuate="onLoad" draw:mime-type="image/png"/></draw:frame><draw:frame draw:style-name="fr4" draw:name="Image204" text:anchor-type="char" svg:x="3.8571in" svg:y="3.0437in" svg:width="0.0555in" svg:height="0.0543in" draw:z-index="205"><draw:image xlink:href="Pictures/100000010000000B0000000A1247D675.png" xlink:type="simple" xlink:show="embed" xlink:actuate="onLoad" draw:mime-type="image/png"/></draw:frame><draw:frame draw:style-name="fr4" draw:name="Image206" text:anchor-type="char" svg:x="3.9984in" svg:y="3.0091in" svg:width="0.0571in" svg:height="0.1134in" draw:z-index="206"><draw:image xlink:href="Pictures/100000010000000B000000161917ADEF.png" xlink:type="simple" xlink:show="embed" xlink:actuate="onLoad" draw:mime-type="image/png"/></draw:frame><draw:frame draw:style-name="fr4" draw:name="Image207" text:anchor-type="char" svg:x="4.1425in" svg:y="3.0201in" svg:width="0.1165in" svg:height="0.0772in" draw:z-index="207"><draw:image xlink:href="Pictures/10000001000000170000000F31344081.png" xlink:type="simple" xlink:show="embed" xlink:actuate="onLoad" draw:mime-type="image/png"/></draw:frame><draw:frame draw:style-name="fr4" draw:name="Image208" text:anchor-type="char" svg:x="4.8654in" svg:y="3.0154in" svg:width="0.6807in" svg:height="0.0917in" draw:z-index="209"><draw:image xlink:href="Pictures/100000010000008800000012CA26EB9D.png" xlink:type="simple" xlink:show="embed" xlink:actuate="onLoad" draw:mime-type="image/png"/></draw:frame></text:p>
      <text:p text:style-name="P1251"/>
      <text:p text:style-name="P1252"/>
      <text:p text:style-name="P1253"/>
      <text:p text:style-name="P1254"/>
      <text:p text:style-name="P1255"/>
      <text:p text:style-name="P1256"/>
      <text:p text:style-name="P1257"/>
      <text:p text:style-name="P1258"/>
      <text:p text:style-name="P1258"/>
      <text:p text:style-name="P1259"/>
      <text:p text:style-name="P1260"/>
      <table:table table:name="Table27" table:style-name="Table27">
        <table:table-column table:style-name="Table27.A"/>
        <table:table-column table:style-name="Table27.B"/>
        <table:table-row table:style-name="Table27.1">
          <table:table-cell table:style-name="Table27.A1" office:value-type="string">
            <text:p text:style-name="P1261"/>
            <text:p text:style-name="P1262"><draw:frame draw:style-name="fr3" draw:name="Image 1782" text:anchor-type="as-char" svg:width="0.5665in" svg:height="0.078in" draw:z-index="2019"><draw:image xlink:href="Pictures/100000010000006C0000000FE671427D.png" xlink:type="simple" xlink:show="embed" xlink:actuate="onLoad" draw:mime-type="image/png"/></draw:frame></text:p>
          </table:table-cell>
          <table:table-cell table:style-name="Table27.A1" office:value-type="string">
            <text:p text:style-name="P1263"/>
            <text:p text:style-name="P1264"><draw:frame draw:style-name="fr3" draw:name="Image 1783" text:anchor-type="as-char" svg:width="0.4965in" svg:height="0.0728in" draw:z-index="2020"><draw:image xlink:href="Pictures/10000001000000600000000E46138EC1.png" xlink:type="simple" xlink:show="embed" xlink:actuate="onLoad" draw:mime-type="image/png"/></draw:frame></text:p>
          </table:table-cell>
        </table:table-row>
        <table:table-row table:style-name="Table27.2">
          <table:table-cell table:style-name="Table27.A1" office:value-type="string">
            <text:p text:style-name="P1265"/>
            <text:p text:style-name="P1266"><draw:frame draw:style-name="fr3" draw:name="Image 1784" text:anchor-type="as-char" svg:width="0.2071in" svg:height="0.0701in" draw:z-index="2021"><draw:image xlink:href="Pictures/10000001000000280000000D57162E97.png" xlink:type="simple" xlink:show="embed" xlink:actuate="onLoad" draw:mime-type="image/png"/></draw:frame><text:span text:style-name="T973"><text:s/></text:span><draw:frame draw:style-name="fr3" draw:name="Image 1785" text:anchor-type="as-char" svg:width="0.3429in" svg:height="0.0756in" draw:z-index="2022"><draw:image xlink:href="Pictures/10000001000000420000000E80A6E0D4.png" xlink:type="simple" xlink:show="embed" xlink:actuate="onLoad" draw:mime-type="image/png"/></draw:frame><text:span text:style-name="T974"><text:s/></text:span><draw:frame draw:style-name="fr3" draw:name="Image 1786" text:anchor-type="as-char" svg:width="0.339in" svg:height="0.0701in" draw:z-index="2023"><draw:image xlink:href="Pictures/10000001000000410000000D800947F6.png" xlink:type="simple" xlink:show="embed" xlink:actuate="onLoad" draw:mime-type="image/png"/></draw:frame><text:span text:style-name="T975"><text:s/></text:span><text:span text:style-name="T975"><draw:frame draw:style-name="fr9" draw:name="Image78" text:anchor-type="as-char" svg:width="0.3429in" svg:height="0.0717in" draw:z-index="2024"><draw:image xlink:href="Pictures/10000001000000440000000EE1C98EC5.png" xlink:type="simple" xlink:show="embed" xlink:actuate="onLoad" draw:mime-type="image/png"/></draw:frame></text:span></text:p>
          </table:table-cell>
          <table:table-cell table:style-name="Table27.A1" office:value-type="string">
            <text:p text:style-name="P1267"/>
            <text:p text:style-name="P1268"><draw:frame draw:style-name="fr3" draw:name="Image 1790" text:anchor-type="as-char" svg:width="0.7016in" svg:height="0.0917in" draw:z-index="2025"><draw:image xlink:href="Pictures/100000010000008600000012302C60C7.png" xlink:type="simple" xlink:show="embed" xlink:actuate="onLoad" draw:mime-type="image/png"/></draw:frame></text:p>
          </table:table-cell>
        </table:table-row>
      </table:table>
      <text:p text:style-name="P1269"><draw:frame draw:style-name="fr7" draw:name="Image 1799" text:anchor-type="char" svg:x="3.8693in" svg:y="0.2508in" svg:width="0.2799in" svg:height="0.0752in" draw:z-index="83"><draw:image xlink:href="Pictures/10000001000000350000000F6C412916.png" xlink:type="simple" xlink:show="embed" xlink:actuate="onLoad" draw:mime-type="image/png"/></draw:frame><draw:frame draw:style-name="fr7" draw:name="Image 1800" text:anchor-type="char" svg:x="4.2728in" svg:y="0.2508in" svg:width="0.2008in" svg:height="0.0752in" draw:z-index="84"><draw:image xlink:href="Pictures/10000001000000270000000FAFC17A9B.png" xlink:type="simple" xlink:show="embed" xlink:actuate="onLoad" draw:mime-type="image/png"/></draw:frame><draw:frame draw:style-name="fr7" draw:name="Image 1804" text:anchor-type="char" svg:x="5.2189in" svg:y="0.2283in" svg:width="0.3362in" svg:height="0.0752in" draw:z-index="85"><draw:image xlink:href="Pictures/10000001000000410000000FA8867FE8.png" xlink:type="simple" xlink:show="embed" xlink:actuate="onLoad" draw:mime-type="image/png"/></draw:frame><draw:frame draw:style-name="fr7" draw:name="Image 1816" text:anchor-type="char" svg:x="2.3484in" svg:y="0.8374in" svg:width="0.6327in" svg:height="0.078in" draw:z-index="86"><draw:image xlink:href="Pictures/10000001000000790000000F1C9FC9B4.png" xlink:type="simple" xlink:show="embed" xlink:actuate="onLoad" draw:mime-type="image/png"/></draw:frame><draw:frame draw:style-name="fr7" draw:name="Image 1817" text:anchor-type="char" svg:x="3.0689in" svg:y="0.8402in" svg:width="0.128in" svg:height="0.0756in" draw:z-index="87"><draw:image xlink:href="Pictures/10000001000000190000000E75173D8E.png" xlink:type="simple" xlink:show="embed" xlink:actuate="onLoad" draw:mime-type="image/png"/></draw:frame><draw:frame draw:style-name="fr7" draw:name="Image 1822" text:anchor-type="char" svg:x="4.5819in" svg:y="0.8402in" svg:width="0.128in" svg:height="0.0756in" draw:z-index="88"><draw:image xlink:href="Pictures/10000001000000180000000EF48DCD38.png" xlink:type="simple" xlink:show="embed" xlink:actuate="onLoad" draw:mime-type="image/png"/></draw:frame><draw:frame draw:style-name="fr7" draw:name="Image 1823" text:anchor-type="char" svg:x="4.7992in" svg:y="0.8465in" svg:width="0.4161in" svg:height="0.0902in" draw:z-index="89"><draw:image xlink:href="Pictures/10000001000000500000001187B36E43.png" xlink:type="simple" xlink:show="embed" xlink:actuate="onLoad" draw:mime-type="image/png"/></draw:frame><draw:frame draw:style-name="fr7" draw:name="Image 1824" text:anchor-type="char" svg:x="5.3016in" svg:y="0.8402in" svg:width="0.128in" svg:height="0.0756in" draw:z-index="90"><draw:image xlink:href="Pictures/10000001000000180000000ED8B9498A.png" xlink:type="simple" xlink:show="embed" xlink:actuate="onLoad" draw:mime-type="image/png"/></draw:frame><draw:frame draw:style-name="fr4" draw:name="Image211" text:anchor-type="char" svg:x="2.1181in" svg:y="0.2307in" svg:width="0.2634in" svg:height="0.0752in" draw:z-index="210"><draw:image xlink:href="Pictures/10000001000000340000000F68705A95.png" xlink:type="simple" xlink:show="embed" xlink:actuate="onLoad" draw:mime-type="image/png"/></draw:frame><draw:frame draw:style-name="fr4" draw:name="Image212" text:anchor-type="char" svg:x="2.5272in" svg:y="0.2244in" svg:width="0.1228in" svg:height="0.0783in" draw:z-index="211"><draw:image xlink:href="Pictures/10000001000000180000000F941E9A83.png" xlink:type="simple" xlink:show="embed" xlink:actuate="onLoad" draw:mime-type="image/png"/></draw:frame><draw:frame draw:style-name="fr4" draw:name="Image213" text:anchor-type="char" svg:x="2.9728in" svg:y="0.2264in" svg:width="0.7728in" svg:height="0.0984in" draw:z-index="212"><draw:image xlink:href="Pictures/100000010000009A0000001322ABF290.png" xlink:type="simple" xlink:show="embed" xlink:actuate="onLoad" draw:mime-type="image/png"/></draw:frame><draw:frame draw:style-name="fr4" draw:name="Image215" text:anchor-type="char" svg:x="4.5957in" svg:y="0.2283in" svg:width="0.4957in" svg:height="0.0965in" draw:z-index="213"><draw:image xlink:href="Pictures/10000001000000630000001385CB8EDE.png" xlink:type="simple" xlink:show="embed" xlink:actuate="onLoad" draw:mime-type="image/png"/></draw:frame><draw:frame draw:style-name="fr4" draw:name="Image216" text:anchor-type="char" svg:x="5.6898in" svg:y="0.2508in" svg:width="0.1244in" svg:height="0.0543in" draw:z-index="214"><draw:image xlink:href="Pictures/10000001000000180000000ADD919944.png" xlink:type="simple" xlink:show="embed" xlink:actuate="onLoad" draw:mime-type="image/png"/></draw:frame><draw:frame draw:style-name="fr4" draw:name="Image217" text:anchor-type="char" svg:x="5.9457in" svg:y="0.2264in" svg:width="0.4846in" svg:height="0.0783in" draw:z-index="215"><draw:image xlink:href="Pictures/10000001000000600000000F4F437CB7.png" xlink:type="simple" xlink:show="embed" xlink:actuate="onLoad" draw:mime-type="image/png"/></draw:frame><draw:frame draw:style-name="fr4" draw:name="Image220" text:anchor-type="char" svg:x="1.7772in" svg:y="0.4307in" svg:width="0.4102in" svg:height="0.0984in" draw:z-index="217"><draw:image xlink:href="Pictures/100000010000005200000013066E6715.png" xlink:type="simple" xlink:show="embed" xlink:actuate="onLoad" draw:mime-type="image/png"/></draw:frame><draw:frame draw:style-name="fr4" draw:name="Image221" text:anchor-type="char" svg:x="2.278in" svg:y="0.4535in" svg:width="0.0555in" svg:height="0.0555in" draw:z-index="218"><draw:image xlink:href="Pictures/100000010000000B0000000B86C72968.png" xlink:type="simple" xlink:show="embed" xlink:actuate="onLoad" draw:mime-type="image/png"/></draw:frame><draw:frame draw:style-name="fr4" draw:name="Image222" text:anchor-type="char" svg:x="2.4236in" svg:y="0.4307in" svg:width="1.1165in" svg:height="0.0783in" draw:z-index="219"><draw:image xlink:href="Pictures/10000001000000DF0000000F112DBBE8.png" xlink:type="simple" xlink:show="embed" xlink:actuate="onLoad" draw:mime-type="image/png"/></draw:frame><draw:frame draw:style-name="fr4" draw:name="Image223" text:anchor-type="char" svg:x="3.2909in" svg:y="0.8374in" svg:width="0.9654in" svg:height="0.0984in" draw:z-index="220"><draw:image xlink:href="Pictures/10000001000000C1000000132F0EF7B7.png" xlink:type="simple" xlink:show="embed" xlink:actuate="onLoad" draw:mime-type="image/png"/></draw:frame><draw:frame draw:style-name="fr4" draw:name="Image224" text:anchor-type="char" svg:x="4.3717in" svg:y="0.839in" svg:width="0.1181in" svg:height="0.0772in" draw:z-index="221"><draw:image xlink:href="Pictures/10000001000000170000000FC9C1245A.png" xlink:type="simple" xlink:show="embed" xlink:actuate="onLoad" draw:mime-type="image/png"/></draw:frame><draw:frame draw:style-name="fr4" draw:name="Image225" text:anchor-type="char" svg:x="5.5217in" svg:y="0.839in" svg:width="0.322in" svg:height="0.0772in" draw:z-index="222"><draw:image xlink:href="Pictures/10000001000000400000000F40449CD8.png" xlink:type="simple" xlink:show="embed" xlink:actuate="onLoad" draw:mime-type="image/png"/></draw:frame></text:p>
      <text:p text:style-name="P1258"/>
      <text:p text:style-name="P1270"/>
      <text:p text:style-name="P1271"/>
      <text:p text:style-name="P1272"><draw:frame draw:style-name="fr7" draw:name="Image 1826" text:anchor-type="char" svg:x="3.311in" svg:y="0.3437in" svg:width="0.6409in" svg:height="0.0701in" draw:z-index="91"><draw:image xlink:href="Pictures/100000010000007C0000000D0893A0B0.png" xlink:type="simple" xlink:show="embed" xlink:actuate="onLoad" draw:mime-type="image/png"/></draw:frame><draw:frame draw:style-name="fr7" draw:name="Image 1827" text:anchor-type="char" svg:x="4.0311in" svg:y="0.3417in" svg:width="0.3575in" svg:height="0.0752in" draw:z-index="92"><draw:image xlink:href="Pictures/10000001000000450000000FE821BF1F.png" xlink:type="simple" xlink:show="embed" xlink:actuate="onLoad" draw:mime-type="image/png"/></draw:frame><draw:frame draw:style-name="fr7" draw:name="Image 1828" text:anchor-type="char" svg:x="4.4638in" svg:y="0.3437in" svg:width="0.4311in" svg:height="0.0701in" draw:z-index="93"><draw:image xlink:href="Pictures/10000001000000530000000DE77B9AF4.png" xlink:type="simple" xlink:show="embed" xlink:actuate="onLoad" draw:mime-type="image/png"/></draw:frame><draw:frame draw:style-name="fr7" draw:name="Image 1829" text:anchor-type="char" svg:x="3.4228in" svg:y="0.5453in" svg:width="0.5634in" svg:height="0.0752in" draw:z-index="151"><draw:image xlink:href="Pictures/100000010000006D0000000F5523B53C.png" xlink:type="simple" xlink:show="embed" xlink:actuate="onLoad" draw:mime-type="image/png"/></draw:frame><draw:frame draw:style-name="fr7" draw:name="Image 1830" text:anchor-type="char" svg:x="4.0807in" svg:y="0.5429in" svg:width="0.6866in" svg:height="0.0764in" draw:z-index="152"><draw:image xlink:href="Pictures/10000001000000870000000FC253A0C6.png" xlink:type="simple" xlink:show="embed" xlink:actuate="onLoad" draw:mime-type="image/png"/></draw:frame></text:p>
      <text:p text:style-name="P1273"/>
      <text:p text:style-name="P1274"><draw:frame draw:style-name="fr5" draw:name="Image91" text:anchor-type="char" svg:x="2.8071in" svg:y="5.6437in" svg:width="0.0508in" svg:height="0.0161in" draw:z-index="691"><draw:image xlink:href="Pictures/100000010000000A00000002B6954DEE.png" xlink:type="simple" xlink:show="embed" xlink:actuate="onLoad" draw:mime-type="image/png"/></draw:frame><draw:frame draw:style-name="fr5" draw:name="Image93" text:anchor-type="char" svg:x="2.7839in" svg:y="3.772in" svg:width="0.0634in" svg:height="0.0161in" draw:z-index="692"><draw:image xlink:href="Pictures/100000010000000C00000002F4B58647.png" xlink:type="simple" xlink:show="embed" xlink:actuate="onLoad" draw:mime-type="image/png"/></draw:frame></text:p>
      <text:p text:style-name="P1275"/>
      <text:p text:style-name="P1276"><draw:frame draw:style-name="fr3" draw:name="Image 1833" text:anchor-type="as-char" svg:width="0.7646in" svg:height="0.0799in" draw:z-index="2026"><draw:image xlink:href="Pictures/100000010000009400000010F4CEEBC8.png" xlink:type="simple" xlink:show="embed" xlink:actuate="onLoad" draw:mime-type="image/png"/></draw:frame><text:span text:style-name="T976"><text:s/></text:span><text:span text:style-name="T976"><draw:frame draw:style-name="fr9" draw:name="Image79" text:anchor-type="as-char" svg:width="0.2008in" svg:height="0.0807in" draw:z-index="2027"><draw:image xlink:href="Pictures/10000001000000280000001047C7F0FB.png" xlink:type="simple" xlink:show="embed" xlink:actuate="onLoad" draw:mime-type="image/png"/></draw:frame></text:span><text:span text:style-name="T977"><text:s/></text:span><text:span text:style-name="T977"><draw:frame draw:style-name="fr9" draw:name="Image80" text:anchor-type="as-char" svg:width="0.0535in" svg:height="0.0984in" draw:z-index="2028"><draw:image xlink:href="Pictures/100000010000000A000000135B3710F9.png" xlink:type="simple" xlink:show="embed" xlink:actuate="onLoad" draw:mime-type="image/png"/></draw:frame></text:span><text:span text:style-name="T978"><text:s/></text:span><text:span text:style-name="T978"><draw:frame draw:style-name="fr9" draw:name="Image81" text:anchor-type="as-char" svg:width="0.2756in" svg:height="0.0807in" draw:z-index="2029"><draw:image xlink:href="Pictures/100000010000003700000010CB17E22D.png" xlink:type="simple" xlink:show="embed" xlink:actuate="onLoad" draw:mime-type="image/png"/></draw:frame></text:span></text:p>
      <text:p text:style-name="P1277"><draw:frame draw:style-name="fr7" draw:name="Image 1843" text:anchor-type="char" svg:x="3.9575in" svg:y="0.3217in" svg:width="0.7055in" svg:height="0.0744in" draw:z-index="94"><draw:image xlink:href="Pictures/10000001000000870000000E54ABCAFF.png" xlink:type="simple" xlink:show="embed" xlink:actuate="onLoad" draw:mime-type="image/png"/></draw:frame><draw:frame draw:style-name="fr7" draw:name="Image 1844" text:anchor-type="char" svg:x="4.7783in" svg:y="0.3236in" svg:width="0.1465in" svg:height="0.0717in" draw:z-index="95"><draw:image xlink:href="Pictures/100000010000001C0000000ECA9B4E51.png" xlink:type="simple" xlink:show="embed" xlink:actuate="onLoad" draw:mime-type="image/png"/></draw:frame><draw:frame draw:style-name="fr7" draw:name="Image 1845" text:anchor-type="char" svg:x="5.0307in" svg:y="0.2972in" svg:width="0.4335in" svg:height="0.0984in" draw:z-index="96"><draw:image xlink:href="Pictures/100000010000005300000013FACBBFE0.png" xlink:type="simple" xlink:show="embed" xlink:actuate="onLoad" draw:mime-type="image/png"/></draw:frame><draw:frame draw:style-name="fr7" draw:name="Image 1847" text:anchor-type="char" svg:x="6.3217in" svg:y="0.3236in" svg:width="0.1382in" svg:height="0.0717in" draw:z-index="97"><draw:image xlink:href="Pictures/100000010000001A0000000E1EAC61C4.png" xlink:type="simple" xlink:show="embed" xlink:actuate="onLoad" draw:mime-type="image/png"/></draw:frame><draw:frame draw:style-name="fr7" draw:name="Image 1848" text:anchor-type="char" svg:x="3.7752in" svg:y="0.5256in" svg:width="0.6425in" svg:height="0.0744in" draw:z-index="98"><draw:image xlink:href="Pictures/100000010000007B0000000E01B5FCF8.png" xlink:type="simple" xlink:show="embed" xlink:actuate="onLoad" draw:mime-type="image/png"/></draw:frame><draw:frame draw:style-name="fr7" draw:name="Image 1849" text:anchor-type="char" svg:x="4.5547in" svg:y="0.5272in" svg:width="0.1382in" svg:height="0.0717in" draw:z-index="99"><draw:image xlink:href="Pictures/100000010000001B0000000E4704EACA.png" xlink:type="simple" xlink:show="embed" xlink:actuate="onLoad" draw:mime-type="image/png"/></draw:frame><draw:frame draw:style-name="fr7" draw:name="Image 1851" text:anchor-type="char" svg:x="5.7575in" svg:y="0.5256in" svg:width="0.4272in" svg:height="0.0744in" draw:z-index="100"><draw:image xlink:href="Pictures/10000001000000530000000E37560011.png" xlink:type="simple" xlink:show="embed" xlink:actuate="onLoad" draw:mime-type="image/png"/></draw:frame><draw:frame draw:style-name="fr7" draw:name="Image 1852" text:anchor-type="char" svg:x="6.322in" svg:y="0.5256in" svg:width="0.1402in" svg:height="0.0744in" draw:z-index="101"><draw:image xlink:href="Pictures/100000010000001B0000000E3DF35328.png" xlink:type="simple" xlink:show="embed" xlink:actuate="onLoad" draw:mime-type="image/png"/></draw:frame><draw:frame draw:style-name="fr7" draw:name="Image 1853" text:anchor-type="char" svg:x="3.7736in" svg:y="0.7035in" svg:width="0.5665in" svg:height="0.1in" draw:z-index="102"><draw:image xlink:href="Pictures/100000010000006D000000144B6C21CF.png" xlink:type="simple" xlink:show="embed" xlink:actuate="onLoad" draw:mime-type="image/png"/></draw:frame><draw:frame draw:style-name="fr7" draw:name="Image 1857" text:anchor-type="char" svg:x="5.1346in" svg:y="0.7299in" svg:width="0.1437in" svg:height="0.0752in" draw:z-index="103"><draw:image xlink:href="Pictures/100000010000001B0000000FC253F20B.png" xlink:type="simple" xlink:show="embed" xlink:actuate="onLoad" draw:mime-type="image/png"/></draw:frame><draw:frame draw:style-name="fr7" draw:name="Image 1858" text:anchor-type="char" svg:x="5.4598in" svg:y="0.7299in" svg:width="0.2138in" svg:height="0.0752in" draw:z-index="104"><draw:image xlink:href="Pictures/10000001000000290000000F8EA59580.png" xlink:type="simple" xlink:show="embed" xlink:actuate="onLoad" draw:mime-type="image/png"/></draw:frame><draw:frame draw:style-name="fr7" draw:name="Image 1859" text:anchor-type="char" svg:x="5.8547in" svg:y="0.7307in" svg:width="0.1382in" svg:height="0.0717in" draw:z-index="105"><draw:image xlink:href="Pictures/100000010000001A0000000E6CAC9E5D.png" xlink:type="simple" xlink:show="embed" xlink:actuate="onLoad" draw:mime-type="image/png"/></draw:frame><draw:frame draw:style-name="fr7" draw:name="Image 1860" text:anchor-type="char" svg:x="6.1835in" svg:y="0.7299in" svg:width="0.2756in" svg:height="0.0752in" draw:z-index="106"><draw:image xlink:href="Pictures/10000001000000350000000F67310831.png" xlink:type="simple" xlink:show="embed" xlink:actuate="onLoad" draw:mime-type="image/png"/></draw:frame><draw:frame draw:style-name="fr7" draw:name="Image 1861" text:anchor-type="char" svg:x="3.7689in" svg:y="0.9134in" svg:width="0.7846in" svg:height="0.1154in" draw:z-index="107"><draw:image xlink:href="Pictures/100000010000009700000017CB397B64.png" xlink:type="simple" xlink:show="embed" xlink:actuate="onLoad" draw:mime-type="image/png"/></draw:frame><draw:frame draw:style-name="fr7" draw:name="Image 1862" text:anchor-type="char" svg:x="4.6398in" svg:y="0.9327in" svg:width="0.4165in" svg:height="0.0752in" draw:z-index="108"><draw:image xlink:href="Pictures/10000001000000510000000F5105EC35.png" xlink:type="simple" xlink:show="embed" xlink:actuate="onLoad" draw:mime-type="image/png"/></draw:frame><draw:frame draw:style-name="fr7" draw:name="Image 1864" text:anchor-type="char" svg:x="5.2854in" svg:y="0.9327in" svg:width="0.8339in" svg:height="0.0917in" draw:z-index="109"><draw:image xlink:href="Pictures/10000001000000A1000000121383501C.png" xlink:type="simple" xlink:show="embed" xlink:actuate="onLoad" draw:mime-type="image/png"/></draw:frame><draw:frame draw:style-name="fr7" draw:name="Image 1865" text:anchor-type="char" svg:x="3.7736in" svg:y="1.3409in" svg:width="0.5457in" svg:height="0.0744in" draw:z-index="110"><draw:image xlink:href="Pictures/10000001000000680000000E6D48270D.png" xlink:type="simple" xlink:show="embed" xlink:actuate="onLoad" draw:mime-type="image/png"/></draw:frame><draw:frame draw:style-name="fr7" draw:name="Image 1870" text:anchor-type="char" svg:x="2.9681in" svg:y="1.7528in" svg:width="0.1965in" svg:height="0.0701in" draw:z-index="111"><draw:image xlink:href="Pictures/10000001000000260000000DE0F2F20E.png" xlink:type="simple" xlink:show="embed" xlink:actuate="onLoad" draw:mime-type="image/png"/></draw:frame><draw:frame draw:style-name="fr7" draw:name="Image 1875" text:anchor-type="char" svg:x="4.0665in" svg:y="1.7528in" svg:width="0.4929in" svg:height="0.0925in" draw:z-index="112"><draw:image xlink:href="Pictures/100000010000005E0000001129250DE8.png" xlink:type="simple" xlink:show="embed" xlink:actuate="onLoad" draw:mime-type="image/png"/></draw:frame><draw:frame draw:style-name="fr7" draw:name="Image 1876" text:anchor-type="char" svg:x="4.6752in" svg:y="1.7457in" svg:width="0.7783in" svg:height="0.078in" draw:z-index="113"><draw:image xlink:href="Pictures/10000001000000950000000F5B7B19B9.png" xlink:type="simple" xlink:show="embed" xlink:actuate="onLoad" draw:mime-type="image/png"/></draw:frame><draw:frame draw:style-name="fr7" draw:name="Image 1880" text:anchor-type="char" svg:x="5.8965in" svg:y="1.7457in" svg:width="0.5571in" svg:height="0.0965in" draw:z-index="114"><draw:image xlink:href="Pictures/100000010000006A000000134FBE7D59.png" xlink:type="simple" xlink:show="embed" xlink:actuate="onLoad" draw:mime-type="image/png"/></draw:frame><draw:frame draw:style-name="fr7" draw:name="Image 1884" text:anchor-type="char" svg:x="2.2689in" svg:y="1.9563in" svg:width="0.2717in" svg:height="0.0717in" draw:z-index="115"><draw:image xlink:href="Pictures/10000001000000340000000DD93947CB.png" xlink:type="simple" xlink:show="embed" xlink:actuate="onLoad" draw:mime-type="image/png"/></draw:frame><draw:frame draw:style-name="fr7" draw:name="Image 1885" text:anchor-type="char" svg:x="2.6717in" svg:y="1.952in" svg:width="0.128in" svg:height="0.0756in" draw:z-index="116"><draw:image xlink:href="Pictures/10000001000000180000000EED7C42BE.png" xlink:type="simple" xlink:show="embed" xlink:actuate="onLoad" draw:mime-type="image/png"/></draw:frame><draw:frame draw:style-name="fr7" draw:name="Image 1889" text:anchor-type="char" svg:x="3.4098in" svg:y="1.952in" svg:width="0.6272in" svg:height="0.0957in" draw:z-index="117"><draw:image xlink:href="Pictures/100000010000007800000012887BEBF4.png" xlink:type="simple" xlink:show="embed" xlink:actuate="onLoad" draw:mime-type="image/png"/></draw:frame><draw:frame draw:style-name="fr7" draw:name="Image 1894" text:anchor-type="char" svg:x="4.7575in" svg:y="1.952in" svg:width="0.128in" svg:height="0.0756in" draw:z-index="118"><draw:image xlink:href="Pictures/10000001000000190000000E8158A229.png" xlink:type="simple" xlink:show="embed" xlink:actuate="onLoad" draw:mime-type="image/png"/></draw:frame><draw:frame draw:style-name="fr7" draw:name="Image 1895" text:anchor-type="char" svg:x="5.022in" svg:y="1.948in" svg:width="0.411in" svg:height="0.0811in" draw:z-index="119"><draw:image xlink:href="Pictures/100000010000004E0000000FEFDA530A.png" xlink:type="simple" xlink:show="embed" xlink:actuate="onLoad" draw:mime-type="image/png"/></draw:frame><draw:frame draw:style-name="fr7" draw:name="Image 1896" text:anchor-type="char" svg:x="5.5638in" svg:y="1.952in" svg:width="0.1283in" svg:height="0.0756in" draw:z-index="120"><draw:image xlink:href="Pictures/10000001000000190000000E11E8F8E6.png" xlink:type="simple" xlink:show="embed" xlink:actuate="onLoad" draw:mime-type="image/png"/></draw:frame><draw:frame draw:style-name="fr7" draw:name="Image 1897" text:anchor-type="char" svg:x="5.8272in" svg:y="1.95in" svg:width="0.6339in" svg:height="0.0783in" draw:z-index="121"><draw:image xlink:href="Pictures/10000001000000790000000EA6843C48.png" xlink:type="simple" xlink:show="embed" xlink:actuate="onLoad" draw:mime-type="image/png"/></draw:frame><draw:frame draw:style-name="fr7" draw:name="Image 1898" text:anchor-type="char" svg:x="1.7965in" svg:y="2.1543in" svg:width="0.7756in" svg:height="0.078in" draw:z-index="122"><draw:image xlink:href="Pictures/10000001000000950000000F195CFBD5.png" xlink:type="simple" xlink:show="embed" xlink:actuate="onLoad" draw:mime-type="image/png"/></draw:frame><draw:frame draw:style-name="fr7" draw:name="Image 1903" text:anchor-type="char" svg:x="3.6043in" svg:y="2.1543in" svg:width="0.7063in" svg:height="0.0984in" draw:z-index="123"><draw:image xlink:href="Pictures/1000000100000087000000132A32DB0F.png" xlink:type="simple" xlink:show="embed" xlink:actuate="onLoad" draw:mime-type="image/png"/></draw:frame><draw:frame draw:style-name="fr7" draw:name="Image 1904" text:anchor-type="char" svg:x="4.4201in" svg:y="2.1563in" svg:width="0.2701in" svg:height="0.0752in" draw:z-index="124"><draw:image xlink:href="Pictures/10000001000000340000000F2A67C340.png" xlink:type="simple" xlink:show="embed" xlink:actuate="onLoad" draw:mime-type="image/png"/></draw:frame><draw:frame draw:style-name="fr7" draw:name="Image 1905" text:anchor-type="char" svg:x="4.8063in" svg:y="2.1563in" svg:width="0.1264in" svg:height="0.0752in" draw:z-index="125"><draw:image xlink:href="Pictures/10000001000000180000000F0010EA65.png" xlink:type="simple" xlink:show="embed" xlink:actuate="onLoad" draw:mime-type="image/png"/></draw:frame><draw:frame draw:style-name="fr7" draw:name="Image 1909" text:anchor-type="char" svg:x="5.7311in" svg:y="2.1543in" svg:width="0.4835in" svg:height="0.078in" draw:z-index="126"><draw:image xlink:href="Pictures/100000010000005D0000000F79FE99EF.png" xlink:type="simple" xlink:show="embed" xlink:actuate="onLoad" draw:mime-type="image/png"/></draw:frame><draw:frame draw:style-name="fr7" draw:name="Image 1911" text:anchor-type="char" svg:x="1.7929in" svg:y="2.3583in" svg:width="0.2681in" svg:height="0.0764in" draw:z-index="127"><draw:image xlink:href="Pictures/10000001000000340000000FEECB7A33.png" xlink:type="simple" xlink:show="embed" xlink:actuate="onLoad" draw:mime-type="image/png"/></draw:frame><draw:frame draw:style-name="fr7" draw:name="Image 1912" text:anchor-type="char" svg:x="2.1701in" svg:y="2.3583in" svg:width="0.4835in" svg:height="0.0764in" draw:z-index="128"><draw:image xlink:href="Pictures/100000010000005D0000000F5E016697.png" xlink:type="simple" xlink:show="embed" xlink:actuate="onLoad" draw:mime-type="image/png"/></draw:frame><draw:frame draw:style-name="fr7" draw:name="Image 1913" text:anchor-type="char" svg:x="2.7591in" svg:y="2.3602in" svg:width="0.7846in" svg:height="0.0965in" draw:z-index="129"><draw:image xlink:href="Pictures/100000010000009500000013A5888B61.png" xlink:type="simple" xlink:show="embed" xlink:actuate="onLoad" draw:mime-type="image/png"/></draw:frame><draw:frame draw:style-name="fr7" draw:name="Image 1914" text:anchor-type="char" svg:x="3.6417in" svg:y="2.3811in" svg:width="0.2764in" svg:height="0.0752in" draw:z-index="131"><draw:image xlink:href="Pictures/10000001000000360000000F872DAC51.png" xlink:type="simple" xlink:show="embed" xlink:actuate="onLoad" draw:mime-type="image/png"/></draw:frame><draw:frame draw:style-name="fr7" draw:name="Image 1917" text:anchor-type="char" svg:x="4.9165in" svg:y="2.3654in" svg:width="0.4957in" svg:height="0.0701in" draw:z-index="133"><draw:image xlink:href="Pictures/100000010000005F0000000E44474F88.png" xlink:type="simple" xlink:show="embed" xlink:actuate="onLoad" draw:mime-type="image/png"/></draw:frame><draw:frame draw:style-name="fr7" draw:name="Image 1920" text:anchor-type="char" svg:x="1.7937in" svg:y="2.5827in" svg:width="0.4161in" svg:height="0.0717in" draw:z-index="134"><draw:image xlink:href="Pictures/10000001000000500000000E8FF6655C.png" xlink:type="simple" xlink:show="embed" xlink:actuate="onLoad" draw:mime-type="image/png"/></draw:frame><draw:frame draw:style-name="fr7" draw:name="Image 1921" text:anchor-type="char" svg:x="2.298in" svg:y="2.578in" svg:width="0.1283in" svg:height="0.0744in" draw:z-index="135"><draw:image xlink:href="Pictures/10000001000000190000000E966A3039.png" xlink:type="simple" xlink:show="embed" xlink:actuate="onLoad" draw:mime-type="image/png"/></draw:frame><draw:frame draw:style-name="fr7" draw:name="Image 1932" text:anchor-type="char" svg:x="4.3756in" svg:y="2.578in" svg:width="0.1299in" svg:height="0.0744in" draw:z-index="136"><draw:image xlink:href="Pictures/10000001000000190000000ECC1DF0DB.png" xlink:type="simple" xlink:show="embed" xlink:actuate="onLoad" draw:mime-type="image/png"/></draw:frame><draw:frame draw:style-name="fr7" draw:name="Image 1933" text:anchor-type="char" svg:x="4.5917in" svg:y="2.5756in" svg:width="0.198in" svg:height="0.0772in" draw:z-index="137"><draw:image xlink:href="Pictures/10000001000000250000000E90E62CE7.png" xlink:type="simple" xlink:show="embed" xlink:actuate="onLoad" draw:mime-type="image/png"/></draw:frame><draw:frame draw:style-name="fr4" draw:name="Image226" text:anchor-type="char" svg:x="3.7736in" svg:y="0.3217in" svg:width="0.0673in" svg:height="0.0752in" draw:z-index="223"><draw:image xlink:href="Pictures/100000010000000D0000000FBB42A756.png" xlink:type="simple" xlink:show="embed" xlink:actuate="onLoad" draw:mime-type="image/png"/></draw:frame><draw:frame draw:style-name="fr4" draw:name="Image227" text:anchor-type="char" svg:x="5.5634in" svg:y="0.3217in" svg:width="0.648in" svg:height="0.0752in" draw:z-index="224"><draw:image xlink:href="Pictures/10000001000000810000000F25A79D32.png" xlink:type="simple" xlink:show="embed" xlink:actuate="onLoad" draw:mime-type="image/png"/></draw:frame><draw:frame draw:style-name="fr4" draw:name="Image228" text:anchor-type="char" svg:x="4.8398in" svg:y="0.5272in" svg:width="0.7598in" svg:height="0.0917in" draw:z-index="226"><draw:image xlink:href="Pictures/100000010000009700000012499E6403.png" xlink:type="simple" xlink:show="embed" xlink:actuate="onLoad" draw:mime-type="image/png"/></draw:frame><draw:frame draw:style-name="fr4" draw:name="Image229" text:anchor-type="char" svg:x="4.5335in" svg:y="0.7299in" svg:width="0.4028in" svg:height="0.0917in" draw:z-index="227"><draw:image xlink:href="Pictures/100000010000005000000012415DF9D1.png" xlink:type="simple" xlink:show="embed" xlink:actuate="onLoad" draw:mime-type="image/png"/></draw:frame><draw:frame draw:style-name="fr4" draw:name="Image230" text:anchor-type="char" svg:x="5.1409in" svg:y="0.9346in" svg:width="0.0654in" svg:height="0.0709in" draw:z-index="228"><draw:image xlink:href="Pictures/100000010000000D0000000EB3A55451.png" xlink:type="simple" xlink:show="embed" xlink:actuate="onLoad" draw:mime-type="image/png"/></draw:frame><draw:frame draw:style-name="fr4" draw:name="Image231" text:anchor-type="char" svg:x="2.1374in" svg:y="1.7492in" svg:width="0.2634in" svg:height="0.0752in" draw:z-index="229"><draw:image xlink:href="Pictures/10000001000000340000000FFA9FD81C.png" xlink:type="simple" xlink:show="embed" xlink:actuate="onLoad" draw:mime-type="image/png"/></draw:frame><draw:frame draw:style-name="fr4" draw:name="Image233" text:anchor-type="char" svg:x="2.5417in" svg:y="1.7445in" svg:width="0.1193in" svg:height="0.0772in" draw:z-index="230"><draw:image xlink:href="Pictures/10000001000000170000000FDFE0CFAC.png" xlink:type="simple" xlink:show="embed" xlink:actuate="onLoad" draw:mime-type="image/png"/></draw:frame><draw:frame draw:style-name="fr4" draw:name="Image234" text:anchor-type="char" svg:x="3.2839in" svg:y="1.7457in" svg:width="0.4909in" svg:height="0.0783in" draw:z-index="231"><draw:image xlink:href="Pictures/10000001000000620000000FBCA285D9.png" xlink:type="simple" xlink:show="embed" xlink:actuate="onLoad" draw:mime-type="image/png"/></draw:frame><draw:frame draw:style-name="fr4" draw:name="Image236" text:anchor-type="char" svg:x="3.8925in" svg:y="1.7693in" svg:width="0.0555in" svg:height="0.0543in" draw:z-index="232"><draw:image xlink:href="Pictures/100000010000000B0000000A59C8A2E4.png" xlink:type="simple" xlink:show="embed" xlink:actuate="onLoad" draw:mime-type="image/png"/></draw:frame><draw:frame draw:style-name="fr4" draw:name="Image237" text:anchor-type="char" svg:x="5.572in" svg:y="1.748in" svg:width="0.1965in" svg:height="0.0756in" draw:z-index="233"><draw:image xlink:href="Pictures/10000001000000270000000F46E6C834.png" xlink:type="simple" xlink:show="embed" xlink:actuate="onLoad" draw:mime-type="image/png"/></draw:frame><draw:frame draw:style-name="fr4" draw:name="Image238" text:anchor-type="char" svg:x="1.7929in" svg:y="1.952in" svg:width="0.3465in" svg:height="0.0756in" draw:z-index="234"><draw:image xlink:href="Pictures/10000001000000450000000F3D6D1DBD.png" xlink:type="simple" xlink:show="embed" xlink:actuate="onLoad" draw:mime-type="image/png"/></draw:frame><draw:frame draw:style-name="fr4" draw:name="Image239" text:anchor-type="char" svg:x="2.9299in" svg:y="1.95in" svg:width="0.3236in" svg:height="0.0937in" draw:z-index="235"><draw:image xlink:href="Pictures/100000010000004000000012ADD19D9C.png" xlink:type="simple" xlink:show="embed" xlink:actuate="onLoad" draw:mime-type="image/png"/></draw:frame><draw:frame draw:style-name="fr4" draw:name="Image240" text:anchor-type="char" svg:x="4.1689in" svg:y="1.9728in" svg:width="0.0555in" svg:height="0.0555in" draw:z-index="236"><draw:image xlink:href="Pictures/100000010000000B0000000BC567B774.png" xlink:type="simple" xlink:show="embed" xlink:actuate="onLoad" draw:mime-type="image/png"/></draw:frame><draw:frame draw:style-name="fr4" draw:name="Image241" text:anchor-type="char" svg:x="4.3547in" svg:y="1.9728in" svg:width="0.272in" svg:height="0.0756in" draw:z-index="237"><draw:image xlink:href="Pictures/10000001000000360000000F1F08222A.png" xlink:type="simple" xlink:show="embed" xlink:actuate="onLoad" draw:mime-type="image/png"/></draw:frame><draw:frame draw:style-name="fr4" draw:name="Image242" text:anchor-type="char" svg:x="2.6846in" svg:y="2.1543in" svg:width="0.4665in" svg:height="0.0937in" draw:z-index="238"><draw:image xlink:href="Pictures/100000010000005D00000012F2F88260.png" xlink:type="simple" xlink:show="embed" xlink:actuate="onLoad" draw:mime-type="image/png"/></draw:frame><draw:frame draw:style-name="fr4" draw:name="Image243" text:anchor-type="char" svg:x="3.2898in" svg:y="2.1772in" svg:width="0.2055in" svg:height="0.0555in" draw:z-index="239"><draw:image xlink:href="Pictures/10000001000000290000000B2A971DB1.png" xlink:type="simple" xlink:show="embed" xlink:actuate="onLoad" draw:mime-type="image/png"/></draw:frame><draw:frame draw:style-name="fr4" draw:name="Image244" text:anchor-type="char" svg:x="5.0508in" svg:y="2.161in" svg:width="0.5472in" svg:height="0.0882in" draw:z-index="240"><draw:image xlink:href="Pictures/100000010000006D00000011FF831B53.png" xlink:type="simple" xlink:show="embed" xlink:actuate="onLoad" draw:mime-type="image/png"/></draw:frame><draw:frame draw:style-name="fr4" draw:name="Image245" text:anchor-type="char" svg:x="6.3299in" svg:y="2.1772in" svg:width="0.1244in" svg:height="0.0555in" draw:z-index="263"><draw:image xlink:href="Pictures/10000001000000180000000B4ABB0076.png" xlink:type="simple" xlink:show="embed" xlink:actuate="onLoad" draw:mime-type="image/png"/></draw:frame><draw:frame draw:style-name="fr4" draw:name="Image246" text:anchor-type="char" svg:x="4.0209in" svg:y="2.3602in" svg:width="0.5626in" svg:height="0.0752in" draw:z-index="268"><draw:image xlink:href="Pictures/10000001000000700000000FAF4CAF1C.png" xlink:type="simple" xlink:show="embed" xlink:actuate="onLoad" draw:mime-type="image/png"/></draw:frame><draw:frame draw:style-name="fr4" draw:name="Image247" text:anchor-type="char" svg:x="4.6898in" svg:y="2.3811in" svg:width="0.1362in" svg:height="0.0543in" draw:z-index="274"><draw:image xlink:href="Pictures/100000010000001B0000000A8834B6C7.png" xlink:type="simple" xlink:show="embed" xlink:actuate="onLoad" draw:mime-type="image/png"/></draw:frame><draw:frame draw:style-name="fr4" draw:name="Image248" text:anchor-type="char" svg:x="5.5173in" svg:y="2.3654in" svg:width="0.6098in" svg:height="0.0917in" draw:z-index="277"><draw:image xlink:href="Pictures/100000010000007900000012ACDFF58A.png" xlink:type="simple" xlink:show="embed" xlink:actuate="onLoad" draw:mime-type="image/png"/></draw:frame><draw:frame draw:style-name="fr4" draw:name="Image249" text:anchor-type="char" svg:x="6.2528in" svg:y="2.3811in" svg:width="0.1972in" svg:height="0.0543in" draw:z-index="285"><draw:image xlink:href="Pictures/10000001000000270000000A4A9F96DB.png" xlink:type="simple" xlink:show="embed" xlink:actuate="onLoad" draw:mime-type="image/png"/></draw:frame><draw:frame draw:style-name="fr4" draw:name="Image250" text:anchor-type="char" svg:x="2.5071in" svg:y="2.5827in" svg:width="0.261in" svg:height="0.0701in" draw:z-index="295"><draw:image xlink:href="Pictures/10000001000000340000000E0BADB99F.png" xlink:type="simple" xlink:show="embed" xlink:actuate="onLoad" draw:mime-type="image/png"/></draw:frame><draw:frame draw:style-name="fr4" draw:name="Image251" text:anchor-type="char" svg:x="2.8799in" svg:y="2.578in" svg:width="0.1736in" svg:height="0.0902in" draw:z-index="297"><draw:image xlink:href="Pictures/100000010000002200000012C38DE1CB.png" xlink:type="simple" xlink:show="embed" xlink:actuate="onLoad" draw:mime-type="image/png"/></draw:frame><draw:frame draw:style-name="fr4" draw:name="Image252" text:anchor-type="char" svg:x="3.1598in" svg:y="2.5638in" svg:width="0.0571in" svg:height="0.1134in" draw:z-index="309"><draw:image xlink:href="Pictures/100000010000000B00000016C566E4B7.png" xlink:type="simple" xlink:show="embed" xlink:actuate="onLoad" draw:mime-type="image/png"/></draw:frame><draw:frame draw:style-name="fr4" draw:name="Image253" text:anchor-type="char" svg:x="3.3063in" svg:y="2.5744in" svg:width="0.1736in" svg:height="0.0937in" draw:z-index="310"><draw:image xlink:href="Pictures/100000010000002200000012672ED378.png" xlink:type="simple" xlink:show="embed" xlink:actuate="onLoad" draw:mime-type="image/png"/></draw:frame><draw:frame draw:style-name="fr4" draw:name="Image254" text:anchor-type="char" svg:x="3.5945in" svg:y="2.5827in" svg:width="0.1902in" svg:height="0.0689in" draw:z-index="313"><draw:image xlink:href="Pictures/10000001000000260000000D225CFA92.png" xlink:type="simple" xlink:show="embed" xlink:actuate="onLoad" draw:mime-type="image/png"/></draw:frame><draw:frame draw:style-name="fr4" draw:name="Image255" text:anchor-type="char" svg:x="3.8772in" svg:y="2.5984in" svg:width="0.0555in" svg:height="0.0543in" draw:z-index="315"><draw:image xlink:href="Pictures/100000010000000B0000000A7626BBBC.png" xlink:type="simple" xlink:show="embed" xlink:actuate="onLoad" draw:mime-type="image/png"/></draw:frame><draw:frame draw:style-name="fr4" draw:name="Image256" text:anchor-type="char" svg:x="4.0189in" svg:y="2.5638in" svg:width="0.0571in" svg:height="0.1134in" draw:z-index="316"><draw:image xlink:href="Pictures/100000010000000B00000016F1A68B0E.png" xlink:type="simple" xlink:show="embed" xlink:actuate="onLoad" draw:mime-type="image/png"/></draw:frame><draw:frame draw:style-name="fr4" draw:name="Image257" text:anchor-type="char" svg:x="4.1618in" svg:y="2.5744in" svg:width="0.1165in" svg:height="0.0772in" draw:z-index="319"><draw:image xlink:href="Pictures/10000001000000170000000F02A76E5C.png" xlink:type="simple" xlink:show="embed" xlink:actuate="onLoad" draw:mime-type="image/png"/></draw:frame><draw:frame draw:style-name="fr4" draw:name="Image259" text:anchor-type="char" svg:x="4.8846in" svg:y="2.5693in" svg:width="0.6807in" svg:height="0.0917in" draw:z-index="324"><draw:image xlink:href="Pictures/100000010000008800000012B0550C6B.png" xlink:type="simple" xlink:show="embed" xlink:actuate="onLoad" draw:mime-type="image/png"/></draw:frame></text:p>
      <text:p text:style-name="P1252"/>
      <text:p text:style-name="P1253"/>
      <text:p text:style-name="P1254"/>
      <text:p text:style-name="P1278"/>
      <text:p text:style-name="P1256"/>
      <text:p text:style-name="P1257"/>
      <text:p text:style-name="P1279"/>
      <text:p text:style-name="P1258"/>
      <text:p text:style-name="P1279"/>
      <text:p text:style-name="P1260"/>
      <table:table table:name="Table28" table:style-name="Table28">
        <table:table-column table:style-name="Table28.A"/>
        <table:table-column table:style-name="Table28.B"/>
        <table:table-row table:style-name="Table28.1">
          <table:table-cell table:style-name="Table28.A1" office:value-type="string">
            <text:p text:style-name="P1261"/>
            <text:p text:style-name="P1280"><draw:frame draw:style-name="fr3" draw:name="Image 1937" text:anchor-type="as-char" svg:width="0.5665in" svg:height="0.078in" draw:z-index="2030"><draw:image xlink:href="Pictures/100000010000006D0000000F6FD9EC90.png" xlink:type="simple" xlink:show="embed" xlink:actuate="onLoad" draw:mime-type="image/png"/></draw:frame></text:p>
          </table:table-cell>
          <table:table-cell table:style-name="Table28.A1" office:value-type="string">
            <text:p text:style-name="P1263"/>
            <text:p text:style-name="P1281"><draw:frame draw:style-name="fr3" draw:name="Image 1938" text:anchor-type="as-char" svg:width="0.4953in" svg:height="0.0728in" draw:z-index="2031"><draw:image xlink:href="Pictures/100000010000005F0000000E5FB72446.png" xlink:type="simple" xlink:show="embed" xlink:actuate="onLoad" draw:mime-type="image/png"/></draw:frame></text:p>
          </table:table-cell>
        </table:table-row>
        <table:table-row table:style-name="Table28.2">
          <table:table-cell table:style-name="Table28.A1" office:value-type="string">
            <text:p text:style-name="P1265"/>
            <text:p text:style-name="P1282"><draw:frame draw:style-name="fr3" draw:name="Image 1939" text:anchor-type="as-char" svg:width="0.4874in" svg:height="0.0756in" draw:z-index="2032"><draw:image xlink:href="Pictures/100000010000005D0000000E3A0603B4.png" xlink:type="simple" xlink:show="embed" xlink:actuate="onLoad" draw:mime-type="image/png"/></draw:frame><text:span text:style-name="T979"><text:s/></text:span><text:span text:style-name="T979"><draw:frame draw:style-name="fr9" draw:name="Image82" text:anchor-type="as-char" svg:width="0.4862in" svg:height="0.0756in" draw:z-index="2033"><draw:image xlink:href="Pictures/10000001000000610000000FD3C8152E.png" xlink:type="simple" xlink:show="embed" xlink:actuate="onLoad" draw:mime-type="image/png"/></draw:frame></text:span><text:span text:style-name="T980"><text:s/></text:span><draw:frame draw:style-name="fr3" draw:name="Image 1943" text:anchor-type="as-char" svg:width="0.6256in" svg:height="0.0925in" draw:z-index="2034"><draw:image xlink:href="Pictures/100000010000007800000011C245EDAA.png" xlink:type="simple" xlink:show="embed" xlink:actuate="onLoad" draw:mime-type="image/png"/></draw:frame><text:span text:style-name="T981"><text:s/></text:span><draw:frame draw:style-name="fr3" draw:name="Image 1944" text:anchor-type="as-char" svg:width="0.4929in" svg:height="0.0957in" draw:z-index="2035"><draw:image xlink:href="Pictures/100000010000005F00000012168976A7.png" xlink:type="simple" xlink:show="embed" xlink:actuate="onLoad" draw:mime-type="image/png"/></draw:frame><text:span text:style-name="T982"><text:s/></text:span><draw:frame draw:style-name="fr3" draw:name="Image 1945" text:anchor-type="as-char" svg:width="0.4862in" svg:height="0.0957in" draw:z-index="2036"><draw:image xlink:href="Pictures/100000010000005D0000001256F40EBA.png" xlink:type="simple" xlink:show="embed" xlink:actuate="onLoad" draw:mime-type="image/png"/></draw:frame></text:p>
          </table:table-cell>
          <table:table-cell table:style-name="Table28.A1" office:value-type="string">
            <text:p text:style-name="P1267"/>
            <text:p text:style-name="P1283"><draw:frame draw:style-name="fr3" draw:name="Image 1946" text:anchor-type="as-char" svg:width="0.7008in" svg:height="0.0917in" draw:z-index="2037"><draw:image xlink:href="Pictures/100000010000008600000012698E5B47.png" xlink:type="simple" xlink:show="embed" xlink:actuate="onLoad" draw:mime-type="image/png"/></draw:frame></text:p>
          </table:table-cell>
        </table:table-row>
      </table:table>
      <text:p text:style-name="P1269"><draw:frame draw:style-name="fr7" draw:name="Image 1955" text:anchor-type="char" svg:x="3.889in" svg:y="0.2508in" svg:width="0.2772in" svg:height="0.0744in" draw:z-index="138"><draw:image xlink:href="Pictures/10000001000000350000000E519B5F83.png" xlink:type="simple" xlink:show="embed" xlink:actuate="onLoad" draw:mime-type="image/png"/></draw:frame><draw:frame draw:style-name="fr7" draw:name="Image 1956" text:anchor-type="char" svg:x="4.2925in" svg:y="0.2508in" svg:width="0.1992in" svg:height="0.0744in" draw:z-index="139"><draw:image xlink:href="Pictures/10000001000000260000000EE5775668.png" xlink:type="simple" xlink:show="embed" xlink:actuate="onLoad" draw:mime-type="image/png"/></draw:frame><draw:frame draw:style-name="fr7" draw:name="Image 1960" text:anchor-type="char" svg:x="5.239in" svg:y="0.2283in" svg:width="0.3362in" svg:height="0.0752in" draw:z-index="140"><draw:image xlink:href="Pictures/10000001000000410000000FB7433E43.png" xlink:type="simple" xlink:show="embed" xlink:actuate="onLoad" draw:mime-type="image/png"/></draw:frame><draw:frame draw:style-name="fr7" draw:name="Image 1972" text:anchor-type="char" svg:x="2.3689in" svg:y="0.8374in" svg:width="0.6327in" svg:height="0.078in" draw:z-index="141"><draw:image xlink:href="Pictures/10000001000000790000000F29216E7F.png" xlink:type="simple" xlink:show="embed" xlink:actuate="onLoad" draw:mime-type="image/png"/></draw:frame><draw:frame draw:style-name="fr7" draw:name="Image 1973" text:anchor-type="char" svg:x="3.089in" svg:y="0.8402in" svg:width="0.1264in" svg:height="0.0752in" draw:z-index="142"><draw:image xlink:href="Pictures/10000001000000180000000F9A0F69B2.png" xlink:type="simple" xlink:show="embed" xlink:actuate="onLoad" draw:mime-type="image/png"/></draw:frame><draw:frame draw:style-name="fr7" draw:name="Image 1978" text:anchor-type="char" svg:x="4.6016in" svg:y="0.8402in" svg:width="0.1264in" svg:height="0.0752in" draw:z-index="143"><draw:image xlink:href="Pictures/10000001000000190000000F78E94BFE.png" xlink:type="simple" xlink:show="embed" xlink:actuate="onLoad" draw:mime-type="image/png"/></draw:frame><draw:frame draw:style-name="fr7" draw:name="Image 1979" text:anchor-type="char" svg:x="4.8189in" svg:y="0.8465in" svg:width="0.4161in" svg:height="0.0902in" draw:z-index="144"><draw:image xlink:href="Pictures/1000000100000050000000115CF402A2.png" xlink:type="simple" xlink:show="embed" xlink:actuate="onLoad" draw:mime-type="image/png"/></draw:frame><draw:frame draw:style-name="fr7" draw:name="Image 1980" text:anchor-type="char" svg:x="5.3217in" svg:y="0.8402in" svg:width="0.1264in" svg:height="0.0752in" draw:z-index="145"><draw:image xlink:href="Pictures/10000001000000180000000F96C37239.png" xlink:type="simple" xlink:show="embed" xlink:actuate="onLoad" draw:mime-type="image/png"/></draw:frame><draw:frame draw:style-name="fr4" draw:name="Image260" text:anchor-type="char" svg:x="2.1374in" svg:y="0.2307in" svg:width="0.2634in" svg:height="0.0752in" draw:z-index="329"><draw:image xlink:href="Pictures/10000001000000340000000F68705A95.png" xlink:type="simple" xlink:show="embed" xlink:actuate="onLoad" draw:mime-type="image/png"/></draw:frame><draw:frame draw:style-name="fr4" draw:name="Image261" text:anchor-type="char" svg:x="2.5465in" svg:y="0.2244in" svg:width="0.1228in" svg:height="0.0783in" draw:z-index="352"><draw:image xlink:href="Pictures/10000001000000180000000F941E9A83.png" xlink:type="simple" xlink:show="embed" xlink:actuate="onLoad" draw:mime-type="image/png"/></draw:frame><draw:frame draw:style-name="fr4" draw:name="Image262" text:anchor-type="char" svg:x="2.9925in" svg:y="0.2264in" svg:width="0.7728in" svg:height="0.0984in" draw:z-index="353"><draw:image xlink:href="Pictures/100000010000009A0000001336B1C700.png" xlink:type="simple" xlink:show="embed" xlink:actuate="onLoad" draw:mime-type="image/png"/></draw:frame><draw:frame draw:style-name="fr4" draw:name="Image263" text:anchor-type="char" svg:x="4.6161in" svg:y="0.2283in" svg:width="0.4965in" svg:height="0.0965in" draw:z-index="354"><draw:image xlink:href="Pictures/1000000100000063000000132F932A1B.png" xlink:type="simple" xlink:show="embed" xlink:actuate="onLoad" draw:mime-type="image/png"/></draw:frame><draw:frame draw:style-name="fr4" draw:name="Image264" text:anchor-type="char" svg:x="5.7098in" svg:y="0.2508in" svg:width="0.1244in" svg:height="0.0543in" draw:z-index="357"><draw:image xlink:href="Pictures/10000001000000180000000ADD919944.png" xlink:type="simple" xlink:show="embed" xlink:actuate="onLoad" draw:mime-type="image/png"/></draw:frame><draw:frame draw:style-name="fr4" draw:name="Image265" text:anchor-type="char" svg:x="5.9654in" svg:y="0.2264in" svg:width="0.4846in" svg:height="0.0783in" draw:z-index="358"><draw:image xlink:href="Pictures/10000001000000600000000F4F437CB7.png" xlink:type="simple" xlink:show="embed" xlink:actuate="onLoad" draw:mime-type="image/png"/></draw:frame><draw:frame draw:style-name="fr4" draw:name="Image266" text:anchor-type="char" svg:x="1.7965in" svg:y="0.4307in" svg:width="0.4102in" svg:height="0.0984in" draw:z-index="362"><draw:image xlink:href="Pictures/100000010000005200000013066E6715.png" xlink:type="simple" xlink:show="embed" xlink:actuate="onLoad" draw:mime-type="image/png"/></draw:frame><draw:frame draw:style-name="fr4" draw:name="Image267" text:anchor-type="char" svg:x="2.298in" svg:y="0.4535in" svg:width="0.0555in" svg:height="0.0555in" draw:z-index="373"><draw:image xlink:href="Pictures/100000010000000B0000000B86C72968.png" xlink:type="simple" xlink:show="embed" xlink:actuate="onLoad" draw:mime-type="image/png"/></draw:frame><draw:frame draw:style-name="fr4" draw:name="Image268" text:anchor-type="char" svg:x="2.4429in" svg:y="0.4307in" svg:width="1.1165in" svg:height="0.0783in" draw:z-index="376"><draw:image xlink:href="Pictures/10000001000000DF0000000F112DBBE8.png" xlink:type="simple" xlink:show="embed" xlink:actuate="onLoad" draw:mime-type="image/png"/></draw:frame><draw:frame draw:style-name="fr4" draw:name="Image269" text:anchor-type="char" svg:x="3.3102in" svg:y="0.8374in" svg:width="0.9654in" svg:height="0.0984in" draw:z-index="0"><draw:image xlink:href="Pictures/10000001000000C10000001362EAFA35.png" xlink:type="simple" xlink:show="embed" xlink:actuate="onLoad" draw:mime-type="image/png"/></draw:frame><draw:frame draw:style-name="fr4" draw:name="Image270" text:anchor-type="char" svg:x="4.3917in" svg:y="0.839in" svg:width="0.1181in" svg:height="0.0772in" draw:z-index="1"><draw:image xlink:href="Pictures/10000001000000170000000F4235E835.png" xlink:type="simple" xlink:show="embed" xlink:actuate="onLoad" draw:mime-type="image/png"/></draw:frame><draw:frame draw:style-name="fr4" draw:name="Image271" text:anchor-type="char" svg:x="5.5417in" svg:y="0.839in" svg:width="0.322in" svg:height="0.0772in" draw:z-index="2"><draw:image xlink:href="Pictures/10000001000000400000000F875BAC8D.png" xlink:type="simple" xlink:show="embed" xlink:actuate="onLoad" draw:mime-type="image/png"/></draw:frame></text:p>
      <text:p text:style-name="P1279"/>
      <text:p text:style-name="P1270"/>
      <text:p text:style-name="P1271"/>
      <text:p text:style-name="P1272"><draw:frame draw:style-name="fr7" draw:name="Image 1982" text:anchor-type="char" svg:x="3.3311in" svg:y="0.3437in" svg:width="0.6508in" svg:height="0.0717in" draw:z-index="146"><draw:image xlink:href="Pictures/100000010000007C0000000E88F650CF.png" xlink:type="simple" xlink:show="embed" xlink:actuate="onLoad" draw:mime-type="image/png"/></draw:frame><draw:frame draw:style-name="fr7" draw:name="Image 1983" text:anchor-type="char" svg:x="4.0516in" svg:y="0.3417in" svg:width="0.3575in" svg:height="0.0752in" draw:z-index="147"><draw:image xlink:href="Pictures/10000001000000450000000F7E22EAD7.png" xlink:type="simple" xlink:show="embed" xlink:actuate="onLoad" draw:mime-type="image/png"/></draw:frame><draw:frame draw:style-name="fr7" draw:name="Image 1984" text:anchor-type="char" svg:x="4.4839in" svg:y="0.3437in" svg:width="0.4374in" svg:height="0.0717in" draw:z-index="148"><draw:image xlink:href="Pictures/10000001000000530000000EFBF07507.png" xlink:type="simple" xlink:show="embed" xlink:actuate="onLoad" draw:mime-type="image/png"/></draw:frame><draw:frame draw:style-name="fr7" draw:name="Image 1985" text:anchor-type="char" svg:x="3.4429in" svg:y="0.5453in" svg:width="0.5634in" svg:height="0.0752in" draw:z-index="149"><draw:image xlink:href="Pictures/100000010000006D0000000F63CF2100.png" xlink:type="simple" xlink:show="embed" xlink:actuate="onLoad" draw:mime-type="image/png"/></draw:frame><draw:frame draw:style-name="fr7" draw:name="Image 1986" text:anchor-type="char" svg:x="4.1008in" svg:y="0.5429in" svg:width="0.6866in" svg:height="0.0764in" draw:z-index="150"><draw:image xlink:href="Pictures/10000001000000870000000F6A5AF722.png" xlink:type="simple" xlink:show="embed" xlink:actuate="onLoad" draw:mime-type="image/png"/></draw:frame></text:p>
      <text:p text:style-name="P1273"/>
      <text:p text:style-name="P1284"/>
      <text:p text:style-name="P1285"/>
      <text:h text:style-name="P1286" text:outline-level="3"><text:span text:style-name="T84">PUBLICAÇÕES</text:span><text:span text:style-name="T983"> </text:span><text:span text:style-name="T84">DE</text:span><text:span text:style-name="T984"> </text:span><text:span text:style-name="T86">TERCEIROS</text:span></text:h>
      <text:p text:style-name="P1287"><text:span text:style-name="T985">RIVER</text:span><text:span text:style-name="T986"> </text:span><text:span text:style-name="T985">ES</text:span><text:span text:style-name="T987"> </text:span><text:span text:style-name="T985">COMÉRCIO</text:span><text:span text:style-name="T987"> </text:span><text:span text:style-name="T985">DE</text:span><text:span text:style-name="T987"> </text:span><text:span text:style-name="T985">MOTOCICLETAS</text:span><text:span text:style-name="T987"> </text:span><text:span text:style-name="T985">LTDA,</text:span><text:span text:style-name="T987"> </text:span><text:span text:style-name="T985">CNPJ</text:span><text:span text:style-name="T988"> </text:span><text:span text:style-name="T985">61.570.485/0004-96,</text:span><text:span text:style-name="T987"> </text:span><text:span text:style-name="T985">torna</text:span><text:span text:style-name="T987"> </text:span><text:span text:style-name="T985">público</text:span><text:span text:style-name="T987"> </text:span><text:span text:style-name="T985">que</text:span><text:span text:style-name="T987"> </text:span><text:span text:style-name="T985">REQUEREU</text:span><text:span text:style-name="T987"> </text:span><text:span text:style-name="T989">à</text:span></text:p>
      <text:p text:style-name="P1288"><text:span text:style-name="T985">Secretaria Municipal de Meio Ambiente – SEMMA, RENOVAÇÃO e TRANSFERÊNCIA DE TITULARIDADE da LICENÇA DE OPERAÇÃO – LO Nº 062/2017, por meio do Processo nº 56396/2026, para as atividades 5.07 – Reparação, retífica, lanternagem e/ ou manutenção de máquinas, aparelhos e equipamentos mecânicos diversos,</text:span><text:span text:style-name="T990"> </text:span><text:span text:style-name="T985">inclusive</text:span><text:span text:style-name="T987"> </text:span><text:span text:style-name="T985">motores</text:span><text:span text:style-name="T987"> </text:span><text:span text:style-name="T985">automotivos,</text:span><text:span text:style-name="T987"> </text:span><text:span text:style-name="T985">sem</text:span><text:span text:style-name="T987"> </text:span><text:span text:style-name="T985">pintura</text:span><text:span text:style-name="T987"> </text:span><text:span text:style-name="T985">ou</text:span><text:span text:style-name="T987"> </text:span><text:span text:style-name="T985">tratamento</text:span><text:span text:style-name="T987"> </text:span><text:span text:style-name="T985">superficial</text:span><text:span text:style-name="T987"> </text:span><text:span text:style-name="T985">de</text:span><text:span text:style-name="T987"> </text:span><text:span text:style-name="T985">qualquer</text:span><text:span text:style-name="T987"> </text:span><text:span text:style-name="T985">natureza;</text:span><text:span text:style-name="T991"> </text:span><text:span text:style-name="T992">e</text:span></text:p>
      <text:p text:style-name="P1289"><text:span text:style-name="T985">24.04 – Lavador de veículos, quando não vinculado a atividades sujeitas ao licenciamento, localizado à Rua</text:span><text:span text:style-name="T989"> </text:span><text:span text:style-name="T985">José</text:span><text:span text:style-name="T993"> </text:span><text:span text:style-name="T985">Rosa</text:span><text:span text:style-name="T993"> </text:span><text:span text:style-name="T985">Machado,</text:span><text:span text:style-name="T993"> </text:span><text:span text:style-name="T985">Nº</text:span><text:span text:style-name="T993"> </text:span><text:span text:style-name="T985">146,</text:span><text:span text:style-name="T993"> </text:span><text:span text:style-name="T985">Bairro</text:span><text:span text:style-name="T993"> </text:span><text:span text:style-name="T985">Abelardo</text:span><text:span text:style-name="T993"> </text:span><text:span text:style-name="T985">Ferreira</text:span><text:span text:style-name="T993"> </text:span><text:span text:style-name="T985">Machado,</text:span><text:span text:style-name="T989"> </text:span><text:span text:style-name="T985">Município</text:span><text:span text:style-name="T993"> </text:span><text:span text:style-name="T985">de</text:span><text:span text:style-name="T993"> </text:span><text:span text:style-name="T985">Cachoeiro</text:span><text:span text:style-name="T993"> </text:span><text:span text:style-name="T985">de</text:span><text:span text:style-name="T993"> </text:span><text:span text:style-name="T985">Itapemirim/ ES, anteriormente pertencente à NAGANO MOTOS LTDA EPP, CNPJ Nº 26.697.787/0001-86.</text:span></text:p>
      <text:p text:style-name="P1290"><text:span text:style-name="T985">Protocolo:</text:span><text:span text:style-name="T993"> </text:span><text:span text:style-name="T994">3922026FAT</text:span></text:p>
      <text:p text:style-name="P1291"/>
      <text:p text:style-name="P1292"><text:span text:style-name="T985">JOSENILDO</text:span><text:span text:style-name="T989"> </text:span><text:span text:style-name="T985">MOREIRA</text:span><text:span text:style-name="T993"> </text:span><text:span text:style-name="T985">MACHADO,</text:span><text:span text:style-name="T993"> </text:span><text:span text:style-name="T985">CPF</text:span><text:span text:style-name="T993"> </text:span><text:span text:style-name="T985">049.134.777-</text:span><text:span text:style-name="T993"> </text:span><text:span text:style-name="T985">49,</text:span><text:span text:style-name="T993"> </text:span><text:span text:style-name="T985">torna</text:span><text:span text:style-name="T993"> </text:span><text:span text:style-name="T985">público</text:span><text:span text:style-name="T993"> </text:span><text:span text:style-name="T985">que</text:span><text:span text:style-name="T993"> </text:span><text:span text:style-name="T985">REQUEREU</text:span><text:span text:style-name="T989"> </text:span><text:span text:style-name="T985">a</text:span><text:span text:style-name="T993"> </text:span><text:span text:style-name="T985">Secretaria</text:span><text:span text:style-name="T993"> </text:span><text:span text:style-name="T985">Municipal de Meio Ambiente – SEMMA, a Licença Prévia – LP e Licença de Instalação – LI, por meio do processo nº 57273/2026, para a atividade 21.18 - Terraplenagem, áreas de empréstimo e/ou botafora, sem comercia-lização e sem objetivo agropecuário, vinculada a uma atividade dispensada de licenciamento ou a uma atividade</text:span><text:span text:style-name="T992"> </text:span><text:span text:style-name="T985">fim</text:span><text:span text:style-name="T992"> </text:span><text:span text:style-name="T985">que</text:span><text:span text:style-name="T992"> </text:span><text:span text:style-name="T985">já</text:span><text:span text:style-name="T992"> </text:span><text:span text:style-name="T985">possua</text:span><text:span text:style-name="T992"> </text:span><text:span text:style-name="T985">licença</text:span><text:span text:style-name="T992"> </text:span><text:span text:style-name="T985">ambiental</text:span><text:span text:style-name="T992"> </text:span><text:span text:style-name="T985">vigente,</text:span><text:span text:style-name="T992"> </text:span><text:span text:style-name="T985">respeitando</text:span><text:span text:style-name="T992"> </text:span><text:span text:style-name="T985">o</text:span><text:span text:style-name="T992"> </text:span><text:span text:style-name="T985">ente</text:span><text:span text:style-name="T992"> </text:span><text:span text:style-name="T985">competente</text:span><text:span text:style-name="T992"> </text:span><text:span text:style-name="T985">pelo</text:span><text:span text:style-name="T992"> </text:span><text:span text:style-name="T985">licenciamento da</text:span><text:span text:style-name="T993"> </text:span><text:span text:style-name="T985">atividade</text:span><text:span text:style-name="T993"> </text:span><text:span text:style-name="T985">fim,</text:span><text:span text:style-name="T993"> </text:span><text:span text:style-name="T985">localizada</text:span><text:span text:style-name="T993"> </text:span><text:span text:style-name="T985">no</text:span><text:span text:style-name="T993"> </text:span><text:span text:style-name="T985">Rodovia</text:span><text:span text:style-name="T993"> </text:span><text:span text:style-name="T985">Gumercindo</text:span><text:span text:style-name="T993"> </text:span><text:span text:style-name="T985">Moura</text:span><text:span text:style-name="T993"> </text:span><text:span text:style-name="T985">Nunes</text:span><text:span text:style-name="T993"> </text:span><text:span text:style-name="T985">–</text:span><text:span text:style-name="T993"> </text:span><text:span text:style-name="T985">ES-164,</text:span><text:span text:style-name="T993"> </text:span><text:span text:style-name="T985">s/n°,</text:span><text:span text:style-name="T993"> </text:span><text:span text:style-name="T985">Village</text:span><text:span text:style-name="T993"> </text:span><text:span text:style-name="T985">da</text:span><text:span text:style-name="T993"> </text:span><text:span text:style-name="T985">Luz,</text:span><text:span text:style-name="T993"> </text:span><text:span text:style-name="T985">em</text:span><text:span text:style-name="T993"> </text:span><text:span text:style-name="T985">Cacho-eiro de Itapemirim/ES.</text:span></text:p>
      <text:p text:style-name="P1293"><text:span text:style-name="T985">Protocolo:</text:span><text:span text:style-name="T993"> </text:span><text:span text:style-name="T994">3972026FAT</text:span></text:p>
      <text:p text:style-name="P1291"/>
      <text:p text:style-name="P1294"><text:span text:style-name="T994">SCHUINA</text:span><text:span text:style-name="T995"> </text:span><text:span text:style-name="T994">IMPORT</text:span><text:span text:style-name="T996"> </text:span><text:span text:style-name="T994">LTDA,</text:span><text:span text:style-name="T995"> </text:span><text:span text:style-name="T994">CNPJ</text:span><text:span text:style-name="T996"> </text:span><text:span text:style-name="T994">Nº</text:span><text:span text:style-name="T995"> </text:span><text:span text:style-name="T994">46.722.337/0001-03,</text:span><text:span text:style-name="T996"> </text:span><text:span text:style-name="T994">torna</text:span><text:span text:style-name="T995"> </text:span><text:span text:style-name="T994">público</text:span><text:span text:style-name="T996"> </text:span><text:span text:style-name="T994">que</text:span><text:span text:style-name="T995"> </text:span><text:span text:style-name="T994">OBTEVE</text:span><text:span text:style-name="T996"> </text:span><text:span text:style-name="T994">da</text:span><text:span text:style-name="T995"> </text:span><text:span text:style-name="T994">Secretaria</text:span><text:span text:style-name="T996"> </text:span><text:span text:style-name="T994">Municipal</text:span><text:span text:style-name="T995"> </text:span><text:span text:style-name="T994">de </text:span><text:span text:style-name="T985">Meio</text:span><text:span text:style-name="T992"> </text:span><text:span text:style-name="T985">Ambiente</text:span><text:span text:style-name="T992"> </text:span><text:span text:style-name="T985">–</text:span><text:span text:style-name="T992"> </text:span><text:span text:style-name="T985">SEMMA,</text:span><text:span text:style-name="T992"> </text:span><text:span text:style-name="T985">a</text:span><text:span text:style-name="T992"> </text:span><text:span text:style-name="T985">Licença</text:span><text:span text:style-name="T992"> </text:span><text:span text:style-name="T985">de</text:span><text:span text:style-name="T992"> </text:span><text:span text:style-name="T985">Operação</text:span><text:span text:style-name="T992"> </text:span><text:span text:style-name="T985">Por</text:span><text:span text:style-name="T992"> </text:span><text:span text:style-name="T985">Procedimento</text:span><text:span text:style-name="T992"> </text:span><text:span text:style-name="T985">Corretivo</text:span><text:span text:style-name="T992"> </text:span><text:span text:style-name="T985">–</text:span><text:span text:style-name="T992"> </text:span><text:span text:style-name="T985">LOC</text:span><text:span text:style-name="T992"> </text:span><text:span text:style-name="T985">Nº</text:span><text:span text:style-name="T992"> </text:span><text:span text:style-name="T985">049/2026,</text:span><text:span text:style-name="T992"> </text:span><text:span text:style-name="T985">válida</text:span><text:span text:style-name="T992"> </text:span><text:span text:style-name="T985">até 28/07/2028, por meio do processo nº 28985/2026, para a atividade 3.04 - Desdobramento e/ou polimento e/ou corte e aparelhamento de rochas ornamentais, quando associados entre si, incluindo o tratamento químico de chapas de rochas ornamentais, localizada na Rua 21, N° 139, Morro Grande, em Cachoeiro de </text:span><text:span text:style-name="T994">Itapemirim/ES.</text:span></text:p>
      <text:p text:style-name="P1295"><text:span text:style-name="T985">Protocolo:</text:span><text:span text:style-name="T993"> </text:span><text:span text:style-name="T994">4072026FAT</text:span></text:p>
      <text:p text:style-name="P1296"/>
      <text:p text:style-name="P1297"><text:span text:style-name="T985">JOSÉ</text:span><text:span text:style-name="T997"> </text:span><text:span text:style-name="T985">AMARILDO</text:span><text:span text:style-name="T997"> </text:span><text:span text:style-name="T985">PARMANHANI,</text:span><text:span text:style-name="T997"> </text:span><text:span text:style-name="T985">CPF:</text:span><text:span text:style-name="T997"> </text:span><text:span text:style-name="T985">714.136.857-49,</text:span><text:span text:style-name="T997"> </text:span><text:span text:style-name="T985">torna</text:span><text:span text:style-name="T997"> </text:span><text:span text:style-name="T985">público</text:span><text:span text:style-name="T997"> </text:span><text:span text:style-name="T985">que</text:span><text:span text:style-name="T997"> </text:span><text:span text:style-name="T985">REQUEREU</text:span><text:span text:style-name="T997"> </text:span><text:span text:style-name="T985">à</text:span><text:span text:style-name="T997"> </text:span><text:span text:style-name="T985">Secretaria</text:span><text:span text:style-name="T997"> </text:span><text:span text:style-name="T985">Municipal de</text:span><text:span text:style-name="T997"> </text:span><text:span text:style-name="T985">Meio</text:span><text:span text:style-name="T997"> </text:span><text:span text:style-name="T985">Ambiente</text:span><text:span text:style-name="T997"> </text:span><text:span text:style-name="T985">–</text:span><text:span text:style-name="T997"> </text:span><text:span text:style-name="T985">SEMMA,</text:span><text:span text:style-name="T997"> </text:span><text:span text:style-name="T985">a</text:span><text:span text:style-name="T997"> </text:span><text:span text:style-name="T985">LICENÇA</text:span><text:span text:style-name="T997"> </text:span><text:span text:style-name="T985">PRÉVIA</text:span><text:span text:style-name="T997"> </text:span><text:span text:style-name="T985">–</text:span><text:span text:style-name="T997"> </text:span><text:span text:style-name="T985">LP</text:span><text:span text:style-name="T997"> </text:span><text:span text:style-name="T985">e</text:span><text:span text:style-name="T997"> </text:span><text:span text:style-name="T985">LICENÇA</text:span><text:span text:style-name="T997"> </text:span><text:span text:style-name="T985">DE</text:span><text:span text:style-name="T997"> </text:span><text:span text:style-name="T985">INSTALAÇÃO</text:span><text:span text:style-name="T997"> </text:span><text:span text:style-name="T985">–</text:span><text:span text:style-name="T997"> </text:span><text:span text:style-name="T985">LI,</text:span><text:span text:style-name="T997"> </text:span><text:span text:style-name="T985">por</text:span><text:span text:style-name="T997"> </text:span><text:span text:style-name="T985">meio</text:span><text:span text:style-name="T997"> </text:span><text:span text:style-name="T985">do</text:span><text:span text:style-name="T997"> </text:span><text:span text:style-name="T985">processo nº</text:span><text:span text:style-name="T996"> </text:span><text:span text:style-name="T985">58680/2026,</text:span><text:span text:style-name="T996"> </text:span><text:span text:style-name="T985">para</text:span><text:span text:style-name="T996"> </text:span><text:span text:style-name="T985">a</text:span><text:span text:style-name="T996"> </text:span><text:span text:style-name="T985">atividade</text:span><text:span text:style-name="T996"> </text:span><text:span text:style-name="T985">21.18</text:span><text:span text:style-name="T996"> </text:span><text:span text:style-name="T985">–</text:span><text:span text:style-name="T996"> </text:span><text:span text:style-name="T985">Terraplenagem,</text:span><text:span text:style-name="T996"> </text:span><text:span text:style-name="T985">áreas</text:span><text:span text:style-name="T996"> </text:span><text:span text:style-name="T985">de</text:span><text:span text:style-name="T996"> </text:span><text:span text:style-name="T985">empréstimo</text:span><text:span text:style-name="T996"> </text:span><text:span text:style-name="T985">e/ou</text:span><text:span text:style-name="T996"> </text:span><text:span text:style-name="T985">bota-fora,</text:span><text:span text:style-name="T996"> </text:span><text:span text:style-name="T985">sem</text:span><text:span text:style-name="T996"> </text:span><text:span text:style-name="T985">comer-cialização</text:span><text:span text:style-name="T992"> </text:span><text:span text:style-name="T985">e</text:span><text:span text:style-name="T992"> </text:span><text:span text:style-name="T985">sem</text:span><text:span text:style-name="T992"> </text:span><text:span text:style-name="T985">objetivo</text:span><text:span text:style-name="T992"> </text:span><text:span text:style-name="T985">agropecuário,</text:span><text:span text:style-name="T992"> </text:span><text:span text:style-name="T985">vinculada</text:span><text:span text:style-name="T992"> </text:span><text:span text:style-name="T985">a</text:span><text:span text:style-name="T992"> </text:span><text:span text:style-name="T985">uma</text:span><text:span text:style-name="T992"> </text:span><text:span text:style-name="T985">atividade</text:span><text:span text:style-name="T992"> </text:span><text:span text:style-name="T985">dispensada</text:span><text:span text:style-name="T992"> </text:span><text:span text:style-name="T985">de</text:span><text:span text:style-name="T992"> </text:span><text:span text:style-name="T985">licenciamento</text:span><text:span text:style-name="T992"> </text:span><text:span text:style-name="T985">ou</text:span><text:span text:style-name="T992"> </text:span><text:span text:style-name="T985">a</text:span><text:span text:style-name="T992"> </text:span><text:span text:style-name="T985">uma atividade</text:span><text:span text:style-name="T992"> </text:span><text:span text:style-name="T985">fim</text:span><text:span text:style-name="T992"> </text:span><text:span text:style-name="T985">que</text:span><text:span text:style-name="T992"> </text:span><text:span text:style-name="T985">já</text:span><text:span text:style-name="T992"> </text:span><text:span text:style-name="T985">possua</text:span><text:span text:style-name="T992"> </text:span><text:span text:style-name="T985">licença</text:span><text:span text:style-name="T992"> </text:span><text:span text:style-name="T985">ambiental</text:span><text:span text:style-name="T992"> </text:span><text:span text:style-name="T985">vigente,</text:span><text:span text:style-name="T992"> </text:span><text:span text:style-name="T985">respeitando</text:span><text:span text:style-name="T992"> </text:span><text:span text:style-name="T985">o</text:span><text:span text:style-name="T992"> </text:span><text:span text:style-name="T985">ente</text:span><text:span text:style-name="T992"> </text:span><text:span text:style-name="T985">competente</text:span><text:span text:style-name="T992"> </text:span><text:span text:style-name="T985">pelo</text:span><text:span text:style-name="T992"> </text:span><text:span text:style-name="T985">licenciamento da</text:span><text:span text:style-name="T995"> </text:span><text:span text:style-name="T985">atividade</text:span><text:span text:style-name="T995"> </text:span><text:span text:style-name="T985">fim,</text:span><text:span text:style-name="T995"> </text:span><text:span text:style-name="T985">localizada</text:span><text:span text:style-name="T995"> </text:span><text:span text:style-name="T985">na</text:span><text:span text:style-name="T995"> </text:span><text:span text:style-name="T985">Av.</text:span><text:span text:style-name="T995"> </text:span><text:span text:style-name="T985">Governador</text:span><text:span text:style-name="T995"> </text:span><text:span text:style-name="T985">Cristiano</text:span><text:span text:style-name="T995"> </text:span><text:span text:style-name="T985">Dias</text:span><text:span text:style-name="T995"> </text:span><text:span text:style-name="T985">Lopes</text:span><text:span text:style-name="T995"> </text:span><text:span text:style-name="T985">Filho,</text:span><text:span text:style-name="T995"> </text:span><text:span text:style-name="T985">nº</text:span><text:span text:style-name="T995"> </text:span><text:span text:style-name="T985">202,</text:span><text:span text:style-name="T995"> </text:span><text:span text:style-name="T985">lotes</text:span><text:span text:style-name="T995"> </text:span><text:span text:style-name="T985">48</text:span><text:span text:style-name="T995"> </text:span><text:span text:style-name="T985">e</text:span><text:span text:style-name="T995"> </text:span><text:span text:style-name="T985">49,</text:span><text:span text:style-name="T995"> </text:span><text:span text:style-name="T985">quadra</text:span><text:span text:style-name="T995"> </text:span><text:span text:style-name="T985">29, Bairro Gilberto Machado, em Cachoeiro de Itapemirim/ES.</text:span></text:p>
      <text:p text:style-name="P1293"><text:span text:style-name="T985">Protocolo:</text:span><text:span text:style-name="T993"> </text:span><text:span text:style-name="T994">4062026FAT</text:span></text:p>
      <text:p text:style-name="P1298"/>
      <text:p text:style-name="P1299"/>
      <text:p text:style-name="P1299"/>
      <text:p text:style-name="P1299"/>
      <text:p text:style-name="P1299"/>
      <text:p text:style-name="P1299"/>
      <text:p text:style-name="P1299"/>
      <text:p text:style-name="P1300"/>
      <text:p text:style-name="P1294"><draw:frame draw:style-name="fr2" draw:name="Image90" text:anchor-type="char" svg:x="0.4925in" svg:y="-1.6839in" svg:width="7.7756in" svg:height="1.3874in" draw:z-index="690"><draw:image xlink:href="Pictures/100000010000061300000115FB6770EA.png" xlink:type="simple" xlink:show="embed" xlink:actuate="onLoad" draw:mime-type="image/png"/></draw:frame><text:span text:style-name="T985">RJ INSUMOS LTDA, CNPJ 42.829.373-0001-10, torna público que OBTEVE da Secretaria Municipal de Meio Ambiente - SEMMA a Licença de Operação Corretiva - LO n° 0046/2026, válida até 07/07/2028, por meio</text:span><text:span text:style-name="T998"> </text:span><text:span text:style-name="T985">do processo nº 36455/2026, para a atividade: 11.05 - Fabricação de concentrados aromáticos naturais, artificiais</text:span><text:span text:style-name="T999"> </text:span><text:span text:style-name="T985">e</text:span><text:span text:style-name="T1000"> </text:span><text:span text:style-name="T985">sintéticos</text:span><text:span text:style-name="T1000"> </text:span><text:span text:style-name="T985">e</text:span><text:span text:style-name="T1000"> </text:span><text:span text:style-name="T985">Inexigibilidade</text:span><text:span text:style-name="T1001"> </text:span><text:span text:style-name="T985">para</text:span><text:span text:style-name="T1000"> </text:span><text:span text:style-name="T985">as</text:span><text:span text:style-name="T1000"> </text:span><text:span text:style-name="T985">atividades</text:span><text:span text:style-name="T1000"> </text:span><text:span text:style-name="T985">3.11</text:span><text:span text:style-name="T1000"> </text:span><text:span text:style-name="T985">-</text:span><text:span text:style-name="T1000"> </text:span><text:span text:style-name="T985">Limpeza</text:span><text:span text:style-name="T1001"> </text:span><text:span text:style-name="T985">de</text:span><text:span text:style-name="T1000"> </text:span><text:span text:style-name="T985">blocos</text:span><text:span text:style-name="T1000"> </text:span><text:span text:style-name="T985">de</text:span><text:span text:style-name="T1000"> </text:span><text:span text:style-name="T985">rochas</text:span><text:span text:style-name="T994"> ornamentais,</text:span></text:p>
      <text:p text:style-name="P1289"><text:span text:style-name="T985">17.04</text:span><text:span text:style-name="T994"> </text:span><text:span text:style-name="T985">-</text:span><text:span text:style-name="T994"> </text:span><text:span text:style-name="T985">Fabricação</text:span><text:span text:style-name="T994"> </text:span><text:span text:style-name="T985">e</text:span><text:span text:style-name="T994"> </text:span><text:span text:style-name="T985">elaboração</text:span><text:span text:style-name="T994"> </text:span><text:span text:style-name="T985">de</text:span><text:span text:style-name="T994"> </text:span><text:span text:style-name="T985">produtos</text:span><text:span text:style-name="T994"> </text:span><text:span text:style-name="T985">diversos</text:span><text:span text:style-name="T994"> </text:span><text:span text:style-name="T985">de</text:span><text:span text:style-name="T994"> </text:span><text:span text:style-name="T985">minerais</text:span><text:span text:style-name="T994"> </text:span><text:span text:style-name="T985">não</text:span><text:span text:style-name="T994"> </text:span><text:span text:style-name="T985">metálicos</text:span><text:span text:style-name="T994"> </text:span><text:span text:style-name="T985">(abrasivos,</text:span><text:span text:style-name="T994"> </text:span><text:span text:style-name="T985">lixas,</text:span><text:span text:style-name="T994"> </text:span><text:span text:style-name="T985">esmeril e outros) e 22.06 - Estocagem, armazenamento ou depósito exclusivo de produtos extrativos de origem mineral em bruto, Rua Ademir Soares, N°15, Central Parque, em Cachoeiro de Itapemirim-ES.</text:span></text:p>
      <text:p text:style-name="P1290"><text:span text:style-name="T985">Protocolo:</text:span><text:span text:style-name="T993"> </text:span><text:span text:style-name="T994">4032026FAT</text:span></text:p>
      <text:h text:style-name="P1301" text:outline-level="2"><draw:frame draw:style-name="fr1" draw:name="Image272" text:anchor-type="char" svg:x="1.6953in" svg:y="0.6102in" svg:width="5.7862in" svg:height="0.3756in" draw:z-index="3"><draw:image xlink:href="Pictures/10000001000004850000004BA8DE727D.png" xlink:type="simple" xlink:show="embed" xlink:actuate="onLoad" draw:mime-type="image/png"/></draw:frame><draw:frame draw:style-name="fr1" draw:name="Image273" text:anchor-type="char" svg:x="0in" svg:y="0in" svg:width="8.2681in" svg:height="11.6929in" draw:z-index="4"><draw:image xlink:href="Pictures/1000000100000675000009229E13F47D.png" xlink:type="simple" xlink:show="embed" xlink:actuate="onLoad" draw:mime-type="image/png"/></draw:frame><text:span text:style-name="T8">DIÁRIO</text:span><text:span text:style-name="T9"> </text:span><text:span text:style-name="T10">OFICIAL </text:span></text:h>
      <text:p text:style-name="P1302"><text:span text:style-name="T11">DO</text:span><text:span text:style-name="T12"> </text:span><text:span text:style-name="T13">MUNICÍPIO</text:span><text:span text:style-name="T14"> </text:span><text:span text:style-name="T15">DE </text:span></text:p>
      <text:p text:style-name="P1303"><text:span text:style-name="T13">CACHOEIRO</text:span><text:span text:style-name="T16"> </text:span><text:span text:style-name="T11">DE</text:span><text:span text:style-name="T16"> </text:span><text:span text:style-name="T17">ITAPEMIRIM </text:span></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1304"/>
      <text:p text:style-name="P1305"><text:span text:style-name="T1002">CENTRO ADMINISTRATIVO HÉLIO CARLOS MANHÃES RUA BRAHIM ANTÔNIO SEDER, 96/102 - CENTRO CACHOEIRO</text:span><text:span text:style-name="T1003"> </text:span><text:span text:style-name="T1002">DE</text:span><text:span text:style-name="T1004"> </text:span><text:span text:style-name="T1002">ITAPEMIRIM CEP: 29300-060</text:span></text:p>
      <text:p text:style-name="P6"/>
      <text:p text:style-name="P1306"/>
      <text:p text:style-name="P1307"><draw:frame draw:style-name="fr11" draw:name="Image258" text:anchor-type="char" svg:x="0.7874in" svg:y="0.2654in" svg:width="6.6953in" svg:height="0.1in" draw:z-index="320"><draw:image xlink:href="Pictures/100000010000053B00000014D1F43CA3.png" xlink:type="simple" xlink:show="embed" xlink:actuate="onLoad" draw:mime-type="image/png"/></draw:frame><text:span text:style-name="T1005">CACHOEIRO.ES.GOV.BR</text:span><text:span text:style-name="T1005"/></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right="0.35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0138in" fo:line-height="0.1862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4" style:display-name="Heading 4" style:family="paragraph" style:parent-style-name="Standard" style:default-outline-level="5" style:list-style-name="" style:class="chapter">
      <style:paragraph-properties fo:margin-left="0.9882in"/>
      <style:text-properties style:font-name="Verdana" fo:font-family="Verdana" style:font-family-generic="swiss" style:font-pitch="variable" fo:font-size="9pt" fo:language="pt" fo:country="PT" style:text-underline-style="solid" style:text-underline-width="auto" style:text-underline-color="#000000" fo:font-weight="bold" style:font-name-asian="Verdana1" style:font-family-asian="Verdana" style:font-family-generic-asian="system" style:font-pitch-asian="variable" style:font-size-asian="9pt" style:language-asian="en" style:country-asian="US" style:font-weight-asian="bold" style:font-name-complex="Verdana1" style:font-family-complex="Verdana" style:font-family-generic-complex="system" style:font-pitch-complex="variable" style:font-size-complex="9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right="0.4535in" fo:text-align="center" style:justify-single-word="false"/>
      <style:text-properties style:font-name="Times New Roman" fo:font-family="'Times New Roman'" style:font-family-generic="roman" style:font-pitch="variable" fo:font-size="8.5pt" fo:language="pt" fo:country="PT" fo:font-style="italic" fo:font-weight="bold" style:font-name-asian="Times New Roman1" style:font-family-asian="'Times New Roman'" style:font-family-generic-asian="system" style:font-pitch-asian="variable" style:font-size-asian="8.5pt" style:language-asian="en" style:country-asian="US" style:font-style-asian="italic" style:font-weight-asian="bold" style:font-name-complex="Times New Roman1" style:font-family-complex="'Times New Roman'" style:font-family-generic-complex="system" style:font-pitch-complex="variable" style:font-size-complex="8.5pt" style:language-complex="ar" style:country-complex="SA" style:font-style-complex="italic" style:font-weight-complex="bold"/>
    </style:style>
    <style:style style:name="Heading_20_7" style:display-name="Heading 7" style:family="paragraph" style:parent-style-name="Standard" style:default-outline-level="8" style:list-style-name="" style:class="chapter">
      <style:paragraph-properties fo:text-align="center" style:justify-single-word="false"/>
      <style:text-properties style:font-name="Verdana" fo:font-family="Verdana" style:font-family-generic="swiss" style:font-pitch="variable" fo:font-size="8pt" fo:language="pt" fo:country="PT" fo:font-weight="bold" style:font-name-asian="Verdana1" style:font-family-asian="Verdana" style:font-family-generic-asian="system" style:font-pitch-asian="variable" style:font-size-asian="8pt" style:language-asian="en" style:country-asian="US" style:font-weight-asian="bold" style:font-name-complex="Verdana1" style:font-family-complex="Verdana" style:font-family-generic-complex="system" style:font-pitch-complex="variable" style:font-size-complex="8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text-align="center" style:justify-single-word="false"/>
      <style:text-properties style:font-name="Times New Roman" fo:font-family="'Times New Roman'" style:font-family-generic="roman" style:font-pitch="variable" fo:font-size="8pt" fo:language="pt" fo:country="PT" fo:font-weight="bold" style:font-name-asian="Times New Roman1" style:font-family-asian="'Times New Roman'" style:font-family-generic-asian="system" style:font-pitch-asian="variable" style:font-size-asian="8pt" style:language-asian="en" style:country-asian="US" style:font-weight-asian="bold" style:font-name-complex="Times New Roman1" style:font-family-complex="'Times New Roman'" style:font-family-generic-complex="system" style:font-pitch-complex="variable" style:font-size-complex="8pt" style:language-complex="ar" style:country-complex="SA" style:font-weight-complex="bold"/>
    </style:style>
    <style:style style:name="Heading_20_9" style:display-name="Heading 9" style:family="paragraph" style:parent-style-name="Standard" style:default-outline-level="" style:class="chapter">
      <style:paragraph-properties fo:margin-right="0.4118in" fo:text-align="center" style:justify-single-word="false"/>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_20_Paragraph" style:display-name="List Paragraph" style:family="paragraph" style:parent-style-name="Standard">
      <style:paragraph-properties fo:margin-left="1.6799in" fo:text-align="justify" style:justify-single-word="false" fo:text-indent="0.7862in" style:auto-text-indent="false"/>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Table_20_Paragraph" style:display-name="Table Paragraph" style:family="paragraph" style:parent-style-name="Standard">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style:font-name="Verdana" fo:font-family="Verdana" style:font-family-generic="swiss" style:font-pitch="variable" fo:font-size="7pt" fo:letter-spacing="-0.0008in" fo:language="pt" fo:country="PT" fo:font-style="italic" fo:font-weight="normal" style:font-name-asian="Verdana1" style:font-family-asian="Verdana" style:font-family-generic-asian="system" style:font-pitch-asian="variable" style:font-size-asian="7pt" style:language-asian="en" style:country-asian="US" style:font-style-asian="italic" style:font-weight-asian="normal" style:font-name-complex="Verdana1" style:font-family-complex="Verdana" style:font-family-generic-complex="system" style:font-pitch-complex="variable" style:font-size-complex="7pt" style:language-complex="ar" style:country-complex="SA" style:font-style-complex="italic" style:font-weight-complex="normal" style:text-scale="105%"/>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style:font-name="Verdana" fo:font-family="Verdana" style:font-family-generic="swiss" style:font-pitch="variable" fo:font-size="6.5pt" fo:letter-spacing="normal" fo:language="pt" fo:country="PT" fo:font-style="normal" fo:font-weight="bold" style:font-name-asian="Verdana1" style:font-family-asian="Verdana" style:font-family-generic-asian="system" style:font-pitch-asian="variable" style:font-size-asian="6.5pt" style:language-asian="en" style:country-asian="US" style:font-style-asian="normal" style:font-weight-asian="bold" style:font-name-complex="Verdana1" style:font-family-complex="Verdana" style:font-family-generic-complex="system" style:font-pitch-complex="variable" style:font-size-complex="6.5pt" style:language-complex="ar" style:country-complex="SA" style:font-style-complex="normal" style:font-weight-complex="bold" style:text-scale="105%"/>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style:font-name="Times New Roman" fo:font-family="'Times New Roman'" style:font-family-generic="roman" style:font-pitch="variable" fo:font-size="7.5pt" fo:letter-spacing="normal" fo:language="pt" fo:country="PT" fo:font-style="normal" fo:font-weight="bold" style:font-name-asian="Times New Roman1" style:font-family-asian="'Times New Roman'" style:font-family-generic-asian="system" style:font-pitch-asian="variable" style:font-size-asian="7.5pt" style:language-asian="en" style:country-asian="US" style:font-style-asian="normal" style:font-weight-asian="bold" style:font-name-complex="Times New Roman1" style:font-family-complex="'Times New Roman'" style:font-family-generic-complex="system" style:font-pitch-complex="variable" style:font-size-complex="7.5pt" style:language-complex="ar" style:country-complex="SA" style:font-style-complex="normal" style:font-weight-complex="bold" style:text-scale="103%"/>
    </style:style>
    <style:style style:name="ListLabel_20_20" style:display-name="ListLabel 20" style:family="text">
      <style:text-properties fo:language="pt" fo:country="PT" style:language-asian="en" style:country-asian="US" style:language-complex="ar" style:country-complex="SA"/>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style:font-name="Times New Roman" fo:font-family="'Times New Roman'" style:font-family-generic="roman" style:font-pitch="variable" fo:font-size="7.5pt" fo:letter-spacing="normal" fo:language="pt" fo:country="PT" fo:font-style="normal" fo:font-weight="bold" style:font-name-asian="Times New Roman1" style:font-family-asian="'Times New Roman'" style:font-family-generic-asian="system" style:font-pitch-asian="variable" style:font-size-asian="7.5pt" style:language-asian="en" style:country-asian="US" style:font-style-asian="normal" style:font-weight-asian="bold" style:font-name-complex="Times New Roman1" style:font-family-complex="'Times New Roman'" style:font-family-generic-complex="system" style:font-pitch-complex="variable" style:font-size-complex="7.5pt" style:language-complex="ar" style:country-complex="SA" style:font-style-complex="normal" style:font-weight-complex="bold" style:text-scale="104%"/>
    </style:style>
    <style:style style:name="ListLabel_20_29" style:display-name="ListLabel 29" style:family="text">
      <style:text-properties fo:language="pt" fo:country="PT" style:language-asian="en" style:country-asian="US" style:language-complex="ar" style:country-complex="SA"/>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ListLabel_20_37" style:display-name="ListLabel 37" style:family="text">
      <style:text-properties fo:letter-spacing="normal" fo:language="pt" fo:country="PT" style:language-asian="en" style:country-asian="US" style:language-complex="ar" style:country-complex="SA" style:text-scale="104%"/>
    </style:style>
    <style:style style:name="ListLabel_20_38" style:display-name="ListLabel 38" style:family="text">
      <style:text-properties fo:language="pt" fo:country="PT" style:language-asian="en" style:country-asian="US" style:language-complex="ar" style:country-complex="SA"/>
    </style:style>
    <style:style style:name="ListLabel_20_39" style:display-name="ListLabel 39" style:family="text">
      <style:text-properties fo:language="pt" fo:country="PT" style:language-asian="en" style:country-asian="US" style:language-complex="ar" style:country-complex="SA"/>
    </style:style>
    <style:style style:name="ListLabel_20_40" style:display-name="ListLabel 40" style:family="text">
      <style:text-properties fo:language="pt" fo:country="PT" style:language-asian="en" style:country-asian="US" style:language-complex="ar" style:country-complex="SA"/>
    </style:style>
    <style:style style:name="ListLabel_20_41" style:display-name="ListLabel 41" style:family="text">
      <style:text-properties fo:language="pt" fo:country="PT" style:language-asian="en" style:country-asian="US" style:language-complex="ar" style:country-complex="SA"/>
    </style:style>
    <style:style style:name="ListLabel_20_42" style:display-name="ListLabel 42" style:family="text">
      <style:text-properties fo:language="pt" fo:country="PT" style:language-asian="en" style:country-asian="US" style:language-complex="ar" style:country-complex="SA"/>
    </style:style>
    <style:style style:name="ListLabel_20_43" style:display-name="ListLabel 43" style:family="text">
      <style:text-properties fo:language="pt" fo:country="PT" style:language-asian="en" style:country-asian="US" style:language-complex="ar" style:country-complex="SA"/>
    </style:style>
    <style:style style:name="ListLabel_20_44" style:display-name="ListLabel 44" style:family="text">
      <style:text-properties fo:language="pt" fo:country="PT" style:language-asian="en" style:country-asian="US" style:language-complex="ar" style:country-complex="SA"/>
    </style:style>
    <style:style style:name="ListLabel_20_45" style:display-name="ListLabel 45" style:family="text">
      <style:text-properties fo:language="pt" fo:country="PT" style:language-asian="en" style:country-asian="US" style:language-complex="ar" style:country-complex="SA"/>
    </style:style>
    <style:style style:name="ListLabel_20_46" style:display-name="ListLabel 46" style:family="text">
      <style:text-properties fo:color="#231f20" style:font-name="Verdana" fo:font-family="Verdana" style:font-family-generic="swiss" style:font-pitch="variable" fo:font-size="7pt" fo:letter-spacing="normal" fo:language="pt" fo:country="PT" fo:font-style="normal" fo:font-weight="normal" style:font-name-asian="Verdana1" style:font-family-asian="Verdana" style:font-family-generic-asian="system" style:font-pitch-asian="variable" style:font-size-asian="7pt" style:language-asian="en" style:country-asian="US" style:font-style-asian="normal" style:font-weight-asian="normal" style:font-name-complex="Verdana1" style:font-family-complex="Verdana" style:font-family-generic-complex="system" style:font-pitch-complex="variable" style:font-size-complex="7pt" style:language-complex="ar" style:country-complex="SA" style:font-style-complex="normal" style:font-weight-complex="normal" style:text-scale="101%"/>
    </style:style>
    <style:style style:name="ListLabel_20_47" style:display-name="ListLabel 47" style:family="text">
      <style:text-properties fo:language="pt" fo:country="PT" style:language-asian="en" style:country-asian="US" style:language-complex="ar" style:country-complex="SA"/>
    </style:style>
    <style:style style:name="ListLabel_20_48" style:display-name="ListLabel 48" style:family="text">
      <style:text-properties fo:language="pt" fo:country="PT" style:language-asian="en" style:country-asian="US" style:language-complex="ar" style:country-complex="SA"/>
    </style:style>
    <style:style style:name="ListLabel_20_49" style:display-name="ListLabel 49" style:family="text">
      <style:text-properties fo:language="pt" fo:country="PT" style:language-asian="en" style:country-asian="US" style:language-complex="ar" style:country-complex="SA"/>
    </style:style>
    <style:style style:name="ListLabel_20_50" style:display-name="ListLabel 50" style:family="text">
      <style:text-properties fo:language="pt" fo:country="PT" style:language-asian="en" style:country-asian="US" style:language-complex="ar" style:country-complex="SA"/>
    </style:style>
    <style:style style:name="ListLabel_20_51" style:display-name="ListLabel 51" style:family="text">
      <style:text-properties fo:language="pt" fo:country="PT" style:language-asian="en" style:country-asian="US" style:language-complex="ar" style:country-complex="SA"/>
    </style:style>
    <style:style style:name="ListLabel_20_52" style:display-name="ListLabel 52" style:family="text">
      <style:text-properties fo:language="pt" fo:country="PT" style:language-asian="en" style:country-asian="US" style:language-complex="ar" style:country-complex="SA"/>
    </style:style>
    <style:style style:name="ListLabel_20_53" style:display-name="ListLabel 53" style:family="text">
      <style:text-properties fo:language="pt" fo:country="PT" style:language-asian="en" style:country-asian="US" style:language-complex="ar" style:country-complex="SA"/>
    </style:style>
    <style:style style:name="ListLabel_20_54" style:display-name="ListLabel 54" style:family="text">
      <style:text-properties fo:language="pt" fo:country="PT" style:language-asian="en" style:country-asian="US" style:language-complex="ar" style:country-complex="SA"/>
    </style:style>
    <style:style style:name="ListLabel_20_55" style:display-name="ListLabel 55" style:family="text">
      <style:text-properties style:font-name="Arial" fo:font-family="Arial" style:font-family-generic="swiss" style:font-pitch="variable" fo:font-size="6.5pt" fo:letter-spacing="normal" fo:language="pt" fo:country="PT" fo:font-style="normal" fo:font-weight="bold" style:font-name-asian="Arial1" style:font-family-asian="Arial" style:font-family-generic-asian="system" style:font-pitch-asian="variable" style:font-size-asian="6.5pt" style:language-asian="en" style:country-asian="US" style:font-style-asian="normal" style:font-weight-asian="bold" style:font-name-complex="Arial1" style:font-family-complex="Arial" style:font-family-generic-complex="system" style:font-pitch-complex="variable" style:font-size-complex="6.5pt" style:language-complex="ar" style:country-complex="SA" style:font-style-complex="normal" style:font-weight-complex="bold" style:text-scale="160%"/>
    </style:style>
    <style:style style:name="ListLabel_20_56" style:display-name="ListLabel 56" style:family="text">
      <style:text-properties fo:language="pt" fo:country="PT" style:language-asian="en" style:country-asian="US" style:language-complex="ar" style:country-complex="SA"/>
    </style:style>
    <style:style style:name="ListLabel_20_57" style:display-name="ListLabel 57" style:family="text">
      <style:text-properties fo:language="pt" fo:country="PT" style:language-asian="en" style:country-asian="US" style:language-complex="ar" style:country-complex="SA"/>
    </style:style>
    <style:style style:name="ListLabel_20_58" style:display-name="ListLabel 58" style:family="text">
      <style:text-properties fo:language="pt" fo:country="PT" style:language-asian="en" style:country-asian="US" style:language-complex="ar" style:country-complex="SA"/>
    </style:style>
    <style:style style:name="ListLabel_20_59" style:display-name="ListLabel 59" style:family="text">
      <style:text-properties fo:language="pt" fo:country="PT" style:language-asian="en" style:country-asian="US" style:language-complex="ar" style:country-complex="SA"/>
    </style:style>
    <style:style style:name="ListLabel_20_60" style:display-name="ListLabel 60" style:family="text">
      <style:text-properties fo:language="pt" fo:country="PT" style:language-asian="en" style:country-asian="US" style:language-complex="ar" style:country-complex="SA"/>
    </style:style>
    <style:style style:name="ListLabel_20_61" style:display-name="ListLabel 61" style:family="text">
      <style:text-properties fo:language="pt" fo:country="PT" style:language-asian="en" style:country-asian="US" style:language-complex="ar" style:country-complex="SA"/>
    </style:style>
    <style:style style:name="ListLabel_20_62" style:display-name="ListLabel 62" style:family="text">
      <style:text-properties fo:language="pt" fo:country="PT" style:language-asian="en" style:country-asian="US" style:language-complex="ar" style:country-complex="SA"/>
    </style:style>
    <style:style style:name="ListLabel_20_63" style:display-name="ListLabel 63" style:family="text">
      <style:text-properties fo:language="pt" fo:country="PT" style:language-asian="en" style:country-asian="US" style:language-complex="ar" style:country-complex="SA"/>
    </style:style>
    <style:style style:name="ListLabel_20_64" style:display-name="ListLabel 64" style:family="text">
      <style:text-properties style:font-name="Arial" fo:font-family="Arial" style:font-family-generic="swiss" style:font-pitch="variable" fo:font-size="4pt" fo:letter-spacing="-0.0016in" style:font-size-asian="4pt"/>
    </style:style>
    <style:style style:name="Internet_20_link" style:display-name="Internet link" style:family="text">
      <style:text-properties fo:color="#000080" style:text-underline-style="solid" style:text-underline-width="auto" style:text-underline-color="font-color"/>
    </style:style>
    <style:style style:name="ListLabel_20_65" style:display-name="ListLabel 65" style:family="text">
      <style:text-properties fo:color="#000080" style:font-name="Arial" fo:font-family="Arial" style:font-family-generic="swiss" style:font-pitch="variable" fo:font-size="8.5pt" fo:letter-spacing="-0.0016in" style:text-underline-style="solid" style:text-underline-width="auto" style:text-underline-color="#000080" style:font-size-asian="8.5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fo:text-indent="-0.1445in" fo:margin-left="2.1717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1445in" fo:margin-left="2.7366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1445in" fo:margin-left="3.307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1445in" fo:margin-left="3.8783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1445in" fo:margin-left="4.4492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1445in" fo:margin-left="5.0201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1445in" fo:margin-left="5.5909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1445in" fo:margin-left="6.1618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1445in" fo:margin-left="6.732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format="I">
        <style:list-level-properties text:list-level-position-and-space-mode="label-alignment">
          <style:list-level-label-alignment text:label-followed-by="listtab" fo:text-indent="-0.0846in" fo:margin-left="2.0138in"/>
        </style:list-level-properties>
      </text:list-level-style-number>
      <text:list-level-style-bullet text:level="2" text:style-name="ListLabel_20_11" style:num-suffix="•" text:bullet-char="•">
        <style:list-level-properties text:list-level-position-and-space-mode="label-alignment">
          <style:list-level-label-alignment text:label-followed-by="listtab" fo:text-indent="-0.0846in" fo:margin-left="2.5992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0846in" fo:margin-left="3.1854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0846in" fo:margin-left="3.7717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0846in" fo:margin-left="4.357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0846in" fo:margin-left="4.9437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0846in" fo:margin-left="5.5299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0846in" fo:margin-left="6.1161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0846in" fo:margin-left="6.70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19" style:num-format="I">
        <style:list-level-properties text:list-level-position-and-space-mode="label-alignment">
          <style:list-level-label-alignment text:label-followed-by="listtab" fo:text-indent="-0.0693in" fo:margin-left="1.8335in"/>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0693in" fo:margin-left="2.4366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0693in" fo:margin-left="3.0409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0693in" fo:margin-left="3.6453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0693in" fo:margin-left="4.2492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0693in" fo:margin-left="4.8535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0693in" fo:margin-left="5.457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0693in" fo:margin-left="6.0618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0693in" fo:margin-left="6.666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28" style:num-format="I">
        <style:list-level-properties text:list-level-position-and-space-mode="label-alignment">
          <style:list-level-label-alignment text:label-followed-by="listtab" fo:text-indent="-0.0693in" fo:margin-left="1.8571in"/>
        </style:list-level-properties>
      </text:list-level-style-number>
      <text:list-level-style-bullet text:level="2" text:style-name="ListLabel_20_29" style:num-suffix="•" text:bullet-char="•">
        <style:list-level-properties text:list-level-position-and-space-mode="label-alignment">
          <style:list-level-label-alignment text:label-followed-by="listtab" fo:text-indent="-0.0693in" fo:margin-left="2.4618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0693in" fo:margin-left="3.0634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0693in" fo:margin-left="3.6646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0693in" fo:margin-left="4.2661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0693in" fo:margin-left="4.867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0693in" fo:margin-left="5.4689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0693in" fo:margin-left="6.0701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0693in" fo:margin-left="6.671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style:num-format="I">
        <style:list-level-properties text:list-level-position-and-space-mode="label-alignment">
          <style:list-level-label-alignment text:label-followed-by="listtab" fo:text-indent="-0.0862in" fo:margin-left="1.6555in"/>
        </style:list-level-properties>
      </text:list-level-style-number>
      <text:list-level-style-bullet text:level="2" text:style-name="ListLabel_20_38" style:num-suffix="•" text:bullet-char="•">
        <style:list-level-properties text:list-level-position-and-space-mode="label-alignment">
          <style:list-level-label-alignment text:label-followed-by="listtab" fo:text-indent="-0.0862in" fo:margin-left="2.2744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0862in" fo:margin-left="2.896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0862in" fo:margin-left="3.5189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0862in" fo:margin-left="4.1409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0862in" fo:margin-left="4.7634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0862in" fo:margin-left="5.3854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0862in" fo:margin-left="6.0075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0862in" fo:margin-left="6.629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46" style:num-format="I">
        <style:list-level-properties text:list-level-position-and-space-mode="label-alignment">
          <style:list-level-label-alignment text:label-followed-by="listtab" fo:text-indent="-0.0972in" fo:margin-left="1.6874in"/>
        </style:list-level-properties>
      </text:list-level-style-number>
      <text:list-level-style-bullet text:level="2" text:style-name="ListLabel_20_47" style:num-suffix="•" text:bullet-char="•">
        <style:list-level-properties text:list-level-position-and-space-mode="label-alignment">
          <style:list-level-label-alignment text:label-followed-by="listtab" fo:text-indent="-0.0972in" fo:margin-left="2.3118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0972in" fo:margin-left="2.9299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0972in" fo:margin-left="3.548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0972in" fo:margin-left="4.1661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0972in" fo:margin-left="4.7839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0972in" fo:margin-left="5.402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0972in" fo:margin-left="6.0201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0972in" fo:margin-left="6.638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55" style:num-format="I">
        <style:list-level-properties text:list-level-position-and-space-mode="label-alignment">
          <style:list-level-label-alignment text:label-followed-by="listtab" fo:text-indent="-0.0917in" fo:margin-left="2.0366in"/>
        </style:list-level-properties>
      </text:list-level-style-number>
      <text:list-level-style-bullet text:level="2" text:style-name="ListLabel_20_56" style:num-suffix="•" text:bullet-char="•">
        <style:list-level-properties text:list-level-position-and-space-mode="label-alignment">
          <style:list-level-label-alignment text:label-followed-by="listtab" fo:text-indent="-0.0917in" fo:margin-left="2.6244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0917in" fo:margin-left="3.207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0917in" fo:margin-left="3.7909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0917in" fo:margin-left="4.3744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0917in" fo:margin-left="4.9575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0917in" fo:margin-left="5.5409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0917in" fo:margin-left="6.124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0917in" fo:margin-left="6.707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T16" style:family="text">
      <style:text-properties fo:color="#ffffff" style:font-name="Source Sans Pro Semibold" fo:font-size="11pt" fo:letter-spacing="0.0346in" fo:font-weight="bold" style:font-size-asian="11pt" style:font-weight-asian="bold"/>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8">
      <style:page-layout-properties fo:page-width="8.2681in" fo:page-height="11.6929in" style:num-format="1" style:print-orientation="portrait" fo:margin-top="0in" fo:margin-bottom="0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1.0972in" fo:margin-left="0in" fo:margin-right="0in" fo:margin-top="1.0575in" style:dynamic-spacing="true"/>
      </style:footer-style>
    </style:page-layout>
    <style:page-layout style:name="Mpm9">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242"><draw:image xlink:href="Pictures/10000001000000840000007752069C51.png" xlink:type="simple" xlink:show="embed" xlink:actuate="onLoad" draw:mime-type="image/png"/></draw:frame><draw:frame draw:style-name="Mfr2" draw:name="Image83" text:anchor-type="char" svg:x="0.7736in" svg:y="10.8752in" svg:width="1.9181in" svg:height="0.128in" draw:z-index="421"><draw:image xlink:href="Pictures/100000010000017F0000001931F81BC8.png" xlink:type="simple" xlink:show="embed" xlink:actuate="onLoad" draw:mime-type="image/png"/></draw:frame><draw:frame draw:style-name="Mfr2" draw:name="Image87" text:anchor-type="char" svg:x="7.3681in" svg:y="10.8752in" svg:width="0.1291in" svg:height="0.128in" draw:z-index="425"><draw:image xlink:href="Pictures/100000010000001900000019E9558BF9.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4">02</text:p></draw:text-box></draw:frame><draw:frame draw:style-name="Mfr3" draw:name="Frame2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541" text:anchor-type="char" svg:x="0.7736in" svg:y="10.8752in" svg:width="1.9181in" svg:height="0.128in"><draw:image xlink:href="Pictures/100000010000017F0000001931F81BC8.png" xlink:type="simple" xlink:show="embed" xlink:actuate="onLoad" draw:mime-type="image/png"/></draw:frame><draw:frame draw:style-name="Mfr2" draw:name="Image542" text:anchor-type="char" svg:x="7.3681in" svg:y="10.8752in" svg:width="0.1291in" svg:height="0.128in"><draw:image xlink:href="Pictures/100000010000001900000019E9558BF9.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208"><draw:image xlink:href="Pictures/10000001000000840000007752069C51.png" xlink:type="simple" xlink:show="embed" xlink:actuate="onLoad" draw:mime-type="image/png"/></draw:frame><draw:frame draw:style-name="Mfr2" draw:name="Image100" text:anchor-type="char" svg:x="0.7736in" svg:y="10.8752in" svg:width="1.9181in" svg:height="0.128in" draw:z-index="344"><draw:image xlink:href="Pictures/100000010000017F0000001931F81BC8.png" xlink:type="simple" xlink:show="embed" xlink:actuate="onLoad" draw:mime-type="image/png"/></draw:frame><draw:frame draw:style-name="Mfr2" draw:name="Image103" text:anchor-type="char" svg:x="7.3681in" svg:y="10.8752in" svg:width="0.1291in" svg:height="0.128in" draw:z-index="332"><draw:image xlink:href="Pictures/100000010000001900000019E9558BF9.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4">04</text:p></draw:text-box></draw:frame><draw:frame draw:style-name="Mfr3" draw:name="Frame4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587" text:anchor-type="char" svg:x="0.7736in" svg:y="10.8752in" svg:width="1.9181in" svg:height="0.128in"><draw:image xlink:href="Pictures/100000010000017F0000001931F81BC8.png" xlink:type="simple" xlink:show="embed" xlink:actuate="onLoad" draw:mime-type="image/png"/></draw:frame><draw:frame draw:style-name="Mfr2" draw:name="Image588" text:anchor-type="char" svg:x="7.3681in" svg:y="10.8752in" svg:width="0.1291in" svg:height="0.128in"><draw:image xlink:href="Pictures/100000010000001900000019E9558BF9.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1" text:anchor-type="char" svg:x="7.3252in" svg:y="10.8752in" svg:width="0.1307in" svg:height="0.1283in"><draw:text-box><text:p text:style-name="MP3"><text:span text:style-name="MT7">07</text:span><text:span text:style-name="MT7"/></text:p></draw:text-box></draw:frame><draw:frame draw:style-name="Mfr3" draw:name="Frame6" text:anchor-type="char" svg:x="7.3252in" svg:y="10.8752in" svg:width="0.1307in" svg:height="0.1283in"><draw:text-box><text:p text:style-name="MP4">07</text:p></draw:text-box></draw:frame><draw:frame draw:style-name="Mfr3" draw:name="Frame61" text:anchor-type="char" svg:x="7.3252in" svg:y="10.8752in" svg:width="0.1307in" svg:height="0.1283in"><draw:text-box><text:p text:style-name="MP4">07</text:p></draw:text-box></draw:frame><draw:frame draw:style-name="Mfr2" draw:name="Image539" text:anchor-type="char" svg:x="0.7736in" svg:y="10.8752in" svg:width="1.9181in" svg:height="0.128in"><draw:image xlink:href="Pictures/100000010000017F0000001931F81BC8.png" xlink:type="simple" xlink:show="embed" xlink:actuate="onLoad" draw:mime-type="image/png"/></draw:frame><draw:frame draw:style-name="Mfr2" draw:name="Image540" text:anchor-type="char" svg:x="7.3252in" svg:y="10.8752in" svg:width="0.1291in" svg:height="0.128in"><draw:image xlink:href="Pictures/100000010000001900000019E9558BF9.png" xlink:type="simple" xlink:show="embed" xlink:actuate="onLoad" draw:mime-type="image/png"/></draw:frame></text:p>
      </style:footer>
      <style:footer-left>
        <text:p text:style-name="MP1"><draw:frame draw:style-name="Mfr1" draw:name="Image 62" text:anchor-type="char" svg:x="3.7902in" svg:y="10.5945in" svg:width="0.6866in" svg:height="0.6189in" draw:z-index="216"><draw:image xlink:href="Pictures/10000001000000840000007752069C51.png" xlink:type="simple" xlink:show="embed" xlink:actuate="onLoad" draw:mime-type="image/png"/></draw:frame><draw:frame draw:style-name="Mfr2" draw:name="Image105" text:anchor-type="char" svg:x="0.7736in" svg:y="10.8752in" svg:width="1.9181in" svg:height="0.128in" draw:z-index="381"><draw:image xlink:href="Pictures/100000010000017F0000001931F81BC8.png" xlink:type="simple" xlink:show="embed" xlink:actuate="onLoad" draw:mime-type="image/png"/></draw:frame><draw:frame draw:style-name="Mfr2" draw:name="Image106" text:anchor-type="char" svg:x="7.3252in" svg:y="10.8752in" svg:width="0.1291in" svg:height="0.128in" draw:z-index="378"><draw:image xlink:href="Pictures/100000010000001900000019E9558BF9.png" xlink:type="simple" xlink:show="embed" xlink:actuate="onLoad" draw:mime-type="image/png"/></draw:frame></text:p>
      </style:footer-left>
    </style:master-page>
    <style:master-page style:name="Converted6" style:page-layout-name="Mpm5" draw:style-name="Mdp1">
      <style:header>
        <text:p text:style-name="MP1"><draw:frame draw:style-name="Mfr2" draw:name="Image107" text:anchor-type="char" svg:x="0.4925in" svg:y="0in" svg:width="7.7756in" svg:height="1.3874in" draw:z-index="386"><draw:image xlink:href="Pictures/100000010000061300000115FB6770EA.png" xlink:type="simple" xlink:show="embed" xlink:actuate="onLoad" draw:mime-type="image/png"/></draw:frame><draw:frame draw:style-name="Mfr2" draw:name="Image108" text:anchor-type="char" svg:x="1.6811in" svg:y="0.5965in" svg:width="1.5984in" svg:height="0.4035in" draw:z-index="385"><draw:image xlink:href="Pictures/100000010000013F000000509651FD70.png" xlink:type="simple" xlink:show="embed" xlink:actuate="onLoad" draw:mime-type="image/png"/></draw:frame><draw:frame draw:style-name="Mfr2" draw:name="Image120" text:anchor-type="char" svg:x="5.5709in" svg:y="0.7409in" svg:width="1.9236in" svg:height="0.2028in" draw:z-index="384"><draw:image xlink:href="Pictures/100000010000018000000028EC1C6272.png" xlink:type="simple" xlink:show="embed" xlink:actuate="onLoad" draw:mime-type="image/png"/></draw:frame></text:p>
      </style:header>
      <style:header-left>
        <text:p text:style-name="MP1"><draw:frame draw:style-name="Mfr4" draw:name="Frame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21" text:anchor-type="char" svg:x="0.4925in" svg:y="0in" svg:width="7.7756in" svg:height="1.3874in"><draw:image xlink:href="Pictures/100000010000061300000115FB6770EA.png" xlink:type="simple" xlink:show="embed" xlink:actuate="onLoad" draw:mime-type="image/png"/></draw:frame><draw:frame draw:style-name="Mfr2" draw:name="Image123" text:anchor-type="char" svg:x="1.6811in" svg:y="0.5965in" svg:width="1.5984in" svg:height="0.4035in"><draw:image xlink:href="Pictures/100000010000013F000000509651FD70.png" xlink:type="simple" xlink:show="embed" xlink:actuate="onLoad" draw:mime-type="image/png"/></draw:frame><draw:frame draw:style-name="Mfr2" draw:name="Image489"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65 Copy 1" text:anchor-type="char" svg:x="3.7902in" svg:y="10.5945in" svg:width="0.6866in" svg:height="0.6189in" draw:z-index="225"><draw:image xlink:href="Pictures/10000001000000840000007752069C51.png" xlink:type="simple" xlink:show="embed" xlink:actuate="onLoad" draw:mime-type="image/png"/></draw:frame><draw:frame draw:style-name="Mfr2" draw:name="Image589" text:anchor-type="char" svg:x="0.7736in" svg:y="10.8752in" svg:width="1.9181in" svg:height="0.128in" draw:z-index="397"><draw:image xlink:href="Pictures/100000010000017F0000001931F81BC8.png" xlink:type="simple" xlink:show="embed" xlink:actuate="onLoad" draw:mime-type="image/png"/></draw:frame><draw:frame draw:style-name="Mfr2" draw:name="Image590" text:anchor-type="char" svg:x="7.3252in" svg:y="10.8752in" svg:width="0.1291in" svg:height="0.128in" draw:z-index="396"><draw:image xlink:href="Pictures/100000010000001900000019E9558BF9.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 text:anchor-type="char" svg:x="7.3252in" svg:y="10.8752in" svg:width="0.1307in" svg:height="0.1283in"><draw:text-box><text:p text:style-name="MP4">06</text:p></draw:text-box></draw:frame><draw:frame draw:style-name="Mfr3" draw:name="Frame131" text:anchor-type="char" svg:x="7.3252in" svg:y="10.8752in" svg:width="0.1307in" svg:height="0.1283in"><draw:text-box><text:p text:style-name="MP4">06</text:p></draw:text-box></draw:frame><draw:frame draw:style-name="Mfr4" draw:name="Frame29" text:anchor-type="char" svg:x="7.3252in" svg:y="10.8752in" svg:width="0.1307in" svg:height="0.1283in"><draw:text-box><text:p text:style-name="MP4">06</text:p></draw:text-box></draw:frame><draw:frame draw:style-name="Mfr2" draw:name="Image665" text:anchor-type="char" svg:x="0.7736in" svg:y="10.8752in" svg:width="1.9181in" svg:height="0.128in"><draw:image xlink:href="Pictures/100000010000017F0000001931F81BC8.png" xlink:type="simple" xlink:show="embed" xlink:actuate="onLoad" draw:mime-type="image/png"/></draw:frame><draw:frame draw:style-name="Mfr2" draw:name="Image666" text:anchor-type="char" svg:x="7.3252in" svg:y="10.8752in" svg:width="0.1291in" svg:height="0.128in"><draw:image xlink:href="Pictures/100000010000001900000019E9558BF9.png" xlink:type="simple" xlink:show="embed" xlink:actuate="onLoad" draw:mime-type="image/png"/></draw:frame></text:p>
      </style:footer-left>
    </style:master-page>
    <style:master-page style:name="Converted7" style:page-layout-name="Mpm6" draw:style-name="Mdp1">
      <style:header>
        <text:p text:style-name="MP1"><draw:frame draw:style-name="Mfr3" draw:name="Frame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7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667" text:anchor-type="char" svg:x="0.4925in" svg:y="0in" svg:width="7.7756in" svg:height="1.3874in"><draw:image xlink:href="Pictures/1000000100000613000001153857E5DA.png" xlink:type="simple" xlink:show="embed" xlink:actuate="onLoad" draw:mime-type="image/png"/></draw:frame><draw:frame draw:style-name="Mfr2" draw:name="Image668" text:anchor-type="char" svg:x="1.6811in" svg:y="0.5965in" svg:width="1.5984in" svg:height="0.4035in"><draw:image xlink:href="Pictures/100000010000013F000000509651FD70.png" xlink:type="simple" xlink:show="embed" xlink:actuate="onLoad" draw:mime-type="image/png"/></draw:frame><draw:frame draw:style-name="Mfr2" draw:name="Image743"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744" text:anchor-type="char" svg:x="0.4925in" svg:y="0in" svg:width="7.7756in" svg:height="1.3874in" draw:z-index="405"><draw:image xlink:href="Pictures/1000000100000613000001153857E5DA.png" xlink:type="simple" xlink:show="embed" xlink:actuate="onLoad" draw:mime-type="image/png"/></draw:frame><draw:frame draw:style-name="Mfr2" draw:name="Image745" text:anchor-type="char" svg:x="1.6811in" svg:y="0.5965in" svg:width="1.5984in" svg:height="0.4035in" draw:z-index="401"><draw:image xlink:href="Pictures/100000010000013F000000509651FD70.png" xlink:type="simple" xlink:show="embed" xlink:actuate="onLoad" draw:mime-type="image/png"/></draw:frame><draw:frame draw:style-name="Mfr2" draw:name="Image746" text:anchor-type="char" svg:x="5.5709in" svg:y="0.7409in" svg:width="1.9236in" svg:height="0.2028in" draw:z-index="400"><draw:image xlink:href="Pictures/100000010000018000000028EC1C6272.png" xlink:type="simple" xlink:show="embed" xlink:actuate="onLoad" draw:mime-type="image/png"/></draw:frame></text:p>
      </style:header-left>
      <style:footer>
        <text:p text:style-name="MP1"><draw:frame draw:style-name="Mfr1" draw:name="Image 92" text:anchor-type="char" svg:x="3.7902in" svg:y="10.5945in" svg:width="0.6866in" svg:height="0.6189in"><draw:image xlink:href="Pictures/10000001000000840000007752069C51.png" xlink:type="simple" xlink:show="embed" xlink:actuate="onLoad" draw:mime-type="image/png"/></draw:frame><draw:frame draw:style-name="Mfr4" draw:name="Frame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 text:anchor-type="char" svg:x="7.3252in" svg:y="10.8752in" svg:width="0.1307in" svg:height="0.1283in"><draw:text-box><text:p text:style-name="MP3"><text:span text:style-name="MT7">09</text:span><text:span text:style-name="MT7"/></text:p></draw:text-box></draw:frame><draw:frame draw:style-name="Mfr3" draw:name="Frame26" text:anchor-type="char" svg:x="7.3252in" svg:y="10.8752in" svg:width="0.1307in" svg:height="0.1283in"><draw:text-box><text:p text:style-name="MP4">09</text:p></draw:text-box></draw:frame><draw:frame draw:style-name="Mfr3" draw:name="Frame231" text:anchor-type="char" svg:x="7.3252in" svg:y="10.8752in" svg:width="0.1307in" svg:height="0.1283in"><draw:text-box><text:p text:style-name="MP4">09</text:p></draw:text-box></draw:frame><draw:frame draw:style-name="Mfr2" draw:name="Image487" text:anchor-type="char" svg:x="0.7736in" svg:y="10.8752in" svg:width="1.9181in" svg:height="0.128in"><draw:image xlink:href="Pictures/100000010000017F0000001931F81BC8.png" xlink:type="simple" xlink:show="embed" xlink:actuate="onLoad" draw:mime-type="image/png"/></draw:frame><draw:frame draw:style-name="Mfr2" draw:name="Image488" text:anchor-type="char" svg:x="7.3252in" svg:y="10.8752in" svg:width="0.1291in" svg:height="0.128in"><draw:image xlink:href="Pictures/100000010000001900000019E9558BF9.png" xlink:type="simple" xlink:show="embed" xlink:actuate="onLoad" draw:mime-type="image/png"/></draw:frame></text:p>
      </style:footer>
      <style:footer-left>
        <text:p text:style-name="MP1"><draw:frame draw:style-name="Mfr1" draw:name="Image 89" text:anchor-type="char" svg:x="3.7902in" svg:y="10.5945in" svg:width="0.6866in" svg:height="0.6189in" draw:z-index="259"><draw:image xlink:href="Pictures/10000001000000840000007752069C51.png" xlink:type="simple" xlink:show="embed" xlink:actuate="onLoad" draw:mime-type="image/png"/></draw:frame><draw:frame draw:style-name="Mfr2" draw:name="Image124" text:anchor-type="char" svg:x="0.7736in" svg:y="10.8752in" svg:width="1.9181in" svg:height="0.128in" draw:z-index="433"><draw:image xlink:href="Pictures/100000010000017F0000001931F81BC8.png" xlink:type="simple" xlink:show="embed" xlink:actuate="onLoad" draw:mime-type="image/png"/></draw:frame><draw:frame draw:style-name="Mfr2" draw:name="Image125" text:anchor-type="char" svg:x="7.3252in" svg:y="10.8752in" svg:width="0.1291in" svg:height="0.128in" draw:z-index="429"><draw:image xlink:href="Pictures/100000010000001900000019E9558BF9.png" xlink:type="simple" xlink:show="embed" xlink:actuate="onLoad" draw:mime-type="image/png"/></draw:frame></text:p>
      </style:footer-left>
    </style:master-page>
    <style:master-page style:name="Converted8" style:page-layout-name="Mpm5" draw:style-name="Mdp1">
      <style:header>
        <text:p text:style-name="MP1"><draw:frame draw:style-name="Mfr2" draw:name="Image284" text:anchor-type="char" svg:x="0.4925in" svg:y="0in" svg:width="7.7756in" svg:height="1.3874in" draw:z-index="535"><draw:image xlink:href="Pictures/1000000100000613000001153857E5DA.png" xlink:type="simple" xlink:show="embed" xlink:actuate="onLoad" draw:mime-type="image/png"/></draw:frame><draw:frame draw:style-name="Mfr2" draw:name="Image285" text:anchor-type="char" svg:x="1.6811in" svg:y="0.5965in" svg:width="1.5984in" svg:height="0.4035in" draw:z-index="534"><draw:image xlink:href="Pictures/100000010000013F000000509651FD70.png" xlink:type="simple" xlink:show="embed" xlink:actuate="onLoad" draw:mime-type="image/png"/></draw:frame><draw:frame draw:style-name="Mfr2" draw:name="Image286" text:anchor-type="char" svg:x="5.5709in" svg:y="0.7409in" svg:width="1.9236in" svg:height="0.2028in" draw:z-index="533"><draw:image xlink:href="Pictures/100000010000018000000028EC1C6272.png" xlink:type="simple" xlink:show="embed" xlink:actuate="onLoad" draw:mime-type="image/png"/></draw:frame></text:p>
      </style:header>
      <style:header-left>
        <text:p text:style-name="MP1"><draw:frame draw:style-name="Mfr4" draw:name="Frame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87" text:anchor-type="char" svg:x="0.4925in" svg:y="0in" svg:width="7.7756in" svg:height="1.3874in"><draw:image xlink:href="Pictures/1000000100000613000001153857E5DA.png" xlink:type="simple" xlink:show="embed" xlink:actuate="onLoad" draw:mime-type="image/png"/></draw:frame><draw:frame draw:style-name="Mfr2" draw:name="Image451" text:anchor-type="char" svg:x="1.6811in" svg:y="0.5965in" svg:width="1.5984in" svg:height="0.4035in"><draw:image xlink:href="Pictures/100000010000013F000000509651FD70.png" xlink:type="simple" xlink:show="embed" xlink:actuate="onLoad" draw:mime-type="image/png"/></draw:frame><draw:frame draw:style-name="Mfr2" draw:name="Image486"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92 Copy 1" text:anchor-type="char" svg:x="3.7902in" svg:y="10.5945in" svg:width="0.6866in" svg:height="0.6189in" draw:z-index="543"><draw:image xlink:href="Pictures/10000001000000840000007752069C51.png" xlink:type="simple" xlink:show="embed" xlink:actuate="onLoad" draw:mime-type="image/png"/></draw:frame><draw:frame draw:style-name="Mfr2" draw:name="Image766" text:anchor-type="char" svg:x="0.7736in" svg:y="10.8752in" svg:width="1.9181in" svg:height="0.128in" draw:z-index="546"><draw:image xlink:href="Pictures/100000010000017F0000001931F81BC8.png" xlink:type="simple" xlink:show="embed" xlink:actuate="onLoad" draw:mime-type="image/png"/></draw:frame><draw:frame draw:style-name="Mfr2" draw:name="Image767" text:anchor-type="char" svg:x="7.3252in" svg:y="10.8752in" svg:width="0.1291in" svg:height="0.128in" draw:z-index="541"><draw:image xlink:href="Pictures/100000010000001900000019E9558BF9.png" xlink:type="simple" xlink:show="embed" xlink:actuate="onLoad" draw:mime-type="image/png"/></draw:frame></text:p>
      </style:footer>
      <style:footer-left>
        <text:p text:style-name="MP1"><draw:frame draw:style-name="Mfr1" draw:name="Image 89 Copy 1" text:anchor-type="char" svg:x="3.7902in" svg:y="10.5945in" svg:width="0.6866in" svg:height="0.6189in"><draw:image xlink:href="Pictures/10000001000000840000007752069C51.png" xlink:type="simple" xlink:show="embed" xlink:actuate="onLoad" draw:mime-type="image/png"/></draw:frame><draw:frame draw:style-name="Mfr3" draw:name="Frame3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 text:anchor-type="char" svg:x="7.3252in" svg:y="10.8752in" svg:width="0.1307in" svg:height="0.1283in"><draw:text-box><text:p text:style-name="MP4">08</text:p></draw:text-box></draw:frame><draw:frame draw:style-name="Mfr3" draw:name="Frame43" text:anchor-type="char" svg:x="7.3252in" svg:y="10.8752in" svg:width="0.1307in" svg:height="0.1283in"><draw:text-box><text:p text:style-name="MP4">08</text:p></draw:text-box></draw:frame><draw:frame draw:style-name="Mfr3" draw:name="Frame391" text:anchor-type="char" svg:x="7.3252in" svg:y="10.8752in" svg:width="0.1307in" svg:height="0.1283in"><draw:text-box><text:p text:style-name="MP4">08</text:p></draw:text-box></draw:frame><draw:frame draw:style-name="Mfr4" draw:name="Frame45" text:anchor-type="char" svg:x="7.3252in" svg:y="10.8752in" svg:width="0.1307in" svg:height="0.1283in"><draw:text-box><text:p text:style-name="MP4">08</text:p></draw:text-box></draw:frame><draw:frame draw:style-name="Mfr2" draw:name="Image768" text:anchor-type="char" svg:x="0.7736in" svg:y="10.8752in" svg:width="1.9181in" svg:height="0.128in"><draw:image xlink:href="Pictures/100000010000017F0000001931F81BC8.png" xlink:type="simple" xlink:show="embed" xlink:actuate="onLoad" draw:mime-type="image/png"/></draw:frame><draw:frame draw:style-name="Mfr2" draw:name="Image769" text:anchor-type="char" svg:x="7.3252in" svg:y="10.8752in" svg:width="0.1291in" svg:height="0.128in"><draw:image xlink:href="Pictures/100000010000001900000019E9558BF9.png" xlink:type="simple" xlink:show="embed" xlink:actuate="onLoad" draw:mime-type="image/png"/></draw:frame></text:p>
      </style:footer-left>
    </style:master-page>
    <style:master-page style:name="Converted9" style:page-layout-name="Mpm6" draw:style-name="Mdp1">
      <style:header>
        <text:p text:style-name="MP1"><draw:frame draw:style-name="Mfr3" draw:name="Frame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794" text:anchor-type="char" svg:x="0.4925in" svg:y="0in" svg:width="7.7756in" svg:height="1.3874in"><draw:image xlink:href="Pictures/1000000100000613000001153857E5DA.png" xlink:type="simple" xlink:show="embed" xlink:actuate="onLoad" draw:mime-type="image/png"/></draw:frame><draw:frame draw:style-name="Mfr2" draw:name="Image795" text:anchor-type="char" svg:x="1.6811in" svg:y="0.5965in" svg:width="1.5984in" svg:height="0.4035in"><draw:image xlink:href="Pictures/100000010000013F000000509651FD70.png" xlink:type="simple" xlink:show="embed" xlink:actuate="onLoad" draw:mime-type="image/png"/></draw:frame><draw:frame draw:style-name="Mfr2" draw:name="Image796"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797" text:anchor-type="char" svg:x="0.4925in" svg:y="0in" svg:width="7.7756in" svg:height="1.3874in" draw:z-index="524"><draw:image xlink:href="Pictures/1000000100000613000001153857E5DA.png" xlink:type="simple" xlink:show="embed" xlink:actuate="onLoad" draw:mime-type="image/png"/></draw:frame><draw:frame draw:style-name="Mfr2" draw:name="Image817" text:anchor-type="char" svg:x="1.6811in" svg:y="0.5965in" svg:width="1.5984in" svg:height="0.4035in" draw:z-index="525"><draw:image xlink:href="Pictures/100000010000013F000000509651FD70.png" xlink:type="simple" xlink:show="embed" xlink:actuate="onLoad" draw:mime-type="image/png"/></draw:frame><draw:frame draw:style-name="Mfr2" draw:name="Image818" text:anchor-type="char" svg:x="5.5709in" svg:y="0.7409in" svg:width="1.9236in" svg:height="0.2028in" draw:z-index="527"><draw:image xlink:href="Pictures/100000010000018000000028EC1C6272.png" xlink:type="simple" xlink:show="embed" xlink:actuate="onLoad" draw:mime-type="image/png"/></draw:frame></text:p>
      </style:header-left>
      <style:footer>
        <text:p text:style-name="MP1"><draw:frame draw:style-name="Mfr1" draw:name="Image 122" text:anchor-type="char" svg:x="3.7902in" svg:y="10.5945in" svg:width="0.6866in" svg:height="0.6189in"><draw:image xlink:href="Pictures/10000001000000840000007752069C51.png" xlink:type="simple" xlink:show="embed" xlink:actuate="onLoad" draw:mime-type="image/png"/></draw:frame><draw:frame draw:style-name="Mfr4" draw:name="Frame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911" text:anchor-type="char" svg:x="7.2972in" svg:y="10.8752in" svg:width="0.2in" svg:height="0.1283in"><draw:text-box><text:p text:style-name="MP7"><text:page-number text:select-page="current">11</text:page-number></text:p></draw:text-box></draw:frame><draw:frame draw:style-name="Mfr3" draw:name="Frame53" text:anchor-type="char" svg:x="7.2972in" svg:y="10.8752in" svg:width="0.2in" svg:height="0.1283in"><draw:text-box><text:p text:style-name="MP7"><text:page-number text:select-page="current">11</text:page-number></text:p></draw:text-box></draw:frame><draw:frame draw:style-name="Mfr3" draw:name="Frame521" text:anchor-type="char" svg:x="7.2972in" svg:y="10.8752in" svg:width="0.2in" svg:height="0.1283in"><draw:text-box><text:p text:style-name="MP7"><text:page-number text:select-page="current">11</text:page-number></text:p></draw:text-box></draw:frame><draw:frame draw:style-name="Mfr2" draw:name="Image449" text:anchor-type="char" svg:x="0.7736in" svg:y="10.8752in" svg:width="1.9181in" svg:height="0.128in"><draw:image xlink:href="Pictures/100000010000017F0000001931F81BC8.png" xlink:type="simple" xlink:show="embed" xlink:actuate="onLoad" draw:mime-type="image/png"/></draw:frame><draw:frame draw:style-name="Mfr2" draw:name="Image45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19" text:anchor-type="char" svg:x="3.7902in" svg:y="10.5945in" svg:width="0.6866in" svg:height="0.6189in" draw:z-index="248"><draw:image xlink:href="Pictures/10000001000000840000007752069C51.png" xlink:type="simple" xlink:show="embed" xlink:actuate="onLoad" draw:mime-type="image/png"/></draw:frame><draw:frame draw:style-name="Mfr2" draw:name="Image288" text:anchor-type="char" svg:x="0.7736in" svg:y="10.8752in" svg:width="1.9181in" svg:height="0.128in" draw:z-index="448"><draw:image xlink:href="Pictures/100000010000017F0000001931F81BC8.png" xlink:type="simple" xlink:show="embed" xlink:actuate="onLoad" draw:mime-type="image/png"/></draw:frame><draw:frame draw:style-name="Mfr2" draw:name="Image289" text:anchor-type="char" svg:x="7.2972in" svg:y="10.8752in" svg:width="0.1984in" svg:height="0.128in" draw:z-index="467"><draw:image xlink:href="Pictures/100000010000002700000019D898E835.png" xlink:type="simple" xlink:show="embed" xlink:actuate="onLoad" draw:mime-type="image/png"/></draw:frame></text:p>
      </style:footer-left>
    </style:master-page>
    <style:master-page style:name="Converted10" style:page-layout-name="Mpm5" draw:style-name="Mdp1">
      <style:header>
        <text:p text:style-name="MP1"><draw:frame draw:style-name="Mfr2" draw:name="Image290" text:anchor-type="char" svg:x="0.4925in" svg:y="0in" svg:width="7.7756in" svg:height="1.3874in" draw:z-index="273"><draw:image xlink:href="Pictures/1000000100000613000001153857E5DA.png" xlink:type="simple" xlink:show="embed" xlink:actuate="onLoad" draw:mime-type="image/png"/></draw:frame><draw:frame draw:style-name="Mfr2" draw:name="Image291" text:anchor-type="char" svg:x="1.6811in" svg:y="0.5965in" svg:width="1.5984in" svg:height="0.4035in" draw:z-index="267"><draw:image xlink:href="Pictures/100000010000013F000000509651FD70.png" xlink:type="simple" xlink:show="embed" xlink:actuate="onLoad" draw:mime-type="image/png"/></draw:frame><draw:frame draw:style-name="Mfr2" draw:name="Image292" text:anchor-type="char" svg:x="5.5709in" svg:y="0.7409in" svg:width="1.9236in" svg:height="0.2028in" draw:z-index="266"><draw:image xlink:href="Pictures/100000010000018000000028EC1C6272.png" xlink:type="simple" xlink:show="embed" xlink:actuate="onLoad" draw:mime-type="image/png"/></draw:frame></text:p>
      </style:header>
      <style:header-left>
        <text:p text:style-name="MP1"><draw:frame draw:style-name="Mfr4" draw:name="Frame5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93" text:anchor-type="char" svg:x="0.4925in" svg:y="0in" svg:width="7.7756in" svg:height="1.3874in"><draw:image xlink:href="Pictures/1000000100000613000001153857E5DA.png" xlink:type="simple" xlink:show="embed" xlink:actuate="onLoad" draw:mime-type="image/png"/></draw:frame><draw:frame draw:style-name="Mfr2" draw:name="Image294" text:anchor-type="char" svg:x="1.6811in" svg:y="0.5965in" svg:width="1.5984in" svg:height="0.4035in"><draw:image xlink:href="Pictures/100000010000013F000000509651FD70.png" xlink:type="simple" xlink:show="embed" xlink:actuate="onLoad" draw:mime-type="image/png"/></draw:frame><draw:frame draw:style-name="Mfr2" draw:name="Image448"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22 Copy 1" text:anchor-type="char" svg:x="3.7902in" svg:y="10.5945in" svg:width="0.6866in" svg:height="0.6189in" draw:z-index="256"><draw:image xlink:href="Pictures/10000001000000840000007752069C51.png" xlink:type="simple" xlink:show="embed" xlink:actuate="onLoad" draw:mime-type="image/png"/></draw:frame><draw:frame draw:style-name="Mfr2" draw:name="Image819" text:anchor-type="char" svg:x="0.7736in" svg:y="10.8752in" svg:width="1.9181in" svg:height="0.128in" draw:z-index="291"><draw:image xlink:href="Pictures/100000010000017F0000001931F81BC8.png" xlink:type="simple" xlink:show="embed" xlink:actuate="onLoad" draw:mime-type="image/png"/></draw:frame><draw:frame draw:style-name="Mfr2" draw:name="Image820" text:anchor-type="char" svg:x="7.2972in" svg:y="10.8752in" svg:width="0.1984in" svg:height="0.128in" draw:z-index="286"><draw:image xlink:href="Pictures/100000010000002700000019D898E835.png" xlink:type="simple" xlink:show="embed" xlink:actuate="onLoad" draw:mime-type="image/png"/></draw:frame></text:p>
      </style:footer>
      <style:footer-left>
        <text:p text:style-name="MP1"><draw:frame draw:style-name="Mfr1" draw:name="Image 119 Copy 1" text:anchor-type="char" svg:x="3.7902in" svg:y="10.5945in" svg:width="0.6866in" svg:height="0.6189in"><draw:image xlink:href="Pictures/10000001000000840000007752069C51.png" xlink:type="simple" xlink:show="embed" xlink:actuate="onLoad" draw:mime-type="image/png"/></draw:frame><draw:frame draw:style-name="Mfr3" draw:name="Frame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7" text:anchor-type="char" svg:x="7.2972in" svg:y="10.8752in" svg:width="0.2in" svg:height="0.1283in"><draw:text-box><text:p text:style-name="MP7"><text:page-number text:select-page="current">12</text:page-number></text:p></draw:text-box></draw:frame><draw:frame draw:style-name="Mfr3" draw:name="Frame64" text:anchor-type="char" svg:x="7.2972in" svg:y="10.8752in" svg:width="0.2in" svg:height="0.1283in"><draw:text-box><text:p text:style-name="MP7"><text:page-number text:select-page="current">12</text:page-number></text:p></draw:text-box></draw:frame><draw:frame draw:style-name="Mfr3" draw:name="Frame621" text:anchor-type="char" svg:x="7.2972in" svg:y="10.8752in" svg:width="0.2in" svg:height="0.1283in"><draw:text-box><text:p text:style-name="MP7"><text:page-number text:select-page="current">12</text:page-number></text:p></draw:text-box></draw:frame><draw:frame draw:style-name="Mfr4" draw:name="Frame6111" text:anchor-type="char" svg:x="7.2972in" svg:y="10.8752in" svg:width="0.2in" svg:height="0.1283in"><draw:text-box><text:p text:style-name="MP7"><text:page-number text:select-page="current">12</text:page-number></text:p></draw:text-box></draw:frame><draw:frame draw:style-name="Mfr2" draw:name="Image830" text:anchor-type="char" svg:x="0.7736in" svg:y="10.8752in" svg:width="1.9181in" svg:height="0.128in"><draw:image xlink:href="Pictures/100000010000017F0000001931F81BC8.png" xlink:type="simple" xlink:show="embed" xlink:actuate="onLoad" draw:mime-type="image/png"/></draw:frame><draw:frame draw:style-name="Mfr2" draw:name="Image831"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1" style:page-layout-name="Mpm5" draw:style-name="Mdp1">
      <style:header>
        <text:p text:style-name="MP1"><draw:frame draw:style-name="Mfr3" draw:name="Frame6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6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6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6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832" text:anchor-type="char" svg:x="0.4925in" svg:y="0in" svg:width="7.7756in" svg:height="1.3874in"><draw:image xlink:href="Pictures/1000000100000613000001153857E5DA.png" xlink:type="simple" xlink:show="embed" xlink:actuate="onLoad" draw:mime-type="image/png"/></draw:frame><draw:frame draw:style-name="Mfr2" draw:name="Image833" text:anchor-type="char" svg:x="1.6811in" svg:y="0.5965in" svg:width="1.5984in" svg:height="0.4035in"><draw:image xlink:href="Pictures/100000010000013F000000509651FD70.png" xlink:type="simple" xlink:show="embed" xlink:actuate="onLoad" draw:mime-type="image/png"/></draw:frame><draw:frame draw:style-name="Mfr2" draw:name="Image84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849" text:anchor-type="char" svg:x="0.4925in" svg:y="0in" svg:width="7.7756in" svg:height="1.3874in" draw:z-index="321"><draw:image xlink:href="Pictures/1000000100000613000001153857E5DA.png" xlink:type="simple" xlink:show="embed" xlink:actuate="onLoad" draw:mime-type="image/png"/></draw:frame><draw:frame draw:style-name="Mfr2" draw:name="Image850" text:anchor-type="char" svg:x="1.6811in" svg:y="0.5965in" svg:width="1.5984in" svg:height="0.4035in" draw:z-index="304"><draw:image xlink:href="Pictures/100000010000013F000000509651FD70.png" xlink:type="simple" xlink:show="embed" xlink:actuate="onLoad" draw:mime-type="image/png"/></draw:frame><draw:frame draw:style-name="Mfr2" draw:name="Image851" text:anchor-type="char" svg:x="5.5709in" svg:y="0.7409in" svg:width="1.9236in" svg:height="0.2028in" draw:z-index="292"><draw:image xlink:href="Pictures/100000010000018000000028EC1C6272.png" xlink:type="simple" xlink:show="embed" xlink:actuate="onLoad" draw:mime-type="image/png"/></draw:frame></text:p>
      </style:header-left>
      <style:footer>
        <text:p text:style-name="MP1"><draw:frame draw:style-name="Mfr1" draw:name="Image 122 Copy 1 Copy 1" text:anchor-type="char" svg:x="3.7902in" svg:y="10.5945in" svg:width="0.6866in" svg:height="0.6189in"><draw:image xlink:href="Pictures/10000001000000840000007752069C51.png" xlink:type="simple" xlink:show="embed" xlink:actuate="onLoad" draw:mime-type="image/png"/></draw:frame><draw:frame draw:style-name="Mfr3" draw:name="Frame6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0" text:anchor-type="char" svg:x="7.2972in" svg:y="10.8752in" svg:width="0.2in" svg:height="0.1283in"><draw:text-box><text:p text:style-name="MP7"><text:page-number text:select-page="current">13</text:page-number></text:p></draw:text-box></draw:frame><draw:frame draw:style-name="Mfr3" draw:name="Frame701" text:anchor-type="char" svg:x="7.2972in" svg:y="10.8752in" svg:width="0.2in" svg:height="0.1283in"><draw:text-box><text:p text:style-name="MP7"><text:page-number text:select-page="current">13</text:page-number></text:p></draw:text-box></draw:frame><draw:frame draw:style-name="Mfr3" draw:name="Frame681" text:anchor-type="char" svg:x="7.2972in" svg:y="10.8752in" svg:width="0.2in" svg:height="0.1283in"><draw:text-box><text:p text:style-name="MP7"><text:page-number text:select-page="current">13</text:page-number></text:p></draw:text-box></draw:frame><draw:frame draw:style-name="Mfr4" draw:name="Frame6711" text:anchor-type="char" svg:x="7.2972in" svg:y="10.8752in" svg:width="0.2in" svg:height="0.1283in"><draw:text-box><text:p text:style-name="MP7"><text:page-number text:select-page="current">13</text:page-number></text:p></draw:text-box></draw:frame><draw:frame draw:style-name="Mfr2" draw:name="Image916" text:anchor-type="char" svg:x="0.7736in" svg:y="10.8752in" svg:width="1.9181in" svg:height="0.128in"><draw:image xlink:href="Pictures/100000010000017F0000001931F81BC8.png" xlink:type="simple" xlink:show="embed" xlink:actuate="onLoad" draw:mime-type="image/png"/></draw:frame><draw:frame draw:style-name="Mfr2" draw:name="Image917"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19 Copy 1 Copy 1" text:anchor-type="char" svg:x="3.7902in" svg:y="10.5945in" svg:width="0.6866in" svg:height="0.6189in" draw:z-index="257"><draw:image xlink:href="Pictures/10000001000000840000007752069C51.png" xlink:type="simple" xlink:show="embed" xlink:actuate="onLoad" draw:mime-type="image/png"/></draw:frame><draw:frame draw:style-name="Mfr2" draw:name="Image918" text:anchor-type="char" svg:x="0.7736in" svg:y="10.8752in" svg:width="1.9181in" svg:height="0.128in" draw:z-index="347"><draw:image xlink:href="Pictures/100000010000017F0000001931F81BC8.png" xlink:type="simple" xlink:show="embed" xlink:actuate="onLoad" draw:mime-type="image/png"/></draw:frame><draw:frame draw:style-name="Mfr2" draw:name="Image919" text:anchor-type="char" svg:x="7.2972in" svg:y="10.8752in" svg:width="0.1984in" svg:height="0.128in" draw:z-index="339"><draw:image xlink:href="Pictures/100000010000002700000019D898E835.png" xlink:type="simple" xlink:show="embed" xlink:actuate="onLoad" draw:mime-type="image/png"/></draw:frame></text:p>
      </style:footer-left>
    </style:master-page>
    <style:master-page style:name="Converted12" style:page-layout-name="Mpm5" draw:style-name="Mdp1">
      <style:header>
        <text:p text:style-name="MP1"><draw:frame draw:style-name="Mfr2" draw:name="Image929" text:anchor-type="char" svg:x="0.4925in" svg:y="0in" svg:width="7.7756in" svg:height="1.3874in" draw:z-index="368"><draw:image xlink:href="Pictures/1000000100000613000001153857E5DA.png" xlink:type="simple" xlink:show="embed" xlink:actuate="onLoad" draw:mime-type="image/png"/></draw:frame><draw:frame draw:style-name="Mfr2" draw:name="Image932" text:anchor-type="char" svg:x="1.6811in" svg:y="0.5965in" svg:width="1.5984in" svg:height="0.4035in" draw:z-index="366"><draw:image xlink:href="Pictures/100000010000013F000000509651FD70.png" xlink:type="simple" xlink:show="embed" xlink:actuate="onLoad" draw:mime-type="image/png"/></draw:frame><draw:frame draw:style-name="Mfr2" draw:name="Image933" text:anchor-type="char" svg:x="5.5709in" svg:y="0.7409in" svg:width="1.9236in" svg:height="0.2028in" draw:z-index="365"><draw:image xlink:href="Pictures/100000010000018000000028EC1C6272.png" xlink:type="simple" xlink:show="embed" xlink:actuate="onLoad" draw:mime-type="image/png"/></draw:frame></text:p>
      </style:header>
      <style:header-left>
        <text:p text:style-name="MP1"><draw:frame draw:style-name="Mfr3" draw:name="Frame7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7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7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7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934" text:anchor-type="char" svg:x="0.4925in" svg:y="0in" svg:width="7.7756in" svg:height="1.3874in"><draw:image xlink:href="Pictures/1000000100000613000001153857E5DA.png" xlink:type="simple" xlink:show="embed" xlink:actuate="onLoad" draw:mime-type="image/png"/></draw:frame><draw:frame draw:style-name="Mfr2" draw:name="Image935" text:anchor-type="char" svg:x="1.6811in" svg:y="0.5965in" svg:width="1.5984in" svg:height="0.4035in"><draw:image xlink:href="Pictures/100000010000013F000000509651FD70.png" xlink:type="simple" xlink:show="embed" xlink:actuate="onLoad" draw:mime-type="image/png"/></draw:frame><draw:frame draw:style-name="Mfr2" draw:name="Image94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22 Copy 1 Copy 1 Copy 1" text:anchor-type="char" svg:x="3.7902in" svg:y="10.5945in" svg:width="0.6866in" svg:height="0.6189in" draw:z-index="255"><draw:image xlink:href="Pictures/10000001000000840000007752069C51.png" xlink:type="simple" xlink:show="embed" xlink:actuate="onLoad" draw:mime-type="image/png"/></draw:frame><draw:frame draw:style-name="Mfr2" draw:name="Image942" text:anchor-type="char" svg:x="0.7736in" svg:y="10.8752in" svg:width="1.9181in" svg:height="0.128in" draw:z-index="380"><draw:image xlink:href="Pictures/100000010000017F0000001931F81BC8.png" xlink:type="simple" xlink:show="embed" xlink:actuate="onLoad" draw:mime-type="image/png"/></draw:frame><draw:frame draw:style-name="Mfr2" draw:name="Image943" text:anchor-type="char" svg:x="7.2972in" svg:y="10.8752in" svg:width="0.1984in" svg:height="0.128in" draw:z-index="379"><draw:image xlink:href="Pictures/100000010000002700000019D898E835.png" xlink:type="simple" xlink:show="embed" xlink:actuate="onLoad" draw:mime-type="image/png"/></draw:frame></text:p>
      </style:footer>
      <style:footer-left>
        <text:p text:style-name="MP1"><draw:frame draw:style-name="Mfr1" draw:name="Image 119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0" text:anchor-type="char" svg:x="7.2972in" svg:y="10.8752in" svg:width="0.2in" svg:height="0.1283in"><draw:text-box><text:p text:style-name="MP7"><text:page-number text:select-page="current">14</text:page-number></text:p></draw:text-box></draw:frame><draw:frame draw:style-name="Mfr3" draw:name="Frame801" text:anchor-type="char" svg:x="7.2972in" svg:y="10.8752in" svg:width="0.2in" svg:height="0.1283in"><draw:text-box><text:p text:style-name="MP7"><text:page-number text:select-page="current">14</text:page-number></text:p></draw:text-box></draw:frame><draw:frame draw:style-name="Mfr3" draw:name="Frame781" text:anchor-type="char" svg:x="7.2972in" svg:y="10.8752in" svg:width="0.2in" svg:height="0.1283in"><draw:text-box><text:p text:style-name="MP7"><text:page-number text:select-page="current">14</text:page-number></text:p></draw:text-box></draw:frame><draw:frame draw:style-name="Mfr4" draw:name="Frame7711" text:anchor-type="char" svg:x="7.2972in" svg:y="10.8752in" svg:width="0.2in" svg:height="0.1283in"><draw:text-box><text:p text:style-name="MP7"><text:page-number text:select-page="current">14</text:page-number></text:p></draw:text-box></draw:frame><draw:frame draw:style-name="Mfr2" draw:name="Image944" text:anchor-type="char" svg:x="0.7736in" svg:y="10.8752in" svg:width="1.9181in" svg:height="0.128in"><draw:image xlink:href="Pictures/100000010000017F0000001931F81BC8.png" xlink:type="simple" xlink:show="embed" xlink:actuate="onLoad" draw:mime-type="image/png"/></draw:frame><draw:frame draw:style-name="Mfr2" draw:name="Image96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3" style:page-layout-name="Mpm5" draw:style-name="Mdp1">
      <style:header>
        <text:p text:style-name="MP1"><draw:frame draw:style-name="Mfr3" draw:name="Frame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8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80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79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963" text:anchor-type="char" svg:x="0.4925in" svg:y="0in" svg:width="7.7756in" svg:height="1.3874in"><draw:image xlink:href="Pictures/1000000100000613000001153857E5DA.png" xlink:type="simple" xlink:show="embed" xlink:actuate="onLoad" draw:mime-type="image/png"/></draw:frame><draw:frame draw:style-name="Mfr2" draw:name="Image964" text:anchor-type="char" svg:x="1.6811in" svg:y="0.5965in" svg:width="1.5984in" svg:height="0.4035in"><draw:image xlink:href="Pictures/100000010000013F000000509651FD70.png" xlink:type="simple" xlink:show="embed" xlink:actuate="onLoad" draw:mime-type="image/png"/></draw:frame><draw:frame draw:style-name="Mfr2" draw:name="Image965"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983" text:anchor-type="char" svg:x="0.4925in" svg:y="0in" svg:width="7.7756in" svg:height="1.3874in" draw:z-index="395"><draw:image xlink:href="Pictures/1000000100000613000001153857E5DA.png" xlink:type="simple" xlink:show="embed" xlink:actuate="onLoad" draw:mime-type="image/png"/></draw:frame><draw:frame draw:style-name="Mfr2" draw:name="Image984" text:anchor-type="char" svg:x="1.6811in" svg:y="0.5965in" svg:width="1.5984in" svg:height="0.4035in" draw:z-index="394"><draw:image xlink:href="Pictures/100000010000013F000000509651FD70.png" xlink:type="simple" xlink:show="embed" xlink:actuate="onLoad" draw:mime-type="image/png"/></draw:frame><draw:frame draw:style-name="Mfr2" draw:name="Image985" text:anchor-type="char" svg:x="5.5709in" svg:y="0.7409in" svg:width="1.9236in" svg:height="0.2028in" draw:z-index="393"><draw:image xlink:href="Pictures/100000010000018000000028EC1C6272.png" xlink:type="simple" xlink:show="embed" xlink:actuate="onLoad" draw:mime-type="image/png"/></draw:frame></text:p>
      </style:header-left>
      <style:footer>
        <text:p text:style-name="MP1"><draw:frame draw:style-name="Mfr1" draw:name="Image 122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6" text:anchor-type="char" svg:x="7.2972in" svg:y="10.8752in" svg:width="0.2in" svg:height="0.1283in"><draw:text-box><text:p text:style-name="MP7"><text:page-number text:select-page="current">15</text:page-number></text:p></draw:text-box></draw:frame><draw:frame draw:style-name="Mfr3" draw:name="Frame861" text:anchor-type="char" svg:x="7.2972in" svg:y="10.8752in" svg:width="0.2in" svg:height="0.1283in"><draw:text-box><text:p text:style-name="MP7"><text:page-number text:select-page="current">15</text:page-number></text:p></draw:text-box></draw:frame><draw:frame draw:style-name="Mfr3" draw:name="Frame841" text:anchor-type="char" svg:x="7.2972in" svg:y="10.8752in" svg:width="0.2in" svg:height="0.1283in"><draw:text-box><text:p text:style-name="MP7"><text:page-number text:select-page="current">15</text:page-number></text:p></draw:text-box></draw:frame><draw:frame draw:style-name="Mfr4" draw:name="Frame8311" text:anchor-type="char" svg:x="7.2972in" svg:y="10.8752in" svg:width="0.2in" svg:height="0.1283in"><draw:text-box><text:p text:style-name="MP7"><text:page-number text:select-page="current">15</text:page-number></text:p></draw:text-box></draw:frame><draw:frame draw:style-name="Mfr2" draw:name="Image986" text:anchor-type="char" svg:x="0.7736in" svg:y="10.8752in" svg:width="1.9181in" svg:height="0.128in"><draw:image xlink:href="Pictures/100000010000017F0000001931F81BC8.png" xlink:type="simple" xlink:show="embed" xlink:actuate="onLoad" draw:mime-type="image/png"/></draw:frame><draw:frame draw:style-name="Mfr2" draw:name="Image104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19 Copy 1 Copy 1 Copy 1 Copy 1" text:anchor-type="char" svg:x="3.7902in" svg:y="10.5945in" svg:width="0.6866in" svg:height="0.6189in" draw:z-index="253"><draw:image xlink:href="Pictures/10000001000000840000007752069C51.png" xlink:type="simple" xlink:show="embed" xlink:actuate="onLoad" draw:mime-type="image/png"/></draw:frame><draw:frame draw:style-name="Mfr2" draw:name="Image1041" text:anchor-type="char" svg:x="0.7736in" svg:y="10.8752in" svg:width="1.9181in" svg:height="0.128in" draw:z-index="404"><draw:image xlink:href="Pictures/100000010000017F0000001931F81BC8.png" xlink:type="simple" xlink:show="embed" xlink:actuate="onLoad" draw:mime-type="image/png"/></draw:frame><draw:frame draw:style-name="Mfr2" draw:name="Image1042" text:anchor-type="char" svg:x="7.2972in" svg:y="10.8752in" svg:width="0.1984in" svg:height="0.128in" draw:z-index="402"><draw:image xlink:href="Pictures/100000010000002700000019D898E835.png" xlink:type="simple" xlink:show="embed" xlink:actuate="onLoad" draw:mime-type="image/png"/></draw:frame></text:p>
      </style:footer-left>
    </style:master-page>
    <style:master-page style:name="Converted14" style:page-layout-name="Mpm5" draw:style-name="Mdp1">
      <style:header>
        <text:p text:style-name="MP1"><draw:frame draw:style-name="Mfr2" draw:name="Image1043" text:anchor-type="char" svg:x="0.4925in" svg:y="0in" svg:width="7.7756in" svg:height="1.3874in" draw:z-index="413"><draw:image xlink:href="Pictures/1000000100000613000001153857E5DA.png" xlink:type="simple" xlink:show="embed" xlink:actuate="onLoad" draw:mime-type="image/png"/></draw:frame><draw:frame draw:style-name="Mfr2" draw:name="Image1073" text:anchor-type="char" svg:x="1.6811in" svg:y="0.5965in" svg:width="1.5984in" svg:height="0.4035in" draw:z-index="408"><draw:image xlink:href="Pictures/100000010000013F000000509651FD70.png" xlink:type="simple" xlink:show="embed" xlink:actuate="onLoad" draw:mime-type="image/png"/></draw:frame><draw:frame draw:style-name="Mfr2" draw:name="Image1074" text:anchor-type="char" svg:x="5.5709in" svg:y="0.7409in" svg:width="1.9236in" svg:height="0.2028in" draw:z-index="407"><draw:image xlink:href="Pictures/100000010000018000000028EC1C6272.png" xlink:type="simple" xlink:show="embed" xlink:actuate="onLoad" draw:mime-type="image/png"/></draw:frame></text:p>
      </style:header>
      <style:header-left>
        <text:p text:style-name="MP1"><draw:frame draw:style-name="Mfr3" draw:name="Frame9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9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9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89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075" text:anchor-type="char" svg:x="0.4925in" svg:y="0in" svg:width="7.7756in" svg:height="1.3874in"><draw:image xlink:href="Pictures/1000000100000613000001153857E5DA.png" xlink:type="simple" xlink:show="embed" xlink:actuate="onLoad" draw:mime-type="image/png"/></draw:frame><draw:frame draw:style-name="Mfr2" draw:name="Image1076" text:anchor-type="char" svg:x="1.6811in" svg:y="0.5965in" svg:width="1.5984in" svg:height="0.4035in"><draw:image xlink:href="Pictures/100000010000013F000000509651FD70.png" xlink:type="simple" xlink:show="embed" xlink:actuate="onLoad" draw:mime-type="image/png"/></draw:frame><draw:frame draw:style-name="Mfr2" draw:name="Image1094"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22 Copy 1 Copy 1 Copy 1 Copy 1 Copy 1" text:anchor-type="char" svg:x="3.7902in" svg:y="10.5945in" svg:width="0.6866in" svg:height="0.6189in" draw:z-index="247"><draw:image xlink:href="Pictures/10000001000000840000007752069C51.png" xlink:type="simple" xlink:show="embed" xlink:actuate="onLoad" draw:mime-type="image/png"/></draw:frame><draw:frame draw:style-name="Mfr2" draw:name="Image1095" text:anchor-type="char" svg:x="0.7736in" svg:y="10.8752in" svg:width="1.9181in" svg:height="0.128in" draw:z-index="531"><draw:image xlink:href="Pictures/100000010000017F0000001931F81BC8.png" xlink:type="simple" xlink:show="embed" xlink:actuate="onLoad" draw:mime-type="image/png"/></draw:frame><draw:frame draw:style-name="Mfr2" draw:name="Image1096" text:anchor-type="char" svg:x="7.2972in" svg:y="10.8752in" svg:width="0.1984in" svg:height="0.128in" draw:z-index="529"><draw:image xlink:href="Pictures/100000010000002700000019D898E835.png" xlink:type="simple" xlink:show="embed" xlink:actuate="onLoad" draw:mime-type="image/png"/></draw:frame></text:p>
      </style:footer>
      <style:footer-left>
        <text:p text:style-name="MP1"><draw:frame draw:style-name="Mfr1" draw:name="Image 119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7" text:anchor-type="char" svg:x="7.2972in" svg:y="10.8752in" svg:width="0.2in" svg:height="0.1283in"><draw:text-box><text:p text:style-name="MP7"><text:page-number text:select-page="current">16</text:page-number></text:p></draw:text-box></draw:frame><draw:frame draw:style-name="Mfr3" draw:name="Frame971" text:anchor-type="char" svg:x="7.2972in" svg:y="10.8752in" svg:width="0.2in" svg:height="0.1283in"><draw:text-box><text:p text:style-name="MP7"><text:page-number text:select-page="current">16</text:page-number></text:p></draw:text-box></draw:frame><draw:frame draw:style-name="Mfr3" draw:name="Frame941" text:anchor-type="char" svg:x="7.2972in" svg:y="10.8752in" svg:width="0.2in" svg:height="0.1283in"><draw:text-box><text:p text:style-name="MP7"><text:page-number text:select-page="current">16</text:page-number></text:p></draw:text-box></draw:frame><draw:frame draw:style-name="Mfr4" draw:name="Frame93111" text:anchor-type="char" svg:x="7.2972in" svg:y="10.8752in" svg:width="0.2in" svg:height="0.1283in"><draw:text-box><text:p text:style-name="MP7"><text:page-number text:select-page="current">16</text:page-number></text:p></draw:text-box></draw:frame><draw:frame draw:style-name="Mfr2" draw:name="Image1097" text:anchor-type="char" svg:x="0.7736in" svg:y="10.8752in" svg:width="1.9181in" svg:height="0.128in"><draw:image xlink:href="Pictures/100000010000017F0000001931F81BC8.png" xlink:type="simple" xlink:show="embed" xlink:actuate="onLoad" draw:mime-type="image/png"/></draw:frame><draw:frame draw:style-name="Mfr2" draw:name="Image1211"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5" style:page-layout-name="Mpm5" draw:style-name="Mdp1">
      <style:header>
        <text:p text:style-name="MP1"><draw:frame draw:style-name="Mfr3" draw:name="Frame9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9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96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9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212" text:anchor-type="char" svg:x="0.4925in" svg:y="0in" svg:width="7.7756in" svg:height="1.3874in"><draw:image xlink:href="Pictures/1000000100000613000001153857E5DA.png" xlink:type="simple" xlink:show="embed" xlink:actuate="onLoad" draw:mime-type="image/png"/></draw:frame><draw:frame draw:style-name="Mfr2" draw:name="Image1213" text:anchor-type="char" svg:x="1.6811in" svg:y="0.5965in" svg:width="1.5984in" svg:height="0.4035in"><draw:image xlink:href="Pictures/100000010000013F000000509651FD70.png" xlink:type="simple" xlink:show="embed" xlink:actuate="onLoad" draw:mime-type="image/png"/></draw:frame><draw:frame draw:style-name="Mfr2" draw:name="Image1214"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220" text:anchor-type="char" svg:x="0.4925in" svg:y="0in" svg:width="7.7756in" svg:height="1.3874in" draw:z-index="547"><draw:image xlink:href="Pictures/1000000100000613000001153857E5DA.png" xlink:type="simple" xlink:show="embed" xlink:actuate="onLoad" draw:mime-type="image/png"/></draw:frame><draw:frame draw:style-name="Mfr2" draw:name="Image1221" text:anchor-type="char" svg:x="1.6811in" svg:y="0.5965in" svg:width="1.5984in" svg:height="0.4035in" draw:z-index="544"><draw:image xlink:href="Pictures/100000010000013F000000509651FD70.png" xlink:type="simple" xlink:show="embed" xlink:actuate="onLoad" draw:mime-type="image/png"/></draw:frame><draw:frame draw:style-name="Mfr2" draw:name="Image1222" text:anchor-type="char" svg:x="5.5709in" svg:y="0.7409in" svg:width="1.9236in" svg:height="0.2028in" draw:z-index="539"><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3" text:anchor-type="char" svg:x="7.2972in" svg:y="10.8752in" svg:width="0.2in" svg:height="0.1283in"><draw:text-box><text:p text:style-name="MP7"><text:page-number text:select-page="current">17</text:page-number></text:p></draw:text-box></draw:frame><draw:frame draw:style-name="Mfr3" draw:name="Frame1031" text:anchor-type="char" svg:x="7.2972in" svg:y="10.8752in" svg:width="0.2in" svg:height="0.1283in"><draw:text-box><text:p text:style-name="MP7"><text:page-number text:select-page="current">17</text:page-number></text:p></draw:text-box></draw:frame><draw:frame draw:style-name="Mfr3" draw:name="Frame1001" text:anchor-type="char" svg:x="7.2972in" svg:y="10.8752in" svg:width="0.2in" svg:height="0.1283in"><draw:text-box><text:p text:style-name="MP7"><text:page-number text:select-page="current">17</text:page-number></text:p></draw:text-box></draw:frame><draw:frame draw:style-name="Mfr4" draw:name="Frame99111" text:anchor-type="char" svg:x="7.2972in" svg:y="10.8752in" svg:width="0.2in" svg:height="0.1283in"><draw:text-box><text:p text:style-name="MP7"><text:page-number text:select-page="current">17</text:page-number></text:p></draw:text-box></draw:frame><draw:frame draw:style-name="Mfr2" draw:name="Image1223" text:anchor-type="char" svg:x="0.7736in" svg:y="10.8752in" svg:width="1.9181in" svg:height="0.128in"><draw:image xlink:href="Pictures/100000010000017F0000001931F81BC8.png" xlink:type="simple" xlink:show="embed" xlink:actuate="onLoad" draw:mime-type="image/png"/></draw:frame><draw:frame draw:style-name="Mfr2" draw:name="Image1325"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text:anchor-type="char" svg:x="3.7902in" svg:y="10.5945in" svg:width="0.6866in" svg:height="0.6189in" draw:z-index="246"><draw:image xlink:href="Pictures/10000001000000840000007752069C51.png" xlink:type="simple" xlink:show="embed" xlink:actuate="onLoad" draw:mime-type="image/png"/></draw:frame><draw:frame draw:style-name="Mfr2" draw:name="Image1326" text:anchor-type="char" svg:x="0.7736in" svg:y="10.8752in" svg:width="1.9181in" svg:height="0.128in" draw:z-index="551"><draw:image xlink:href="Pictures/100000010000017F0000001931F81BC8.png" xlink:type="simple" xlink:show="embed" xlink:actuate="onLoad" draw:mime-type="image/png"/></draw:frame><draw:frame draw:style-name="Mfr2" draw:name="Image1327" text:anchor-type="char" svg:x="7.2972in" svg:y="10.8752in" svg:width="0.1984in" svg:height="0.128in" draw:z-index="548"><draw:image xlink:href="Pictures/100000010000002700000019D898E835.png" xlink:type="simple" xlink:show="embed" xlink:actuate="onLoad" draw:mime-type="image/png"/></draw:frame></text:p>
      </style:footer-left>
    </style:master-page>
    <style:master-page style:name="Converted16" style:page-layout-name="Mpm5" draw:style-name="Mdp1">
      <style:header>
        <text:p text:style-name="MP1"><draw:frame draw:style-name="Mfr2" draw:name="Image1328" text:anchor-type="char" svg:x="0.4925in" svg:y="0in" svg:width="7.7756in" svg:height="1.3874in" draw:z-index="558"><draw:image xlink:href="Pictures/1000000100000613000001153857E5DA.png" xlink:type="simple" xlink:show="embed" xlink:actuate="onLoad" draw:mime-type="image/png"/></draw:frame><draw:frame draw:style-name="Mfr2" draw:name="Image1376" text:anchor-type="char" svg:x="1.6811in" svg:y="0.5965in" svg:width="1.5984in" svg:height="0.4035in" draw:z-index="557"><draw:image xlink:href="Pictures/100000010000013F000000509651FD70.png" xlink:type="simple" xlink:show="embed" xlink:actuate="onLoad" draw:mime-type="image/png"/></draw:frame><draw:frame draw:style-name="Mfr2" draw:name="Image1377" text:anchor-type="char" svg:x="5.5709in" svg:y="0.7409in" svg:width="1.9236in" svg:height="0.2028in" draw:z-index="553"><draw:image xlink:href="Pictures/100000010000018000000028EC1C6272.png" xlink:type="simple" xlink:show="embed" xlink:actuate="onLoad" draw:mime-type="image/png"/></draw:frame></text:p>
      </style:header>
      <style:header-left>
        <text:p text:style-name="MP1"><draw:frame draw:style-name="Mfr3" draw:name="Frame10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0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0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0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378" text:anchor-type="char" svg:x="0.4925in" svg:y="0in" svg:width="7.7756in" svg:height="1.3874in"><draw:image xlink:href="Pictures/1000000100000613000001153857E5DA.png" xlink:type="simple" xlink:show="embed" xlink:actuate="onLoad" draw:mime-type="image/png"/></draw:frame><draw:frame draw:style-name="Mfr2" draw:name="Image1379" text:anchor-type="char" svg:x="1.6811in" svg:y="0.5965in" svg:width="1.5984in" svg:height="0.4035in"><draw:image xlink:href="Pictures/100000010000013F000000509651FD70.png" xlink:type="simple" xlink:show="embed" xlink:actuate="onLoad" draw:mime-type="image/png"/></draw:frame><draw:frame draw:style-name="Mfr2" draw:name="Image1403"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Copy 1" text:anchor-type="char" svg:x="3.7902in" svg:y="10.5945in" svg:width="0.6866in" svg:height="0.6189in" draw:z-index="244"><draw:image xlink:href="Pictures/10000001000000840000007752069C51.png" xlink:type="simple" xlink:show="embed" xlink:actuate="onLoad" draw:mime-type="image/png"/></draw:frame><draw:frame draw:style-name="Mfr2" draw:name="Image1404" text:anchor-type="char" svg:x="0.7736in" svg:y="10.8752in" svg:width="1.9181in" svg:height="0.128in" draw:z-index="560"><draw:image xlink:href="Pictures/100000010000017F0000001931F81BC8.png" xlink:type="simple" xlink:show="embed" xlink:actuate="onLoad" draw:mime-type="image/png"/></draw:frame><draw:frame draw:style-name="Mfr2" draw:name="Image1405" text:anchor-type="char" svg:x="7.2972in" svg:y="10.8752in" svg:width="0.1984in" svg:height="0.128in" draw:z-index="559"><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3" text:anchor-type="char" svg:x="7.2972in" svg:y="10.8752in" svg:width="0.2in" svg:height="0.1283in"><draw:text-box><text:p text:style-name="MP7"><text:page-number text:select-page="current">18</text:page-number></text:p></draw:text-box></draw:frame><draw:frame draw:style-name="Mfr3" draw:name="Frame1131" text:anchor-type="char" svg:x="7.2972in" svg:y="10.8752in" svg:width="0.2in" svg:height="0.1283in"><draw:text-box><text:p text:style-name="MP7"><text:page-number text:select-page="current">18</text:page-number></text:p></draw:text-box></draw:frame><draw:frame draw:style-name="Mfr3" draw:name="Frame1101" text:anchor-type="char" svg:x="7.2972in" svg:y="10.8752in" svg:width="0.2in" svg:height="0.1283in"><draw:text-box><text:p text:style-name="MP7"><text:page-number text:select-page="current">18</text:page-number></text:p></draw:text-box></draw:frame><draw:frame draw:style-name="Mfr4" draw:name="Frame109111" text:anchor-type="char" svg:x="7.2972in" svg:y="10.8752in" svg:width="0.2in" svg:height="0.1283in"><draw:text-box><text:p text:style-name="MP7"><text:page-number text:select-page="current">18</text:page-number></text:p></draw:text-box></draw:frame><draw:frame draw:style-name="Mfr2" draw:name="Image1406" text:anchor-type="char" svg:x="0.7736in" svg:y="10.8752in" svg:width="1.9181in" svg:height="0.128in"><draw:image xlink:href="Pictures/100000010000017F0000001931F81BC8.png" xlink:type="simple" xlink:show="embed" xlink:actuate="onLoad" draw:mime-type="image/png"/></draw:frame><draw:frame draw:style-name="Mfr2" draw:name="Image1424"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7" style:page-layout-name="Mpm5" draw:style-name="Mdp1">
      <style:header>
        <text:p text:style-name="MP1"><draw:frame draw:style-name="Mfr3" draw:name="Frame11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15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1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425" text:anchor-type="char" svg:x="0.4925in" svg:y="0in" svg:width="7.7756in" svg:height="1.3874in"><draw:image xlink:href="Pictures/1000000100000613000001153857E5DA.png" xlink:type="simple" xlink:show="embed" xlink:actuate="onLoad" draw:mime-type="image/png"/></draw:frame><draw:frame draw:style-name="Mfr2" draw:name="Image1426" text:anchor-type="char" svg:x="1.6811in" svg:y="0.5965in" svg:width="1.5984in" svg:height="0.4035in"><draw:image xlink:href="Pictures/100000010000013F000000509651FD70.png" xlink:type="simple" xlink:show="embed" xlink:actuate="onLoad" draw:mime-type="image/png"/></draw:frame><draw:frame draw:style-name="Mfr2" draw:name="Image1427"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445" text:anchor-type="char" svg:x="0.4925in" svg:y="0in" svg:width="7.7756in" svg:height="1.3874in" draw:z-index="565"><draw:image xlink:href="Pictures/1000000100000613000001153857E5DA.png" xlink:type="simple" xlink:show="embed" xlink:actuate="onLoad" draw:mime-type="image/png"/></draw:frame><draw:frame draw:style-name="Mfr2" draw:name="Image1446" text:anchor-type="char" svg:x="1.6811in" svg:y="0.5965in" svg:width="1.5984in" svg:height="0.4035in" draw:z-index="563"><draw:image xlink:href="Pictures/100000010000013F000000509651FD70.png" xlink:type="simple" xlink:show="embed" xlink:actuate="onLoad" draw:mime-type="image/png"/></draw:frame><draw:frame draw:style-name="Mfr2" draw:name="Image1447" text:anchor-type="char" svg:x="5.5709in" svg:y="0.7409in" svg:width="1.9236in" svg:height="0.2028in" draw:z-index="561"><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9" text:anchor-type="char" svg:x="7.2972in" svg:y="10.8752in" svg:width="0.2in" svg:height="0.1283in"><draw:text-box><text:p text:style-name="MP7"><text:page-number text:select-page="current">19</text:page-number></text:p></draw:text-box></draw:frame><draw:frame draw:style-name="Mfr3" draw:name="Frame1191" text:anchor-type="char" svg:x="7.2972in" svg:y="10.8752in" svg:width="0.2in" svg:height="0.1283in"><draw:text-box><text:p text:style-name="MP7"><text:page-number text:select-page="current">19</text:page-number></text:p></draw:text-box></draw:frame><draw:frame draw:style-name="Mfr3" draw:name="Frame1161" text:anchor-type="char" svg:x="7.2972in" svg:y="10.8752in" svg:width="0.2in" svg:height="0.1283in"><draw:text-box><text:p text:style-name="MP7"><text:page-number text:select-page="current">19</text:page-number></text:p></draw:text-box></draw:frame><draw:frame draw:style-name="Mfr4" draw:name="Frame115111" text:anchor-type="char" svg:x="7.2972in" svg:y="10.8752in" svg:width="0.2in" svg:height="0.1283in"><draw:text-box><text:p text:style-name="MP7"><text:page-number text:select-page="current">19</text:page-number></text:p></draw:text-box></draw:frame><draw:frame draw:style-name="Mfr2" draw:name="Image1448" text:anchor-type="char" svg:x="0.7736in" svg:y="10.8752in" svg:width="1.9181in" svg:height="0.128in"><draw:image xlink:href="Pictures/100000010000017F0000001931F81BC8.png" xlink:type="simple" xlink:show="embed" xlink:actuate="onLoad" draw:mime-type="image/png"/></draw:frame><draw:frame draw:style-name="Mfr2" draw:name="Image1659"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Copy 1 Copy 1" text:anchor-type="char" svg:x="3.7902in" svg:y="10.5945in" svg:width="0.6866in" svg:height="0.6189in" draw:z-index="569"><draw:image xlink:href="Pictures/10000001000000840000007752069C51.png" xlink:type="simple" xlink:show="embed" xlink:actuate="onLoad" draw:mime-type="image/png"/></draw:frame><draw:frame draw:style-name="Mfr2" draw:name="Image1660" text:anchor-type="char" svg:x="0.7736in" svg:y="10.8752in" svg:width="1.9181in" svg:height="0.128in" draw:z-index="568"><draw:image xlink:href="Pictures/100000010000017F0000001931F81BC8.png" xlink:type="simple" xlink:show="embed" xlink:actuate="onLoad" draw:mime-type="image/png"/></draw:frame><draw:frame draw:style-name="Mfr2" draw:name="Image1661" text:anchor-type="char" svg:x="7.2972in" svg:y="10.8752in" svg:width="0.1984in" svg:height="0.128in" draw:z-index="567"><draw:image xlink:href="Pictures/100000010000002700000019D898E835.png" xlink:type="simple" xlink:show="embed" xlink:actuate="onLoad" draw:mime-type="image/png"/></draw:frame></text:p>
      </style:footer-left>
    </style:master-page>
    <style:master-page style:name="Converted18" style:page-layout-name="Mpm5" draw:style-name="Mdp1">
      <style:header>
        <text:p text:style-name="MP1"><draw:frame draw:style-name="Mfr2" draw:name="Image1662" text:anchor-type="char" svg:x="0.4925in" svg:y="0in" svg:width="7.7756in" svg:height="1.3874in" draw:z-index="572"><draw:image xlink:href="Pictures/1000000100000613000001153857E5DA.png" xlink:type="simple" xlink:show="embed" xlink:actuate="onLoad" draw:mime-type="image/png"/></draw:frame><draw:frame draw:style-name="Mfr2" draw:name="Image1663" text:anchor-type="char" svg:x="1.6811in" svg:y="0.5965in" svg:width="1.5984in" svg:height="0.4035in" draw:z-index="571"><draw:image xlink:href="Pictures/100000010000013F000000509651FD70.png" xlink:type="simple" xlink:show="embed" xlink:actuate="onLoad" draw:mime-type="image/png"/></draw:frame><draw:frame draw:style-name="Mfr2" draw:name="Image1664" text:anchor-type="char" svg:x="5.5709in" svg:y="0.7409in" svg:width="1.9236in" svg:height="0.2028in" draw:z-index="570"><draw:image xlink:href="Pictures/100000010000018000000028EC1C6272.png" xlink:type="simple" xlink:show="embed" xlink:actuate="onLoad" draw:mime-type="image/png"/></draw:frame></text:p>
      </style:header>
      <style:header-left>
        <text:p text:style-name="MP1"><draw:frame draw:style-name="Mfr3" draw:name="Frame1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2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2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2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665" text:anchor-type="char" svg:x="0.4925in" svg:y="0in" svg:width="7.7756in" svg:height="1.3874in"><draw:image xlink:href="Pictures/1000000100000613000001153857E5DA.png" xlink:type="simple" xlink:show="embed" xlink:actuate="onLoad" draw:mime-type="image/png"/></draw:frame><draw:frame draw:style-name="Mfr2" draw:name="Image1666" text:anchor-type="char" svg:x="1.6811in" svg:y="0.5965in" svg:width="1.5984in" svg:height="0.4035in"><draw:image xlink:href="Pictures/100000010000013F000000509651FD70.png" xlink:type="simple" xlink:show="embed" xlink:actuate="onLoad" draw:mime-type="image/png"/></draw:frame><draw:frame draw:style-name="Mfr2" draw:name="Image1667"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Copy 1 Copy 1 Copy 1" text:anchor-type="char" svg:x="3.7902in" svg:y="10.5945in" svg:width="0.6866in" svg:height="0.6189in" draw:z-index="576"><draw:image xlink:href="Pictures/10000001000000840000007752069C51.png" xlink:type="simple" xlink:show="embed" xlink:actuate="onLoad" draw:mime-type="image/png"/></draw:frame><draw:frame draw:style-name="Mfr2" draw:name="Image1668" text:anchor-type="char" svg:x="0.7736in" svg:y="10.8752in" svg:width="1.9181in" svg:height="0.128in" draw:z-index="575"><draw:image xlink:href="Pictures/100000010000017F0000001931F81BC8.png" xlink:type="simple" xlink:show="embed" xlink:actuate="onLoad" draw:mime-type="image/png"/></draw:frame><draw:frame draw:style-name="Mfr2" draw:name="Image1669" text:anchor-type="char" svg:x="7.2972in" svg:y="10.8752in" svg:width="0.1984in" svg:height="0.128in" draw:z-index="573"><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 text:anchor-type="char" svg:x="7.2972in" svg:y="10.8752in" svg:width="0.2in" svg:height="0.1283in"><draw:text-box><text:p text:style-name="MP7"><text:page-number text:select-page="current">20</text:page-number></text:p></draw:text-box></draw:frame><draw:frame draw:style-name="Mfr3" draw:name="Frame130" text:anchor-type="char" svg:x="7.2972in" svg:y="10.8752in" svg:width="0.2in" svg:height="0.1283in"><draw:text-box><text:p text:style-name="MP7"><text:page-number text:select-page="current">20</text:page-number></text:p></draw:text-box></draw:frame><draw:frame draw:style-name="Mfr3" draw:name="Frame1301" text:anchor-type="char" svg:x="7.2972in" svg:y="10.8752in" svg:width="0.2in" svg:height="0.1283in"><draw:text-box><text:p text:style-name="MP7"><text:page-number text:select-page="current">20</text:page-number></text:p></draw:text-box></draw:frame><draw:frame draw:style-name="Mfr3" draw:name="Frame12611" text:anchor-type="char" svg:x="7.2972in" svg:y="10.8752in" svg:width="0.2in" svg:height="0.1283in"><draw:text-box><text:p text:style-name="MP7"><text:page-number text:select-page="current">20</text:page-number></text:p></draw:text-box></draw:frame><draw:frame draw:style-name="Mfr4" draw:name="Frame125111" text:anchor-type="char" svg:x="7.2972in" svg:y="10.8752in" svg:width="0.2in" svg:height="0.1283in"><draw:text-box><text:p text:style-name="MP7"><text:page-number text:select-page="current">20</text:page-number></text:p></draw:text-box></draw:frame><draw:frame draw:style-name="Mfr2" draw:name="Image1670" text:anchor-type="char" svg:x="0.7736in" svg:y="10.8752in" svg:width="1.9181in" svg:height="0.128in"><draw:image xlink:href="Pictures/100000010000017F0000001931F81BC8.png" xlink:type="simple" xlink:show="embed" xlink:actuate="onLoad" draw:mime-type="image/png"/></draw:frame><draw:frame draw:style-name="Mfr2" draw:name="Image167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19" style:page-layout-name="Mpm5" draw:style-name="Mdp1">
      <style:header>
        <text:p text:style-name="MP1"><draw:frame draw:style-name="Mfr3" draw:name="Frame5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6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3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3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2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2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673" text:anchor-type="char" svg:x="0.4925in" svg:y="0in" svg:width="7.7756in" svg:height="1.3874in"><draw:image xlink:href="Pictures/1000000100000613000001153857E5DA.png" xlink:type="simple" xlink:show="embed" xlink:actuate="onLoad" draw:mime-type="image/png"/></draw:frame><draw:frame draw:style-name="Mfr2" draw:name="Image1675" text:anchor-type="char" svg:x="1.6811in" svg:y="0.5965in" svg:width="1.5984in" svg:height="0.4035in"><draw:image xlink:href="Pictures/100000010000013F000000509651FD70.png" xlink:type="simple" xlink:show="embed" xlink:actuate="onLoad" draw:mime-type="image/png"/></draw:frame><draw:frame draw:style-name="Mfr2" draw:name="Image1676"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677" text:anchor-type="char" svg:x="0.4925in" svg:y="0in" svg:width="7.7756in" svg:height="1.3874in" draw:z-index="579"><draw:image xlink:href="Pictures/1000000100000613000001153857E5DA.png" xlink:type="simple" xlink:show="embed" xlink:actuate="onLoad" draw:mime-type="image/png"/></draw:frame><draw:frame draw:style-name="Mfr2" draw:name="Image1678" text:anchor-type="char" svg:x="1.6811in" svg:y="0.5965in" svg:width="1.5984in" svg:height="0.4035in" draw:z-index="578"><draw:image xlink:href="Pictures/100000010000013F000000509651FD70.png" xlink:type="simple" xlink:show="embed" xlink:actuate="onLoad" draw:mime-type="image/png"/></draw:frame><draw:frame draw:style-name="Mfr2" draw:name="Image1680" text:anchor-type="char" svg:x="5.5709in" svg:y="0.7409in" svg:width="1.9236in" svg:height="0.2028in" draw:z-index="577"><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3" text:anchor-type="char" svg:x="7.2972in" svg:y="10.8752in" svg:width="0.2in" svg:height="0.1283in"><draw:text-box><text:p text:style-name="MP7"><text:page-number text:select-page="current">21</text:page-number></text:p></draw:text-box></draw:frame><draw:frame draw:style-name="Mfr3" draw:name="Frame137" text:anchor-type="char" svg:x="7.2972in" svg:y="10.8752in" svg:width="0.2in" svg:height="0.1283in"><draw:text-box><text:p text:style-name="MP7"><text:page-number text:select-page="current">21</text:page-number></text:p></draw:text-box></draw:frame><draw:frame draw:style-name="Mfr3" draw:name="Frame1371" text:anchor-type="char" svg:x="7.2972in" svg:y="10.8752in" svg:width="0.2in" svg:height="0.1283in"><draw:text-box><text:p text:style-name="MP7"><text:page-number text:select-page="current">21</text:page-number></text:p></draw:text-box></draw:frame><draw:frame draw:style-name="Mfr3" draw:name="Frame13211" text:anchor-type="char" svg:x="7.2972in" svg:y="10.8752in" svg:width="0.2in" svg:height="0.1283in"><draw:text-box><text:p text:style-name="MP7"><text:page-number text:select-page="current">21</text:page-number></text:p></draw:text-box></draw:frame><draw:frame draw:style-name="Mfr4" draw:name="Frame13111" text:anchor-type="char" svg:x="7.2972in" svg:y="10.8752in" svg:width="0.2in" svg:height="0.1283in"><draw:text-box><text:p text:style-name="MP7"><text:page-number text:select-page="current">21</text:page-number></text:p></draw:text-box></draw:frame><draw:frame draw:style-name="Mfr2" draw:name="Image1681" text:anchor-type="char" svg:x="0.7736in" svg:y="10.8752in" svg:width="1.9181in" svg:height="0.128in"><draw:image xlink:href="Pictures/100000010000017F0000001931F81BC8.png" xlink:type="simple" xlink:show="embed" xlink:actuate="onLoad" draw:mime-type="image/png"/></draw:frame><draw:frame draw:style-name="Mfr2" draw:name="Image1682"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Copy 1 Copy 1 Copy 1 Copy 1" text:anchor-type="char" svg:x="3.7902in" svg:y="10.5945in" svg:width="0.6866in" svg:height="0.6189in" draw:z-index="582"><draw:image xlink:href="Pictures/10000001000000840000007752069C51.png" xlink:type="simple" xlink:show="embed" xlink:actuate="onLoad" draw:mime-type="image/png"/></draw:frame><draw:frame draw:style-name="Mfr2" draw:name="Image1683" text:anchor-type="char" svg:x="0.7736in" svg:y="10.8752in" svg:width="1.9181in" svg:height="0.128in" draw:z-index="583"><draw:image xlink:href="Pictures/100000010000017F0000001931F81BC8.png" xlink:type="simple" xlink:show="embed" xlink:actuate="onLoad" draw:mime-type="image/png"/></draw:frame><draw:frame draw:style-name="Mfr2" draw:name="Image1684" text:anchor-type="char" svg:x="7.2972in" svg:y="10.8752in" svg:width="0.1984in" svg:height="0.128in" draw:z-index="581"><draw:image xlink:href="Pictures/100000010000002700000019D898E835.png" xlink:type="simple" xlink:show="embed" xlink:actuate="onLoad" draw:mime-type="image/png"/></draw:frame></text:p>
      </style:footer-left>
    </style:master-page>
    <style:master-page style:name="Converted20" style:page-layout-name="Mpm5" draw:style-name="Mdp1">
      <style:header>
        <text:p text:style-name="MP1"><draw:frame draw:style-name="Mfr2" draw:name="Image1685" text:anchor-type="char" svg:x="0.4925in" svg:y="0in" svg:width="7.7756in" svg:height="1.3874in" draw:z-index="591"><draw:image xlink:href="Pictures/1000000100000613000001153857E5DA.png" xlink:type="simple" xlink:show="embed" xlink:actuate="onLoad" draw:mime-type="image/png"/></draw:frame><draw:frame draw:style-name="Mfr2" draw:name="Image1686" text:anchor-type="char" svg:x="1.6811in" svg:y="0.5965in" svg:width="1.5984in" svg:height="0.4035in" draw:z-index="590"><draw:image xlink:href="Pictures/100000010000013F000000509651FD70.png" xlink:type="simple" xlink:show="embed" xlink:actuate="onLoad" draw:mime-type="image/png"/></draw:frame><draw:frame draw:style-name="Mfr2" draw:name="Image1687" text:anchor-type="char" svg:x="5.5709in" svg:y="0.7409in" svg:width="1.9236in" svg:height="0.2028in" draw:z-index="587"><draw:image xlink:href="Pictures/100000010000018000000028EC1C6272.png" xlink:type="simple" xlink:show="embed" xlink:actuate="onLoad" draw:mime-type="image/png"/></draw:frame></text:p>
      </style:header>
      <style:header-left>
        <text:p text:style-name="MP1"><draw:frame draw:style-name="Mfr3" draw:name="Frame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4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4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3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37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691" text:anchor-type="char" svg:x="0.4925in" svg:y="0in" svg:width="7.7756in" svg:height="1.3874in"><draw:image xlink:href="Pictures/1000000100000613000001153857E5DA.png" xlink:type="simple" xlink:show="embed" xlink:actuate="onLoad" draw:mime-type="image/png"/></draw:frame><draw:frame draw:style-name="Mfr2" draw:name="Image1695" text:anchor-type="char" svg:x="1.6811in" svg:y="0.5965in" svg:width="1.5984in" svg:height="0.4035in"><draw:image xlink:href="Pictures/100000010000013F000000509651FD70.png" xlink:type="simple" xlink:show="embed" xlink:actuate="onLoad" draw:mime-type="image/png"/></draw:frame><draw:frame draw:style-name="Mfr2" draw:name="Image1699"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Copy 1 Copy 1 Copy 1 Copy 1 Copy 1" text:anchor-type="char" svg:x="3.7902in" svg:y="10.5945in" svg:width="0.6866in" svg:height="0.6189in" draw:z-index="595"><draw:image xlink:href="Pictures/10000001000000840000007752069C51.png" xlink:type="simple" xlink:show="embed" xlink:actuate="onLoad" draw:mime-type="image/png"/></draw:frame><draw:frame draw:style-name="Mfr2" draw:name="Image1700" text:anchor-type="char" svg:x="0.7736in" svg:y="10.8752in" svg:width="1.9181in" svg:height="0.128in" draw:z-index="594"><draw:image xlink:href="Pictures/100000010000017F0000001931F81BC8.png" xlink:type="simple" xlink:show="embed" xlink:actuate="onLoad" draw:mime-type="image/png"/></draw:frame><draw:frame draw:style-name="Mfr2" draw:name="Image1701" text:anchor-type="char" svg:x="7.2972in" svg:y="10.8752in" svg:width="0.1984in" svg:height="0.128in" draw:z-index="592"><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4" text:anchor-type="char" svg:x="7.2972in" svg:y="10.8752in" svg:width="0.2in" svg:height="0.1283in"><draw:text-box><text:p text:style-name="MP7"><text:page-number text:select-page="current">22</text:page-number></text:p></draw:text-box></draw:frame><draw:frame draw:style-name="Mfr3" draw:name="Frame147" text:anchor-type="char" svg:x="7.2972in" svg:y="10.8752in" svg:width="0.2in" svg:height="0.1283in"><draw:text-box><text:p text:style-name="MP7"><text:page-number text:select-page="current">22</text:page-number></text:p></draw:text-box></draw:frame><draw:frame draw:style-name="Mfr3" draw:name="Frame1471" text:anchor-type="char" svg:x="7.2972in" svg:y="10.8752in" svg:width="0.2in" svg:height="0.1283in"><draw:text-box><text:p text:style-name="MP7"><text:page-number text:select-page="current">22</text:page-number></text:p></draw:text-box></draw:frame><draw:frame draw:style-name="Mfr3" draw:name="Frame14211" text:anchor-type="char" svg:x="7.2972in" svg:y="10.8752in" svg:width="0.2in" svg:height="0.1283in"><draw:text-box><text:p text:style-name="MP7"><text:page-number text:select-page="current">22</text:page-number></text:p></draw:text-box></draw:frame><draw:frame draw:style-name="Mfr4" draw:name="Frame14111" text:anchor-type="char" svg:x="7.2972in" svg:y="10.8752in" svg:width="0.2in" svg:height="0.1283in"><draw:text-box><text:p text:style-name="MP7"><text:page-number text:select-page="current">22</text:page-number></text:p></draw:text-box></draw:frame><draw:frame draw:style-name="Mfr2" draw:name="Image1708" text:anchor-type="char" svg:x="0.7736in" svg:y="10.8752in" svg:width="1.9181in" svg:height="0.128in"><draw:image xlink:href="Pictures/100000010000017F0000001931F81BC8.png" xlink:type="simple" xlink:show="embed" xlink:actuate="onLoad" draw:mime-type="image/png"/></draw:frame><draw:frame draw:style-name="Mfr2" draw:name="Image1711"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1" style:page-layout-name="Mpm5" draw:style-name="Mdp1">
      <style:header>
        <text:p text:style-name="MP1"><draw:frame draw:style-name="Mfr3" draw:name="Frame9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4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4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4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43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712" text:anchor-type="char" svg:x="0.4925in" svg:y="0in" svg:width="7.7756in" svg:height="1.3874in"><draw:image xlink:href="Pictures/1000000100000613000001153857E5DA.png" xlink:type="simple" xlink:show="embed" xlink:actuate="onLoad" draw:mime-type="image/png"/></draw:frame><draw:frame draw:style-name="Mfr2" draw:name="Image1713" text:anchor-type="char" svg:x="1.6811in" svg:y="0.5965in" svg:width="1.5984in" svg:height="0.4035in"><draw:image xlink:href="Pictures/100000010000013F000000509651FD70.png" xlink:type="simple" xlink:show="embed" xlink:actuate="onLoad" draw:mime-type="image/png"/></draw:frame><draw:frame draw:style-name="Mfr2" draw:name="Image1714"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716" text:anchor-type="char" svg:x="0.4925in" svg:y="0in" svg:width="7.7756in" svg:height="1.3874in" draw:z-index="598"><draw:image xlink:href="Pictures/1000000100000613000001153857E5DA.png" xlink:type="simple" xlink:show="embed" xlink:actuate="onLoad" draw:mime-type="image/png"/></draw:frame><draw:frame draw:style-name="Mfr2" draw:name="Image1717" text:anchor-type="char" svg:x="1.6811in" svg:y="0.5965in" svg:width="1.5984in" svg:height="0.4035in" draw:z-index="597"><draw:image xlink:href="Pictures/100000010000013F000000509651FD70.png" xlink:type="simple" xlink:show="embed" xlink:actuate="onLoad" draw:mime-type="image/png"/></draw:frame><draw:frame draw:style-name="Mfr2" draw:name="Image1718" text:anchor-type="char" svg:x="5.5709in" svg:y="0.7409in" svg:width="1.9236in" svg:height="0.2028in" draw:z-index="596"><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6" text:anchor-type="char" svg:x="7.2972in" svg:y="10.8752in" svg:width="0.2in" svg:height="0.1283in"><draw:text-box><text:p text:style-name="MP7"><text:page-number text:select-page="current">23</text:page-number></text:p></draw:text-box></draw:frame><draw:frame draw:style-name="Mfr3" draw:name="Frame153" text:anchor-type="char" svg:x="7.2972in" svg:y="10.8752in" svg:width="0.2in" svg:height="0.1283in"><draw:text-box><text:p text:style-name="MP7"><text:page-number text:select-page="current">23</text:page-number></text:p></draw:text-box></draw:frame><draw:frame draw:style-name="Mfr3" draw:name="Frame1531" text:anchor-type="char" svg:x="7.2972in" svg:y="10.8752in" svg:width="0.2in" svg:height="0.1283in"><draw:text-box><text:p text:style-name="MP7"><text:page-number text:select-page="current">23</text:page-number></text:p></draw:text-box></draw:frame><draw:frame draw:style-name="Mfr3" draw:name="Frame14811" text:anchor-type="char" svg:x="7.2972in" svg:y="10.8752in" svg:width="0.2in" svg:height="0.1283in"><draw:text-box><text:p text:style-name="MP7"><text:page-number text:select-page="current">23</text:page-number></text:p></draw:text-box></draw:frame><draw:frame draw:style-name="Mfr4" draw:name="Frame147111" text:anchor-type="char" svg:x="7.2972in" svg:y="10.8752in" svg:width="0.2in" svg:height="0.1283in"><draw:text-box><text:p text:style-name="MP7"><text:page-number text:select-page="current">23</text:page-number></text:p></draw:text-box></draw:frame><draw:frame draw:style-name="Mfr2" draw:name="Image1719" text:anchor-type="char" svg:x="0.7736in" svg:y="10.8752in" svg:width="1.9181in" svg:height="0.128in"><draw:image xlink:href="Pictures/100000010000017F0000001931F81BC8.png" xlink:type="simple" xlink:show="embed" xlink:actuate="onLoad" draw:mime-type="image/png"/></draw:frame><draw:frame draw:style-name="Mfr2" draw:name="Image1722"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Copy 1 Copy 1 Copy 1 Copy 1 Copy 1 Copy 1" text:anchor-type="char" svg:x="3.7902in" svg:y="10.5945in" svg:width="0.6866in" svg:height="0.6189in" draw:z-index="604"><draw:image xlink:href="Pictures/10000001000000840000007752069C51.png" xlink:type="simple" xlink:show="embed" xlink:actuate="onLoad" draw:mime-type="image/png"/></draw:frame><draw:frame draw:style-name="Mfr2" draw:name="Image1723" text:anchor-type="char" svg:x="0.7736in" svg:y="10.8752in" svg:width="1.9181in" svg:height="0.128in" draw:z-index="601"><draw:image xlink:href="Pictures/100000010000017F0000001931F81BC8.png" xlink:type="simple" xlink:show="embed" xlink:actuate="onLoad" draw:mime-type="image/png"/></draw:frame><draw:frame draw:style-name="Mfr2" draw:name="Image1724" text:anchor-type="char" svg:x="7.2972in" svg:y="10.8752in" svg:width="0.1984in" svg:height="0.128in" draw:z-index="600"><draw:image xlink:href="Pictures/100000010000002700000019D898E835.png" xlink:type="simple" xlink:show="embed" xlink:actuate="onLoad" draw:mime-type="image/png"/></draw:frame></text:p>
      </style:footer-left>
    </style:master-page>
    <style:master-page style:name="Converted22" style:page-layout-name="Mpm5" draw:style-name="Mdp1">
      <style:header>
        <text:p text:style-name="MP1"><draw:frame draw:style-name="Mfr2" draw:name="Image1726" text:anchor-type="char" svg:x="0.4925in" svg:y="0in" svg:width="7.7756in" svg:height="1.3874in" draw:z-index="607"><draw:image xlink:href="Pictures/1000000100000613000001153857E5DA.png" xlink:type="simple" xlink:show="embed" xlink:actuate="onLoad" draw:mime-type="image/png"/></draw:frame><draw:frame draw:style-name="Mfr2" draw:name="Image1727" text:anchor-type="char" svg:x="1.6811in" svg:y="0.5965in" svg:width="1.5984in" svg:height="0.4035in" draw:z-index="606"><draw:image xlink:href="Pictures/100000010000013F000000509651FD70.png" xlink:type="simple" xlink:show="embed" xlink:actuate="onLoad" draw:mime-type="image/png"/></draw:frame><draw:frame draw:style-name="Mfr2" draw:name="Image1728" text:anchor-type="char" svg:x="5.5709in" svg:y="0.7409in" svg:width="1.9236in" svg:height="0.2028in" draw:z-index="605"><draw:image xlink:href="Pictures/100000010000018000000028EC1C6272.png" xlink:type="simple" xlink:show="embed" xlink:actuate="onLoad" draw:mime-type="image/png"/></draw:frame></text:p>
      </style:header>
      <style:header-left>
        <text:p text:style-name="MP1"><draw:frame draw:style-name="Mfr3" draw:name="Frame1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5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5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5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53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731" text:anchor-type="char" svg:x="0.4925in" svg:y="0in" svg:width="7.7756in" svg:height="1.3874in"><draw:image xlink:href="Pictures/1000000100000613000001153857E5DA.png" xlink:type="simple" xlink:show="embed" xlink:actuate="onLoad" draw:mime-type="image/png"/></draw:frame><draw:frame draw:style-name="Mfr2" draw:name="Image1732" text:anchor-type="char" svg:x="1.6811in" svg:y="0.5965in" svg:width="1.5984in" svg:height="0.4035in"><draw:image xlink:href="Pictures/100000010000013F000000509651FD70.png" xlink:type="simple" xlink:show="embed" xlink:actuate="onLoad" draw:mime-type="image/png"/></draw:frame><draw:frame draw:style-name="Mfr2" draw:name="Image1733"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Copy 1 Copy 1 Copy 1 Copy 1 Copy 1 Copy 1 Copy 1" text:anchor-type="char" svg:x="3.7902in" svg:y="10.5945in" svg:width="0.6866in" svg:height="0.6189in" draw:z-index="611"><draw:image xlink:href="Pictures/10000001000000840000007752069C51.png" xlink:type="simple" xlink:show="embed" xlink:actuate="onLoad" draw:mime-type="image/png"/></draw:frame><draw:frame draw:style-name="Mfr2" draw:name="Image1735" text:anchor-type="char" svg:x="0.7736in" svg:y="10.8752in" svg:width="1.9181in" svg:height="0.128in" draw:z-index="610"><draw:image xlink:href="Pictures/100000010000017F0000001931F81BC8.png" xlink:type="simple" xlink:show="embed" xlink:actuate="onLoad" draw:mime-type="image/png"/></draw:frame><draw:frame draw:style-name="Mfr2" draw:name="Image1736" text:anchor-type="char" svg:x="7.2972in" svg:y="10.8752in" svg:width="0.1984in" svg:height="0.128in" draw:z-index="608"><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7" text:anchor-type="char" svg:x="7.2972in" svg:y="10.8752in" svg:width="0.2in" svg:height="0.1283in"><draw:text-box><text:p text:style-name="MP7"><text:page-number text:select-page="current">24</text:page-number></text:p></draw:text-box></draw:frame><draw:frame draw:style-name="Mfr3" draw:name="Frame164" text:anchor-type="char" svg:x="7.2972in" svg:y="10.8752in" svg:width="0.2in" svg:height="0.1283in"><draw:text-box><text:p text:style-name="MP7"><text:page-number text:select-page="current">24</text:page-number></text:p></draw:text-box></draw:frame><draw:frame draw:style-name="Mfr3" draw:name="Frame1641" text:anchor-type="char" svg:x="7.2972in" svg:y="10.8752in" svg:width="0.2in" svg:height="0.1283in"><draw:text-box><text:p text:style-name="MP7"><text:page-number text:select-page="current">24</text:page-number></text:p></draw:text-box></draw:frame><draw:frame draw:style-name="Mfr3" draw:name="Frame15811" text:anchor-type="char" svg:x="7.2972in" svg:y="10.8752in" svg:width="0.2in" svg:height="0.1283in"><draw:text-box><text:p text:style-name="MP7"><text:page-number text:select-page="current">24</text:page-number></text:p></draw:text-box></draw:frame><draw:frame draw:style-name="Mfr4" draw:name="Frame15711" text:anchor-type="char" svg:x="7.2972in" svg:y="10.8752in" svg:width="0.2in" svg:height="0.1283in"><draw:text-box><text:p text:style-name="MP7"><text:page-number text:select-page="current">24</text:page-number></text:p></draw:text-box></draw:frame><draw:frame draw:style-name="Mfr2" draw:name="Image1737" text:anchor-type="char" svg:x="0.7736in" svg:y="10.8752in" svg:width="1.9181in" svg:height="0.128in"><draw:image xlink:href="Pictures/100000010000017F0000001931F81BC8.png" xlink:type="simple" xlink:show="embed" xlink:actuate="onLoad" draw:mime-type="image/png"/></draw:frame><draw:frame draw:style-name="Mfr2" draw:name="Image1738"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3" style:page-layout-name="Mpm5" draw:style-name="Mdp1">
      <style:header>
        <text:p text:style-name="MP1"><draw:frame draw:style-name="Mfr3" draw:name="Frame1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6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6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6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59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744" text:anchor-type="char" svg:x="0.4925in" svg:y="0in" svg:width="7.7756in" svg:height="1.3874in"><draw:image xlink:href="Pictures/1000000100000613000001153857E5DA.png" xlink:type="simple" xlink:show="embed" xlink:actuate="onLoad" draw:mime-type="image/png"/></draw:frame><draw:frame draw:style-name="Mfr2" draw:name="Image1745" text:anchor-type="char" svg:x="1.6811in" svg:y="0.5965in" svg:width="1.5984in" svg:height="0.4035in"><draw:image xlink:href="Pictures/100000010000013F000000509651FD70.png" xlink:type="simple" xlink:show="embed" xlink:actuate="onLoad" draw:mime-type="image/png"/></draw:frame><draw:frame draw:style-name="Mfr2" draw:name="Image1746"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747" text:anchor-type="char" svg:x="0.4925in" svg:y="0in" svg:width="7.7756in" svg:height="1.3874in" draw:z-index="614"><draw:image xlink:href="Pictures/1000000100000613000001153857E5DA.png" xlink:type="simple" xlink:show="embed" xlink:actuate="onLoad" draw:mime-type="image/png"/></draw:frame><draw:frame draw:style-name="Mfr2" draw:name="Image1751" text:anchor-type="char" svg:x="1.6811in" svg:y="0.5965in" svg:width="1.5984in" svg:height="0.4035in" draw:z-index="613"><draw:image xlink:href="Pictures/100000010000013F000000509651FD70.png" xlink:type="simple" xlink:show="embed" xlink:actuate="onLoad" draw:mime-type="image/png"/></draw:frame><draw:frame draw:style-name="Mfr2" draw:name="Image1752" text:anchor-type="char" svg:x="5.5709in" svg:y="0.7409in" svg:width="1.9236in" svg:height="0.2028in" draw:z-index="612"><draw:image xlink:href="Pictures/100000010000018000000028EC1C6272.png" xlink:type="simple" xlink:show="embed" xlink:actuate="onLoad" draw:mime-type="image/png"/></draw:frame></text:p>
      </style:header-left>
      <style:footer>
        <text:p text:style-name="MP1"><draw:frame draw:style-name="Mfr1" draw:name="Image 122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0" text:anchor-type="char" svg:x="7.2972in" svg:y="10.8752in" svg:width="0.2in" svg:height="0.1283in"><draw:text-box><text:p text:style-name="MP7"><text:page-number text:select-page="current">25</text:page-number></text:p></draw:text-box></draw:frame><draw:frame draw:style-name="Mfr3" draw:name="Frame170" text:anchor-type="char" svg:x="7.2972in" svg:y="10.8752in" svg:width="0.2in" svg:height="0.1283in"><draw:text-box><text:p text:style-name="MP7"><text:page-number text:select-page="current">25</text:page-number></text:p></draw:text-box></draw:frame><draw:frame draw:style-name="Mfr3" draw:name="Frame1701" text:anchor-type="char" svg:x="7.2972in" svg:y="10.8752in" svg:width="0.2in" svg:height="0.1283in"><draw:text-box><text:p text:style-name="MP7"><text:page-number text:select-page="current">25</text:page-number></text:p></draw:text-box></draw:frame><draw:frame draw:style-name="Mfr3" draw:name="Frame16411" text:anchor-type="char" svg:x="7.2972in" svg:y="10.8752in" svg:width="0.2in" svg:height="0.1283in"><draw:text-box><text:p text:style-name="MP7"><text:page-number text:select-page="current">25</text:page-number></text:p></draw:text-box></draw:frame><draw:frame draw:style-name="Mfr4" draw:name="Frame163111" text:anchor-type="char" svg:x="7.2972in" svg:y="10.8752in" svg:width="0.2in" svg:height="0.1283in"><draw:text-box><text:p text:style-name="MP7"><text:page-number text:select-page="current">25</text:page-number></text:p></draw:text-box></draw:frame><draw:frame draw:style-name="Mfr2" draw:name="Image1753" text:anchor-type="char" svg:x="0.7736in" svg:y="10.8752in" svg:width="1.9181in" svg:height="0.128in"><draw:image xlink:href="Pictures/100000010000017F0000001931F81BC8.png" xlink:type="simple" xlink:show="embed" xlink:actuate="onLoad" draw:mime-type="image/png"/></draw:frame><draw:frame draw:style-name="Mfr2" draw:name="Image1755"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119 Copy 1 Copy 1 Copy 1 Copy 1 Copy 1 Copy 1 Copy 1 Copy 1 Copy 1 Copy 1 Copy 1 Copy 1 Copy 1 Copy 1" text:anchor-type="char" svg:x="3.7902in" svg:y="10.5945in" svg:width="0.6866in" svg:height="0.6189in" draw:z-index="615"><draw:image xlink:href="Pictures/10000001000000840000007752069C51.png" xlink:type="simple" xlink:show="embed" xlink:actuate="onLoad" draw:mime-type="image/png"/></draw:frame><draw:frame draw:style-name="Mfr2" draw:name="Image1760" text:anchor-type="char" svg:x="0.7736in" svg:y="10.8752in" svg:width="1.9181in" svg:height="0.128in" draw:z-index="617"><draw:image xlink:href="Pictures/100000010000017F0000001931F81BC8.png" xlink:type="simple" xlink:show="embed" xlink:actuate="onLoad" draw:mime-type="image/png"/></draw:frame><draw:frame draw:style-name="Mfr2" draw:name="Image1761" text:anchor-type="char" svg:x="7.2972in" svg:y="10.8752in" svg:width="0.1984in" svg:height="0.128in" draw:z-index="618"><draw:image xlink:href="Pictures/100000010000002700000019D898E835.png" xlink:type="simple" xlink:show="embed" xlink:actuate="onLoad" draw:mime-type="image/png"/></draw:frame></text:p>
      </style:footer-left>
    </style:master-page>
    <style:master-page style:name="Converted24" style:page-layout-name="Mpm7" draw:style-name="Mdp1">
      <style:header>
        <text:p text:style-name="MP2"/>
      </style:header>
      <style:header-left>
        <text:p text:style-name="MP1"><draw:frame draw:style-name="Mfr3" draw:name="Frame14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7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75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6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6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763" text:anchor-type="char" svg:x="0.4925in" svg:y="0in" svg:width="7.7756in" svg:height="1.3874in"><draw:image xlink:href="Pictures/1000000100000613000001153857E5DA.png" xlink:type="simple" xlink:show="embed" xlink:actuate="onLoad" draw:mime-type="image/png"/></draw:frame><draw:frame draw:style-name="Mfr2" draw:name="Image1764" text:anchor-type="char" svg:x="1.6811in" svg:y="0.5965in" svg:width="1.5984in" svg:height="0.4035in"><draw:image xlink:href="Pictures/100000010000013F000000509651FD70.png" xlink:type="simple" xlink:show="embed" xlink:actuate="onLoad" draw:mime-type="image/png"/></draw:frame><draw:frame draw:style-name="Mfr2" draw:name="Image1767" text:anchor-type="char" svg:x="5.5709in" svg:y="0.7409in" svg:width="1.9236in" svg:height="0.2028in"><draw:image xlink:href="Pictures/100000010000018000000028EC1C6272.png" xlink:type="simple" xlink:show="embed" xlink:actuate="onLoad" draw:mime-type="image/png"/></draw:frame></text:p>
      </style:header-left>
      <style:footer>
        <text:p text:style-name="MP2"/>
      </style:footer>
      <style:footer-left>
        <text:p text:style-name="MP1"><draw:frame draw:style-name="Mfr1" draw:name="Image 119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4" text:anchor-type="char" svg:x="7.2972in" svg:y="10.8752in" svg:width="0.2in" svg:height="0.1283in"><draw:text-box><text:p text:style-name="MP7"><text:page-number text:select-page="current">26</text:page-number></text:p></draw:text-box></draw:frame><draw:frame draw:style-name="Mfr3" draw:name="Frame177" text:anchor-type="char" svg:x="7.2972in" svg:y="10.8752in" svg:width="0.2in" svg:height="0.1283in"><draw:text-box><text:p text:style-name="MP7"><text:page-number text:select-page="current">26</text:page-number></text:p></draw:text-box></draw:frame><draw:frame draw:style-name="Mfr3" draw:name="Frame1771" text:anchor-type="char" svg:x="7.2972in" svg:y="10.8752in" svg:width="0.2in" svg:height="0.1283in"><draw:text-box><text:p text:style-name="MP7"><text:page-number text:select-page="current">26</text:page-number></text:p></draw:text-box></draw:frame><draw:frame draw:style-name="Mfr3" draw:name="Frame17011" text:anchor-type="char" svg:x="7.2972in" svg:y="10.8752in" svg:width="0.2in" svg:height="0.1283in"><draw:text-box><text:p text:style-name="MP7"><text:page-number text:select-page="current">26</text:page-number></text:p></draw:text-box></draw:frame><draw:frame draw:style-name="Mfr4" draw:name="Frame169111" text:anchor-type="char" svg:x="7.2972in" svg:y="10.8752in" svg:width="0.2in" svg:height="0.1283in"><draw:text-box><text:p text:style-name="MP7"><text:page-number text:select-page="current">26</text:page-number></text:p></draw:text-box></draw:frame><draw:frame draw:style-name="Mfr2" draw:name="Image1768" text:anchor-type="char" svg:x="0.7736in" svg:y="10.8752in" svg:width="1.9181in" svg:height="0.128in"><draw:image xlink:href="Pictures/100000010000017F0000001931F81BC8.png" xlink:type="simple" xlink:show="embed" xlink:actuate="onLoad" draw:mime-type="image/png"/></draw:frame><draw:frame draw:style-name="Mfr2" draw:name="Image1769"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5" style:page-layout-name="Mpm6" draw:style-name="Mdp1">
      <style:header>
        <text:p text:style-name="MP1"><draw:frame draw:style-name="Mfr4" draw:name="Frame17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7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7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98" text:anchor-type="char" svg:x="0.4925in" svg:y="0in" svg:width="7.7756in" svg:height="1.3874in"><draw:image xlink:href="Pictures/1000000100000613000001153857E5DA.png" xlink:type="simple" xlink:show="embed" xlink:actuate="onLoad" draw:mime-type="image/png"/></draw:frame><draw:frame draw:style-name="Mfr2" draw:name="Image412" text:anchor-type="char" svg:x="1.6811in" svg:y="0.5965in" svg:width="1.5984in" svg:height="0.4035in"><draw:image xlink:href="Pictures/100000010000013F000000509651FD70.png" xlink:type="simple" xlink:show="embed" xlink:actuate="onLoad" draw:mime-type="image/png"/></draw:frame><draw:frame draw:style-name="Mfr2" draw:name="Image413"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95" text:anchor-type="char" svg:x="0.4925in" svg:y="0in" svg:width="7.7756in" svg:height="1.3874in" draw:z-index="474"><draw:image xlink:href="Pictures/1000000100000613000001153857E5DA.png" xlink:type="simple" xlink:show="embed" xlink:actuate="onLoad" draw:mime-type="image/png"/></draw:frame><draw:frame draw:style-name="Mfr2" draw:name="Image296" text:anchor-type="char" svg:x="1.6811in" svg:y="0.5965in" svg:width="1.5984in" svg:height="0.4035in" draw:z-index="493"><draw:image xlink:href="Pictures/100000010000013F000000509651FD70.png" xlink:type="simple" xlink:show="embed" xlink:actuate="onLoad" draw:mime-type="image/png"/></draw:frame><draw:frame draw:style-name="Mfr2" draw:name="Image297" text:anchor-type="char" svg:x="5.5709in" svg:y="0.7409in" svg:width="1.9236in" svg:height="0.2028in" draw:z-index="494"><draw:image xlink:href="Pictures/100000010000018000000028EC1C6272.png" xlink:type="simple" xlink:show="embed" xlink:actuate="onLoad" draw:mime-type="image/png"/></draw:frame></text:p>
      </style:header-left>
      <style:footer>
        <text:p text:style-name="MP1"><draw:frame draw:style-name="Mfr1" draw:name="Image 235" text:anchor-type="char" svg:x="3.7902in" svg:y="10.5945in" svg:width="0.6866in" svg:height="0.6189in"><draw:image xlink:href="Pictures/10000001000000840000007752069C51.png" xlink:type="simple" xlink:show="embed" xlink:actuate="onLoad" draw:mime-type="image/png"/></draw:frame><draw:frame draw:style-name="Mfr4" draw:name="Frame1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7111" text:anchor-type="char" svg:x="7.2972in" svg:y="10.8752in" svg:width="0.2in" svg:height="0.1283in"><draw:text-box><text:p text:style-name="MP7"><text:page-number text:select-page="current">27</text:page-number></text:p></draw:text-box></draw:frame><draw:frame draw:style-name="Mfr3" draw:name="Frame183" text:anchor-type="char" svg:x="7.2972in" svg:y="10.8752in" svg:width="0.2in" svg:height="0.1283in"><draw:text-box><text:p text:style-name="MP7"><text:page-number text:select-page="current">27</text:page-number></text:p></draw:text-box></draw:frame><draw:frame draw:style-name="Mfr3" draw:name="Frame1781" text:anchor-type="char" svg:x="7.2972in" svg:y="10.8752in" svg:width="0.2in" svg:height="0.1283in"><draw:text-box><text:p text:style-name="MP7"><text:page-number text:select-page="current">27</text:page-number></text:p></draw:text-box></draw:frame><draw:frame draw:style-name="Mfr2" draw:name="Image301" text:anchor-type="char" svg:x="0.7736in" svg:y="10.8752in" svg:width="1.9181in" svg:height="0.128in"><draw:image xlink:href="Pictures/100000010000017F0000001931F81BC8.png" xlink:type="simple" xlink:show="embed" xlink:actuate="onLoad" draw:mime-type="image/png"/></draw:frame><draw:frame draw:style-name="Mfr2" draw:name="Image411"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text:anchor-type="char" svg:x="3.7902in" svg:y="10.5945in" svg:width="0.6866in" svg:height="0.6189in" draw:z-index="249"><draw:image xlink:href="Pictures/10000001000000840000007752069C51.png" xlink:type="simple" xlink:show="embed" xlink:actuate="onLoad" draw:mime-type="image/png"/></draw:frame><draw:frame draw:style-name="Mfr2" draw:name="Image299" text:anchor-type="char" svg:x="0.7736in" svg:y="10.8752in" svg:width="1.9181in" svg:height="0.128in" draw:z-index="498"><draw:image xlink:href="Pictures/100000010000017F0000001931F81BC8.png" xlink:type="simple" xlink:show="embed" xlink:actuate="onLoad" draw:mime-type="image/png"/></draw:frame><draw:frame draw:style-name="Mfr2" draw:name="Image300" text:anchor-type="char" svg:x="7.2972in" svg:y="10.8752in" svg:width="0.1984in" svg:height="0.128in" draw:z-index="502"><draw:image xlink:href="Pictures/100000010000002700000019D898E835.png" xlink:type="simple" xlink:show="embed" xlink:actuate="onLoad" draw:mime-type="image/png"/></draw:frame></text:p>
      </style:footer-left>
    </style:master-page>
    <style:master-page style:name="Converted26" style:page-layout-name="Mpm6" draw:style-name="Mdp1">
      <style:header>
        <text:p text:style-name="MP1"><draw:frame draw:style-name="Mfr2" draw:name="Image1770" text:anchor-type="char" svg:x="0.4925in" svg:y="0in" svg:width="7.7756in" svg:height="1.3874in" draw:z-index="635"><draw:image xlink:href="Pictures/1000000100000613000001153857E5DA.png" xlink:type="simple" xlink:show="embed" xlink:actuate="onLoad" draw:mime-type="image/png"/></draw:frame><draw:frame draw:style-name="Mfr2" draw:name="Image1771" text:anchor-type="char" svg:x="1.6811in" svg:y="0.5965in" svg:width="1.5984in" svg:height="0.4035in" draw:z-index="634"><draw:image xlink:href="Pictures/100000010000013F000000509651FD70.png" xlink:type="simple" xlink:show="embed" xlink:actuate="onLoad" draw:mime-type="image/png"/></draw:frame><draw:frame draw:style-name="Mfr2" draw:name="Image1772" text:anchor-type="char" svg:x="5.5709in" svg:y="0.7409in" svg:width="1.9236in" svg:height="0.2028in" draw:z-index="633"><draw:image xlink:href="Pictures/100000010000018000000028EC1C6272.png" xlink:type="simple" xlink:show="embed" xlink:actuate="onLoad" draw:mime-type="image/png"/></draw:frame></text:p>
      </style:header>
      <style:header-left>
        <text:p text:style-name="MP1"><draw:frame draw:style-name="Mfr3" draw:name="Frame15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8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8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8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8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773" text:anchor-type="char" svg:x="0.4925in" svg:y="0in" svg:width="7.7756in" svg:height="1.3874in"><draw:image xlink:href="Pictures/1000000100000613000001153857E5DA.png" xlink:type="simple" xlink:show="embed" xlink:actuate="onLoad" draw:mime-type="image/png"/></draw:frame><draw:frame draw:style-name="Mfr2" draw:name="Image1774" text:anchor-type="char" svg:x="1.6811in" svg:y="0.5965in" svg:width="1.5984in" svg:height="0.4035in"><draw:image xlink:href="Pictures/100000010000013F000000509651FD70.png" xlink:type="simple" xlink:show="embed" xlink:actuate="onLoad" draw:mime-type="image/png"/></draw:frame><draw:frame draw:style-name="Mfr2" draw:name="Image1775"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text:anchor-type="char" svg:x="3.7902in" svg:y="10.5945in" svg:width="0.6866in" svg:height="0.6189in" draw:z-index="281"><draw:image xlink:href="Pictures/10000001000000840000007752069C51.png" xlink:type="simple" xlink:show="embed" xlink:actuate="onLoad" draw:mime-type="image/png"/></draw:frame><draw:frame draw:style-name="Mfr2" draw:name="Image1776" text:anchor-type="char" svg:x="0.7736in" svg:y="10.8752in" svg:width="1.9181in" svg:height="0.128in" draw:z-index="638"><draw:image xlink:href="Pictures/100000010000017F0000001931F81BC8.png" xlink:type="simple" xlink:show="embed" xlink:actuate="onLoad" draw:mime-type="image/png"/></draw:frame><draw:frame draw:style-name="Mfr2" draw:name="Image1779" text:anchor-type="char" svg:x="7.2972in" svg:y="10.8752in" svg:width="0.1984in" svg:height="0.128in" draw:z-index="637"><draw:image xlink:href="Pictures/100000010000002700000019D898E835.png" xlink:type="simple" xlink:show="embed" xlink:actuate="onLoad" draw:mime-type="image/png"/></draw:frame></text:p>
      </style:footer>
      <style:footer-left>
        <text:p text:style-name="MP1"><draw:frame draw:style-name="Mfr1" draw:name="Image 232 Copy 1" text:anchor-type="char" svg:x="3.7902in" svg:y="10.5945in" svg:width="0.6866in" svg:height="0.6189in"><draw:image xlink:href="Pictures/10000001000000840000007752069C51.png" xlink:type="simple" xlink:show="embed" xlink:actuate="onLoad" draw:mime-type="image/png"/></draw:frame><draw:frame draw:style-name="Mfr3" draw:name="Frame1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2" text:anchor-type="char" svg:x="7.2972in" svg:y="10.8752in" svg:width="0.2in" svg:height="0.1283in"><draw:text-box><text:p text:style-name="MP7"><text:page-number text:select-page="current">28</text:page-number></text:p></draw:text-box></draw:frame><draw:frame draw:style-name="Mfr3" draw:name="Frame191" text:anchor-type="char" svg:x="7.2972in" svg:y="10.8752in" svg:width="0.2in" svg:height="0.1283in"><draw:text-box><text:p text:style-name="MP7"><text:page-number text:select-page="current">28</text:page-number></text:p></draw:text-box></draw:frame><draw:frame draw:style-name="Mfr3" draw:name="Frame193" text:anchor-type="char" svg:x="7.2972in" svg:y="10.8752in" svg:width="0.2in" svg:height="0.1283in"><draw:text-box><text:p text:style-name="MP7"><text:page-number text:select-page="current">28</text:page-number></text:p></draw:text-box></draw:frame><draw:frame draw:style-name="Mfr3" draw:name="Frame1881" text:anchor-type="char" svg:x="7.2972in" svg:y="10.8752in" svg:width="0.2in" svg:height="0.1283in"><draw:text-box><text:p text:style-name="MP7"><text:page-number text:select-page="current">28</text:page-number></text:p></draw:text-box></draw:frame><draw:frame draw:style-name="Mfr4" draw:name="Frame1851" text:anchor-type="char" svg:x="7.2972in" svg:y="10.8752in" svg:width="0.2in" svg:height="0.1283in"><draw:text-box><text:p text:style-name="MP7"><text:page-number text:select-page="current">28</text:page-number></text:p></draw:text-box></draw:frame><draw:frame draw:style-name="Mfr2" draw:name="Image1780" text:anchor-type="char" svg:x="0.7736in" svg:y="10.8752in" svg:width="1.9181in" svg:height="0.128in"><draw:image xlink:href="Pictures/100000010000017F0000001931F81BC8.png" xlink:type="simple" xlink:show="embed" xlink:actuate="onLoad" draw:mime-type="image/png"/></draw:frame><draw:frame draw:style-name="Mfr2" draw:name="Image1781"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7" style:page-layout-name="Mpm6" draw:style-name="Mdp1">
      <style:header>
        <text:p text:style-name="MP1"><draw:frame draw:style-name="Mfr3" draw:name="Frame17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9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95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19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8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787" text:anchor-type="char" svg:x="0.4925in" svg:y="0in" svg:width="7.7756in" svg:height="1.3874in"><draw:image xlink:href="Pictures/1000000100000613000001153857E5DA.png" xlink:type="simple" xlink:show="embed" xlink:actuate="onLoad" draw:mime-type="image/png"/></draw:frame><draw:frame draw:style-name="Mfr2" draw:name="Image1788" text:anchor-type="char" svg:x="1.6811in" svg:y="0.5965in" svg:width="1.5984in" svg:height="0.4035in"><draw:image xlink:href="Pictures/100000010000013F000000509651FD70.png" xlink:type="simple" xlink:show="embed" xlink:actuate="onLoad" draw:mime-type="image/png"/></draw:frame><draw:frame draw:style-name="Mfr2" draw:name="Image1789"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791" text:anchor-type="char" svg:x="0.4925in" svg:y="0in" svg:width="7.7756in" svg:height="1.3874in" draw:z-index="648"><draw:image xlink:href="Pictures/1000000100000613000001153857E5DA.png" xlink:type="simple" xlink:show="embed" xlink:actuate="onLoad" draw:mime-type="image/png"/></draw:frame><draw:frame draw:style-name="Mfr2" draw:name="Image1792" text:anchor-type="char" svg:x="1.6811in" svg:y="0.5965in" svg:width="1.5984in" svg:height="0.4035in" draw:z-index="645"><draw:image xlink:href="Pictures/100000010000013F000000509651FD70.png" xlink:type="simple" xlink:show="embed" xlink:actuate="onLoad" draw:mime-type="image/png"/></draw:frame><draw:frame draw:style-name="Mfr2" draw:name="Image1793" text:anchor-type="char" svg:x="5.5709in" svg:y="0.7409in" svg:width="1.9236in" svg:height="0.2028in" draw:z-index="639"><draw:image xlink:href="Pictures/100000010000018000000028EC1C6272.png" xlink:type="simple" xlink:show="embed" xlink:actuate="onLoad" draw:mime-type="image/png"/></draw:frame></text:p>
      </style:header-left>
      <style:footer>
        <text:p text:style-name="MP1"><draw:frame draw:style-name="Mfr1" draw:name="Image 235 Copy 1 Copy 1" text:anchor-type="char" svg:x="3.7902in" svg:y="10.5945in" svg:width="0.6866in" svg:height="0.6189in"><draw:image xlink:href="Pictures/10000001000000840000007752069C51.png" xlink:type="simple" xlink:show="embed" xlink:actuate="onLoad" draw:mime-type="image/png"/></draw:frame><draw:frame draw:style-name="Mfr3" draw:name="Frame18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 text:anchor-type="char" svg:x="7.2972in" svg:y="10.8752in" svg:width="0.2in" svg:height="0.1283in"><draw:text-box><text:p text:style-name="MP7"><text:page-number text:select-page="current">29</text:page-number></text:p></draw:text-box></draw:frame><draw:frame draw:style-name="Mfr3" draw:name="Frame196" text:anchor-type="char" svg:x="7.2972in" svg:y="10.8752in" svg:width="0.2in" svg:height="0.1283in"><draw:text-box><text:p text:style-name="MP7"><text:page-number text:select-page="current">29</text:page-number></text:p></draw:text-box></draw:frame><draw:frame draw:style-name="Mfr3" draw:name="Frame199" text:anchor-type="char" svg:x="7.2972in" svg:y="10.8752in" svg:width="0.2in" svg:height="0.1283in"><draw:text-box><text:p text:style-name="MP7"><text:page-number text:select-page="current">29</text:page-number></text:p></draw:text-box></draw:frame><draw:frame draw:style-name="Mfr3" draw:name="Frame1991" text:anchor-type="char" svg:x="7.2972in" svg:y="10.8752in" svg:width="0.2in" svg:height="0.1283in"><draw:text-box><text:p text:style-name="MP7"><text:page-number text:select-page="current">29</text:page-number></text:p></draw:text-box></draw:frame><draw:frame draw:style-name="Mfr3" draw:name="Frame19411" text:anchor-type="char" svg:x="7.2972in" svg:y="10.8752in" svg:width="0.2in" svg:height="0.1283in"><draw:text-box><text:p text:style-name="MP7"><text:page-number text:select-page="current">29</text:page-number></text:p></draw:text-box></draw:frame><draw:frame draw:style-name="Mfr4" draw:name="Frame1911" text:anchor-type="char" svg:x="7.2972in" svg:y="10.8752in" svg:width="0.2in" svg:height="0.1283in"><draw:text-box><text:p text:style-name="MP7"><text:page-number text:select-page="current">29</text:page-number></text:p></draw:text-box></draw:frame><draw:frame draw:style-name="Mfr2" draw:name="Image1794" text:anchor-type="char" svg:x="0.7736in" svg:y="10.8752in" svg:width="1.9181in" svg:height="0.128in"><draw:image xlink:href="Pictures/100000010000017F0000001931F81BC8.png" xlink:type="simple" xlink:show="embed" xlink:actuate="onLoad" draw:mime-type="image/png"/></draw:frame><draw:frame draw:style-name="Mfr2" draw:name="Image1795"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text:anchor-type="char" svg:x="3.7902in" svg:y="10.5945in" svg:width="0.6866in" svg:height="0.6189in" draw:z-index="325"><draw:image xlink:href="Pictures/10000001000000840000007752069C51.png" xlink:type="simple" xlink:show="embed" xlink:actuate="onLoad" draw:mime-type="image/png"/></draw:frame><draw:frame draw:style-name="Mfr2" draw:name="Image1796" text:anchor-type="char" svg:x="0.7736in" svg:y="10.8752in" svg:width="1.9181in" svg:height="0.128in" draw:z-index="651"><draw:image xlink:href="Pictures/100000010000017F0000001931F81BC8.png" xlink:type="simple" xlink:show="embed" xlink:actuate="onLoad" draw:mime-type="image/png"/></draw:frame><draw:frame draw:style-name="Mfr2" draw:name="Image1797" text:anchor-type="char" svg:x="7.2972in" svg:y="10.8752in" svg:width="0.1984in" svg:height="0.128in" draw:z-index="646"><draw:image xlink:href="Pictures/100000010000002700000019D898E835.png" xlink:type="simple" xlink:show="embed" xlink:actuate="onLoad" draw:mime-type="image/png"/></draw:frame></text:p>
      </style:footer-left>
    </style:master-page>
    <style:master-page style:name="Converted28" style:page-layout-name="Mpm6" draw:style-name="Mdp1">
      <style:header>
        <text:p text:style-name="MP1"><draw:frame draw:style-name="Mfr2" draw:name="Image1798" text:anchor-type="char" svg:x="0.4925in" svg:y="0in" svg:width="7.7756in" svg:height="1.3874in" draw:z-index="654"><draw:image xlink:href="Pictures/1000000100000613000001153857E5DA.png" xlink:type="simple" xlink:show="embed" xlink:actuate="onLoad" draw:mime-type="image/png"/></draw:frame><draw:frame draw:style-name="Mfr2" draw:name="Image1801" text:anchor-type="char" svg:x="1.6811in" svg:y="0.5965in" svg:width="1.5984in" svg:height="0.4035in" draw:z-index="653"><draw:image xlink:href="Pictures/100000010000013F000000509651FD70.png" xlink:type="simple" xlink:show="embed" xlink:actuate="onLoad" draw:mime-type="image/png"/></draw:frame><draw:frame draw:style-name="Mfr2" draw:name="Image1802" text:anchor-type="char" svg:x="5.5709in" svg:y="0.7409in" svg:width="1.9236in" svg:height="0.2028in" draw:z-index="650"><draw:image xlink:href="Pictures/100000010000018000000028EC1C6272.png" xlink:type="simple" xlink:show="embed" xlink:actuate="onLoad" draw:mime-type="image/png"/></draw:frame></text:p>
      </style:header>
      <style:header-left>
        <text:p text:style-name="MP1"><draw:frame draw:style-name="Mfr3" draw:name="Frame7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0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05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0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0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197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803" text:anchor-type="char" svg:x="0.4925in" svg:y="0in" svg:width="7.7756in" svg:height="1.3874in"><draw:image xlink:href="Pictures/1000000100000613000001153857E5DA.png" xlink:type="simple" xlink:show="embed" xlink:actuate="onLoad" draw:mime-type="image/png"/></draw:frame><draw:frame draw:style-name="Mfr2" draw:name="Image1805" text:anchor-type="char" svg:x="1.6811in" svg:y="0.5965in" svg:width="1.5984in" svg:height="0.4035in"><draw:image xlink:href="Pictures/100000010000013F000000509651FD70.png" xlink:type="simple" xlink:show="embed" xlink:actuate="onLoad" draw:mime-type="image/png"/></draw:frame><draw:frame draw:style-name="Mfr2" draw:name="Image1806"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text:anchor-type="char" svg:x="3.7902in" svg:y="10.5945in" svg:width="0.6866in" svg:height="0.6189in" draw:z-index="318"><draw:image xlink:href="Pictures/10000001000000840000007752069C51.png" xlink:type="simple" xlink:show="embed" xlink:actuate="onLoad" draw:mime-type="image/png"/></draw:frame><draw:frame draw:style-name="Mfr2" draw:name="Image1807" text:anchor-type="char" svg:x="0.7736in" svg:y="10.8752in" svg:width="1.9181in" svg:height="0.128in" draw:z-index="649"><draw:image xlink:href="Pictures/100000010000017F0000001931F81BC8.png" xlink:type="simple" xlink:show="embed" xlink:actuate="onLoad" draw:mime-type="image/png"/></draw:frame><draw:frame draw:style-name="Mfr2" draw:name="Image1808" text:anchor-type="char" svg:x="7.2972in" svg:y="10.8752in" svg:width="0.1984in" svg:height="0.128in" draw:z-index="647"><draw:image xlink:href="Pictures/100000010000002700000019D898E835.png" xlink:type="simple" xlink:show="embed" xlink:actuate="onLoad" draw:mime-type="image/png"/></draw:frame></text:p>
      </style:footer>
      <style:footer-left>
        <text:p text:style-name="MP1"><draw:frame draw:style-name="Mfr1" draw:name="Image 232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9" text:anchor-type="char" svg:x="7.2972in" svg:y="10.8752in" svg:width="0.2in" svg:height="0.1283in"><draw:text-box><text:p text:style-name="MP7"><text:page-number text:select-page="current">30</text:page-number></text:p></draw:text-box></draw:frame><draw:frame draw:style-name="Mfr3" draw:name="Frame209" text:anchor-type="char" svg:x="7.2972in" svg:y="10.8752in" svg:width="0.2in" svg:height="0.1283in"><draw:text-box><text:p text:style-name="MP7"><text:page-number text:select-page="current">30</text:page-number></text:p></draw:text-box></draw:frame><draw:frame draw:style-name="Mfr3" draw:name="Frame2091" text:anchor-type="char" svg:x="7.2972in" svg:y="10.8752in" svg:width="0.2in" svg:height="0.1283in"><draw:text-box><text:p text:style-name="MP7"><text:page-number text:select-page="current">30</text:page-number></text:p></draw:text-box></draw:frame><draw:frame draw:style-name="Mfr3" draw:name="Frame20911" text:anchor-type="char" svg:x="7.2972in" svg:y="10.8752in" svg:width="0.2in" svg:height="0.1283in"><draw:text-box><text:p text:style-name="MP7"><text:page-number text:select-page="current">30</text:page-number></text:p></draw:text-box></draw:frame><draw:frame draw:style-name="Mfr3" draw:name="Frame20411" text:anchor-type="char" svg:x="7.2972in" svg:y="10.8752in" svg:width="0.2in" svg:height="0.1283in"><draw:text-box><text:p text:style-name="MP7"><text:page-number text:select-page="current">30</text:page-number></text:p></draw:text-box></draw:frame><draw:frame draw:style-name="Mfr4" draw:name="Frame2011" text:anchor-type="char" svg:x="7.2972in" svg:y="10.8752in" svg:width="0.2in" svg:height="0.1283in"><draw:text-box><text:p text:style-name="MP7"><text:page-number text:select-page="current">30</text:page-number></text:p></draw:text-box></draw:frame><draw:frame draw:style-name="Mfr2" draw:name="Image1809" text:anchor-type="char" svg:x="0.7736in" svg:y="10.8752in" svg:width="1.9181in" svg:height="0.128in"><draw:image xlink:href="Pictures/100000010000017F0000001931F81BC8.png" xlink:type="simple" xlink:show="embed" xlink:actuate="onLoad" draw:mime-type="image/png"/></draw:frame><draw:frame draw:style-name="Mfr2" draw:name="Image1810"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29" style:page-layout-name="Mpm6" draw:style-name="Mdp1">
      <style:header>
        <text:p text:style-name="MP1"><draw:frame draw:style-name="Mfr3" draw:name="Frame1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5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1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1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1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0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0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811" text:anchor-type="char" svg:x="0.4925in" svg:y="0in" svg:width="7.7756in" svg:height="1.3874in"><draw:image xlink:href="Pictures/1000000100000613000001153857E5DA.png" xlink:type="simple" xlink:show="embed" xlink:actuate="onLoad" draw:mime-type="image/png"/></draw:frame><draw:frame draw:style-name="Mfr2" draw:name="Image1812" text:anchor-type="char" svg:x="1.6811in" svg:y="0.5965in" svg:width="1.5984in" svg:height="0.4035in"><draw:image xlink:href="Pictures/100000010000013F000000509651FD70.png" xlink:type="simple" xlink:show="embed" xlink:actuate="onLoad" draw:mime-type="image/png"/></draw:frame><draw:frame draw:style-name="Mfr2" draw:name="Image1813"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814" text:anchor-type="char" svg:x="0.4925in" svg:y="0in" svg:width="7.7756in" svg:height="1.3874in" draw:z-index="657"><draw:image xlink:href="Pictures/1000000100000613000001153857E5DA.png" xlink:type="simple" xlink:show="embed" xlink:actuate="onLoad" draw:mime-type="image/png"/></draw:frame><draw:frame draw:style-name="Mfr2" draw:name="Image1815" text:anchor-type="char" svg:x="1.6811in" svg:y="0.5965in" svg:width="1.5984in" svg:height="0.4035in" draw:z-index="656"><draw:image xlink:href="Pictures/100000010000013F000000509651FD70.png" xlink:type="simple" xlink:show="embed" xlink:actuate="onLoad" draw:mime-type="image/png"/></draw:frame><draw:frame draw:style-name="Mfr2" draw:name="Image1818" text:anchor-type="char" svg:x="5.5709in" svg:y="0.7409in" svg:width="1.9236in" svg:height="0.2028in" draw:z-index="652"><draw:image xlink:href="Pictures/100000010000018000000028EC1C6272.png" xlink:type="simple" xlink:show="embed" xlink:actuate="onLoad" draw:mime-type="image/png"/></draw:frame></text:p>
      </style:header-left>
      <style:footer>
        <text:p text:style-name="MP1"><draw:frame draw:style-name="Mfr1" draw:name="Image 235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6" text:anchor-type="char" svg:x="7.2972in" svg:y="10.8752in" svg:width="0.2in" svg:height="0.1283in"><draw:text-box><text:p text:style-name="MP7"><text:page-number text:select-page="current">31</text:page-number></text:p></draw:text-box></draw:frame><draw:frame draw:style-name="Mfr3" draw:name="Frame216" text:anchor-type="char" svg:x="7.2972in" svg:y="10.8752in" svg:width="0.2in" svg:height="0.1283in"><draw:text-box><text:p text:style-name="MP7"><text:page-number text:select-page="current">31</text:page-number></text:p></draw:text-box></draw:frame><draw:frame draw:style-name="Mfr3" draw:name="Frame2161" text:anchor-type="char" svg:x="7.2972in" svg:y="10.8752in" svg:width="0.2in" svg:height="0.1283in"><draw:text-box><text:p text:style-name="MP7"><text:page-number text:select-page="current">31</text:page-number></text:p></draw:text-box></draw:frame><draw:frame draw:style-name="Mfr3" draw:name="Frame21611" text:anchor-type="char" svg:x="7.2972in" svg:y="10.8752in" svg:width="0.2in" svg:height="0.1283in"><draw:text-box><text:p text:style-name="MP7"><text:page-number text:select-page="current">31</text:page-number></text:p></draw:text-box></draw:frame><draw:frame draw:style-name="Mfr3" draw:name="Frame210111" text:anchor-type="char" svg:x="7.2972in" svg:y="10.8752in" svg:width="0.2in" svg:height="0.1283in"><draw:text-box><text:p text:style-name="MP7"><text:page-number text:select-page="current">31</text:page-number></text:p></draw:text-box></draw:frame><draw:frame draw:style-name="Mfr4" draw:name="Frame2071" text:anchor-type="char" svg:x="7.2972in" svg:y="10.8752in" svg:width="0.2in" svg:height="0.1283in"><draw:text-box><text:p text:style-name="MP7"><text:page-number text:select-page="current">31</text:page-number></text:p></draw:text-box></draw:frame><draw:frame draw:style-name="Mfr2" draw:name="Image1819" text:anchor-type="char" svg:x="0.7736in" svg:y="10.8752in" svg:width="1.9181in" svg:height="0.128in"><draw:image xlink:href="Pictures/100000010000017F0000001931F81BC8.png" xlink:type="simple" xlink:show="embed" xlink:actuate="onLoad" draw:mime-type="image/png"/></draw:frame><draw:frame draw:style-name="Mfr2" draw:name="Image1820"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text:anchor-type="char" svg:x="3.7902in" svg:y="10.5945in" svg:width="0.6866in" svg:height="0.6189in" draw:z-index="317"><draw:image xlink:href="Pictures/10000001000000840000007752069C51.png" xlink:type="simple" xlink:show="embed" xlink:actuate="onLoad" draw:mime-type="image/png"/></draw:frame><draw:frame draw:style-name="Mfr2" draw:name="Image1821" text:anchor-type="char" svg:x="0.7736in" svg:y="10.8752in" svg:width="1.9181in" svg:height="0.128in" draw:z-index="659"><draw:image xlink:href="Pictures/100000010000017F0000001931F81BC8.png" xlink:type="simple" xlink:show="embed" xlink:actuate="onLoad" draw:mime-type="image/png"/></draw:frame><draw:frame draw:style-name="Mfr2" draw:name="Image1825" text:anchor-type="char" svg:x="7.2972in" svg:y="10.8752in" svg:width="0.1984in" svg:height="0.128in" draw:z-index="655"><draw:image xlink:href="Pictures/100000010000002700000019D898E835.png" xlink:type="simple" xlink:show="embed" xlink:actuate="onLoad" draw:mime-type="image/png"/></draw:frame></text:p>
      </style:footer-left>
    </style:master-page>
    <style:master-page style:name="Converted30" style:page-layout-name="Mpm6" draw:style-name="Mdp1">
      <style:header>
        <text:p text:style-name="MP1"><draw:frame draw:style-name="Mfr2" draw:name="Image1831" text:anchor-type="char" svg:x="0.4925in" svg:y="0in" svg:width="7.7756in" svg:height="1.3874in" draw:z-index="665"><draw:image xlink:href="Pictures/1000000100000613000001153857E5DA.png" xlink:type="simple" xlink:show="embed" xlink:actuate="onLoad" draw:mime-type="image/png"/></draw:frame><draw:frame draw:style-name="Mfr2" draw:name="Image1832" text:anchor-type="char" svg:x="1.6811in" svg:y="0.5965in" svg:width="1.5984in" svg:height="0.4035in" draw:z-index="664"><draw:image xlink:href="Pictures/100000010000013F000000509651FD70.png" xlink:type="simple" xlink:show="embed" xlink:actuate="onLoad" draw:mime-type="image/png"/></draw:frame><draw:frame draw:style-name="Mfr2" draw:name="Image1834" text:anchor-type="char" svg:x="5.5709in" svg:y="0.7409in" svg:width="1.9236in" svg:height="0.2028in" draw:z-index="662"><draw:image xlink:href="Pictures/100000010000018000000028EC1C6272.png" xlink:type="simple" xlink:show="embed" xlink:actuate="onLoad" draw:mime-type="image/png"/></draw:frame></text:p>
      </style:header>
      <style:header-left>
        <text:p text:style-name="MP1"><draw:frame draw:style-name="Mfr3" draw:name="Frame1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5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2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2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2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16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15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835" text:anchor-type="char" svg:x="0.4925in" svg:y="0in" svg:width="7.7756in" svg:height="1.3874in"><draw:image xlink:href="Pictures/1000000100000613000001153857E5DA.png" xlink:type="simple" xlink:show="embed" xlink:actuate="onLoad" draw:mime-type="image/png"/></draw:frame><draw:frame draw:style-name="Mfr2" draw:name="Image1836" text:anchor-type="char" svg:x="1.6811in" svg:y="0.5965in" svg:width="1.5984in" svg:height="0.4035in"><draw:image xlink:href="Pictures/100000010000013F000000509651FD70.png" xlink:type="simple" xlink:show="embed" xlink:actuate="onLoad" draw:mime-type="image/png"/></draw:frame><draw:frame draw:style-name="Mfr2" draw:name="Image1837"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text:anchor-type="char" svg:x="3.7902in" svg:y="10.5945in" svg:width="0.6866in" svg:height="0.6189in" draw:z-index="314"><draw:image xlink:href="Pictures/10000001000000840000007752069C51.png" xlink:type="simple" xlink:show="embed" xlink:actuate="onLoad" draw:mime-type="image/png"/></draw:frame><draw:frame draw:style-name="Mfr2" draw:name="Image1838" text:anchor-type="char" svg:x="0.7736in" svg:y="10.8752in" svg:width="1.9181in" svg:height="0.128in" draw:z-index="667"><draw:image xlink:href="Pictures/100000010000017F0000001931F81BC8.png" xlink:type="simple" xlink:show="embed" xlink:actuate="onLoad" draw:mime-type="image/png"/></draw:frame><draw:frame draw:style-name="Mfr2" draw:name="Image1839" text:anchor-type="char" svg:x="7.2972in" svg:y="10.8752in" svg:width="0.1984in" svg:height="0.128in" draw:z-index="666"><draw:image xlink:href="Pictures/100000010000002700000019D898E835.png" xlink:type="simple" xlink:show="embed" xlink:actuate="onLoad" draw:mime-type="image/png"/></draw:frame></text:p>
      </style:footer>
      <style:footer-left>
        <text:p text:style-name="MP1"><draw:frame draw:style-name="Mfr1" draw:name="Image 232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7" text:anchor-type="char" svg:x="7.2972in" svg:y="10.8752in" svg:width="0.2in" svg:height="0.1283in"><draw:text-box><text:p text:style-name="MP7"><text:page-number text:select-page="current">32</text:page-number></text:p></draw:text-box></draw:frame><draw:frame draw:style-name="Mfr3" draw:name="Frame227" text:anchor-type="char" svg:x="7.2972in" svg:y="10.8752in" svg:width="0.2in" svg:height="0.1283in"><draw:text-box><text:p text:style-name="MP7"><text:page-number text:select-page="current">32</text:page-number></text:p></draw:text-box></draw:frame><draw:frame draw:style-name="Mfr3" draw:name="Frame2271" text:anchor-type="char" svg:x="7.2972in" svg:y="10.8752in" svg:width="0.2in" svg:height="0.1283in"><draw:text-box><text:p text:style-name="MP7"><text:page-number text:select-page="current">32</text:page-number></text:p></draw:text-box></draw:frame><draw:frame draw:style-name="Mfr3" draw:name="Frame22711" text:anchor-type="char" svg:x="7.2972in" svg:y="10.8752in" svg:width="0.2in" svg:height="0.1283in"><draw:text-box><text:p text:style-name="MP7"><text:page-number text:select-page="current">32</text:page-number></text:p></draw:text-box></draw:frame><draw:frame draw:style-name="Mfr3" draw:name="Frame2201" text:anchor-type="char" svg:x="7.2972in" svg:y="10.8752in" svg:width="0.2in" svg:height="0.1283in"><draw:text-box><text:p text:style-name="MP7"><text:page-number text:select-page="current">32</text:page-number></text:p></draw:text-box></draw:frame><draw:frame draw:style-name="Mfr4" draw:name="Frame21911" text:anchor-type="char" svg:x="7.2972in" svg:y="10.8752in" svg:width="0.2in" svg:height="0.1283in"><draw:text-box><text:p text:style-name="MP7"><text:page-number text:select-page="current">32</text:page-number></text:p></draw:text-box></draw:frame><draw:frame draw:style-name="Mfr2" draw:name="Image1840" text:anchor-type="char" svg:x="0.7736in" svg:y="10.8752in" svg:width="1.9181in" svg:height="0.128in"><draw:image xlink:href="Pictures/100000010000017F0000001931F81BC8.png" xlink:type="simple" xlink:show="embed" xlink:actuate="onLoad" draw:mime-type="image/png"/></draw:frame><draw:frame draw:style-name="Mfr2" draw:name="Image1841"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1" style:page-layout-name="Mpm6" draw:style-name="Mdp1">
      <style:header>
        <text:p text:style-name="MP1"><draw:frame draw:style-name="Mfr3" draw:name="Frame1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2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2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29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2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842" text:anchor-type="char" svg:x="0.4925in" svg:y="0in" svg:width="7.7756in" svg:height="1.3874in"><draw:image xlink:href="Pictures/1000000100000613000001153857E5DA.png" xlink:type="simple" xlink:show="embed" xlink:actuate="onLoad" draw:mime-type="image/png"/></draw:frame><draw:frame draw:style-name="Mfr2" draw:name="Image1846" text:anchor-type="char" svg:x="1.6811in" svg:y="0.5965in" svg:width="1.5984in" svg:height="0.4035in"><draw:image xlink:href="Pictures/100000010000013F000000509651FD70.png" xlink:type="simple" xlink:show="embed" xlink:actuate="onLoad" draw:mime-type="image/png"/></draw:frame><draw:frame draw:style-name="Mfr2" draw:name="Image1850"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854" text:anchor-type="char" svg:x="0.4925in" svg:y="0in" svg:width="7.7756in" svg:height="1.3874in" draw:z-index="671"><draw:image xlink:href="Pictures/1000000100000613000001153857E5DA.png" xlink:type="simple" xlink:show="embed" xlink:actuate="onLoad" draw:mime-type="image/png"/></draw:frame><draw:frame draw:style-name="Mfr2" draw:name="Image1855" text:anchor-type="char" svg:x="1.6811in" svg:y="0.5965in" svg:width="1.5984in" svg:height="0.4035in" draw:z-index="670"><draw:image xlink:href="Pictures/100000010000013F000000509651FD70.png" xlink:type="simple" xlink:show="embed" xlink:actuate="onLoad" draw:mime-type="image/png"/></draw:frame><draw:frame draw:style-name="Mfr2" draw:name="Image1856" text:anchor-type="char" svg:x="5.5709in" svg:y="0.7409in" svg:width="1.9236in" svg:height="0.2028in" draw:z-index="669"><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2" text:anchor-type="char" svg:x="7.2972in" svg:y="10.8752in" svg:width="0.2in" svg:height="0.1283in"><draw:text-box><text:p text:style-name="MP7"><text:page-number text:select-page="current">33</text:page-number></text:p></draw:text-box></draw:frame><draw:frame draw:style-name="Mfr3" draw:name="Frame234" text:anchor-type="char" svg:x="7.2972in" svg:y="10.8752in" svg:width="0.2in" svg:height="0.1283in"><draw:text-box><text:p text:style-name="MP7"><text:page-number text:select-page="current">33</text:page-number></text:p></draw:text-box></draw:frame><draw:frame draw:style-name="Mfr3" draw:name="Frame2341" text:anchor-type="char" svg:x="7.2972in" svg:y="10.8752in" svg:width="0.2in" svg:height="0.1283in"><draw:text-box><text:p text:style-name="MP7"><text:page-number text:select-page="current">33</text:page-number></text:p></draw:text-box></draw:frame><draw:frame draw:style-name="Mfr3" draw:name="Frame23411" text:anchor-type="char" svg:x="7.2972in" svg:y="10.8752in" svg:width="0.2in" svg:height="0.1283in"><draw:text-box><text:p text:style-name="MP7"><text:page-number text:select-page="current">33</text:page-number></text:p></draw:text-box></draw:frame><draw:frame draw:style-name="Mfr3" draw:name="Frame226111" text:anchor-type="char" svg:x="7.2972in" svg:y="10.8752in" svg:width="0.2in" svg:height="0.1283in"><draw:text-box><text:p text:style-name="MP7"><text:page-number text:select-page="current">33</text:page-number></text:p></draw:text-box></draw:frame><draw:frame draw:style-name="Mfr4" draw:name="Frame22511" text:anchor-type="char" svg:x="7.2972in" svg:y="10.8752in" svg:width="0.2in" svg:height="0.1283in"><draw:text-box><text:p text:style-name="MP7"><text:page-number text:select-page="current">33</text:page-number></text:p></draw:text-box></draw:frame><draw:frame draw:style-name="Mfr2" draw:name="Image1863" text:anchor-type="char" svg:x="0.7736in" svg:y="10.8752in" svg:width="1.9181in" svg:height="0.128in"><draw:image xlink:href="Pictures/100000010000017F0000001931F81BC8.png" xlink:type="simple" xlink:show="embed" xlink:actuate="onLoad" draw:mime-type="image/png"/></draw:frame><draw:frame draw:style-name="Mfr2" draw:name="Image1866"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text:anchor-type="char" svg:x="3.7902in" svg:y="10.5945in" svg:width="0.6866in" svg:height="0.6189in" draw:z-index="271"><draw:image xlink:href="Pictures/10000001000000840000007752069C51.png" xlink:type="simple" xlink:show="embed" xlink:actuate="onLoad" draw:mime-type="image/png"/></draw:frame><draw:frame draw:style-name="Mfr2" draw:name="Image1867" text:anchor-type="char" svg:x="0.7736in" svg:y="10.8752in" svg:width="1.9181in" svg:height="0.128in" draw:z-index="675"><draw:image xlink:href="Pictures/100000010000017F0000001931F81BC8.png" xlink:type="simple" xlink:show="embed" xlink:actuate="onLoad" draw:mime-type="image/png"/></draw:frame><draw:frame draw:style-name="Mfr2" draw:name="Image1868" text:anchor-type="char" svg:x="7.2972in" svg:y="10.8752in" svg:width="0.1984in" svg:height="0.128in" draw:z-index="673"><draw:image xlink:href="Pictures/100000010000002700000019D898E835.png" xlink:type="simple" xlink:show="embed" xlink:actuate="onLoad" draw:mime-type="image/png"/></draw:frame></text:p>
      </style:footer-left>
    </style:master-page>
    <style:master-page style:name="Converted32" style:page-layout-name="Mpm6" draw:style-name="Mdp1">
      <style:header>
        <text:p text:style-name="MP1"><draw:frame draw:style-name="Mfr2" draw:name="Image1869" text:anchor-type="char" svg:x="0.4925in" svg:y="0in" svg:width="7.7756in" svg:height="1.3874in" draw:z-index="681"><draw:image xlink:href="Pictures/1000000100000613000001153857E5DA.png" xlink:type="simple" xlink:show="embed" xlink:actuate="onLoad" draw:mime-type="image/png"/></draw:frame><draw:frame draw:style-name="Mfr2" draw:name="Image1871" text:anchor-type="char" svg:x="1.6811in" svg:y="0.5965in" svg:width="1.5984in" svg:height="0.4035in" draw:z-index="679"><draw:image xlink:href="Pictures/100000010000013F000000509651FD70.png" xlink:type="simple" xlink:show="embed" xlink:actuate="onLoad" draw:mime-type="image/png"/></draw:frame><draw:frame draw:style-name="Mfr2" draw:name="Image1872" text:anchor-type="char" svg:x="5.5709in" svg:y="0.7409in" svg:width="1.9236in" svg:height="0.2028in" draw:z-index="678"><draw:image xlink:href="Pictures/100000010000018000000028EC1C6272.png" xlink:type="simple" xlink:show="embed" xlink:actuate="onLoad" draw:mime-type="image/png"/></draw:frame></text:p>
      </style:header>
      <style:header-left>
        <text:p text:style-name="MP1"><draw:frame draw:style-name="Mfr3" draw:name="Frame2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4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4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40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3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3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873" text:anchor-type="char" svg:x="0.4925in" svg:y="0in" svg:width="7.7756in" svg:height="1.3874in"><draw:image xlink:href="Pictures/1000000100000613000001153857E5DA.png" xlink:type="simple" xlink:show="embed" xlink:actuate="onLoad" draw:mime-type="image/png"/></draw:frame><draw:frame draw:style-name="Mfr2" draw:name="Image1874" text:anchor-type="char" svg:x="1.6811in" svg:y="0.5965in" svg:width="1.5984in" svg:height="0.4035in"><draw:image xlink:href="Pictures/100000010000013F000000509651FD70.png" xlink:type="simple" xlink:show="embed" xlink:actuate="onLoad" draw:mime-type="image/png"/></draw:frame><draw:frame draw:style-name="Mfr2" draw:name="Image1877"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text:anchor-type="char" svg:x="3.7902in" svg:y="10.5945in" svg:width="0.6866in" svg:height="0.6189in" draw:z-index="308"><draw:image xlink:href="Pictures/10000001000000840000007752069C51.png" xlink:type="simple" xlink:show="embed" xlink:actuate="onLoad" draw:mime-type="image/png"/></draw:frame><draw:frame draw:style-name="Mfr2" draw:name="Image1878" text:anchor-type="char" svg:x="0.7736in" svg:y="10.8752in" svg:width="1.9181in" svg:height="0.128in" draw:z-index="680"><draw:image xlink:href="Pictures/100000010000017F0000001931F81BC8.png" xlink:type="simple" xlink:show="embed" xlink:actuate="onLoad" draw:mime-type="image/png"/></draw:frame><draw:frame draw:style-name="Mfr2" draw:name="Image1879" text:anchor-type="char" svg:x="7.2972in" svg:y="10.8752in" svg:width="0.1984in" svg:height="0.128in" draw:z-index="677"><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5" text:anchor-type="char" svg:x="7.2972in" svg:y="10.8752in" svg:width="0.2in" svg:height="0.1283in"><draw:text-box><text:p text:style-name="MP7"><text:page-number text:select-page="current">34</text:page-number></text:p></draw:text-box></draw:frame><draw:frame draw:style-name="Mfr3" draw:name="Frame244" text:anchor-type="char" svg:x="7.2972in" svg:y="10.8752in" svg:width="0.2in" svg:height="0.1283in"><draw:text-box><text:p text:style-name="MP7"><text:page-number text:select-page="current">34</text:page-number></text:p></draw:text-box></draw:frame><draw:frame draw:style-name="Mfr3" draw:name="Frame2441" text:anchor-type="char" svg:x="7.2972in" svg:y="10.8752in" svg:width="0.2in" svg:height="0.1283in"><draw:text-box><text:p text:style-name="MP7"><text:page-number text:select-page="current">34</text:page-number></text:p></draw:text-box></draw:frame><draw:frame draw:style-name="Mfr3" draw:name="Frame24411" text:anchor-type="char" svg:x="7.2972in" svg:y="10.8752in" svg:width="0.2in" svg:height="0.1283in"><draw:text-box><text:p text:style-name="MP7"><text:page-number text:select-page="current">34</text:page-number></text:p></draw:text-box></draw:frame><draw:frame draw:style-name="Mfr3" draw:name="Frame2361" text:anchor-type="char" svg:x="7.2972in" svg:y="10.8752in" svg:width="0.2in" svg:height="0.1283in"><draw:text-box><text:p text:style-name="MP7"><text:page-number text:select-page="current">34</text:page-number></text:p></draw:text-box></draw:frame><draw:frame draw:style-name="Mfr4" draw:name="Frame23511" text:anchor-type="char" svg:x="7.2972in" svg:y="10.8752in" svg:width="0.2in" svg:height="0.1283in"><draw:text-box><text:p text:style-name="MP7"><text:page-number text:select-page="current">34</text:page-number></text:p></draw:text-box></draw:frame><draw:frame draw:style-name="Mfr2" draw:name="Image1881" text:anchor-type="char" svg:x="0.7736in" svg:y="10.8752in" svg:width="1.9181in" svg:height="0.128in"><draw:image xlink:href="Pictures/100000010000017F0000001931F81BC8.png" xlink:type="simple" xlink:show="embed" xlink:actuate="onLoad" draw:mime-type="image/png"/></draw:frame><draw:frame draw:style-name="Mfr2" draw:name="Image1882"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3" style:page-layout-name="Mpm6" draw:style-name="Mdp1">
      <style:header>
        <text:p text:style-name="MP1"><draw:frame draw:style-name="Mfr3" draw:name="Frame23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4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4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46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3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3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883" text:anchor-type="char" svg:x="0.4925in" svg:y="0in" svg:width="7.7756in" svg:height="1.3874in"><draw:image xlink:href="Pictures/1000000100000613000001153857E5DA.png" xlink:type="simple" xlink:show="embed" xlink:actuate="onLoad" draw:mime-type="image/png"/></draw:frame><draw:frame draw:style-name="Mfr2" draw:name="Image1886" text:anchor-type="char" svg:x="1.6811in" svg:y="0.5965in" svg:width="1.5984in" svg:height="0.4035in"><draw:image xlink:href="Pictures/100000010000013F000000509651FD70.png" xlink:type="simple" xlink:show="embed" xlink:actuate="onLoad" draw:mime-type="image/png"/></draw:frame><draw:frame draw:style-name="Mfr2" draw:name="Image1887"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888" text:anchor-type="char" svg:x="0.4925in" svg:y="0in" svg:width="7.7756in" svg:height="1.3874in" draw:z-index="676"><draw:image xlink:href="Pictures/1000000100000613000001153857E5DA.png" xlink:type="simple" xlink:show="embed" xlink:actuate="onLoad" draw:mime-type="image/png"/></draw:frame><draw:frame draw:style-name="Mfr2" draw:name="Image1890" text:anchor-type="char" svg:x="1.6811in" svg:y="0.5965in" svg:width="1.5984in" svg:height="0.4035in" draw:z-index="674"><draw:image xlink:href="Pictures/100000010000013F000000509651FD70.png" xlink:type="simple" xlink:show="embed" xlink:actuate="onLoad" draw:mime-type="image/png"/></draw:frame><draw:frame draw:style-name="Mfr2" draw:name="Image1891" text:anchor-type="char" svg:x="5.5709in" svg:y="0.7409in" svg:width="1.9236in" svg:height="0.2028in" draw:z-index="672"><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3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8" text:anchor-type="char" svg:x="7.2972in" svg:y="10.8752in" svg:width="0.2in" svg:height="0.1283in"><draw:text-box><text:p text:style-name="MP7"><text:page-number text:select-page="current">35</text:page-number></text:p></draw:text-box></draw:frame><draw:frame draw:style-name="Mfr3" draw:name="Frame250" text:anchor-type="char" svg:x="7.2972in" svg:y="10.8752in" svg:width="0.2in" svg:height="0.1283in"><draw:text-box><text:p text:style-name="MP7"><text:page-number text:select-page="current">35</text:page-number></text:p></draw:text-box></draw:frame><draw:frame draw:style-name="Mfr3" draw:name="Frame2501" text:anchor-type="char" svg:x="7.2972in" svg:y="10.8752in" svg:width="0.2in" svg:height="0.1283in"><draw:text-box><text:p text:style-name="MP7"><text:page-number text:select-page="current">35</text:page-number></text:p></draw:text-box></draw:frame><draw:frame draw:style-name="Mfr3" draw:name="Frame25011" text:anchor-type="char" svg:x="7.2972in" svg:y="10.8752in" svg:width="0.2in" svg:height="0.1283in"><draw:text-box><text:p text:style-name="MP7"><text:page-number text:select-page="current">35</text:page-number></text:p></draw:text-box></draw:frame><draw:frame draw:style-name="Mfr3" draw:name="Frame2421" text:anchor-type="char" svg:x="7.2972in" svg:y="10.8752in" svg:width="0.2in" svg:height="0.1283in"><draw:text-box><text:p text:style-name="MP7"><text:page-number text:select-page="current">35</text:page-number></text:p></draw:text-box></draw:frame><draw:frame draw:style-name="Mfr4" draw:name="Frame24111" text:anchor-type="char" svg:x="7.2972in" svg:y="10.8752in" svg:width="0.2in" svg:height="0.1283in"><draw:text-box><text:p text:style-name="MP7"><text:page-number text:select-page="current">35</text:page-number></text:p></draw:text-box></draw:frame><draw:frame draw:style-name="Mfr2" draw:name="Image1892" text:anchor-type="char" svg:x="0.7736in" svg:y="10.8752in" svg:width="1.9181in" svg:height="0.128in"><draw:image xlink:href="Pictures/100000010000017F0000001931F81BC8.png" xlink:type="simple" xlink:show="embed" xlink:actuate="onLoad" draw:mime-type="image/png"/></draw:frame><draw:frame draw:style-name="Mfr2" draw:name="Image189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text:anchor-type="char" svg:x="3.7902in" svg:y="10.5945in" svg:width="0.6866in" svg:height="0.6189in" draw:z-index="278"><draw:image xlink:href="Pictures/10000001000000840000007752069C51.png" xlink:type="simple" xlink:show="embed" xlink:actuate="onLoad" draw:mime-type="image/png"/></draw:frame><draw:frame draw:style-name="Mfr2" draw:name="Image1899" text:anchor-type="char" svg:x="0.7736in" svg:y="10.8752in" svg:width="1.9181in" svg:height="0.128in" draw:z-index="668"><draw:image xlink:href="Pictures/100000010000017F0000001931F81BC8.png" xlink:type="simple" xlink:show="embed" xlink:actuate="onLoad" draw:mime-type="image/png"/></draw:frame><draw:frame draw:style-name="Mfr2" draw:name="Image1900" text:anchor-type="char" svg:x="7.2972in" svg:y="10.8752in" svg:width="0.1984in" svg:height="0.128in" draw:z-index="661"><draw:image xlink:href="Pictures/100000010000002700000019D898E835.png" xlink:type="simple" xlink:show="embed" xlink:actuate="onLoad" draw:mime-type="image/png"/></draw:frame></text:p>
      </style:footer-left>
    </style:master-page>
    <style:master-page style:name="Converted34" style:page-layout-name="Mpm6" draw:style-name="Mdp1">
      <style:header>
        <text:p text:style-name="MP1"><draw:frame draw:style-name="Mfr2" draw:name="Image1901" text:anchor-type="char" svg:x="0.4925in" svg:y="0in" svg:width="7.7756in" svg:height="1.3874in" draw:z-index="663"><draw:image xlink:href="Pictures/1000000100000613000001153857E5DA.png" xlink:type="simple" xlink:show="embed" xlink:actuate="onLoad" draw:mime-type="image/png"/></draw:frame><draw:frame draw:style-name="Mfr2" draw:name="Image1902" text:anchor-type="char" svg:x="1.6811in" svg:y="0.5965in" svg:width="1.5984in" svg:height="0.4035in" draw:z-index="660"><draw:image xlink:href="Pictures/100000010000013F000000509651FD70.png" xlink:type="simple" xlink:show="embed" xlink:actuate="onLoad" draw:mime-type="image/png"/></draw:frame><draw:frame draw:style-name="Mfr2" draw:name="Image1906" text:anchor-type="char" svg:x="5.5709in" svg:y="0.7409in" svg:width="1.9236in" svg:height="0.2028in" draw:z-index="658"><draw:image xlink:href="Pictures/100000010000018000000028EC1C6272.png" xlink:type="simple" xlink:show="embed" xlink:actuate="onLoad" draw:mime-type="image/png"/></draw:frame></text:p>
      </style:header>
      <style:header-left>
        <text:p text:style-name="MP1"><draw:frame draw:style-name="Mfr3" draw:name="Frame2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6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5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5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56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4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4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907" text:anchor-type="char" svg:x="0.4925in" svg:y="0in" svg:width="7.7756in" svg:height="1.3874in"><draw:image xlink:href="Pictures/1000000100000613000001153857E5DA.png" xlink:type="simple" xlink:show="embed" xlink:actuate="onLoad" draw:mime-type="image/png"/></draw:frame><draw:frame draw:style-name="Mfr2" draw:name="Image1908" text:anchor-type="char" svg:x="1.6811in" svg:y="0.5965in" svg:width="1.5984in" svg:height="0.4035in"><draw:image xlink:href="Pictures/100000010000013F000000509651FD70.png" xlink:type="simple" xlink:show="embed" xlink:actuate="onLoad" draw:mime-type="image/png"/></draw:frame><draw:frame draw:style-name="Mfr2" draw:name="Image1910"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text:anchor-type="char" svg:x="3.7902in" svg:y="10.5945in" svg:width="0.6866in" svg:height="0.6189in" draw:z-index="283"><draw:image xlink:href="Pictures/10000001000000840000007752069C51.png" xlink:type="simple" xlink:show="embed" xlink:actuate="onLoad" draw:mime-type="image/png"/></draw:frame><draw:frame draw:style-name="Mfr2" draw:name="Image1915" text:anchor-type="char" svg:x="0.7736in" svg:y="10.8752in" svg:width="1.9181in" svg:height="0.128in" draw:z-index="641"><draw:image xlink:href="Pictures/100000010000017F0000001931F81BC8.png" xlink:type="simple" xlink:show="embed" xlink:actuate="onLoad" draw:mime-type="image/png"/></draw:frame><draw:frame draw:style-name="Mfr2" draw:name="Image1916" text:anchor-type="char" svg:x="7.2972in" svg:y="10.8752in" svg:width="0.1984in" svg:height="0.128in" draw:z-index="643"><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8" text:anchor-type="char" svg:x="7.2972in" svg:y="10.8752in" svg:width="0.2in" svg:height="0.1283in"><draw:text-box><text:p text:style-name="MP7"><text:page-number text:select-page="current">36</text:page-number></text:p></draw:text-box></draw:frame><draw:frame draw:style-name="Mfr3" draw:name="Frame258" text:anchor-type="char" svg:x="7.2972in" svg:y="10.8752in" svg:width="0.2in" svg:height="0.1283in"><draw:text-box><text:p text:style-name="MP7"><text:page-number text:select-page="current">36</text:page-number></text:p></draw:text-box></draw:frame><draw:frame draw:style-name="Mfr3" draw:name="Frame260" text:anchor-type="char" svg:x="7.2972in" svg:y="10.8752in" svg:width="0.2in" svg:height="0.1283in"><draw:text-box><text:p text:style-name="MP7"><text:page-number text:select-page="current">36</text:page-number></text:p></draw:text-box></draw:frame><draw:frame draw:style-name="Mfr3" draw:name="Frame2601" text:anchor-type="char" svg:x="7.2972in" svg:y="10.8752in" svg:width="0.2in" svg:height="0.1283in"><draw:text-box><text:p text:style-name="MP7"><text:page-number text:select-page="current">36</text:page-number></text:p></draw:text-box></draw:frame><draw:frame draw:style-name="Mfr3" draw:name="Frame26011" text:anchor-type="char" svg:x="7.2972in" svg:y="10.8752in" svg:width="0.2in" svg:height="0.1283in"><draw:text-box><text:p text:style-name="MP7"><text:page-number text:select-page="current">36</text:page-number></text:p></draw:text-box></draw:frame><draw:frame draw:style-name="Mfr3" draw:name="Frame2521" text:anchor-type="char" svg:x="7.2972in" svg:y="10.8752in" svg:width="0.2in" svg:height="0.1283in"><draw:text-box><text:p text:style-name="MP7"><text:page-number text:select-page="current">36</text:page-number></text:p></draw:text-box></draw:frame><draw:frame draw:style-name="Mfr4" draw:name="Frame25111" text:anchor-type="char" svg:x="7.2972in" svg:y="10.8752in" svg:width="0.2in" svg:height="0.1283in"><draw:text-box><text:p text:style-name="MP7"><text:page-number text:select-page="current">36</text:page-number></text:p></draw:text-box></draw:frame><draw:frame draw:style-name="Mfr2" draw:name="Image1918" text:anchor-type="char" svg:x="0.7736in" svg:y="10.8752in" svg:width="1.9181in" svg:height="0.128in"><draw:image xlink:href="Pictures/100000010000017F0000001931F81BC8.png" xlink:type="simple" xlink:show="embed" xlink:actuate="onLoad" draw:mime-type="image/png"/></draw:frame><draw:frame draw:style-name="Mfr2" draw:name="Image1919"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5" style:page-layout-name="Mpm6" draw:style-name="Mdp1">
      <style:header>
        <text:p text:style-name="MP1"><draw:frame draw:style-name="Mfr3" draw:name="Frame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6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6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6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6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5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5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922" text:anchor-type="char" svg:x="0.4925in" svg:y="0in" svg:width="7.7756in" svg:height="1.3874in"><draw:image xlink:href="Pictures/1000000100000613000001153857E5DA.png" xlink:type="simple" xlink:show="embed" xlink:actuate="onLoad" draw:mime-type="image/png"/></draw:frame><draw:frame draw:style-name="Mfr2" draw:name="Image1923" text:anchor-type="char" svg:x="1.6811in" svg:y="0.5965in" svg:width="1.5984in" svg:height="0.4035in"><draw:image xlink:href="Pictures/100000010000013F000000509651FD70.png" xlink:type="simple" xlink:show="embed" xlink:actuate="onLoad" draw:mime-type="image/png"/></draw:frame><draw:frame draw:style-name="Mfr2" draw:name="Image1924"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925" text:anchor-type="char" svg:x="0.4925in" svg:y="0in" svg:width="7.7756in" svg:height="1.3874in" draw:z-index="644"><draw:image xlink:href="Pictures/1000000100000613000001153857E5DA.png" xlink:type="simple" xlink:show="embed" xlink:actuate="onLoad" draw:mime-type="image/png"/></draw:frame><draw:frame draw:style-name="Mfr2" draw:name="Image1926" text:anchor-type="char" svg:x="1.6811in" svg:y="0.5965in" svg:width="1.5984in" svg:height="0.4035in" draw:z-index="642"><draw:image xlink:href="Pictures/100000010000013F000000509651FD70.png" xlink:type="simple" xlink:show="embed" xlink:actuate="onLoad" draw:mime-type="image/png"/></draw:frame><draw:frame draw:style-name="Mfr2" draw:name="Image1927" text:anchor-type="char" svg:x="5.5709in" svg:y="0.7409in" svg:width="1.9236in" svg:height="0.2028in" draw:z-index="640"><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2" text:anchor-type="char" svg:x="7.2972in" svg:y="10.8752in" svg:width="0.2in" svg:height="0.1283in"><draw:text-box><text:p text:style-name="MP7"><text:page-number text:select-page="current">37</text:page-number></text:p></draw:text-box></draw:frame><draw:frame draw:style-name="Mfr3" draw:name="Frame266" text:anchor-type="char" svg:x="7.2972in" svg:y="10.8752in" svg:width="0.2in" svg:height="0.1283in"><draw:text-box><text:p text:style-name="MP7"><text:page-number text:select-page="current">37</text:page-number></text:p></draw:text-box></draw:frame><draw:frame draw:style-name="Mfr3" draw:name="Frame2661" text:anchor-type="char" svg:x="7.2972in" svg:y="10.8752in" svg:width="0.2in" svg:height="0.1283in"><draw:text-box><text:p text:style-name="MP7"><text:page-number text:select-page="current">37</text:page-number></text:p></draw:text-box></draw:frame><draw:frame draw:style-name="Mfr3" draw:name="Frame26611" text:anchor-type="char" svg:x="7.2972in" svg:y="10.8752in" svg:width="0.2in" svg:height="0.1283in"><draw:text-box><text:p text:style-name="MP7"><text:page-number text:select-page="current">37</text:page-number></text:p></draw:text-box></draw:frame><draw:frame draw:style-name="Mfr3" draw:name="Frame266111" text:anchor-type="char" svg:x="7.2972in" svg:y="10.8752in" svg:width="0.2in" svg:height="0.1283in"><draw:text-box><text:p text:style-name="MP7"><text:page-number text:select-page="current">37</text:page-number></text:p></draw:text-box></draw:frame><draw:frame draw:style-name="Mfr3" draw:name="Frame2581" text:anchor-type="char" svg:x="7.2972in" svg:y="10.8752in" svg:width="0.2in" svg:height="0.1283in"><draw:text-box><text:p text:style-name="MP7"><text:page-number text:select-page="current">37</text:page-number></text:p></draw:text-box></draw:frame><draw:frame draw:style-name="Mfr4" draw:name="Frame25711" text:anchor-type="char" svg:x="7.2972in" svg:y="10.8752in" svg:width="0.2in" svg:height="0.1283in"><draw:text-box><text:p text:style-name="MP7"><text:page-number text:select-page="current">37</text:page-number></text:p></draw:text-box></draw:frame><draw:frame draw:style-name="Mfr2" draw:name="Image1928" text:anchor-type="char" svg:x="0.7736in" svg:y="10.8752in" svg:width="1.9181in" svg:height="0.128in"><draw:image xlink:href="Pictures/100000010000017F0000001931F81BC8.png" xlink:type="simple" xlink:show="embed" xlink:actuate="onLoad" draw:mime-type="image/png"/></draw:frame><draw:frame draw:style-name="Mfr2" draw:name="Image1929"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text:anchor-type="char" svg:x="3.7902in" svg:y="10.5945in" svg:width="0.6866in" svg:height="0.6189in" draw:z-index="301"><draw:image xlink:href="Pictures/10000001000000840000007752069C51.png" xlink:type="simple" xlink:show="embed" xlink:actuate="onLoad" draw:mime-type="image/png"/></draw:frame><draw:frame draw:style-name="Mfr2" draw:name="Image1930" text:anchor-type="char" svg:x="0.7736in" svg:y="10.8752in" svg:width="1.9181in" svg:height="0.128in" draw:z-index="636"><draw:image xlink:href="Pictures/100000010000017F0000001931F81BC8.png" xlink:type="simple" xlink:show="embed" xlink:actuate="onLoad" draw:mime-type="image/png"/></draw:frame><draw:frame draw:style-name="Mfr2" draw:name="Image1931" text:anchor-type="char" svg:x="7.2972in" svg:y="10.8752in" svg:width="0.1984in" svg:height="0.128in" draw:z-index="631"><draw:image xlink:href="Pictures/100000010000002700000019D898E835.png" xlink:type="simple" xlink:show="embed" xlink:actuate="onLoad" draw:mime-type="image/png"/></draw:frame></text:p>
      </style:footer-left>
    </style:master-page>
    <style:master-page style:name="Converted36" style:page-layout-name="Mpm6" draw:style-name="Mdp1">
      <style:header>
        <text:p text:style-name="MP1"><draw:frame draw:style-name="Mfr2" draw:name="Image1934" text:anchor-type="char" svg:x="0.4925in" svg:y="0in" svg:width="7.7756in" svg:height="1.3874in" draw:z-index="632"><draw:image xlink:href="Pictures/1000000100000613000001153857E5DA.png" xlink:type="simple" xlink:show="embed" xlink:actuate="onLoad" draw:mime-type="image/png"/></draw:frame><draw:frame draw:style-name="Mfr2" draw:name="Image1935" text:anchor-type="char" svg:x="1.6811in" svg:y="0.5965in" svg:width="1.5984in" svg:height="0.4035in" draw:z-index="630"><draw:image xlink:href="Pictures/100000010000013F000000509651FD70.png" xlink:type="simple" xlink:show="embed" xlink:actuate="onLoad" draw:mime-type="image/png"/></draw:frame><draw:frame draw:style-name="Mfr2" draw:name="Image1936" text:anchor-type="char" svg:x="5.5709in" svg:y="0.7409in" svg:width="1.9236in" svg:height="0.2028in" draw:z-index="629"><draw:image xlink:href="Pictures/100000010000018000000028EC1C6272.png" xlink:type="simple" xlink:show="embed" xlink:actuate="onLoad" draw:mime-type="image/png"/></draw:frame></text:p>
      </style:header>
      <style:header-left>
        <text:p text:style-name="MP1"><draw:frame draw:style-name="Mfr3" draw:name="Frame1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62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6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6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940" text:anchor-type="char" svg:x="0.4925in" svg:y="0in" svg:width="7.7756in" svg:height="1.3874in"><draw:image xlink:href="Pictures/1000000100000613000001153857E5DA.png" xlink:type="simple" xlink:show="embed" xlink:actuate="onLoad" draw:mime-type="image/png"/></draw:frame><draw:frame draw:style-name="Mfr2" draw:name="Image1941" text:anchor-type="char" svg:x="1.6811in" svg:y="0.5965in" svg:width="1.5984in" svg:height="0.4035in"><draw:image xlink:href="Pictures/100000010000013F000000509651FD70.png" xlink:type="simple" xlink:show="embed" xlink:actuate="onLoad" draw:mime-type="image/png"/></draw:frame><draw:frame draw:style-name="Mfr2" draw:name="Image1942"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text:anchor-type="char" svg:x="3.7902in" svg:y="10.5945in" svg:width="0.6866in" svg:height="0.6189in" draw:z-index="300"><draw:image xlink:href="Pictures/10000001000000840000007752069C51.png" xlink:type="simple" xlink:show="embed" xlink:actuate="onLoad" draw:mime-type="image/png"/></draw:frame><draw:frame draw:style-name="Mfr2" draw:name="Image1947" text:anchor-type="char" svg:x="0.7736in" svg:y="10.8752in" svg:width="1.9181in" svg:height="0.128in" draw:z-index="628"><draw:image xlink:href="Pictures/100000010000017F0000001931F81BC8.png" xlink:type="simple" xlink:show="embed" xlink:actuate="onLoad" draw:mime-type="image/png"/></draw:frame><draw:frame draw:style-name="Mfr2" draw:name="Image1948" text:anchor-type="char" svg:x="7.2972in" svg:y="10.8752in" svg:width="0.1984in" svg:height="0.128in" draw:z-index="627"><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6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3" text:anchor-type="char" svg:x="7.2972in" svg:y="10.8752in" svg:width="0.2in" svg:height="0.1283in"><draw:text-box><text:p text:style-name="MP7"><text:page-number text:select-page="current">38</text:page-number></text:p></draw:text-box></draw:frame><draw:frame draw:style-name="Mfr3" draw:name="Frame276" text:anchor-type="char" svg:x="7.2972in" svg:y="10.8752in" svg:width="0.2in" svg:height="0.1283in"><draw:text-box><text:p text:style-name="MP7"><text:page-number text:select-page="current">38</text:page-number></text:p></draw:text-box></draw:frame><draw:frame draw:style-name="Mfr3" draw:name="Frame2761" text:anchor-type="char" svg:x="7.2972in" svg:y="10.8752in" svg:width="0.2in" svg:height="0.1283in"><draw:text-box><text:p text:style-name="MP7"><text:page-number text:select-page="current">38</text:page-number></text:p></draw:text-box></draw:frame><draw:frame draw:style-name="Mfr3" draw:name="Frame27611" text:anchor-type="char" svg:x="7.2972in" svg:y="10.8752in" svg:width="0.2in" svg:height="0.1283in"><draw:text-box><text:p text:style-name="MP7"><text:page-number text:select-page="current">38</text:page-number></text:p></draw:text-box></draw:frame><draw:frame draw:style-name="Mfr3" draw:name="Frame276111" text:anchor-type="char" svg:x="7.2972in" svg:y="10.8752in" svg:width="0.2in" svg:height="0.1283in"><draw:text-box><text:p text:style-name="MP7"><text:page-number text:select-page="current">38</text:page-number></text:p></draw:text-box></draw:frame><draw:frame draw:style-name="Mfr3" draw:name="Frame2681" text:anchor-type="char" svg:x="7.2972in" svg:y="10.8752in" svg:width="0.2in" svg:height="0.1283in"><draw:text-box><text:p text:style-name="MP7"><text:page-number text:select-page="current">38</text:page-number></text:p></draw:text-box></draw:frame><draw:frame draw:style-name="Mfr4" draw:name="Frame26711" text:anchor-type="char" svg:x="7.2972in" svg:y="10.8752in" svg:width="0.2in" svg:height="0.1283in"><draw:text-box><text:p text:style-name="MP7"><text:page-number text:select-page="current">38</text:page-number></text:p></draw:text-box></draw:frame><draw:frame draw:style-name="Mfr2" draw:name="Image1949" text:anchor-type="char" svg:x="0.7736in" svg:y="10.8752in" svg:width="1.9181in" svg:height="0.128in"><draw:image xlink:href="Pictures/100000010000017F0000001931F81BC8.png" xlink:type="simple" xlink:show="embed" xlink:actuate="onLoad" draw:mime-type="image/png"/></draw:frame><draw:frame draw:style-name="Mfr2" draw:name="Image1950"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7" style:page-layout-name="Mpm6" draw:style-name="Mdp1">
      <style:header>
        <text:p text:style-name="MP1"><draw:frame draw:style-name="Mfr3" draw:name="Frame21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6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8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8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7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69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951" text:anchor-type="char" svg:x="0.4925in" svg:y="0in" svg:width="7.7756in" svg:height="1.3874in"><draw:image xlink:href="Pictures/1000000100000613000001153857E5DA.png" xlink:type="simple" xlink:show="embed" xlink:actuate="onLoad" draw:mime-type="image/png"/></draw:frame><draw:frame draw:style-name="Mfr2" draw:name="Image1952" text:anchor-type="char" svg:x="1.6811in" svg:y="0.5965in" svg:width="1.5984in" svg:height="0.4035in"><draw:image xlink:href="Pictures/100000010000013F000000509651FD70.png" xlink:type="simple" xlink:show="embed" xlink:actuate="onLoad" draw:mime-type="image/png"/></draw:frame><draw:frame draw:style-name="Mfr2" draw:name="Image1953"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954" text:anchor-type="char" svg:x="0.4925in" svg:y="0in" svg:width="7.7756in" svg:height="1.3874in" draw:z-index="626"><draw:image xlink:href="Pictures/1000000100000613000001153857E5DA.png" xlink:type="simple" xlink:show="embed" xlink:actuate="onLoad" draw:mime-type="image/png"/></draw:frame><draw:frame draw:style-name="Mfr2" draw:name="Image1957" text:anchor-type="char" svg:x="1.6811in" svg:y="0.5965in" svg:width="1.5984in" svg:height="0.4035in" draw:z-index="625"><draw:image xlink:href="Pictures/100000010000013F000000509651FD70.png" xlink:type="simple" xlink:show="embed" xlink:actuate="onLoad" draw:mime-type="image/png"/></draw:frame><draw:frame draw:style-name="Mfr2" draw:name="Image1958" text:anchor-type="char" svg:x="5.5709in" svg:y="0.7409in" svg:width="1.9236in" svg:height="0.2028in" draw:z-index="624"><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3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1" text:anchor-type="char" svg:x="7.2972in" svg:y="10.8752in" svg:width="0.2in" svg:height="0.1283in"><draw:text-box><text:p text:style-name="MP7"><text:page-number text:select-page="current">39</text:page-number></text:p></draw:text-box></draw:frame><draw:frame draw:style-name="Mfr3" draw:name="Frame282" text:anchor-type="char" svg:x="7.2972in" svg:y="10.8752in" svg:width="0.2in" svg:height="0.1283in"><draw:text-box><text:p text:style-name="MP7"><text:page-number text:select-page="current">39</text:page-number></text:p></draw:text-box></draw:frame><draw:frame draw:style-name="Mfr3" draw:name="Frame2821" text:anchor-type="char" svg:x="7.2972in" svg:y="10.8752in" svg:width="0.2in" svg:height="0.1283in"><draw:text-box><text:p text:style-name="MP7"><text:page-number text:select-page="current">39</text:page-number></text:p></draw:text-box></draw:frame><draw:frame draw:style-name="Mfr3" draw:name="Frame28211" text:anchor-type="char" svg:x="7.2972in" svg:y="10.8752in" svg:width="0.2in" svg:height="0.1283in"><draw:text-box><text:p text:style-name="MP7"><text:page-number text:select-page="current">39</text:page-number></text:p></draw:text-box></draw:frame><draw:frame draw:style-name="Mfr3" draw:name="Frame282111" text:anchor-type="char" svg:x="7.2972in" svg:y="10.8752in" svg:width="0.2in" svg:height="0.1283in"><draw:text-box><text:p text:style-name="MP7"><text:page-number text:select-page="current">39</text:page-number></text:p></draw:text-box></draw:frame><draw:frame draw:style-name="Mfr3" draw:name="Frame2741" text:anchor-type="char" svg:x="7.2972in" svg:y="10.8752in" svg:width="0.2in" svg:height="0.1283in"><draw:text-box><text:p text:style-name="MP7"><text:page-number text:select-page="current">39</text:page-number></text:p></draw:text-box></draw:frame><draw:frame draw:style-name="Mfr4" draw:name="Frame27311" text:anchor-type="char" svg:x="7.2972in" svg:y="10.8752in" svg:width="0.2in" svg:height="0.1283in"><draw:text-box><text:p text:style-name="MP7"><text:page-number text:select-page="current">39</text:page-number></text:p></draw:text-box></draw:frame><draw:frame draw:style-name="Mfr2" draw:name="Image1959" text:anchor-type="char" svg:x="0.7736in" svg:y="10.8752in" svg:width="1.9181in" svg:height="0.128in"><draw:image xlink:href="Pictures/100000010000017F0000001931F81BC8.png" xlink:type="simple" xlink:show="embed" xlink:actuate="onLoad" draw:mime-type="image/png"/></draw:frame><draw:frame draw:style-name="Mfr2" draw:name="Image1961"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text:anchor-type="char" svg:x="3.7902in" svg:y="10.5945in" svg:width="0.6866in" svg:height="0.6189in" draw:z-index="296"><draw:image xlink:href="Pictures/10000001000000840000007752069C51.png" xlink:type="simple" xlink:show="embed" xlink:actuate="onLoad" draw:mime-type="image/png"/></draw:frame><draw:frame draw:style-name="Mfr2" draw:name="Image1962" text:anchor-type="char" svg:x="0.7736in" svg:y="10.8752in" svg:width="1.9181in" svg:height="0.128in" draw:z-index="623"><draw:image xlink:href="Pictures/100000010000017F0000001931F81BC8.png" xlink:type="simple" xlink:show="embed" xlink:actuate="onLoad" draw:mime-type="image/png"/></draw:frame><draw:frame draw:style-name="Mfr2" draw:name="Image1963" text:anchor-type="char" svg:x="7.2972in" svg:y="10.8752in" svg:width="0.1984in" svg:height="0.128in" draw:z-index="622"><draw:image xlink:href="Pictures/100000010000002700000019D898E835.png" xlink:type="simple" xlink:show="embed" xlink:actuate="onLoad" draw:mime-type="image/png"/></draw:frame></text:p>
      </style:footer-left>
    </style:master-page>
    <style:master-page style:name="Converted38" style:page-layout-name="Mpm6" draw:style-name="Mdp1">
      <style:header>
        <text:p text:style-name="MP1"><draw:frame draw:style-name="Mfr2" draw:name="Image1964" text:anchor-type="char" svg:x="0.4925in" svg:y="0in" svg:width="7.7756in" svg:height="1.3874in" draw:z-index="621"><draw:image xlink:href="Pictures/1000000100000613000001153857E5DA.png" xlink:type="simple" xlink:show="embed" xlink:actuate="onLoad" draw:mime-type="image/png"/></draw:frame><draw:frame draw:style-name="Mfr2" draw:name="Image1965" text:anchor-type="char" svg:x="1.6811in" svg:y="0.5965in" svg:width="1.5984in" svg:height="0.4035in" draw:z-index="620"><draw:image xlink:href="Pictures/100000010000013F000000509651FD70.png" xlink:type="simple" xlink:show="embed" xlink:actuate="onLoad" draw:mime-type="image/png"/></draw:frame><draw:frame draw:style-name="Mfr2" draw:name="Image1966" text:anchor-type="char" svg:x="5.5709in" svg:y="0.7409in" svg:width="1.9236in" svg:height="0.2028in" draw:z-index="619"><draw:image xlink:href="Pictures/100000010000018000000028EC1C6272.png" xlink:type="simple" xlink:show="embed" xlink:actuate="onLoad" draw:mime-type="image/png"/></draw:frame></text:p>
      </style:header>
      <style:header-left>
        <text:p text:style-name="MP1"><draw:frame draw:style-name="Mfr3" draw:name="Frame25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78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8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8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88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88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8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79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967" text:anchor-type="char" svg:x="0.4925in" svg:y="0in" svg:width="7.7756in" svg:height="1.3874in"><draw:image xlink:href="Pictures/1000000100000613000001153857E5DA.png" xlink:type="simple" xlink:show="embed" xlink:actuate="onLoad" draw:mime-type="image/png"/></draw:frame><draw:frame draw:style-name="Mfr2" draw:name="Image1968" text:anchor-type="char" svg:x="1.6811in" svg:y="0.5965in" svg:width="1.5984in" svg:height="0.4035in"><draw:image xlink:href="Pictures/100000010000013F000000509651FD70.png" xlink:type="simple" xlink:show="embed" xlink:actuate="onLoad" draw:mime-type="image/png"/></draw:frame><draw:frame draw:style-name="Mfr2" draw:name="Image1969"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text:anchor-type="char" svg:x="3.7902in" svg:y="10.5945in" svg:width="0.6866in" svg:height="0.6189in" draw:z-index="403"><draw:image xlink:href="Pictures/10000001000000840000007752069C51.png" xlink:type="simple" xlink:show="embed" xlink:actuate="onLoad" draw:mime-type="image/png"/></draw:frame><draw:frame draw:style-name="Mfr2" draw:name="Image1970" text:anchor-type="char" svg:x="0.7736in" svg:y="10.8752in" svg:width="1.9181in" svg:height="0.128in" draw:z-index="616"><draw:image xlink:href="Pictures/100000010000017F0000001931F81BC8.png" xlink:type="simple" xlink:show="embed" xlink:actuate="onLoad" draw:mime-type="image/png"/></draw:frame><draw:frame draw:style-name="Mfr2" draw:name="Image1971" text:anchor-type="char" svg:x="7.2972in" svg:y="10.8752in" svg:width="0.1984in" svg:height="0.128in" draw:z-index="603"><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9" text:anchor-type="char" svg:x="7.2972in" svg:y="10.8752in" svg:width="0.2in" svg:height="0.1283in"><draw:text-box><text:p text:style-name="MP7"><text:page-number text:select-page="current">40</text:page-number></text:p></draw:text-box></draw:frame><draw:frame draw:style-name="Mfr3" draw:name="Frame292" text:anchor-type="char" svg:x="7.2972in" svg:y="10.8752in" svg:width="0.2in" svg:height="0.1283in"><draw:text-box><text:p text:style-name="MP7"><text:page-number text:select-page="current">40</text:page-number></text:p></draw:text-box></draw:frame><draw:frame draw:style-name="Mfr3" draw:name="Frame2921" text:anchor-type="char" svg:x="7.2972in" svg:y="10.8752in" svg:width="0.2in" svg:height="0.1283in"><draw:text-box><text:p text:style-name="MP7"><text:page-number text:select-page="current">40</text:page-number></text:p></draw:text-box></draw:frame><draw:frame draw:style-name="Mfr3" draw:name="Frame29211" text:anchor-type="char" svg:x="7.2972in" svg:y="10.8752in" svg:width="0.2in" svg:height="0.1283in"><draw:text-box><text:p text:style-name="MP7"><text:page-number text:select-page="current">40</text:page-number></text:p></draw:text-box></draw:frame><draw:frame draw:style-name="Mfr3" draw:name="Frame292111" text:anchor-type="char" svg:x="7.2972in" svg:y="10.8752in" svg:width="0.2in" svg:height="0.1283in"><draw:text-box><text:p text:style-name="MP7"><text:page-number text:select-page="current">40</text:page-number></text:p></draw:text-box></draw:frame><draw:frame draw:style-name="Mfr3" draw:name="Frame2841" text:anchor-type="char" svg:x="7.2972in" svg:y="10.8752in" svg:width="0.2in" svg:height="0.1283in"><draw:text-box><text:p text:style-name="MP7"><text:page-number text:select-page="current">40</text:page-number></text:p></draw:text-box></draw:frame><draw:frame draw:style-name="Mfr4" draw:name="Frame28311" text:anchor-type="char" svg:x="7.2972in" svg:y="10.8752in" svg:width="0.2in" svg:height="0.1283in"><draw:text-box><text:p text:style-name="MP7"><text:page-number text:select-page="current">40</text:page-number></text:p></draw:text-box></draw:frame><draw:frame draw:style-name="Mfr2" draw:name="Image1974" text:anchor-type="char" svg:x="0.7736in" svg:y="10.8752in" svg:width="1.9181in" svg:height="0.128in"><draw:image xlink:href="Pictures/100000010000017F0000001931F81BC8.png" xlink:type="simple" xlink:show="embed" xlink:actuate="onLoad" draw:mime-type="image/png"/></draw:frame><draw:frame draw:style-name="Mfr2" draw:name="Image197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39" style:page-layout-name="Mpm6" draw:style-name="Mdp1">
      <style:header>
        <text:p text:style-name="MP1"><draw:frame draw:style-name="Mfr3" draw:name="Frame27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9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9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9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94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8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8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976" text:anchor-type="char" svg:x="0.4925in" svg:y="0in" svg:width="7.7756in" svg:height="1.3874in"><draw:image xlink:href="Pictures/1000000100000613000001153857E5DA.png" xlink:type="simple" xlink:show="embed" xlink:actuate="onLoad" draw:mime-type="image/png"/></draw:frame><draw:frame draw:style-name="Mfr2" draw:name="Image1977" text:anchor-type="char" svg:x="1.6811in" svg:y="0.5965in" svg:width="1.5984in" svg:height="0.4035in"><draw:image xlink:href="Pictures/100000010000013F000000509651FD70.png" xlink:type="simple" xlink:show="embed" xlink:actuate="onLoad" draw:mime-type="image/png"/></draw:frame><draw:frame draw:style-name="Mfr2" draw:name="Image1981"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1987" text:anchor-type="char" svg:x="0.4925in" svg:y="0in" svg:width="7.7756in" svg:height="1.3874in" draw:z-index="609"><draw:image xlink:href="Pictures/1000000100000613000001153857E5DA.png" xlink:type="simple" xlink:show="embed" xlink:actuate="onLoad" draw:mime-type="image/png"/></draw:frame><draw:frame draw:style-name="Mfr2" draw:name="Image1988" text:anchor-type="char" svg:x="1.6811in" svg:y="0.5965in" svg:width="1.5984in" svg:height="0.4035in" draw:z-index="602"><draw:image xlink:href="Pictures/100000010000013F000000509651FD70.png" xlink:type="simple" xlink:show="embed" xlink:actuate="onLoad" draw:mime-type="image/png"/></draw:frame><draw:frame draw:style-name="Mfr2" draw:name="Image1989" text:anchor-type="char" svg:x="5.5709in" svg:y="0.7409in" svg:width="1.9236in" svg:height="0.2028in" draw:z-index="599"><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3" text:anchor-type="char" svg:x="7.2972in" svg:y="10.8752in" svg:width="0.2in" svg:height="0.1283in"><draw:text-box><text:p text:style-name="MP7"><text:page-number text:select-page="current">41</text:page-number></text:p></draw:text-box></draw:frame><draw:frame draw:style-name="Mfr3" draw:name="Frame298" text:anchor-type="char" svg:x="7.2972in" svg:y="10.8752in" svg:width="0.2in" svg:height="0.1283in"><draw:text-box><text:p text:style-name="MP7"><text:page-number text:select-page="current">41</text:page-number></text:p></draw:text-box></draw:frame><draw:frame draw:style-name="Mfr3" draw:name="Frame2981" text:anchor-type="char" svg:x="7.2972in" svg:y="10.8752in" svg:width="0.2in" svg:height="0.1283in"><draw:text-box><text:p text:style-name="MP7"><text:page-number text:select-page="current">41</text:page-number></text:p></draw:text-box></draw:frame><draw:frame draw:style-name="Mfr3" draw:name="Frame29811" text:anchor-type="char" svg:x="7.2972in" svg:y="10.8752in" svg:width="0.2in" svg:height="0.1283in"><draw:text-box><text:p text:style-name="MP7"><text:page-number text:select-page="current">41</text:page-number></text:p></draw:text-box></draw:frame><draw:frame draw:style-name="Mfr3" draw:name="Frame298111" text:anchor-type="char" svg:x="7.2972in" svg:y="10.8752in" svg:width="0.2in" svg:height="0.1283in"><draw:text-box><text:p text:style-name="MP7"><text:page-number text:select-page="current">41</text:page-number></text:p></draw:text-box></draw:frame><draw:frame draw:style-name="Mfr3" draw:name="Frame2901" text:anchor-type="char" svg:x="7.2972in" svg:y="10.8752in" svg:width="0.2in" svg:height="0.1283in"><draw:text-box><text:p text:style-name="MP7"><text:page-number text:select-page="current">41</text:page-number></text:p></draw:text-box></draw:frame><draw:frame draw:style-name="Mfr4" draw:name="Frame28911" text:anchor-type="char" svg:x="7.2972in" svg:y="10.8752in" svg:width="0.2in" svg:height="0.1283in"><draw:text-box><text:p text:style-name="MP7"><text:page-number text:select-page="current">41</text:page-number></text:p></draw:text-box></draw:frame><draw:frame draw:style-name="Mfr2" draw:name="Image1990" text:anchor-type="char" svg:x="0.7736in" svg:y="10.8752in" svg:width="1.9181in" svg:height="0.128in"><draw:image xlink:href="Pictures/100000010000017F0000001931F81BC8.png" xlink:type="simple" xlink:show="embed" xlink:actuate="onLoad" draw:mime-type="image/png"/></draw:frame><draw:frame draw:style-name="Mfr2" draw:name="Image1991"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text:anchor-type="char" svg:x="3.7902in" svg:y="10.5945in" svg:width="0.6866in" svg:height="0.6189in" draw:z-index="566"><draw:image xlink:href="Pictures/10000001000000840000007752069C51.png" xlink:type="simple" xlink:show="embed" xlink:actuate="onLoad" draw:mime-type="image/png"/></draw:frame><draw:frame draw:style-name="Mfr2" draw:name="Image1992" text:anchor-type="char" svg:x="0.7736in" svg:y="10.8752in" svg:width="1.9181in" svg:height="0.128in" draw:z-index="588"><draw:image xlink:href="Pictures/100000010000017F0000001931F81BC8.png" xlink:type="simple" xlink:show="embed" xlink:actuate="onLoad" draw:mime-type="image/png"/></draw:frame><draw:frame draw:style-name="Mfr2" draw:name="Image1994" text:anchor-type="char" svg:x="7.2972in" svg:y="10.8752in" svg:width="0.1984in" svg:height="0.128in" draw:z-index="586"><draw:image xlink:href="Pictures/100000010000002700000019D898E835.png" xlink:type="simple" xlink:show="embed" xlink:actuate="onLoad" draw:mime-type="image/png"/></draw:frame></text:p>
      </style:footer-left>
    </style:master-page>
    <style:master-page style:name="Converted40" style:page-layout-name="Mpm6" draw:style-name="Mdp1">
      <style:header>
        <text:p text:style-name="MP1"><draw:frame draw:style-name="Mfr2" draw:name="Image1995" text:anchor-type="char" svg:x="0.4925in" svg:y="0in" svg:width="7.7756in" svg:height="1.3874in" draw:z-index="593"><draw:image xlink:href="Pictures/1000000100000613000001153857E5DA.png" xlink:type="simple" xlink:show="embed" xlink:actuate="onLoad" draw:mime-type="image/png"/></draw:frame><draw:frame draw:style-name="Mfr2" draw:name="Image1997" text:anchor-type="char" svg:x="1.6811in" svg:y="0.5965in" svg:width="1.5984in" svg:height="0.4035in" draw:z-index="589"><draw:image xlink:href="Pictures/100000010000013F000000509651FD70.png" xlink:type="simple" xlink:show="embed" xlink:actuate="onLoad" draw:mime-type="image/png"/></draw:frame><draw:frame draw:style-name="Mfr2" draw:name="Image1998" text:anchor-type="char" svg:x="5.5709in" svg:y="0.7409in" svg:width="1.9236in" svg:height="0.2028in" draw:z-index="585"><draw:image xlink:href="Pictures/100000010000018000000028EC1C6272.png" xlink:type="simple" xlink:show="embed" xlink:actuate="onLoad" draw:mime-type="image/png"/></draw:frame></text:p>
      </style:header>
      <style:header-left>
        <text:p text:style-name="MP1"><draw:frame draw:style-name="Mfr3" draw:name="Frame29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94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0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05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0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05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29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29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1999" text:anchor-type="char" svg:x="0.4925in" svg:y="0in" svg:width="7.7756in" svg:height="1.3874in"><draw:image xlink:href="Pictures/1000000100000613000001153857E5DA.png" xlink:type="simple" xlink:show="embed" xlink:actuate="onLoad" draw:mime-type="image/png"/></draw:frame><draw:frame draw:style-name="Mfr2" draw:name="Image2000" text:anchor-type="char" svg:x="1.6811in" svg:y="0.5965in" svg:width="1.5984in" svg:height="0.4035in"><draw:image xlink:href="Pictures/100000010000013F000000509651FD70.png" xlink:type="simple" xlink:show="embed" xlink:actuate="onLoad" draw:mime-type="image/png"/></draw:frame><draw:frame draw:style-name="Mfr2" draw:name="Image200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text:anchor-type="char" svg:x="3.7902in" svg:y="10.5945in" svg:width="0.6866in" svg:height="0.6189in" draw:z-index="549"><draw:image xlink:href="Pictures/10000001000000840000007752069C51.png" xlink:type="simple" xlink:show="embed" xlink:actuate="onLoad" draw:mime-type="image/png"/></draw:frame><draw:frame draw:style-name="Mfr2" draw:name="Image2002" text:anchor-type="char" svg:x="0.7736in" svg:y="10.8752in" svg:width="1.9181in" svg:height="0.128in" draw:z-index="584"><draw:image xlink:href="Pictures/100000010000017F0000001931F81BC8.png" xlink:type="simple" xlink:show="embed" xlink:actuate="onLoad" draw:mime-type="image/png"/></draw:frame><draw:frame draw:style-name="Mfr2" draw:name="Image2003" text:anchor-type="char" svg:x="7.2972in" svg:y="10.8752in" svg:width="0.1984in" svg:height="0.128in" draw:z-index="564"><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0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2" text:anchor-type="char" svg:x="7.2972in" svg:y="10.8752in" svg:width="0.2in" svg:height="0.1283in"><draw:text-box><text:p text:style-name="MP7"><text:page-number text:select-page="current">42</text:page-number></text:p></draw:text-box></draw:frame><draw:frame draw:style-name="Mfr3" draw:name="Frame309" text:anchor-type="char" svg:x="7.2972in" svg:y="10.8752in" svg:width="0.2in" svg:height="0.1283in"><draw:text-box><text:p text:style-name="MP7"><text:page-number text:select-page="current">42</text:page-number></text:p></draw:text-box></draw:frame><draw:frame draw:style-name="Mfr3" draw:name="Frame3091" text:anchor-type="char" svg:x="7.2972in" svg:y="10.8752in" svg:width="0.2in" svg:height="0.1283in"><draw:text-box><text:p text:style-name="MP7"><text:page-number text:select-page="current">42</text:page-number></text:p></draw:text-box></draw:frame><draw:frame draw:style-name="Mfr3" draw:name="Frame30911" text:anchor-type="char" svg:x="7.2972in" svg:y="10.8752in" svg:width="0.2in" svg:height="0.1283in"><draw:text-box><text:p text:style-name="MP7"><text:page-number text:select-page="current">42</text:page-number></text:p></draw:text-box></draw:frame><draw:frame draw:style-name="Mfr3" draw:name="Frame309111" text:anchor-type="char" svg:x="7.2972in" svg:y="10.8752in" svg:width="0.2in" svg:height="0.1283in"><draw:text-box><text:p text:style-name="MP7"><text:page-number text:select-page="current">42</text:page-number></text:p></draw:text-box></draw:frame><draw:frame draw:style-name="Mfr3" draw:name="Frame3001" text:anchor-type="char" svg:x="7.2972in" svg:y="10.8752in" svg:width="0.2in" svg:height="0.1283in"><draw:text-box><text:p text:style-name="MP7"><text:page-number text:select-page="current">42</text:page-number></text:p></draw:text-box></draw:frame><draw:frame draw:style-name="Mfr4" draw:name="Frame29911" text:anchor-type="char" svg:x="7.2972in" svg:y="10.8752in" svg:width="0.2in" svg:height="0.1283in"><draw:text-box><text:p text:style-name="MP7"><text:page-number text:select-page="current">42</text:page-number></text:p></draw:text-box></draw:frame><draw:frame draw:style-name="Mfr2" draw:name="Image2004" text:anchor-type="char" svg:x="0.7736in" svg:y="10.8752in" svg:width="1.9181in" svg:height="0.128in"><draw:image xlink:href="Pictures/100000010000017F0000001931F81BC8.png" xlink:type="simple" xlink:show="embed" xlink:actuate="onLoad" draw:mime-type="image/png"/></draw:frame><draw:frame draw:style-name="Mfr2" draw:name="Image200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41" style:page-layout-name="Mpm6" draw:style-name="Mdp1">
      <style:header>
        <text:p text:style-name="MP1"><draw:frame draw:style-name="Mfr3" draw:name="Frame30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0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1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1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1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1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0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0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06" text:anchor-type="char" svg:x="0.4925in" svg:y="0in" svg:width="7.7756in" svg:height="1.3874in"><draw:image xlink:href="Pictures/1000000100000613000001153857E5DA.png" xlink:type="simple" xlink:show="embed" xlink:actuate="onLoad" draw:mime-type="image/png"/></draw:frame><draw:frame draw:style-name="Mfr2" draw:name="Image2007" text:anchor-type="char" svg:x="1.6811in" svg:y="0.5965in" svg:width="1.5984in" svg:height="0.4035in"><draw:image xlink:href="Pictures/100000010000013F000000509651FD70.png" xlink:type="simple" xlink:show="embed" xlink:actuate="onLoad" draw:mime-type="image/png"/></draw:frame><draw:frame draw:style-name="Mfr2" draw:name="Image200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009" text:anchor-type="char" svg:x="0.4925in" svg:y="0in" svg:width="7.7756in" svg:height="1.3874in" draw:z-index="580"><draw:image xlink:href="Pictures/1000000100000613000001153857E5DA.png" xlink:type="simple" xlink:show="embed" xlink:actuate="onLoad" draw:mime-type="image/png"/></draw:frame><draw:frame draw:style-name="Mfr2" draw:name="Image2010" text:anchor-type="char" svg:x="1.6811in" svg:y="0.5965in" svg:width="1.5984in" svg:height="0.4035in" draw:z-index="562"><draw:image xlink:href="Pictures/100000010000013F000000509651FD70.png" xlink:type="simple" xlink:show="embed" xlink:actuate="onLoad" draw:mime-type="image/png"/></draw:frame><draw:frame draw:style-name="Mfr2" draw:name="Image2011" text:anchor-type="char" svg:x="5.5709in" svg:y="0.7409in" svg:width="1.9236in" svg:height="0.2028in" draw:z-index="556"><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0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 text:anchor-type="char" svg:x="7.2972in" svg:y="10.8752in" svg:width="0.2in" svg:height="0.1283in"><draw:text-box><text:p text:style-name="MP7"><text:page-number text:select-page="current">43</text:page-number></text:p></draw:text-box></draw:frame><draw:frame draw:style-name="Mfr3" draw:name="Frame316" text:anchor-type="char" svg:x="7.2972in" svg:y="10.8752in" svg:width="0.2in" svg:height="0.1283in"><draw:text-box><text:p text:style-name="MP7"><text:page-number text:select-page="current">43</text:page-number></text:p></draw:text-box></draw:frame><draw:frame draw:style-name="Mfr3" draw:name="Frame3161" text:anchor-type="char" svg:x="7.2972in" svg:y="10.8752in" svg:width="0.2in" svg:height="0.1283in"><draw:text-box><text:p text:style-name="MP7"><text:page-number text:select-page="current">43</text:page-number></text:p></draw:text-box></draw:frame><draw:frame draw:style-name="Mfr3" draw:name="Frame31611" text:anchor-type="char" svg:x="7.2972in" svg:y="10.8752in" svg:width="0.2in" svg:height="0.1283in"><draw:text-box><text:p text:style-name="MP7"><text:page-number text:select-page="current">43</text:page-number></text:p></draw:text-box></draw:frame><draw:frame draw:style-name="Mfr3" draw:name="Frame316111" text:anchor-type="char" svg:x="7.2972in" svg:y="10.8752in" svg:width="0.2in" svg:height="0.1283in"><draw:text-box><text:p text:style-name="MP7"><text:page-number text:select-page="current">43</text:page-number></text:p></draw:text-box></draw:frame><draw:frame draw:style-name="Mfr3" draw:name="Frame3161111" text:anchor-type="char" svg:x="7.2972in" svg:y="10.8752in" svg:width="0.2in" svg:height="0.1283in"><draw:text-box><text:p text:style-name="MP7"><text:page-number text:select-page="current">43</text:page-number></text:p></draw:text-box></draw:frame><draw:frame draw:style-name="Mfr3" draw:name="Frame3061" text:anchor-type="char" svg:x="7.2972in" svg:y="10.8752in" svg:width="0.2in" svg:height="0.1283in"><draw:text-box><text:p text:style-name="MP7"><text:page-number text:select-page="current">43</text:page-number></text:p></draw:text-box></draw:frame><draw:frame draw:style-name="Mfr4" draw:name="Frame30511111" text:anchor-type="char" svg:x="7.2972in" svg:y="10.8752in" svg:width="0.2in" svg:height="0.1283in"><draw:text-box><text:p text:style-name="MP7"><text:page-number text:select-page="current">43</text:page-number></text:p></draw:text-box></draw:frame><draw:frame draw:style-name="Mfr2" draw:name="Image2012" text:anchor-type="char" svg:x="0.7736in" svg:y="10.8752in" svg:width="1.9181in" svg:height="0.128in"><draw:image xlink:href="Pictures/100000010000017F0000001931F81BC8.png" xlink:type="simple" xlink:show="embed" xlink:actuate="onLoad" draw:mime-type="image/png"/></draw:frame><draw:frame draw:style-name="Mfr2" draw:name="Image201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text:anchor-type="char" svg:x="3.7902in" svg:y="10.5945in" svg:width="0.6866in" svg:height="0.6189in" draw:z-index="536"><draw:image xlink:href="Pictures/10000001000000840000007752069C51.png" xlink:type="simple" xlink:show="embed" xlink:actuate="onLoad" draw:mime-type="image/png"/></draw:frame><draw:frame draw:style-name="Mfr2" draw:name="Image2014" text:anchor-type="char" svg:x="0.7736in" svg:y="10.8752in" svg:width="1.9181in" svg:height="0.128in" draw:z-index="574"><draw:image xlink:href="Pictures/100000010000017F0000001931F81BC8.png" xlink:type="simple" xlink:show="embed" xlink:actuate="onLoad" draw:mime-type="image/png"/></draw:frame><draw:frame draw:style-name="Mfr2" draw:name="Image2015" text:anchor-type="char" svg:x="7.2972in" svg:y="10.8752in" svg:width="0.1984in" svg:height="0.128in" draw:z-index="555"><draw:image xlink:href="Pictures/100000010000002700000019D898E835.png" xlink:type="simple" xlink:show="embed" xlink:actuate="onLoad" draw:mime-type="image/png"/></draw:frame></text:p>
      </style:footer-left>
    </style:master-page>
    <style:master-page style:name="Converted42" style:page-layout-name="Mpm6" draw:style-name="Mdp1">
      <style:header>
        <text:p text:style-name="MP1"><draw:frame draw:style-name="Mfr2" draw:name="Image2016" text:anchor-type="char" svg:x="0.4925in" svg:y="0in" svg:width="7.7756in" svg:height="1.3874in" draw:z-index="554"><draw:image xlink:href="Pictures/1000000100000613000001153857E5DA.png" xlink:type="simple" xlink:show="embed" xlink:actuate="onLoad" draw:mime-type="image/png"/></draw:frame><draw:frame draw:style-name="Mfr2" draw:name="Image2017" text:anchor-type="char" svg:x="1.6811in" svg:y="0.5965in" svg:width="1.5984in" svg:height="0.4035in" draw:z-index="552"><draw:image xlink:href="Pictures/100000010000013F000000509651FD70.png" xlink:type="simple" xlink:show="embed" xlink:actuate="onLoad" draw:mime-type="image/png"/></draw:frame><draw:frame draw:style-name="Mfr2" draw:name="Image2018" text:anchor-type="char" svg:x="5.5709in" svg:y="0.7409in" svg:width="1.9236in" svg:height="0.2028in" draw:z-index="550"><draw:image xlink:href="Pictures/100000010000018000000028EC1C6272.png" xlink:type="simple" xlink:show="embed" xlink:actuate="onLoad" draw:mime-type="image/png"/></draw:frame></text:p>
      </style:header>
      <style:header-left>
        <text:p text:style-name="MP1"><draw:frame draw:style-name="Mfr3" draw:name="Frame13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10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2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12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19" text:anchor-type="char" svg:x="0.4925in" svg:y="0in" svg:width="7.7756in" svg:height="1.3874in"><draw:image xlink:href="Pictures/1000000100000613000001153857E5DA.png" xlink:type="simple" xlink:show="embed" xlink:actuate="onLoad" draw:mime-type="image/png"/></draw:frame><draw:frame draw:style-name="Mfr2" draw:name="Image2020" text:anchor-type="char" svg:x="1.6811in" svg:y="0.5965in" svg:width="1.5984in" svg:height="0.4035in"><draw:image xlink:href="Pictures/100000010000013F000000509651FD70.png" xlink:type="simple" xlink:show="embed" xlink:actuate="onLoad" draw:mime-type="image/png"/></draw:frame><draw:frame draw:style-name="Mfr2" draw:name="Image202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text:anchor-type="char" svg:x="3.7902in" svg:y="10.5945in" svg:width="0.6866in" svg:height="0.6189in" draw:z-index="492"><draw:image xlink:href="Pictures/10000001000000840000007752069C51.png" xlink:type="simple" xlink:show="embed" xlink:actuate="onLoad" draw:mime-type="image/png"/></draw:frame><draw:frame draw:style-name="Mfr2" draw:name="Image2022" text:anchor-type="char" svg:x="0.7736in" svg:y="10.8752in" svg:width="1.9181in" svg:height="0.128in" draw:z-index="545"><draw:image xlink:href="Pictures/100000010000017F0000001931F81BC8.png" xlink:type="simple" xlink:show="embed" xlink:actuate="onLoad" draw:mime-type="image/png"/></draw:frame><draw:frame draw:style-name="Mfr2" draw:name="Image2023" text:anchor-type="char" svg:x="7.2972in" svg:y="10.8752in" svg:width="0.1984in" svg:height="0.128in" draw:z-index="537"><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5" text:anchor-type="char" svg:x="7.2972in" svg:y="10.8752in" svg:width="0.2in" svg:height="0.1283in"><draw:text-box><text:p text:style-name="MP7"><text:page-number text:select-page="current">44</text:page-number></text:p></draw:text-box></draw:frame><draw:frame draw:style-name="Mfr3" draw:name="Frame326" text:anchor-type="char" svg:x="7.2972in" svg:y="10.8752in" svg:width="0.2in" svg:height="0.1283in"><draw:text-box><text:p text:style-name="MP7"><text:page-number text:select-page="current">44</text:page-number></text:p></draw:text-box></draw:frame><draw:frame draw:style-name="Mfr3" draw:name="Frame3261" text:anchor-type="char" svg:x="7.2972in" svg:y="10.8752in" svg:width="0.2in" svg:height="0.1283in"><draw:text-box><text:p text:style-name="MP7"><text:page-number text:select-page="current">44</text:page-number></text:p></draw:text-box></draw:frame><draw:frame draw:style-name="Mfr3" draw:name="Frame32611" text:anchor-type="char" svg:x="7.2972in" svg:y="10.8752in" svg:width="0.2in" svg:height="0.1283in"><draw:text-box><text:p text:style-name="MP7"><text:page-number text:select-page="current">44</text:page-number></text:p></draw:text-box></draw:frame><draw:frame draw:style-name="Mfr3" draw:name="Frame326111" text:anchor-type="char" svg:x="7.2972in" svg:y="10.8752in" svg:width="0.2in" svg:height="0.1283in"><draw:text-box><text:p text:style-name="MP7"><text:page-number text:select-page="current">44</text:page-number></text:p></draw:text-box></draw:frame><draw:frame draw:style-name="Mfr3" draw:name="Frame3261111" text:anchor-type="char" svg:x="7.2972in" svg:y="10.8752in" svg:width="0.2in" svg:height="0.1283in"><draw:text-box><text:p text:style-name="MP7"><text:page-number text:select-page="current">44</text:page-number></text:p></draw:text-box></draw:frame><draw:frame draw:style-name="Mfr3" draw:name="Frame31611111" text:anchor-type="char" svg:x="7.2972in" svg:y="10.8752in" svg:width="0.2in" svg:height="0.1283in"><draw:text-box><text:p text:style-name="MP7"><text:page-number text:select-page="current">44</text:page-number></text:p></draw:text-box></draw:frame><draw:frame draw:style-name="Mfr4" draw:name="Frame31511111" text:anchor-type="char" svg:x="7.2972in" svg:y="10.8752in" svg:width="0.2in" svg:height="0.1283in"><draw:text-box><text:p text:style-name="MP7"><text:page-number text:select-page="current">44</text:page-number></text:p></draw:text-box></draw:frame><draw:frame draw:style-name="Mfr2" draw:name="Image2024" text:anchor-type="char" svg:x="0.7736in" svg:y="10.8752in" svg:width="1.9181in" svg:height="0.128in"><draw:image xlink:href="Pictures/100000010000017F0000001931F81BC8.png" xlink:type="simple" xlink:show="embed" xlink:actuate="onLoad" draw:mime-type="image/png"/></draw:frame><draw:frame draw:style-name="Mfr2" draw:name="Image202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43" style:page-layout-name="Mpm6" draw:style-name="Mdp1">
      <style:header>
        <text:p text:style-name="MP1"><draw:frame draw:style-name="Mfr3" draw:name="Frame24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16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8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8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8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1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1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26" text:anchor-type="char" svg:x="0.4925in" svg:y="0in" svg:width="7.7756in" svg:height="1.3874in"><draw:image xlink:href="Pictures/1000000100000613000001153857E5DA.png" xlink:type="simple" xlink:show="embed" xlink:actuate="onLoad" draw:mime-type="image/png"/></draw:frame><draw:frame draw:style-name="Mfr2" draw:name="Image2027" text:anchor-type="char" svg:x="1.6811in" svg:y="0.5965in" svg:width="1.5984in" svg:height="0.4035in"><draw:image xlink:href="Pictures/100000010000013F000000509651FD70.png" xlink:type="simple" xlink:show="embed" xlink:actuate="onLoad" draw:mime-type="image/png"/></draw:frame><draw:frame draw:style-name="Mfr2" draw:name="Image202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029" text:anchor-type="char" svg:x="0.4925in" svg:y="0in" svg:width="7.7756in" svg:height="1.3874in" draw:z-index="542"><draw:image xlink:href="Pictures/1000000100000613000001153857E5DA.png" xlink:type="simple" xlink:show="embed" xlink:actuate="onLoad" draw:mime-type="image/png"/></draw:frame><draw:frame draw:style-name="Mfr2" draw:name="Image2030" text:anchor-type="char" svg:x="1.6811in" svg:y="0.5965in" svg:width="1.5984in" svg:height="0.4035in" draw:z-index="540"><draw:image xlink:href="Pictures/100000010000013F000000509651FD70.png" xlink:type="simple" xlink:show="embed" xlink:actuate="onLoad" draw:mime-type="image/png"/></draw:frame><draw:frame draw:style-name="Mfr2" draw:name="Image2031" text:anchor-type="char" svg:x="5.5709in" svg:y="0.7409in" svg:width="1.9236in" svg:height="0.2028in" draw:z-index="538"><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2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7" text:anchor-type="char" svg:x="7.2972in" svg:y="10.8752in" svg:width="0.2in" svg:height="0.1283in"><draw:text-box><text:p text:style-name="MP7"><text:page-number text:select-page="current">45</text:page-number></text:p></draw:text-box></draw:frame><draw:frame draw:style-name="Mfr3" draw:name="Frame332" text:anchor-type="char" svg:x="7.2972in" svg:y="10.8752in" svg:width="0.2in" svg:height="0.1283in"><draw:text-box><text:p text:style-name="MP7"><text:page-number text:select-page="current">45</text:page-number></text:p></draw:text-box></draw:frame><draw:frame draw:style-name="Mfr3" draw:name="Frame3321" text:anchor-type="char" svg:x="7.2972in" svg:y="10.8752in" svg:width="0.2in" svg:height="0.1283in"><draw:text-box><text:p text:style-name="MP7"><text:page-number text:select-page="current">45</text:page-number></text:p></draw:text-box></draw:frame><draw:frame draw:style-name="Mfr3" draw:name="Frame33211" text:anchor-type="char" svg:x="7.2972in" svg:y="10.8752in" svg:width="0.2in" svg:height="0.1283in"><draw:text-box><text:p text:style-name="MP7"><text:page-number text:select-page="current">45</text:page-number></text:p></draw:text-box></draw:frame><draw:frame draw:style-name="Mfr3" draw:name="Frame332111" text:anchor-type="char" svg:x="7.2972in" svg:y="10.8752in" svg:width="0.2in" svg:height="0.1283in"><draw:text-box><text:p text:style-name="MP7"><text:page-number text:select-page="current">45</text:page-number></text:p></draw:text-box></draw:frame><draw:frame draw:style-name="Mfr3" draw:name="Frame3321111" text:anchor-type="char" svg:x="7.2972in" svg:y="10.8752in" svg:width="0.2in" svg:height="0.1283in"><draw:text-box><text:p text:style-name="MP7"><text:page-number text:select-page="current">45</text:page-number></text:p></draw:text-box></draw:frame><draw:frame draw:style-name="Mfr3" draw:name="Frame32211111" text:anchor-type="char" svg:x="7.2972in" svg:y="10.8752in" svg:width="0.2in" svg:height="0.1283in"><draw:text-box><text:p text:style-name="MP7"><text:page-number text:select-page="current">45</text:page-number></text:p></draw:text-box></draw:frame><draw:frame draw:style-name="Mfr4" draw:name="Frame321111111" text:anchor-type="char" svg:x="7.2972in" svg:y="10.8752in" svg:width="0.2in" svg:height="0.1283in"><draw:text-box><text:p text:style-name="MP7"><text:page-number text:select-page="current">45</text:page-number></text:p></draw:text-box></draw:frame><draw:frame draw:style-name="Mfr2" draw:name="Image2032" text:anchor-type="char" svg:x="0.7736in" svg:y="10.8752in" svg:width="1.9181in" svg:height="0.128in"><draw:image xlink:href="Pictures/100000010000017F0000001931F81BC8.png" xlink:type="simple" xlink:show="embed" xlink:actuate="onLoad" draw:mime-type="image/png"/></draw:frame><draw:frame draw:style-name="Mfr2" draw:name="Image203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text:anchor-type="char" svg:x="3.7902in" svg:y="10.5945in" svg:width="0.6866in" svg:height="0.6189in" draw:z-index="500"><draw:image xlink:href="Pictures/10000001000000840000007752069C51.png" xlink:type="simple" xlink:show="embed" xlink:actuate="onLoad" draw:mime-type="image/png"/></draw:frame><draw:frame draw:style-name="Mfr2" draw:name="Image2034" text:anchor-type="char" svg:x="0.7736in" svg:y="10.8752in" svg:width="1.9181in" svg:height="0.128in" draw:z-index="532"><draw:image xlink:href="Pictures/100000010000017F0000001931F81BC8.png" xlink:type="simple" xlink:show="embed" xlink:actuate="onLoad" draw:mime-type="image/png"/></draw:frame><draw:frame draw:style-name="Mfr2" draw:name="Image2035" text:anchor-type="char" svg:x="7.2972in" svg:y="10.8752in" svg:width="0.1984in" svg:height="0.128in" draw:z-index="523"><draw:image xlink:href="Pictures/100000010000002700000019D898E835.png" xlink:type="simple" xlink:show="embed" xlink:actuate="onLoad" draw:mime-type="image/png"/></draw:frame></text:p>
      </style:footer-left>
    </style:master-page>
    <style:master-page style:name="Converted44" style:page-layout-name="Mpm6" draw:style-name="Mdp1">
      <style:header>
        <text:p text:style-name="MP1"><draw:frame draw:style-name="Mfr2" draw:name="Image2036" text:anchor-type="char" svg:x="0.4925in" svg:y="0in" svg:width="7.7756in" svg:height="1.3874in" draw:z-index="530"><draw:image xlink:href="Pictures/1000000100000613000001153857E5DA.png" xlink:type="simple" xlink:show="embed" xlink:actuate="onLoad" draw:mime-type="image/png"/></draw:frame><draw:frame draw:style-name="Mfr2" draw:name="Image2037" text:anchor-type="char" svg:x="1.6811in" svg:y="0.5965in" svg:width="1.5984in" svg:height="0.4035in" draw:z-index="528"><draw:image xlink:href="Pictures/100000010000013F000000509651FD70.png" xlink:type="simple" xlink:show="embed" xlink:actuate="onLoad" draw:mime-type="image/png"/></draw:frame><draw:frame draw:style-name="Mfr2" draw:name="Image2038" text:anchor-type="char" svg:x="5.5709in" svg:y="0.7409in" svg:width="1.9236in" svg:height="0.2028in" draw:z-index="526"><draw:image xlink:href="Pictures/100000010000018000000028EC1C6272.png" xlink:type="simple" xlink:show="embed" xlink:actuate="onLoad" draw:mime-type="image/png"/></draw:frame></text:p>
      </style:header>
      <style:header-left>
        <text:p text:style-name="MP1"><draw:frame draw:style-name="Mfr3" draw:name="Frame28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7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27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26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3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3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38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38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38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28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27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39" text:anchor-type="char" svg:x="0.4925in" svg:y="0in" svg:width="7.7756in" svg:height="1.3874in"><draw:image xlink:href="Pictures/1000000100000613000001153857E5DA.png" xlink:type="simple" xlink:show="embed" xlink:actuate="onLoad" draw:mime-type="image/png"/></draw:frame><draw:frame draw:style-name="Mfr2" draw:name="Image2040" text:anchor-type="char" svg:x="1.6811in" svg:y="0.5965in" svg:width="1.5984in" svg:height="0.4035in"><draw:image xlink:href="Pictures/100000010000013F000000509651FD70.png" xlink:type="simple" xlink:show="embed" xlink:actuate="onLoad" draw:mime-type="image/png"/></draw:frame><draw:frame draw:style-name="Mfr2" draw:name="Image204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text:anchor-type="char" svg:x="3.7902in" svg:y="10.5945in" svg:width="0.6866in" svg:height="0.6189in" draw:z-index="496"><draw:image xlink:href="Pictures/10000001000000840000007752069C51.png" xlink:type="simple" xlink:show="embed" xlink:actuate="onLoad" draw:mime-type="image/png"/></draw:frame><draw:frame draw:style-name="Mfr2" draw:name="Image2042" text:anchor-type="char" svg:x="0.7736in" svg:y="10.8752in" svg:width="1.9181in" svg:height="0.128in" draw:z-index="520"><draw:image xlink:href="Pictures/100000010000017F0000001931F81BC8.png" xlink:type="simple" xlink:show="embed" xlink:actuate="onLoad" draw:mime-type="image/png"/></draw:frame><draw:frame draw:style-name="Mfr2" draw:name="Image2043" text:anchor-type="char" svg:x="7.2972in" svg:y="10.8752in" svg:width="0.1984in" svg:height="0.128in" draw:z-index="510"><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0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3" text:anchor-type="char" svg:x="7.2972in" svg:y="10.8752in" svg:width="0.2in" svg:height="0.1283in"><draw:text-box><text:p text:style-name="MP7"><text:page-number text:select-page="current">46</text:page-number></text:p></draw:text-box></draw:frame><draw:frame draw:style-name="Mfr3" draw:name="Frame342" text:anchor-type="char" svg:x="7.2972in" svg:y="10.8752in" svg:width="0.2in" svg:height="0.1283in"><draw:text-box><text:p text:style-name="MP7"><text:page-number text:select-page="current">46</text:page-number></text:p></draw:text-box></draw:frame><draw:frame draw:style-name="Mfr3" draw:name="Frame3421" text:anchor-type="char" svg:x="7.2972in" svg:y="10.8752in" svg:width="0.2in" svg:height="0.1283in"><draw:text-box><text:p text:style-name="MP7"><text:page-number text:select-page="current">46</text:page-number></text:p></draw:text-box></draw:frame><draw:frame draw:style-name="Mfr3" draw:name="Frame34211" text:anchor-type="char" svg:x="7.2972in" svg:y="10.8752in" svg:width="0.2in" svg:height="0.1283in"><draw:text-box><text:p text:style-name="MP7"><text:page-number text:select-page="current">46</text:page-number></text:p></draw:text-box></draw:frame><draw:frame draw:style-name="Mfr3" draw:name="Frame342111" text:anchor-type="char" svg:x="7.2972in" svg:y="10.8752in" svg:width="0.2in" svg:height="0.1283in"><draw:text-box><text:p text:style-name="MP7"><text:page-number text:select-page="current">46</text:page-number></text:p></draw:text-box></draw:frame><draw:frame draw:style-name="Mfr3" draw:name="Frame3421111" text:anchor-type="char" svg:x="7.2972in" svg:y="10.8752in" svg:width="0.2in" svg:height="0.1283in"><draw:text-box><text:p text:style-name="MP7"><text:page-number text:select-page="current">46</text:page-number></text:p></draw:text-box></draw:frame><draw:frame draw:style-name="Mfr3" draw:name="Frame33211111" text:anchor-type="char" svg:x="7.2972in" svg:y="10.8752in" svg:width="0.2in" svg:height="0.1283in"><draw:text-box><text:p text:style-name="MP7"><text:page-number text:select-page="current">46</text:page-number></text:p></draw:text-box></draw:frame><draw:frame draw:style-name="Mfr4" draw:name="Frame331111111" text:anchor-type="char" svg:x="7.2972in" svg:y="10.8752in" svg:width="0.2in" svg:height="0.1283in"><draw:text-box><text:p text:style-name="MP7"><text:page-number text:select-page="current">46</text:page-number></text:p></draw:text-box></draw:frame><draw:frame draw:style-name="Mfr2" draw:name="Image2044" text:anchor-type="char" svg:x="0.7736in" svg:y="10.8752in" svg:width="1.9181in" svg:height="0.128in"><draw:image xlink:href="Pictures/100000010000017F0000001931F81BC8.png" xlink:type="simple" xlink:show="embed" xlink:actuate="onLoad" draw:mime-type="image/png"/></draw:frame><draw:frame draw:style-name="Mfr2" draw:name="Image204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45" style:page-layout-name="Mpm6" draw:style-name="Mdp1">
      <style:header>
        <text:p text:style-name="MP1"><draw:frame draw:style-name="Mfr3" draw:name="Frame3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3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32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1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4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4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4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44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44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3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3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46" text:anchor-type="char" svg:x="0.4925in" svg:y="0in" svg:width="7.7756in" svg:height="1.3874in"><draw:image xlink:href="Pictures/1000000100000613000001153857E5DA.png" xlink:type="simple" xlink:show="embed" xlink:actuate="onLoad" draw:mime-type="image/png"/></draw:frame><draw:frame draw:style-name="Mfr2" draw:name="Image2047" text:anchor-type="char" svg:x="1.6811in" svg:y="0.5965in" svg:width="1.5984in" svg:height="0.4035in"><draw:image xlink:href="Pictures/100000010000013F000000509651FD70.png" xlink:type="simple" xlink:show="embed" xlink:actuate="onLoad" draw:mime-type="image/png"/></draw:frame><draw:frame draw:style-name="Mfr2" draw:name="Image204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049" text:anchor-type="char" svg:x="0.4925in" svg:y="0in" svg:width="7.7756in" svg:height="1.3874in" draw:z-index="517"><draw:image xlink:href="Pictures/1000000100000613000001153857E5DA.png" xlink:type="simple" xlink:show="embed" xlink:actuate="onLoad" draw:mime-type="image/png"/></draw:frame><draw:frame draw:style-name="Mfr2" draw:name="Image2050" text:anchor-type="char" svg:x="1.6811in" svg:y="0.5965in" svg:width="1.5984in" svg:height="0.4035in" draw:z-index="515"><draw:image xlink:href="Pictures/100000010000013F000000509651FD70.png" xlink:type="simple" xlink:show="embed" xlink:actuate="onLoad" draw:mime-type="image/png"/></draw:frame><draw:frame draw:style-name="Mfr2" draw:name="Image2051" text:anchor-type="char" svg:x="5.5709in" svg:y="0.7409in" svg:width="1.9236in" svg:height="0.2028in" draw:z-index="513"><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7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4" text:anchor-type="char" svg:x="7.2972in" svg:y="10.8752in" svg:width="0.2in" svg:height="0.1283in"><draw:text-box><text:p text:style-name="MP7"><text:page-number text:select-page="current">47</text:page-number></text:p></draw:text-box></draw:frame><draw:frame draw:style-name="Mfr3" draw:name="Frame348" text:anchor-type="char" svg:x="7.2972in" svg:y="10.8752in" svg:width="0.2in" svg:height="0.1283in"><draw:text-box><text:p text:style-name="MP7"><text:page-number text:select-page="current">47</text:page-number></text:p></draw:text-box></draw:frame><draw:frame draw:style-name="Mfr3" draw:name="Frame3481" text:anchor-type="char" svg:x="7.2972in" svg:y="10.8752in" svg:width="0.2in" svg:height="0.1283in"><draw:text-box><text:p text:style-name="MP7"><text:page-number text:select-page="current">47</text:page-number></text:p></draw:text-box></draw:frame><draw:frame draw:style-name="Mfr3" draw:name="Frame34811" text:anchor-type="char" svg:x="7.2972in" svg:y="10.8752in" svg:width="0.2in" svg:height="0.1283in"><draw:text-box><text:p text:style-name="MP7"><text:page-number text:select-page="current">47</text:page-number></text:p></draw:text-box></draw:frame><draw:frame draw:style-name="Mfr3" draw:name="Frame348111" text:anchor-type="char" svg:x="7.2972in" svg:y="10.8752in" svg:width="0.2in" svg:height="0.1283in"><draw:text-box><text:p text:style-name="MP7"><text:page-number text:select-page="current">47</text:page-number></text:p></draw:text-box></draw:frame><draw:frame draw:style-name="Mfr3" draw:name="Frame3481111" text:anchor-type="char" svg:x="7.2972in" svg:y="10.8752in" svg:width="0.2in" svg:height="0.1283in"><draw:text-box><text:p text:style-name="MP7"><text:page-number text:select-page="current">47</text:page-number></text:p></draw:text-box></draw:frame><draw:frame draw:style-name="Mfr3" draw:name="Frame33811111" text:anchor-type="char" svg:x="7.2972in" svg:y="10.8752in" svg:width="0.2in" svg:height="0.1283in"><draw:text-box><text:p text:style-name="MP7"><text:page-number text:select-page="current">47</text:page-number></text:p></draw:text-box></draw:frame><draw:frame draw:style-name="Mfr4" draw:name="Frame337111111" text:anchor-type="char" svg:x="7.2972in" svg:y="10.8752in" svg:width="0.2in" svg:height="0.1283in"><draw:text-box><text:p text:style-name="MP7"><text:page-number text:select-page="current">47</text:page-number></text:p></draw:text-box></draw:frame><draw:frame draw:style-name="Mfr2" draw:name="Image2052" text:anchor-type="char" svg:x="0.7736in" svg:y="10.8752in" svg:width="1.9181in" svg:height="0.128in"><draw:image xlink:href="Pictures/100000010000017F0000001931F81BC8.png" xlink:type="simple" xlink:show="embed" xlink:actuate="onLoad" draw:mime-type="image/png"/></draw:frame><draw:frame draw:style-name="Mfr2" draw:name="Image205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text:anchor-type="char" svg:x="3.7902in" svg:y="10.5945in" svg:width="0.6866in" svg:height="0.6189in" draw:z-index="485"><draw:image xlink:href="Pictures/10000001000000840000007752069C51.png" xlink:type="simple" xlink:show="embed" xlink:actuate="onLoad" draw:mime-type="image/png"/></draw:frame><draw:frame draw:style-name="Mfr2" draw:name="Image2054" text:anchor-type="char" svg:x="0.7736in" svg:y="10.8752in" svg:width="1.9181in" svg:height="0.128in" draw:z-index="508"><draw:image xlink:href="Pictures/100000010000017F0000001931F81BC8.png" xlink:type="simple" xlink:show="embed" xlink:actuate="onLoad" draw:mime-type="image/png"/></draw:frame><draw:frame draw:style-name="Mfr2" draw:name="Image2055" text:anchor-type="char" svg:x="7.2972in" svg:y="10.8752in" svg:width="0.1984in" svg:height="0.128in" draw:z-index="497"><draw:image xlink:href="Pictures/100000010000002700000019D898E835.png" xlink:type="simple" xlink:show="embed" xlink:actuate="onLoad" draw:mime-type="image/png"/></draw:frame></text:p>
      </style:footer-left>
    </style:master-page>
    <style:master-page style:name="Converted46" style:page-layout-name="Mpm6" draw:style-name="Mdp1">
      <style:header>
        <text:p text:style-name="MP1"><draw:frame draw:style-name="Mfr2" draw:name="Image2056" text:anchor-type="char" svg:x="0.4925in" svg:y="0in" svg:width="7.7756in" svg:height="1.3874in" draw:z-index="503"><draw:image xlink:href="Pictures/1000000100000613000001153857E5DA.png" xlink:type="simple" xlink:show="embed" xlink:actuate="onLoad" draw:mime-type="image/png"/></draw:frame><draw:frame draw:style-name="Mfr2" draw:name="Image2057" text:anchor-type="char" svg:x="1.6811in" svg:y="0.5965in" svg:width="1.5984in" svg:height="0.4035in" draw:z-index="501"><draw:image xlink:href="Pictures/100000010000013F000000509651FD70.png" xlink:type="simple" xlink:show="embed" xlink:actuate="onLoad" draw:mime-type="image/png"/></draw:frame><draw:frame draw:style-name="Mfr2" draw:name="Image2058" text:anchor-type="char" svg:x="5.5709in" svg:y="0.7409in" svg:width="1.9236in" svg:height="0.2028in" draw:z-index="499"><draw:image xlink:href="Pictures/100000010000018000000028EC1C6272.png" xlink:type="simple" xlink:show="embed" xlink:actuate="onLoad" draw:mime-type="image/png"/></draw:frame></text:p>
      </style:header>
      <style:header-left>
        <text:p text:style-name="MP1"><draw:frame draw:style-name="Mfr3" draw:name="Frame33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3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3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2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5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5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5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54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54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44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43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59" text:anchor-type="char" svg:x="0.4925in" svg:y="0in" svg:width="7.7756in" svg:height="1.3874in"><draw:image xlink:href="Pictures/1000000100000613000001153857E5DA.png" xlink:type="simple" xlink:show="embed" xlink:actuate="onLoad" draw:mime-type="image/png"/></draw:frame><draw:frame draw:style-name="Mfr2" draw:name="Image2060" text:anchor-type="char" svg:x="1.6811in" svg:y="0.5965in" svg:width="1.5984in" svg:height="0.4035in"><draw:image xlink:href="Pictures/100000010000013F000000509651FD70.png" xlink:type="simple" xlink:show="embed" xlink:actuate="onLoad" draw:mime-type="image/png"/></draw:frame><draw:frame draw:style-name="Mfr2" draw:name="Image206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text:anchor-type="char" svg:x="3.7902in" svg:y="10.5945in" svg:width="0.6866in" svg:height="0.6189in" draw:z-index="488"><draw:image xlink:href="Pictures/10000001000000840000007752069C51.png" xlink:type="simple" xlink:show="embed" xlink:actuate="onLoad" draw:mime-type="image/png"/></draw:frame><draw:frame draw:style-name="Mfr2" draw:name="Image2062" text:anchor-type="char" svg:x="0.7736in" svg:y="10.8752in" svg:width="1.9181in" svg:height="0.128in" draw:z-index="495"><draw:image xlink:href="Pictures/100000010000017F0000001931F81BC8.png" xlink:type="simple" xlink:show="embed" xlink:actuate="onLoad" draw:mime-type="image/png"/></draw:frame><draw:frame draw:style-name="Mfr2" draw:name="Image2063" text:anchor-type="char" svg:x="7.2972in" svg:y="10.8752in" svg:width="0.1984in" svg:height="0.128in" draw:z-index="490"><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4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7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7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46" text:anchor-type="char" svg:x="7.2972in" svg:y="10.8752in" svg:width="0.2in" svg:height="0.1283in"><draw:text-box><text:p text:style-name="MP7"><text:page-number text:select-page="current">48</text:page-number></text:p></draw:text-box></draw:frame><draw:frame draw:style-name="Mfr3" draw:name="Frame358" text:anchor-type="char" svg:x="7.2972in" svg:y="10.8752in" svg:width="0.2in" svg:height="0.1283in"><draw:text-box><text:p text:style-name="MP7"><text:page-number text:select-page="current">48</text:page-number></text:p></draw:text-box></draw:frame><draw:frame draw:style-name="Mfr3" draw:name="Frame3581" text:anchor-type="char" svg:x="7.2972in" svg:y="10.8752in" svg:width="0.2in" svg:height="0.1283in"><draw:text-box><text:p text:style-name="MP7"><text:page-number text:select-page="current">48</text:page-number></text:p></draw:text-box></draw:frame><draw:frame draw:style-name="Mfr3" draw:name="Frame35811" text:anchor-type="char" svg:x="7.2972in" svg:y="10.8752in" svg:width="0.2in" svg:height="0.1283in"><draw:text-box><text:p text:style-name="MP7"><text:page-number text:select-page="current">48</text:page-number></text:p></draw:text-box></draw:frame><draw:frame draw:style-name="Mfr3" draw:name="Frame358111" text:anchor-type="char" svg:x="7.2972in" svg:y="10.8752in" svg:width="0.2in" svg:height="0.1283in"><draw:text-box><text:p text:style-name="MP7"><text:page-number text:select-page="current">48</text:page-number></text:p></draw:text-box></draw:frame><draw:frame draw:style-name="Mfr3" draw:name="Frame3581111" text:anchor-type="char" svg:x="7.2972in" svg:y="10.8752in" svg:width="0.2in" svg:height="0.1283in"><draw:text-box><text:p text:style-name="MP7"><text:page-number text:select-page="current">48</text:page-number></text:p></draw:text-box></draw:frame><draw:frame draw:style-name="Mfr3" draw:name="Frame34811111" text:anchor-type="char" svg:x="7.2972in" svg:y="10.8752in" svg:width="0.2in" svg:height="0.1283in"><draw:text-box><text:p text:style-name="MP7"><text:page-number text:select-page="current">48</text:page-number></text:p></draw:text-box></draw:frame><draw:frame draw:style-name="Mfr4" draw:name="Frame347111111" text:anchor-type="char" svg:x="7.2972in" svg:y="10.8752in" svg:width="0.2in" svg:height="0.1283in"><draw:text-box><text:p text:style-name="MP7"><text:page-number text:select-page="current">48</text:page-number></text:p></draw:text-box></draw:frame><draw:frame draw:style-name="Mfr2" draw:name="Image2064" text:anchor-type="char" svg:x="0.7736in" svg:y="10.8752in" svg:width="1.9181in" svg:height="0.128in"><draw:image xlink:href="Pictures/100000010000017F0000001931F81BC8.png" xlink:type="simple" xlink:show="embed" xlink:actuate="onLoad" draw:mime-type="image/png"/></draw:frame><draw:frame draw:style-name="Mfr2" draw:name="Image206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47" style:page-layout-name="Mpm6" draw:style-name="Mdp1">
      <style:header>
        <text:p text:style-name="MP1"><draw:frame draw:style-name="Mfr3" draw:name="Frame34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9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9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4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8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6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6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60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60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60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5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49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66" text:anchor-type="char" svg:x="0.4925in" svg:y="0in" svg:width="7.7756in" svg:height="1.3874in"><draw:image xlink:href="Pictures/1000000100000613000001153857E5DA.png" xlink:type="simple" xlink:show="embed" xlink:actuate="onLoad" draw:mime-type="image/png"/></draw:frame><draw:frame draw:style-name="Mfr2" draw:name="Image2067" text:anchor-type="char" svg:x="1.6811in" svg:y="0.5965in" svg:width="1.5984in" svg:height="0.4035in"><draw:image xlink:href="Pictures/100000010000013F000000509651FD70.png" xlink:type="simple" xlink:show="embed" xlink:actuate="onLoad" draw:mime-type="image/png"/></draw:frame><draw:frame draw:style-name="Mfr2" draw:name="Image206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069" text:anchor-type="char" svg:x="0.4925in" svg:y="0in" svg:width="7.7756in" svg:height="1.3874in" draw:z-index="491"><draw:image xlink:href="Pictures/1000000100000613000001153857E5DA.png" xlink:type="simple" xlink:show="embed" xlink:actuate="onLoad" draw:mime-type="image/png"/></draw:frame><draw:frame draw:style-name="Mfr2" draw:name="Image2070" text:anchor-type="char" svg:x="1.6811in" svg:y="0.5965in" svg:width="1.5984in" svg:height="0.4035in" draw:z-index="489"><draw:image xlink:href="Pictures/100000010000013F000000509651FD70.png" xlink:type="simple" xlink:show="embed" xlink:actuate="onLoad" draw:mime-type="image/png"/></draw:frame><draw:frame draw:style-name="Mfr2" draw:name="Image2071" text:anchor-type="char" svg:x="5.5709in" svg:y="0.7409in" svg:width="1.9236in" svg:height="0.2028in" draw:z-index="486"><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5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5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5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3" text:anchor-type="char" svg:x="7.2972in" svg:y="10.8752in" svg:width="0.2in" svg:height="0.1283in"><draw:text-box><text:p text:style-name="MP7"><text:page-number text:select-page="current">49</text:page-number></text:p></draw:text-box></draw:frame><draw:frame draw:style-name="Mfr3" draw:name="Frame356" text:anchor-type="char" svg:x="7.2972in" svg:y="10.8752in" svg:width="0.2in" svg:height="0.1283in"><draw:text-box><text:p text:style-name="MP7"><text:page-number text:select-page="current">49</text:page-number></text:p></draw:text-box></draw:frame><draw:frame draw:style-name="Mfr3" draw:name="Frame364" text:anchor-type="char" svg:x="7.2972in" svg:y="10.8752in" svg:width="0.2in" svg:height="0.1283in"><draw:text-box><text:p text:style-name="MP7"><text:page-number text:select-page="current">49</text:page-number></text:p></draw:text-box></draw:frame><draw:frame draw:style-name="Mfr3" draw:name="Frame3641" text:anchor-type="char" svg:x="7.2972in" svg:y="10.8752in" svg:width="0.2in" svg:height="0.1283in"><draw:text-box><text:p text:style-name="MP7"><text:page-number text:select-page="current">49</text:page-number></text:p></draw:text-box></draw:frame><draw:frame draw:style-name="Mfr3" draw:name="Frame36411" text:anchor-type="char" svg:x="7.2972in" svg:y="10.8752in" svg:width="0.2in" svg:height="0.1283in"><draw:text-box><text:p text:style-name="MP7"><text:page-number text:select-page="current">49</text:page-number></text:p></draw:text-box></draw:frame><draw:frame draw:style-name="Mfr3" draw:name="Frame364111" text:anchor-type="char" svg:x="7.2972in" svg:y="10.8752in" svg:width="0.2in" svg:height="0.1283in"><draw:text-box><text:p text:style-name="MP7"><text:page-number text:select-page="current">49</text:page-number></text:p></draw:text-box></draw:frame><draw:frame draw:style-name="Mfr3" draw:name="Frame3641111" text:anchor-type="char" svg:x="7.2972in" svg:y="10.8752in" svg:width="0.2in" svg:height="0.1283in"><draw:text-box><text:p text:style-name="MP7"><text:page-number text:select-page="current">49</text:page-number></text:p></draw:text-box></draw:frame><draw:frame draw:style-name="Mfr3" draw:name="Frame35411111" text:anchor-type="char" svg:x="7.2972in" svg:y="10.8752in" svg:width="0.2in" svg:height="0.1283in"><draw:text-box><text:p text:style-name="MP7"><text:page-number text:select-page="current">49</text:page-number></text:p></draw:text-box></draw:frame><draw:frame draw:style-name="Mfr4" draw:name="Frame353111111" text:anchor-type="char" svg:x="7.2972in" svg:y="10.8752in" svg:width="0.2in" svg:height="0.1283in"><draw:text-box><text:p text:style-name="MP7"><text:page-number text:select-page="current">49</text:page-number></text:p></draw:text-box></draw:frame><draw:frame draw:style-name="Mfr2" draw:name="Image2072" text:anchor-type="char" svg:x="0.7736in" svg:y="10.8752in" svg:width="1.9181in" svg:height="0.128in"><draw:image xlink:href="Pictures/100000010000017F0000001931F81BC8.png" xlink:type="simple" xlink:show="embed" xlink:actuate="onLoad" draw:mime-type="image/png"/></draw:frame><draw:frame draw:style-name="Mfr2" draw:name="Image207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text:anchor-type="char" svg:x="3.7902in" svg:y="10.5945in" svg:width="0.6866in" svg:height="0.6189in" draw:z-index="484"><draw:image xlink:href="Pictures/10000001000000840000007752069C51.png" xlink:type="simple" xlink:show="embed" xlink:actuate="onLoad" draw:mime-type="image/png"/></draw:frame><draw:frame draw:style-name="Mfr2" draw:name="Image2074" text:anchor-type="char" svg:x="0.7736in" svg:y="10.8752in" svg:width="1.9181in" svg:height="0.128in" draw:z-index="522"><draw:image xlink:href="Pictures/100000010000017F0000001931F81BC8.png" xlink:type="simple" xlink:show="embed" xlink:actuate="onLoad" draw:mime-type="image/png"/></draw:frame><draw:frame draw:style-name="Mfr2" draw:name="Image2075" text:anchor-type="char" svg:x="7.2972in" svg:y="10.8752in" svg:width="0.1984in" svg:height="0.128in" draw:z-index="481"><draw:image xlink:href="Pictures/100000010000002700000019D898E835.png" xlink:type="simple" xlink:show="embed" xlink:actuate="onLoad" draw:mime-type="image/png"/></draw:frame></text:p>
      </style:footer-left>
    </style:master-page>
    <style:master-page style:name="Converted48" style:page-layout-name="Mpm6" draw:style-name="Mdp1">
      <style:header>
        <text:p text:style-name="MP1"><draw:frame draw:style-name="Mfr2" draw:name="Image2076" text:anchor-type="char" svg:x="0.4925in" svg:y="0in" svg:width="7.7756in" svg:height="1.3874in" draw:z-index="487"><draw:image xlink:href="Pictures/1000000100000613000001153857E5DA.png" xlink:type="simple" xlink:show="embed" xlink:actuate="onLoad" draw:mime-type="image/png"/></draw:frame><draw:frame draw:style-name="Mfr2" draw:name="Image2077" text:anchor-type="char" svg:x="1.6811in" svg:y="0.5965in" svg:width="1.5984in" svg:height="0.4035in" draw:z-index="483"><draw:image xlink:href="Pictures/100000010000013F000000509651FD70.png" xlink:type="simple" xlink:show="embed" xlink:actuate="onLoad" draw:mime-type="image/png"/></draw:frame><draw:frame draw:style-name="Mfr2" draw:name="Image2078" text:anchor-type="char" svg:x="5.5709in" svg:y="0.7409in" svg:width="1.9236in" svg:height="0.2028in" draw:z-index="479"><draw:image xlink:href="Pictures/100000010000018000000028EC1C6272.png" xlink:type="simple" xlink:show="embed" xlink:actuate="onLoad" draw:mime-type="image/png"/></draw:frame></text:p>
      </style:header>
      <style:header-left>
        <text:p text:style-name="MP1"><draw:frame draw:style-name="Mfr3" draw:name="Frame20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9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9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9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58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6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0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0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0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60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59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79" text:anchor-type="char" svg:x="0.4925in" svg:y="0in" svg:width="7.7756in" svg:height="1.3874in"><draw:image xlink:href="Pictures/1000000100000613000001153857E5DA.png" xlink:type="simple" xlink:show="embed" xlink:actuate="onLoad" draw:mime-type="image/png"/></draw:frame><draw:frame draw:style-name="Mfr2" draw:name="Image2080" text:anchor-type="char" svg:x="1.6811in" svg:y="0.5965in" svg:width="1.5984in" svg:height="0.4035in"><draw:image xlink:href="Pictures/100000010000013F000000509651FD70.png" xlink:type="simple" xlink:show="embed" xlink:actuate="onLoad" draw:mime-type="image/png"/></draw:frame><draw:frame draw:style-name="Mfr2" draw:name="Image208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text:anchor-type="char" svg:x="3.7902in" svg:y="10.5945in" svg:width="0.6866in" svg:height="0.6189in" draw:z-index="294"><draw:image xlink:href="Pictures/10000001000000840000007752069C51.png" xlink:type="simple" xlink:show="embed" xlink:actuate="onLoad" draw:mime-type="image/png"/></draw:frame><draw:frame draw:style-name="Mfr2" draw:name="Image2082" text:anchor-type="char" svg:x="0.7736in" svg:y="10.8752in" svg:width="1.9181in" svg:height="0.128in" draw:z-index="473"><draw:image xlink:href="Pictures/100000010000017F0000001931F81BC8.png" xlink:type="simple" xlink:show="embed" xlink:actuate="onLoad" draw:mime-type="image/png"/></draw:frame><draw:frame draw:style-name="Mfr2" draw:name="Image2083" text:anchor-type="char" svg:x="7.2972in" svg:y="10.8752in" svg:width="0.1984in" svg:height="0.128in" draw:z-index="466"><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6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4" text:anchor-type="char" svg:x="7.2972in" svg:y="10.8752in" svg:width="0.2in" svg:height="0.1283in"><draw:text-box><text:p text:style-name="MP7"><text:page-number text:select-page="current">50</text:page-number></text:p></draw:text-box></draw:frame><draw:frame draw:style-name="Mfr3" draw:name="Frame374" text:anchor-type="char" svg:x="7.2972in" svg:y="10.8752in" svg:width="0.2in" svg:height="0.1283in"><draw:text-box><text:p text:style-name="MP7"><text:page-number text:select-page="current">50</text:page-number></text:p></draw:text-box></draw:frame><draw:frame draw:style-name="Mfr3" draw:name="Frame3741" text:anchor-type="char" svg:x="7.2972in" svg:y="10.8752in" svg:width="0.2in" svg:height="0.1283in"><draw:text-box><text:p text:style-name="MP7"><text:page-number text:select-page="current">50</text:page-number></text:p></draw:text-box></draw:frame><draw:frame draw:style-name="Mfr3" draw:name="Frame37411" text:anchor-type="char" svg:x="7.2972in" svg:y="10.8752in" svg:width="0.2in" svg:height="0.1283in"><draw:text-box><text:p text:style-name="MP7"><text:page-number text:select-page="current">50</text:page-number></text:p></draw:text-box></draw:frame><draw:frame draw:style-name="Mfr3" draw:name="Frame374111" text:anchor-type="char" svg:x="7.2972in" svg:y="10.8752in" svg:width="0.2in" svg:height="0.1283in"><draw:text-box><text:p text:style-name="MP7"><text:page-number text:select-page="current">50</text:page-number></text:p></draw:text-box></draw:frame><draw:frame draw:style-name="Mfr3" draw:name="Frame3741111" text:anchor-type="char" svg:x="7.2972in" svg:y="10.8752in" svg:width="0.2in" svg:height="0.1283in"><draw:text-box><text:p text:style-name="MP7"><text:page-number text:select-page="current">50</text:page-number></text:p></draw:text-box></draw:frame><draw:frame draw:style-name="Mfr3" draw:name="Frame37411111" text:anchor-type="char" svg:x="7.2972in" svg:y="10.8752in" svg:width="0.2in" svg:height="0.1283in"><draw:text-box><text:p text:style-name="MP7"><text:page-number text:select-page="current">50</text:page-number></text:p></draw:text-box></draw:frame><draw:frame draw:style-name="Mfr3" draw:name="Frame36411111" text:anchor-type="char" svg:x="7.2972in" svg:y="10.8752in" svg:width="0.2in" svg:height="0.1283in"><draw:text-box><text:p text:style-name="MP7"><text:page-number text:select-page="current">50</text:page-number></text:p></draw:text-box></draw:frame><draw:frame draw:style-name="Mfr4" draw:name="Frame363111111" text:anchor-type="char" svg:x="7.2972in" svg:y="10.8752in" svg:width="0.2in" svg:height="0.1283in"><draw:text-box><text:p text:style-name="MP7"><text:page-number text:select-page="current">50</text:page-number></text:p></draw:text-box></draw:frame><draw:frame draw:style-name="Mfr2" draw:name="Image2084" text:anchor-type="char" svg:x="0.7736in" svg:y="10.8752in" svg:width="1.9181in" svg:height="0.128in"><draw:image xlink:href="Pictures/100000010000017F0000001931F81BC8.png" xlink:type="simple" xlink:show="embed" xlink:actuate="onLoad" draw:mime-type="image/png"/></draw:frame><draw:frame draw:style-name="Mfr2" draw:name="Image208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49" style:page-layout-name="Mpm6" draw:style-name="Mdp1">
      <style:header>
        <text:p text:style-name="MP1"><draw:frame draw:style-name="Mfr3" draw:name="Frame28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5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5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5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64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6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6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6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6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6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6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86" text:anchor-type="char" svg:x="0.4925in" svg:y="0in" svg:width="7.7756in" svg:height="1.3874in"><draw:image xlink:href="Pictures/1000000100000613000001153857E5DA.png" xlink:type="simple" xlink:show="embed" xlink:actuate="onLoad" draw:mime-type="image/png"/></draw:frame><draw:frame draw:style-name="Mfr2" draw:name="Image2087" text:anchor-type="char" svg:x="1.6811in" svg:y="0.5965in" svg:width="1.5984in" svg:height="0.4035in"><draw:image xlink:href="Pictures/100000010000013F000000509651FD70.png" xlink:type="simple" xlink:show="embed" xlink:actuate="onLoad" draw:mime-type="image/png"/></draw:frame><draw:frame draw:style-name="Mfr2" draw:name="Image208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089" text:anchor-type="char" svg:x="0.4925in" svg:y="0in" svg:width="7.7756in" svg:height="1.3874in" draw:z-index="506"><draw:image xlink:href="Pictures/1000000100000613000001153857E5DA.png" xlink:type="simple" xlink:show="embed" xlink:actuate="onLoad" draw:mime-type="image/png"/></draw:frame><draw:frame draw:style-name="Mfr2" draw:name="Image2090" text:anchor-type="char" svg:x="1.6811in" svg:y="0.5965in" svg:width="1.5984in" svg:height="0.4035in" draw:z-index="504"><draw:image xlink:href="Pictures/100000010000013F000000509651FD70.png" xlink:type="simple" xlink:show="embed" xlink:actuate="onLoad" draw:mime-type="image/png"/></draw:frame><draw:frame draw:style-name="Mfr2" draw:name="Image2091" text:anchor-type="char" svg:x="5.5709in" svg:y="0.7409in" svg:width="1.9236in" svg:height="0.2028in" draw:z-index="460"><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9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6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9" text:anchor-type="char" svg:x="7.2972in" svg:y="10.8752in" svg:width="0.2in" svg:height="0.1283in"><draw:text-box><text:p text:style-name="MP7"><text:page-number text:select-page="current">51</text:page-number></text:p></draw:text-box></draw:frame><draw:frame draw:style-name="Mfr3" draw:name="Frame380" text:anchor-type="char" svg:x="7.2972in" svg:y="10.8752in" svg:width="0.2in" svg:height="0.1283in"><draw:text-box><text:p text:style-name="MP7"><text:page-number text:select-page="current">51</text:page-number></text:p></draw:text-box></draw:frame><draw:frame draw:style-name="Mfr3" draw:name="Frame3801" text:anchor-type="char" svg:x="7.2972in" svg:y="10.8752in" svg:width="0.2in" svg:height="0.1283in"><draw:text-box><text:p text:style-name="MP7"><text:page-number text:select-page="current">51</text:page-number></text:p></draw:text-box></draw:frame><draw:frame draw:style-name="Mfr3" draw:name="Frame38011" text:anchor-type="char" svg:x="7.2972in" svg:y="10.8752in" svg:width="0.2in" svg:height="0.1283in"><draw:text-box><text:p text:style-name="MP7"><text:page-number text:select-page="current">51</text:page-number></text:p></draw:text-box></draw:frame><draw:frame draw:style-name="Mfr3" draw:name="Frame380111" text:anchor-type="char" svg:x="7.2972in" svg:y="10.8752in" svg:width="0.2in" svg:height="0.1283in"><draw:text-box><text:p text:style-name="MP7"><text:page-number text:select-page="current">51</text:page-number></text:p></draw:text-box></draw:frame><draw:frame draw:style-name="Mfr3" draw:name="Frame3801111" text:anchor-type="char" svg:x="7.2972in" svg:y="10.8752in" svg:width="0.2in" svg:height="0.1283in"><draw:text-box><text:p text:style-name="MP7"><text:page-number text:select-page="current">51</text:page-number></text:p></draw:text-box></draw:frame><draw:frame draw:style-name="Mfr3" draw:name="Frame38011111" text:anchor-type="char" svg:x="7.2972in" svg:y="10.8752in" svg:width="0.2in" svg:height="0.1283in"><draw:text-box><text:p text:style-name="MP7"><text:page-number text:select-page="current">51</text:page-number></text:p></draw:text-box></draw:frame><draw:frame draw:style-name="Mfr3" draw:name="Frame37011111" text:anchor-type="char" svg:x="7.2972in" svg:y="10.8752in" svg:width="0.2in" svg:height="0.1283in"><draw:text-box><text:p text:style-name="MP7"><text:page-number text:select-page="current">51</text:page-number></text:p></draw:text-box></draw:frame><draw:frame draw:style-name="Mfr4" draw:name="Frame369111111" text:anchor-type="char" svg:x="7.2972in" svg:y="10.8752in" svg:width="0.2in" svg:height="0.1283in"><draw:text-box><text:p text:style-name="MP7"><text:page-number text:select-page="current">51</text:page-number></text:p></draw:text-box></draw:frame><draw:frame draw:style-name="Mfr2" draw:name="Image2092" text:anchor-type="char" svg:x="0.7736in" svg:y="10.8752in" svg:width="1.9181in" svg:height="0.128in"><draw:image xlink:href="Pictures/100000010000017F0000001931F81BC8.png" xlink:type="simple" xlink:show="embed" xlink:actuate="onLoad" draw:mime-type="image/png"/></draw:frame><draw:frame draw:style-name="Mfr2" draw:name="Image209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text:anchor-type="char" svg:x="3.7902in" svg:y="10.5945in" svg:width="0.6866in" svg:height="0.6189in" draw:z-index="243"><draw:image xlink:href="Pictures/10000001000000840000007752069C51.png" xlink:type="simple" xlink:show="embed" xlink:actuate="onLoad" draw:mime-type="image/png"/></draw:frame><draw:frame draw:style-name="Mfr2" draw:name="Image2094" text:anchor-type="char" svg:x="0.7736in" svg:y="10.8752in" svg:width="1.9181in" svg:height="0.128in" draw:z-index="435"><draw:image xlink:href="Pictures/100000010000017F0000001931F81BC8.png" xlink:type="simple" xlink:show="embed" xlink:actuate="onLoad" draw:mime-type="image/png"/></draw:frame><draw:frame draw:style-name="Mfr2" draw:name="Image2095" text:anchor-type="char" svg:x="7.2972in" svg:y="10.8752in" svg:width="0.1984in" svg:height="0.128in" draw:z-index="432"><draw:image xlink:href="Pictures/100000010000002700000019D898E835.png" xlink:type="simple" xlink:show="embed" xlink:actuate="onLoad" draw:mime-type="image/png"/></draw:frame></text:p>
      </style:footer-left>
    </style:master-page>
    <style:master-page style:name="Converted50" style:page-layout-name="Mpm6" draw:style-name="Mdp1">
      <style:header>
        <text:p text:style-name="MP1"><draw:frame draw:style-name="Mfr2" draw:name="Image2096" text:anchor-type="char" svg:x="0.4925in" svg:y="0in" svg:width="7.7756in" svg:height="1.3874in" draw:z-index="459"><draw:image xlink:href="Pictures/1000000100000613000001153857E5DA.png" xlink:type="simple" xlink:show="embed" xlink:actuate="onLoad" draw:mime-type="image/png"/></draw:frame><draw:frame draw:style-name="Mfr2" draw:name="Image2097" text:anchor-type="char" svg:x="1.6811in" svg:y="0.5965in" svg:width="1.5984in" svg:height="0.4035in" draw:z-index="442"><draw:image xlink:href="Pictures/100000010000013F000000509651FD70.png" xlink:type="simple" xlink:show="embed" xlink:actuate="onLoad" draw:mime-type="image/png"/></draw:frame><draw:frame draw:style-name="Mfr2" draw:name="Image2098" text:anchor-type="char" svg:x="5.5709in" svg:y="0.7409in" svg:width="1.9236in" svg:height="0.2028in" draw:z-index="431"><draw:image xlink:href="Pictures/100000010000018000000028EC1C6272.png" xlink:type="simple" xlink:show="embed" xlink:actuate="onLoad" draw:mime-type="image/png"/></draw:frame></text:p>
      </style:header>
      <style:header-left>
        <text:p text:style-name="MP1"><draw:frame draw:style-name="Mfr3" draw:name="Frame3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6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6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6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5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74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8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87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8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87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87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87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76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75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099" text:anchor-type="char" svg:x="0.4925in" svg:y="0in" svg:width="7.7756in" svg:height="1.3874in"><draw:image xlink:href="Pictures/1000000100000613000001153857E5DA.png" xlink:type="simple" xlink:show="embed" xlink:actuate="onLoad" draw:mime-type="image/png"/></draw:frame><draw:frame draw:style-name="Mfr2" draw:name="Image2100" text:anchor-type="char" svg:x="1.6811in" svg:y="0.5965in" svg:width="1.5984in" svg:height="0.4035in"><draw:image xlink:href="Pictures/100000010000013F000000509651FD70.png" xlink:type="simple" xlink:show="embed" xlink:actuate="onLoad" draw:mime-type="image/png"/></draw:frame><draw:frame draw:style-name="Mfr2" draw:name="Image210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text:anchor-type="char" svg:x="3.7902in" svg:y="10.5945in" svg:width="0.6866in" svg:height="0.6189in" draw:z-index="287"><draw:image xlink:href="Pictures/10000001000000840000007752069C51.png" xlink:type="simple" xlink:show="embed" xlink:actuate="onLoad" draw:mime-type="image/png"/></draw:frame><draw:frame draw:style-name="Mfr2" draw:name="Image2102" text:anchor-type="char" svg:x="0.7736in" svg:y="10.8752in" svg:width="1.9181in" svg:height="0.128in" draw:z-index="428"><draw:image xlink:href="Pictures/100000010000017F0000001931F81BC8.png" xlink:type="simple" xlink:show="embed" xlink:actuate="onLoad" draw:mime-type="image/png"/></draw:frame><draw:frame draw:style-name="Mfr2" draw:name="Image2103" text:anchor-type="char" svg:x="7.2972in" svg:y="10.8752in" svg:width="0.1984in" svg:height="0.128in" draw:z-index="427"><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6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0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9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7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65" text:anchor-type="char" svg:x="7.2972in" svg:y="10.8752in" svg:width="0.2in" svg:height="0.1283in"><draw:text-box><text:p text:style-name="MP7"><text:page-number text:select-page="current">52</text:page-number></text:p></draw:text-box></draw:frame><draw:frame draw:style-name="Mfr3" draw:name="Frame392" text:anchor-type="char" svg:x="7.2972in" svg:y="10.8752in" svg:width="0.2in" svg:height="0.1283in"><draw:text-box><text:p text:style-name="MP7"><text:page-number text:select-page="current">52</text:page-number></text:p></draw:text-box></draw:frame><draw:frame draw:style-name="Mfr3" draw:name="Frame3921" text:anchor-type="char" svg:x="7.2972in" svg:y="10.8752in" svg:width="0.2in" svg:height="0.1283in"><draw:text-box><text:p text:style-name="MP7"><text:page-number text:select-page="current">52</text:page-number></text:p></draw:text-box></draw:frame><draw:frame draw:style-name="Mfr3" draw:name="Frame39211" text:anchor-type="char" svg:x="7.2972in" svg:y="10.8752in" svg:width="0.2in" svg:height="0.1283in"><draw:text-box><text:p text:style-name="MP7"><text:page-number text:select-page="current">52</text:page-number></text:p></draw:text-box></draw:frame><draw:frame draw:style-name="Mfr3" draw:name="Frame392111" text:anchor-type="char" svg:x="7.2972in" svg:y="10.8752in" svg:width="0.2in" svg:height="0.1283in"><draw:text-box><text:p text:style-name="MP7"><text:page-number text:select-page="current">52</text:page-number></text:p></draw:text-box></draw:frame><draw:frame draw:style-name="Mfr3" draw:name="Frame3921111" text:anchor-type="char" svg:x="7.2972in" svg:y="10.8752in" svg:width="0.2in" svg:height="0.1283in"><draw:text-box><text:p text:style-name="MP7"><text:page-number text:select-page="current">52</text:page-number></text:p></draw:text-box></draw:frame><draw:frame draw:style-name="Mfr3" draw:name="Frame39211111" text:anchor-type="char" svg:x="7.2972in" svg:y="10.8752in" svg:width="0.2in" svg:height="0.1283in"><draw:text-box><text:p text:style-name="MP7"><text:page-number text:select-page="current">52</text:page-number></text:p></draw:text-box></draw:frame><draw:frame draw:style-name="Mfr3" draw:name="Frame380111111" text:anchor-type="char" svg:x="7.2972in" svg:y="10.8752in" svg:width="0.2in" svg:height="0.1283in"><draw:text-box><text:p text:style-name="MP7"><text:page-number text:select-page="current">52</text:page-number></text:p></draw:text-box></draw:frame><draw:frame draw:style-name="Mfr4" draw:name="Frame3791111111" text:anchor-type="char" svg:x="7.2972in" svg:y="10.8752in" svg:width="0.2in" svg:height="0.1283in"><draw:text-box><text:p text:style-name="MP7"><text:page-number text:select-page="current">52</text:page-number></text:p></draw:text-box></draw:frame><draw:frame draw:style-name="Mfr2" draw:name="Image2104" text:anchor-type="char" svg:x="0.7736in" svg:y="10.8752in" svg:width="1.9181in" svg:height="0.128in"><draw:image xlink:href="Pictures/100000010000017F0000001931F81BC8.png" xlink:type="simple" xlink:show="embed" xlink:actuate="onLoad" draw:mime-type="image/png"/></draw:frame><draw:frame draw:style-name="Mfr2" draw:name="Image210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51" style:page-layout-name="Mpm6" draw:style-name="Mdp1">
      <style:header>
        <text:p text:style-name="MP1"><draw:frame draw:style-name="Mfr3" draw:name="Frame3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3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3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80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9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9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9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94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94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94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8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8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06" text:anchor-type="char" svg:x="0.4925in" svg:y="0in" svg:width="7.7756in" svg:height="1.3874in"><draw:image xlink:href="Pictures/1000000100000613000001153857E5DA.png" xlink:type="simple" xlink:show="embed" xlink:actuate="onLoad" draw:mime-type="image/png"/></draw:frame><draw:frame draw:style-name="Mfr2" draw:name="Image2107" text:anchor-type="char" svg:x="1.6811in" svg:y="0.5965in" svg:width="1.5984in" svg:height="0.4035in"><draw:image xlink:href="Pictures/100000010000013F000000509651FD70.png" xlink:type="simple" xlink:show="embed" xlink:actuate="onLoad" draw:mime-type="image/png"/></draw:frame><draw:frame draw:style-name="Mfr2" draw:name="Image210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109" text:anchor-type="char" svg:x="0.4925in" svg:y="0in" svg:width="7.7756in" svg:height="1.3874in" draw:z-index="482"><draw:image xlink:href="Pictures/1000000100000613000001153857E5DA.png" xlink:type="simple" xlink:show="embed" xlink:actuate="onLoad" draw:mime-type="image/png"/></draw:frame><draw:frame draw:style-name="Mfr2" draw:name="Image2110" text:anchor-type="char" svg:x="1.6811in" svg:y="0.5965in" svg:width="1.5984in" svg:height="0.4035in" draw:z-index="480"><draw:image xlink:href="Pictures/100000010000013F000000509651FD70.png" xlink:type="simple" xlink:show="embed" xlink:actuate="onLoad" draw:mime-type="image/png"/></draw:frame><draw:frame draw:style-name="Mfr2" draw:name="Image2111" text:anchor-type="char" svg:x="5.5709in" svg:y="0.7409in" svg:width="1.9236in" svg:height="0.2028in" draw:z-index="426"><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7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7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8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2" text:anchor-type="char" svg:x="7.2972in" svg:y="10.8752in" svg:width="0.2in" svg:height="0.1283in"><draw:text-box><text:p text:style-name="MP7"><text:page-number text:select-page="current">53</text:page-number></text:p></draw:text-box></draw:frame><draw:frame draw:style-name="Mfr3" draw:name="Frame398" text:anchor-type="char" svg:x="7.2972in" svg:y="10.8752in" svg:width="0.2in" svg:height="0.1283in"><draw:text-box><text:p text:style-name="MP7"><text:page-number text:select-page="current">53</text:page-number></text:p></draw:text-box></draw:frame><draw:frame draw:style-name="Mfr3" draw:name="Frame3981" text:anchor-type="char" svg:x="7.2972in" svg:y="10.8752in" svg:width="0.2in" svg:height="0.1283in"><draw:text-box><text:p text:style-name="MP7"><text:page-number text:select-page="current">53</text:page-number></text:p></draw:text-box></draw:frame><draw:frame draw:style-name="Mfr3" draw:name="Frame39811" text:anchor-type="char" svg:x="7.2972in" svg:y="10.8752in" svg:width="0.2in" svg:height="0.1283in"><draw:text-box><text:p text:style-name="MP7"><text:page-number text:select-page="current">53</text:page-number></text:p></draw:text-box></draw:frame><draw:frame draw:style-name="Mfr3" draw:name="Frame398111" text:anchor-type="char" svg:x="7.2972in" svg:y="10.8752in" svg:width="0.2in" svg:height="0.1283in"><draw:text-box><text:p text:style-name="MP7"><text:page-number text:select-page="current">53</text:page-number></text:p></draw:text-box></draw:frame><draw:frame draw:style-name="Mfr3" draw:name="Frame3981111" text:anchor-type="char" svg:x="7.2972in" svg:y="10.8752in" svg:width="0.2in" svg:height="0.1283in"><draw:text-box><text:p text:style-name="MP7"><text:page-number text:select-page="current">53</text:page-number></text:p></draw:text-box></draw:frame><draw:frame draw:style-name="Mfr3" draw:name="Frame39811111" text:anchor-type="char" svg:x="7.2972in" svg:y="10.8752in" svg:width="0.2in" svg:height="0.1283in"><draw:text-box><text:p text:style-name="MP7"><text:page-number text:select-page="current">53</text:page-number></text:p></draw:text-box></draw:frame><draw:frame draw:style-name="Mfr3" draw:name="Frame386111111" text:anchor-type="char" svg:x="7.2972in" svg:y="10.8752in" svg:width="0.2in" svg:height="0.1283in"><draw:text-box><text:p text:style-name="MP7"><text:page-number text:select-page="current">53</text:page-number></text:p></draw:text-box></draw:frame><draw:frame draw:style-name="Mfr4" draw:name="Frame38511" text:anchor-type="char" svg:x="7.2972in" svg:y="10.8752in" svg:width="0.2in" svg:height="0.1283in"><draw:text-box><text:p text:style-name="MP7"><text:page-number text:select-page="current">53</text:page-number></text:p></draw:text-box></draw:frame><draw:frame draw:style-name="Mfr2" draw:name="Image2112" text:anchor-type="char" svg:x="0.7736in" svg:y="10.8752in" svg:width="1.9181in" svg:height="0.128in"><draw:image xlink:href="Pictures/100000010000017F0000001931F81BC8.png" xlink:type="simple" xlink:show="embed" xlink:actuate="onLoad" draw:mime-type="image/png"/></draw:frame><draw:frame draw:style-name="Mfr2" draw:name="Image211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text:anchor-type="char" svg:x="3.7902in" svg:y="10.5945in" svg:width="0.6866in" svg:height="0.6189in" draw:z-index="284"><draw:image xlink:href="Pictures/10000001000000840000007752069C51.png" xlink:type="simple" xlink:show="embed" xlink:actuate="onLoad" draw:mime-type="image/png"/></draw:frame><draw:frame draw:style-name="Mfr2" draw:name="Image2114" text:anchor-type="char" svg:x="0.7736in" svg:y="10.8752in" svg:width="1.9181in" svg:height="0.128in" draw:z-index="423"><draw:image xlink:href="Pictures/100000010000017F0000001931F81BC8.png" xlink:type="simple" xlink:show="embed" xlink:actuate="onLoad" draw:mime-type="image/png"/></draw:frame><draw:frame draw:style-name="Mfr2" draw:name="Image2115" text:anchor-type="char" svg:x="7.2972in" svg:y="10.8752in" svg:width="0.1984in" svg:height="0.128in" draw:z-index="418"><draw:image xlink:href="Pictures/100000010000002700000019D898E835.png" xlink:type="simple" xlink:show="embed" xlink:actuate="onLoad" draw:mime-type="image/png"/></draw:frame></text:p>
      </style:footer-left>
    </style:master-page>
    <style:master-page style:name="Converted52" style:page-layout-name="Mpm6" draw:style-name="Mdp1">
      <style:header>
        <text:p text:style-name="MP1"><draw:frame draw:style-name="Mfr2" draw:name="Image2116" text:anchor-type="char" svg:x="0.4925in" svg:y="0in" svg:width="7.7756in" svg:height="1.3874in" draw:z-index="441"><draw:image xlink:href="Pictures/1000000100000613000001153857E5DA.png" xlink:type="simple" xlink:show="embed" xlink:actuate="onLoad" draw:mime-type="image/png"/></draw:frame><draw:frame draw:style-name="Mfr2" draw:name="Image2117" text:anchor-type="char" svg:x="1.6811in" svg:y="0.5965in" svg:width="1.5984in" svg:height="0.4035in" draw:z-index="434"><draw:image xlink:href="Pictures/100000010000013F000000509651FD70.png" xlink:type="simple" xlink:show="embed" xlink:actuate="onLoad" draw:mime-type="image/png"/></draw:frame><draw:frame draw:style-name="Mfr2" draw:name="Image2118" text:anchor-type="char" svg:x="5.5709in" svg:y="0.7409in" svg:width="1.9236in" svg:height="0.2028in" draw:z-index="419"><draw:image xlink:href="Pictures/100000010000018000000028EC1C6272.png" xlink:type="simple" xlink:show="embed" xlink:actuate="onLoad" draw:mime-type="image/png"/></draw:frame></text:p>
      </style:header>
      <style:header-left>
        <text:p text:style-name="MP1"><draw:frame draw:style-name="Mfr3" draw:name="Frame38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3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3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90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0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0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0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04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04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04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92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9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19" text:anchor-type="char" svg:x="0.4925in" svg:y="0in" svg:width="7.7756in" svg:height="1.3874in"><draw:image xlink:href="Pictures/1000000100000613000001153857E5DA.png" xlink:type="simple" xlink:show="embed" xlink:actuate="onLoad" draw:mime-type="image/png"/></draw:frame><draw:frame draw:style-name="Mfr2" draw:name="Image2120" text:anchor-type="char" svg:x="1.6811in" svg:y="0.5965in" svg:width="1.5984in" svg:height="0.4035in"><draw:image xlink:href="Pictures/100000010000013F000000509651FD70.png" xlink:type="simple" xlink:show="embed" xlink:actuate="onLoad" draw:mime-type="image/png"/></draw:frame><draw:frame draw:style-name="Mfr2" draw:name="Image212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text:anchor-type="char" svg:x="3.7902in" svg:y="10.5945in" svg:width="0.6866in" svg:height="0.6189in" draw:z-index="282"><draw:image xlink:href="Pictures/10000001000000840000007752069C51.png" xlink:type="simple" xlink:show="embed" xlink:actuate="onLoad" draw:mime-type="image/png"/></draw:frame><draw:frame draw:style-name="Mfr2" draw:name="Image2122" text:anchor-type="char" svg:x="0.7736in" svg:y="10.8752in" svg:width="1.9181in" svg:height="0.128in" draw:z-index="417"><draw:image xlink:href="Pictures/100000010000017F0000001931F81BC8.png" xlink:type="simple" xlink:show="embed" xlink:actuate="onLoad" draw:mime-type="image/png"/></draw:frame><draw:frame draw:style-name="Mfr2" draw:name="Image2123" text:anchor-type="char" svg:x="7.2972in" svg:y="10.8752in" svg:width="0.1984in" svg:height="0.128in" draw:z-index="416"><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0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7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7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7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9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94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1" text:anchor-type="char" svg:x="7.2972in" svg:y="10.8752in" svg:width="0.2in" svg:height="0.1283in"><draw:text-box><text:p text:style-name="MP7"><text:page-number text:select-page="current">54</text:page-number></text:p></draw:text-box></draw:frame><draw:frame draw:style-name="Mfr3" draw:name="Frame408" text:anchor-type="char" svg:x="7.2972in" svg:y="10.8752in" svg:width="0.2in" svg:height="0.1283in"><draw:text-box><text:p text:style-name="MP7"><text:page-number text:select-page="current">54</text:page-number></text:p></draw:text-box></draw:frame><draw:frame draw:style-name="Mfr3" draw:name="Frame4081" text:anchor-type="char" svg:x="7.2972in" svg:y="10.8752in" svg:width="0.2in" svg:height="0.1283in"><draw:text-box><text:p text:style-name="MP7"><text:page-number text:select-page="current">54</text:page-number></text:p></draw:text-box></draw:frame><draw:frame draw:style-name="Mfr3" draw:name="Frame40811" text:anchor-type="char" svg:x="7.2972in" svg:y="10.8752in" svg:width="0.2in" svg:height="0.1283in"><draw:text-box><text:p text:style-name="MP7"><text:page-number text:select-page="current">54</text:page-number></text:p></draw:text-box></draw:frame><draw:frame draw:style-name="Mfr3" draw:name="Frame408111" text:anchor-type="char" svg:x="7.2972in" svg:y="10.8752in" svg:width="0.2in" svg:height="0.1283in"><draw:text-box><text:p text:style-name="MP7"><text:page-number text:select-page="current">54</text:page-number></text:p></draw:text-box></draw:frame><draw:frame draw:style-name="Mfr3" draw:name="Frame4081111" text:anchor-type="char" svg:x="7.2972in" svg:y="10.8752in" svg:width="0.2in" svg:height="0.1283in"><draw:text-box><text:p text:style-name="MP7"><text:page-number text:select-page="current">54</text:page-number></text:p></draw:text-box></draw:frame><draw:frame draw:style-name="Mfr3" draw:name="Frame40811111" text:anchor-type="char" svg:x="7.2972in" svg:y="10.8752in" svg:width="0.2in" svg:height="0.1283in"><draw:text-box><text:p text:style-name="MP7"><text:page-number text:select-page="current">54</text:page-number></text:p></draw:text-box></draw:frame><draw:frame draw:style-name="Mfr3" draw:name="Frame3961" text:anchor-type="char" svg:x="7.2972in" svg:y="10.8752in" svg:width="0.2in" svg:height="0.1283in"><draw:text-box><text:p text:style-name="MP7"><text:page-number text:select-page="current">54</text:page-number></text:p></draw:text-box></draw:frame><draw:frame draw:style-name="Mfr4" draw:name="Frame39511" text:anchor-type="char" svg:x="7.2972in" svg:y="10.8752in" svg:width="0.2in" svg:height="0.1283in"><draw:text-box><text:p text:style-name="MP7"><text:page-number text:select-page="current">54</text:page-number></text:p></draw:text-box></draw:frame><draw:frame draw:style-name="Mfr2" draw:name="Image2124" text:anchor-type="char" svg:x="0.7736in" svg:y="10.8752in" svg:width="1.9181in" svg:height="0.128in"><draw:image xlink:href="Pictures/100000010000017F0000001931F81BC8.png" xlink:type="simple" xlink:show="embed" xlink:actuate="onLoad" draw:mime-type="image/png"/></draw:frame><draw:frame draw:style-name="Mfr2" draw:name="Image212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53" style:page-layout-name="Mpm6" draw:style-name="Mdp1">
      <style:header>
        <text:p text:style-name="MP1"><draw:frame draw:style-name="Mfr3" draw:name="Frame40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9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9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9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7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9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1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1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10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10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10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10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398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397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26" text:anchor-type="char" svg:x="0.4925in" svg:y="0in" svg:width="7.7756in" svg:height="1.3874in"><draw:image xlink:href="Pictures/1000000100000613000001153857E5DA.png" xlink:type="simple" xlink:show="embed" xlink:actuate="onLoad" draw:mime-type="image/png"/></draw:frame><draw:frame draw:style-name="Mfr2" draw:name="Image2127" text:anchor-type="char" svg:x="1.6811in" svg:y="0.5965in" svg:width="1.5984in" svg:height="0.4035in"><draw:image xlink:href="Pictures/100000010000013F000000509651FD70.png" xlink:type="simple" xlink:show="embed" xlink:actuate="onLoad" draw:mime-type="image/png"/></draw:frame><draw:frame draw:style-name="Mfr2" draw:name="Image212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129" text:anchor-type="char" svg:x="0.4925in" svg:y="0in" svg:width="7.7756in" svg:height="1.3874in" draw:z-index="424"><draw:image xlink:href="Pictures/1000000100000613000001153857E5DA.png" xlink:type="simple" xlink:show="embed" xlink:actuate="onLoad" draw:mime-type="image/png"/></draw:frame><draw:frame draw:style-name="Mfr2" draw:name="Image2130" text:anchor-type="char" svg:x="1.6811in" svg:y="0.5965in" svg:width="1.5984in" svg:height="0.4035in" draw:z-index="422"><draw:image xlink:href="Pictures/100000010000013F000000509651FD70.png" xlink:type="simple" xlink:show="embed" xlink:actuate="onLoad" draw:mime-type="image/png"/></draw:frame><draw:frame draw:style-name="Mfr2" draw:name="Image2131" text:anchor-type="char" svg:x="5.5709in" svg:y="0.7409in" svg:width="1.9236in" svg:height="0.2028in" draw:z-index="420"><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4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0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5" text:anchor-type="char" svg:x="7.2972in" svg:y="10.8752in" svg:width="0.2in" svg:height="0.1283in"><draw:text-box><text:p text:style-name="MP7"><text:page-number text:select-page="current">55</text:page-number></text:p></draw:text-box></draw:frame><draw:frame draw:style-name="Mfr3" draw:name="Frame4151" text:anchor-type="char" svg:x="7.2972in" svg:y="10.8752in" svg:width="0.2in" svg:height="0.1283in"><draw:text-box><text:p text:style-name="MP7"><text:page-number text:select-page="current">55</text:page-number></text:p></draw:text-box></draw:frame><draw:frame draw:style-name="Mfr3" draw:name="Frame41511" text:anchor-type="char" svg:x="7.2972in" svg:y="10.8752in" svg:width="0.2in" svg:height="0.1283in"><draw:text-box><text:p text:style-name="MP7"><text:page-number text:select-page="current">55</text:page-number></text:p></draw:text-box></draw:frame><draw:frame draw:style-name="Mfr3" draw:name="Frame415111" text:anchor-type="char" svg:x="7.2972in" svg:y="10.8752in" svg:width="0.2in" svg:height="0.1283in"><draw:text-box><text:p text:style-name="MP7"><text:page-number text:select-page="current">55</text:page-number></text:p></draw:text-box></draw:frame><draw:frame draw:style-name="Mfr3" draw:name="Frame4151111" text:anchor-type="char" svg:x="7.2972in" svg:y="10.8752in" svg:width="0.2in" svg:height="0.1283in"><draw:text-box><text:p text:style-name="MP7"><text:page-number text:select-page="current">55</text:page-number></text:p></draw:text-box></draw:frame><draw:frame draw:style-name="Mfr3" draw:name="Frame41511111" text:anchor-type="char" svg:x="7.2972in" svg:y="10.8752in" svg:width="0.2in" svg:height="0.1283in"><draw:text-box><text:p text:style-name="MP7"><text:page-number text:select-page="current">55</text:page-number></text:p></draw:text-box></draw:frame><draw:frame draw:style-name="Mfr3" draw:name="Frame415111111" text:anchor-type="char" svg:x="7.2972in" svg:y="10.8752in" svg:width="0.2in" svg:height="0.1283in"><draw:text-box><text:p text:style-name="MP7"><text:page-number text:select-page="current">55</text:page-number></text:p></draw:text-box></draw:frame><draw:frame draw:style-name="Mfr3" draw:name="Frame4021" text:anchor-type="char" svg:x="7.2972in" svg:y="10.8752in" svg:width="0.2in" svg:height="0.1283in"><draw:text-box><text:p text:style-name="MP7"><text:page-number text:select-page="current">55</text:page-number></text:p></draw:text-box></draw:frame><draw:frame draw:style-name="Mfr4" draw:name="Frame40111" text:anchor-type="char" svg:x="7.2972in" svg:y="10.8752in" svg:width="0.2in" svg:height="0.1283in"><draw:text-box><text:p text:style-name="MP7"><text:page-number text:select-page="current">55</text:page-number></text:p></draw:text-box></draw:frame><draw:frame draw:style-name="Mfr2" draw:name="Image2132" text:anchor-type="char" svg:x="0.7736in" svg:y="10.8752in" svg:width="1.9181in" svg:height="0.128in"><draw:image xlink:href="Pictures/100000010000017F0000001931F81BC8.png" xlink:type="simple" xlink:show="embed" xlink:actuate="onLoad" draw:mime-type="image/png"/></draw:frame><draw:frame draw:style-name="Mfr2" draw:name="Image213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80"><draw:image xlink:href="Pictures/10000001000000840000007752069C51.png" xlink:type="simple" xlink:show="embed" xlink:actuate="onLoad" draw:mime-type="image/png"/></draw:frame><draw:frame draw:style-name="Mfr2" draw:name="Image2134" text:anchor-type="char" svg:x="0.7736in" svg:y="10.8752in" svg:width="1.9181in" svg:height="0.128in" draw:z-index="410"><draw:image xlink:href="Pictures/100000010000017F0000001931F81BC8.png" xlink:type="simple" xlink:show="embed" xlink:actuate="onLoad" draw:mime-type="image/png"/></draw:frame><draw:frame draw:style-name="Mfr2" draw:name="Image2135" text:anchor-type="char" svg:x="7.2972in" svg:y="10.8752in" svg:width="0.1984in" svg:height="0.128in" draw:z-index="415"><draw:image xlink:href="Pictures/100000010000002700000019D898E835.png" xlink:type="simple" xlink:show="embed" xlink:actuate="onLoad" draw:mime-type="image/png"/></draw:frame></text:p>
      </style:footer-left>
    </style:master-page>
    <style:master-page style:name="Converted54" style:page-layout-name="Mpm6" draw:style-name="Mdp1">
      <style:header>
        <text:p text:style-name="MP1"><draw:frame draw:style-name="Mfr2" draw:name="Image2136" text:anchor-type="char" svg:x="0.4925in" svg:y="0in" svg:width="7.7756in" svg:height="1.3874in" draw:z-index="412"><draw:image xlink:href="Pictures/1000000100000613000001153857E5DA.png" xlink:type="simple" xlink:show="embed" xlink:actuate="onLoad" draw:mime-type="image/png"/></draw:frame><draw:frame draw:style-name="Mfr2" draw:name="Image2137" text:anchor-type="char" svg:x="1.6811in" svg:y="0.5965in" svg:width="1.5984in" svg:height="0.4035in" draw:z-index="411"><draw:image xlink:href="Pictures/100000010000013F000000509651FD70.png" xlink:type="simple" xlink:show="embed" xlink:actuate="onLoad" draw:mime-type="image/png"/></draw:frame><draw:frame draw:style-name="Mfr2" draw:name="Image2138" text:anchor-type="char" svg:x="5.5709in" svg:y="0.7409in" svg:width="1.9236in" svg:height="0.2028in" draw:z-index="409"><draw:image xlink:href="Pictures/100000010000018000000028EC1C6272.png" xlink:type="simple" xlink:show="embed" xlink:actuate="onLoad" draw:mime-type="image/png"/></draw:frame></text:p>
      </style:header>
      <style:header-left>
        <text:p text:style-name="MP1"><draw:frame draw:style-name="Mfr3" draw:name="Frame42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0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0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0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07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0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2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2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2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08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07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39" text:anchor-type="char" svg:x="0.4925in" svg:y="0in" svg:width="7.7756in" svg:height="1.3874in"><draw:image xlink:href="Pictures/1000000100000613000001153857E5DA.png" xlink:type="simple" xlink:show="embed" xlink:actuate="onLoad" draw:mime-type="image/png"/></draw:frame><draw:frame draw:style-name="Mfr2" draw:name="Image2140" text:anchor-type="char" svg:x="1.6811in" svg:y="0.5965in" svg:width="1.5984in" svg:height="0.4035in"><draw:image xlink:href="Pictures/100000010000013F000000509651FD70.png" xlink:type="simple" xlink:show="embed" xlink:actuate="onLoad" draw:mime-type="image/png"/></draw:frame><draw:frame draw:style-name="Mfr2" draw:name="Image214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76"><draw:image xlink:href="Pictures/10000001000000840000007752069C51.png" xlink:type="simple" xlink:show="embed" xlink:actuate="onLoad" draw:mime-type="image/png"/></draw:frame><draw:frame draw:style-name="Mfr2" draw:name="Image2142" text:anchor-type="char" svg:x="0.7736in" svg:y="10.8752in" svg:width="1.9181in" svg:height="0.128in" draw:z-index="406"><draw:image xlink:href="Pictures/100000010000017F0000001931F81BC8.png" xlink:type="simple" xlink:show="embed" xlink:actuate="onLoad" draw:mime-type="image/png"/></draw:frame><draw:frame draw:style-name="Mfr2" draw:name="Image2143" text:anchor-type="char" svg:x="7.2972in" svg:y="10.8752in" svg:width="0.1984in" svg:height="0.128in" draw:z-index="478"><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5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5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10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5" text:anchor-type="char" svg:x="7.2972in" svg:y="10.8752in" svg:width="0.2in" svg:height="0.1283in"><draw:text-box><text:p text:style-name="MP7"><text:page-number text:select-page="current">56</text:page-number></text:p></draw:text-box></draw:frame><draw:frame draw:style-name="Mfr3" draw:name="Frame426" text:anchor-type="char" svg:x="7.2972in" svg:y="10.8752in" svg:width="0.2in" svg:height="0.1283in"><draw:text-box><text:p text:style-name="MP7"><text:page-number text:select-page="current">56</text:page-number></text:p></draw:text-box></draw:frame><draw:frame draw:style-name="Mfr3" draw:name="Frame4261" text:anchor-type="char" svg:x="7.2972in" svg:y="10.8752in" svg:width="0.2in" svg:height="0.1283in"><draw:text-box><text:p text:style-name="MP7"><text:page-number text:select-page="current">56</text:page-number></text:p></draw:text-box></draw:frame><draw:frame draw:style-name="Mfr3" draw:name="Frame42611" text:anchor-type="char" svg:x="7.2972in" svg:y="10.8752in" svg:width="0.2in" svg:height="0.1283in"><draw:text-box><text:p text:style-name="MP7"><text:page-number text:select-page="current">56</text:page-number></text:p></draw:text-box></draw:frame><draw:frame draw:style-name="Mfr3" draw:name="Frame426111" text:anchor-type="char" svg:x="7.2972in" svg:y="10.8752in" svg:width="0.2in" svg:height="0.1283in"><draw:text-box><text:p text:style-name="MP7"><text:page-number text:select-page="current">56</text:page-number></text:p></draw:text-box></draw:frame><draw:frame draw:style-name="Mfr3" draw:name="Frame4261111" text:anchor-type="char" svg:x="7.2972in" svg:y="10.8752in" svg:width="0.2in" svg:height="0.1283in"><draw:text-box><text:p text:style-name="MP7"><text:page-number text:select-page="current">56</text:page-number></text:p></draw:text-box></draw:frame><draw:frame draw:style-name="Mfr3" draw:name="Frame42611111" text:anchor-type="char" svg:x="7.2972in" svg:y="10.8752in" svg:width="0.2in" svg:height="0.1283in"><draw:text-box><text:p text:style-name="MP7"><text:page-number text:select-page="current">56</text:page-number></text:p></draw:text-box></draw:frame><draw:frame draw:style-name="Mfr3" draw:name="Frame426111111" text:anchor-type="char" svg:x="7.2972in" svg:y="10.8752in" svg:width="0.2in" svg:height="0.1283in"><draw:text-box><text:p text:style-name="MP7"><text:page-number text:select-page="current">56</text:page-number></text:p></draw:text-box></draw:frame><draw:frame draw:style-name="Mfr3" draw:name="Frame4121" text:anchor-type="char" svg:x="7.2972in" svg:y="10.8752in" svg:width="0.2in" svg:height="0.1283in"><draw:text-box><text:p text:style-name="MP7"><text:page-number text:select-page="current">56</text:page-number></text:p></draw:text-box></draw:frame><draw:frame draw:style-name="Mfr4" draw:name="Frame41111" text:anchor-type="char" svg:x="7.2972in" svg:y="10.8752in" svg:width="0.2in" svg:height="0.1283in"><draw:text-box><text:p text:style-name="MP7"><text:page-number text:select-page="current">56</text:page-number></text:p></draw:text-box></draw:frame><draw:frame draw:style-name="Mfr2" draw:name="Image2144" text:anchor-type="char" svg:x="0.7736in" svg:y="10.8752in" svg:width="1.9181in" svg:height="0.128in"><draw:image xlink:href="Pictures/100000010000017F0000001931F81BC8.png" xlink:type="simple" xlink:show="embed" xlink:actuate="onLoad" draw:mime-type="image/png"/></draw:frame><draw:frame draw:style-name="Mfr2" draw:name="Image214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55" style:page-layout-name="Mpm6" draw:style-name="Mdp1">
      <style:header>
        <text:p text:style-name="MP1"><draw:frame draw:style-name="Mfr3" draw:name="Frame20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7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7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7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1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1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8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8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8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8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8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14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1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46" text:anchor-type="char" svg:x="0.4925in" svg:y="0in" svg:width="7.7756in" svg:height="1.3874in"><draw:image xlink:href="Pictures/1000000100000613000001153857E5DA.png" xlink:type="simple" xlink:show="embed" xlink:actuate="onLoad" draw:mime-type="image/png"/></draw:frame><draw:frame draw:style-name="Mfr2" draw:name="Image2147" text:anchor-type="char" svg:x="1.6811in" svg:y="0.5965in" svg:width="1.5984in" svg:height="0.4035in"><draw:image xlink:href="Pictures/100000010000013F000000509651FD70.png" xlink:type="simple" xlink:show="embed" xlink:actuate="onLoad" draw:mime-type="image/png"/></draw:frame><draw:frame draw:style-name="Mfr2" draw:name="Image214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149" text:anchor-type="char" svg:x="0.4925in" svg:y="0in" svg:width="7.7756in" svg:height="1.3874in" draw:z-index="477"><draw:image xlink:href="Pictures/1000000100000613000001153857E5DA.png" xlink:type="simple" xlink:show="embed" xlink:actuate="onLoad" draw:mime-type="image/png"/></draw:frame><draw:frame draw:style-name="Mfr2" draw:name="Image2150" text:anchor-type="char" svg:x="1.6811in" svg:y="0.5965in" svg:width="1.5984in" svg:height="0.4035in" draw:z-index="476"><draw:image xlink:href="Pictures/100000010000013F000000509651FD70.png" xlink:type="simple" xlink:show="embed" xlink:actuate="onLoad" draw:mime-type="image/png"/></draw:frame><draw:frame draw:style-name="Mfr2" draw:name="Image2151" text:anchor-type="char" svg:x="5.5709in" svg:y="0.7409in" svg:width="1.9236in" svg:height="0.2028in" draw:z-index="475"><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1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2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2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30" text:anchor-type="char" svg:x="7.2972in" svg:y="10.8752in" svg:width="0.2in" svg:height="0.1283in"><draw:text-box><text:p text:style-name="MP7"><text:page-number text:select-page="current">57</text:page-number></text:p></draw:text-box></draw:frame><draw:frame draw:style-name="Mfr3" draw:name="Frame433" text:anchor-type="char" svg:x="7.2972in" svg:y="10.8752in" svg:width="0.2in" svg:height="0.1283in"><draw:text-box><text:p text:style-name="MP7"><text:page-number text:select-page="current">57</text:page-number></text:p></draw:text-box></draw:frame><draw:frame draw:style-name="Mfr3" draw:name="Frame4331" text:anchor-type="char" svg:x="7.2972in" svg:y="10.8752in" svg:width="0.2in" svg:height="0.1283in"><draw:text-box><text:p text:style-name="MP7"><text:page-number text:select-page="current">57</text:page-number></text:p></draw:text-box></draw:frame><draw:frame draw:style-name="Mfr3" draw:name="Frame43311" text:anchor-type="char" svg:x="7.2972in" svg:y="10.8752in" svg:width="0.2in" svg:height="0.1283in"><draw:text-box><text:p text:style-name="MP7"><text:page-number text:select-page="current">57</text:page-number></text:p></draw:text-box></draw:frame><draw:frame draw:style-name="Mfr3" draw:name="Frame433111" text:anchor-type="char" svg:x="7.2972in" svg:y="10.8752in" svg:width="0.2in" svg:height="0.1283in"><draw:text-box><text:p text:style-name="MP7"><text:page-number text:select-page="current">57</text:page-number></text:p></draw:text-box></draw:frame><draw:frame draw:style-name="Mfr3" draw:name="Frame4331111" text:anchor-type="char" svg:x="7.2972in" svg:y="10.8752in" svg:width="0.2in" svg:height="0.1283in"><draw:text-box><text:p text:style-name="MP7"><text:page-number text:select-page="current">57</text:page-number></text:p></draw:text-box></draw:frame><draw:frame draw:style-name="Mfr3" draw:name="Frame43311111" text:anchor-type="char" svg:x="7.2972in" svg:y="10.8752in" svg:width="0.2in" svg:height="0.1283in"><draw:text-box><text:p text:style-name="MP7"><text:page-number text:select-page="current">57</text:page-number></text:p></draw:text-box></draw:frame><draw:frame draw:style-name="Mfr3" draw:name="Frame433111111" text:anchor-type="char" svg:x="7.2972in" svg:y="10.8752in" svg:width="0.2in" svg:height="0.1283in"><draw:text-box><text:p text:style-name="MP7"><text:page-number text:select-page="current">57</text:page-number></text:p></draw:text-box></draw:frame><draw:frame draw:style-name="Mfr3" draw:name="Frame4181" text:anchor-type="char" svg:x="7.2972in" svg:y="10.8752in" svg:width="0.2in" svg:height="0.1283in"><draw:text-box><text:p text:style-name="MP7"><text:page-number text:select-page="current">57</text:page-number></text:p></draw:text-box></draw:frame><draw:frame draw:style-name="Mfr4" draw:name="Frame41711" text:anchor-type="char" svg:x="7.2972in" svg:y="10.8752in" svg:width="0.2in" svg:height="0.1283in"><draw:text-box><text:p text:style-name="MP7"><text:page-number text:select-page="current">57</text:page-number></text:p></draw:text-box></draw:frame><draw:frame draw:style-name="Mfr2" draw:name="Image2152" text:anchor-type="char" svg:x="0.7736in" svg:y="10.8752in" svg:width="1.9181in" svg:height="0.128in"><draw:image xlink:href="Pictures/100000010000017F0000001931F81BC8.png" xlink:type="simple" xlink:show="embed" xlink:actuate="onLoad" draw:mime-type="image/png"/></draw:frame><draw:frame draw:style-name="Mfr2" draw:name="Image215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75"><draw:image xlink:href="Pictures/10000001000000840000007752069C51.png" xlink:type="simple" xlink:show="embed" xlink:actuate="onLoad" draw:mime-type="image/png"/></draw:frame><draw:frame draw:style-name="Mfr2" draw:name="Image2154" text:anchor-type="char" svg:x="0.7736in" svg:y="10.8752in" svg:width="1.9181in" svg:height="0.128in" draw:z-index="472"><draw:image xlink:href="Pictures/100000010000017F0000001931F81BC8.png" xlink:type="simple" xlink:show="embed" xlink:actuate="onLoad" draw:mime-type="image/png"/></draw:frame><draw:frame draw:style-name="Mfr2" draw:name="Image2155" text:anchor-type="char" svg:x="7.2972in" svg:y="10.8752in" svg:width="0.1984in" svg:height="0.128in" draw:z-index="471"><draw:image xlink:href="Pictures/100000010000002700000019D898E835.png" xlink:type="simple" xlink:show="embed" xlink:actuate="onLoad" draw:mime-type="image/png"/></draw:frame></text:p>
      </style:footer-left>
    </style:master-page>
    <style:master-page style:name="Converted56" style:page-layout-name="Mpm6" draw:style-name="Mdp1">
      <style:header>
        <text:p text:style-name="MP1"><draw:frame draw:style-name="Mfr2" draw:name="Image2156" text:anchor-type="char" svg:x="0.4925in" svg:y="0in" svg:width="7.7756in" svg:height="1.3874in" draw:z-index="470"><draw:image xlink:href="Pictures/1000000100000613000001153857E5DA.png" xlink:type="simple" xlink:show="embed" xlink:actuate="onLoad" draw:mime-type="image/png"/></draw:frame><draw:frame draw:style-name="Mfr2" draw:name="Image2157" text:anchor-type="char" svg:x="1.6811in" svg:y="0.5965in" svg:width="1.5984in" svg:height="0.4035in" draw:z-index="469"><draw:image xlink:href="Pictures/100000010000013F000000509651FD70.png" xlink:type="simple" xlink:show="embed" xlink:actuate="onLoad" draw:mime-type="image/png"/></draw:frame><draw:frame draw:style-name="Mfr2" draw:name="Image2158" text:anchor-type="char" svg:x="5.5709in" svg:y="0.7409in" svg:width="1.9236in" svg:height="0.2028in" draw:z-index="468"><draw:image xlink:href="Pictures/100000010000018000000028EC1C6272.png" xlink:type="simple" xlink:show="embed" xlink:actuate="onLoad" draw:mime-type="image/png"/></draw:frame></text:p>
      </style:header>
      <style:header-left>
        <text:p text:style-name="MP1"><draw:frame draw:style-name="Mfr3" draw:name="Frame3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8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8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8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22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9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9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9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9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9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2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2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59" text:anchor-type="char" svg:x="0.4925in" svg:y="0in" svg:width="7.7756in" svg:height="1.3874in"><draw:image xlink:href="Pictures/1000000100000613000001153857E5DA.png" xlink:type="simple" xlink:show="embed" xlink:actuate="onLoad" draw:mime-type="image/png"/></draw:frame><draw:frame draw:style-name="Mfr2" draw:name="Image2160" text:anchor-type="char" svg:x="1.6811in" svg:y="0.5965in" svg:width="1.5984in" svg:height="0.4035in"><draw:image xlink:href="Pictures/100000010000013F000000509651FD70.png" xlink:type="simple" xlink:show="embed" xlink:actuate="onLoad" draw:mime-type="image/png"/></draw:frame><draw:frame draw:style-name="Mfr2" draw:name="Image216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72"><draw:image xlink:href="Pictures/10000001000000840000007752069C51.png" xlink:type="simple" xlink:show="embed" xlink:actuate="onLoad" draw:mime-type="image/png"/></draw:frame><draw:frame draw:style-name="Mfr2" draw:name="Image2162" text:anchor-type="char" svg:x="0.7736in" svg:y="10.8752in" svg:width="1.9181in" svg:height="0.128in" draw:z-index="465"><draw:image xlink:href="Pictures/100000010000017F0000001931F81BC8.png" xlink:type="simple" xlink:show="embed" xlink:actuate="onLoad" draw:mime-type="image/png"/></draw:frame><draw:frame draw:style-name="Mfr2" draw:name="Image2163" text:anchor-type="char" svg:x="7.2972in" svg:y="10.8752in" svg:width="0.1984in" svg:height="0.128in" draw:z-index="464"><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8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2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2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7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26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5" text:anchor-type="char" svg:x="7.2972in" svg:y="10.8752in" svg:width="0.2in" svg:height="0.1283in"><draw:text-box><text:p text:style-name="MP7"><text:page-number text:select-page="current">58</text:page-number></text:p></draw:text-box></draw:frame><draw:frame draw:style-name="Mfr3" draw:name="Frame443" text:anchor-type="char" svg:x="7.2972in" svg:y="10.8752in" svg:width="0.2in" svg:height="0.1283in"><draw:text-box><text:p text:style-name="MP7"><text:page-number text:select-page="current">58</text:page-number></text:p></draw:text-box></draw:frame><draw:frame draw:style-name="Mfr3" draw:name="Frame4431" text:anchor-type="char" svg:x="7.2972in" svg:y="10.8752in" svg:width="0.2in" svg:height="0.1283in"><draw:text-box><text:p text:style-name="MP7"><text:page-number text:select-page="current">58</text:page-number></text:p></draw:text-box></draw:frame><draw:frame draw:style-name="Mfr3" draw:name="Frame44311" text:anchor-type="char" svg:x="7.2972in" svg:y="10.8752in" svg:width="0.2in" svg:height="0.1283in"><draw:text-box><text:p text:style-name="MP7"><text:page-number text:select-page="current">58</text:page-number></text:p></draw:text-box></draw:frame><draw:frame draw:style-name="Mfr3" draw:name="Frame443111" text:anchor-type="char" svg:x="7.2972in" svg:y="10.8752in" svg:width="0.2in" svg:height="0.1283in"><draw:text-box><text:p text:style-name="MP7"><text:page-number text:select-page="current">58</text:page-number></text:p></draw:text-box></draw:frame><draw:frame draw:style-name="Mfr3" draw:name="Frame4431111" text:anchor-type="char" svg:x="7.2972in" svg:y="10.8752in" svg:width="0.2in" svg:height="0.1283in"><draw:text-box><text:p text:style-name="MP7"><text:page-number text:select-page="current">58</text:page-number></text:p></draw:text-box></draw:frame><draw:frame draw:style-name="Mfr3" draw:name="Frame44311111" text:anchor-type="char" svg:x="7.2972in" svg:y="10.8752in" svg:width="0.2in" svg:height="0.1283in"><draw:text-box><text:p text:style-name="MP7"><text:page-number text:select-page="current">58</text:page-number></text:p></draw:text-box></draw:frame><draw:frame draw:style-name="Mfr3" draw:name="Frame443111111" text:anchor-type="char" svg:x="7.2972in" svg:y="10.8752in" svg:width="0.2in" svg:height="0.1283in"><draw:text-box><text:p text:style-name="MP7"><text:page-number text:select-page="current">58</text:page-number></text:p></draw:text-box></draw:frame><draw:frame draw:style-name="Mfr3" draw:name="Frame4281111111" text:anchor-type="char" svg:x="7.2972in" svg:y="10.8752in" svg:width="0.2in" svg:height="0.1283in"><draw:text-box><text:p text:style-name="MP7"><text:page-number text:select-page="current">58</text:page-number></text:p></draw:text-box></draw:frame><draw:frame draw:style-name="Mfr4" draw:name="Frame42711111111" text:anchor-type="char" svg:x="7.2972in" svg:y="10.8752in" svg:width="0.2in" svg:height="0.1283in"><draw:text-box><text:p text:style-name="MP7"><text:page-number text:select-page="current">58</text:page-number></text:p></draw:text-box></draw:frame><draw:frame draw:style-name="Mfr2" draw:name="Image2164" text:anchor-type="char" svg:x="0.7736in" svg:y="10.8752in" svg:width="1.9181in" svg:height="0.128in"><draw:image xlink:href="Pictures/100000010000017F0000001931F81BC8.png" xlink:type="simple" xlink:show="embed" xlink:actuate="onLoad" draw:mime-type="image/png"/></draw:frame><draw:frame draw:style-name="Mfr2" draw:name="Image216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57" style:page-layout-name="Mpm6" draw:style-name="Mdp1">
      <style:header>
        <text:p text:style-name="MP1"><draw:frame draw:style-name="Mfr3" draw:name="Frame3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4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4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4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281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5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5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5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5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5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3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29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66" text:anchor-type="char" svg:x="0.4925in" svg:y="0in" svg:width="7.7756in" svg:height="1.3874in"><draw:image xlink:href="Pictures/1000000100000613000001153857E5DA.png" xlink:type="simple" xlink:show="embed" xlink:actuate="onLoad" draw:mime-type="image/png"/></draw:frame><draw:frame draw:style-name="Mfr2" draw:name="Image2167" text:anchor-type="char" svg:x="1.6811in" svg:y="0.5965in" svg:width="1.5984in" svg:height="0.4035in"><draw:image xlink:href="Pictures/100000010000013F000000509651FD70.png" xlink:type="simple" xlink:show="embed" xlink:actuate="onLoad" draw:mime-type="image/png"/></draw:frame><draw:frame draw:style-name="Mfr2" draw:name="Image216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169" text:anchor-type="char" svg:x="0.4925in" svg:y="0in" svg:width="7.7756in" svg:height="1.3874in" draw:z-index="463"><draw:image xlink:href="Pictures/1000000100000613000001153857E5DA.png" xlink:type="simple" xlink:show="embed" xlink:actuate="onLoad" draw:mime-type="image/png"/></draw:frame><draw:frame draw:style-name="Mfr2" draw:name="Image2170" text:anchor-type="char" svg:x="1.6811in" svg:y="0.5965in" svg:width="1.5984in" svg:height="0.4035in" draw:z-index="462"><draw:image xlink:href="Pictures/100000010000013F000000509651FD70.png" xlink:type="simple" xlink:show="embed" xlink:actuate="onLoad" draw:mime-type="image/png"/></draw:frame><draw:frame draw:style-name="Mfr2" draw:name="Image2171" text:anchor-type="char" svg:x="5.5709in" svg:y="0.7409in" svg:width="1.9236in" svg:height="0.2028in" draw:z-index="461"><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8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8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3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32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16" text:anchor-type="char" svg:x="7.2972in" svg:y="10.8752in" svg:width="0.2in" svg:height="0.1283in"><draw:text-box><text:p text:style-name="MP7"><text:page-number text:select-page="current">59</text:page-number></text:p></draw:text-box></draw:frame><draw:frame draw:style-name="Mfr3" draw:name="Frame449" text:anchor-type="char" svg:x="7.2972in" svg:y="10.8752in" svg:width="0.2in" svg:height="0.1283in"><draw:text-box><text:p text:style-name="MP7"><text:page-number text:select-page="current">59</text:page-number></text:p></draw:text-box></draw:frame><draw:frame draw:style-name="Mfr3" draw:name="Frame4491" text:anchor-type="char" svg:x="7.2972in" svg:y="10.8752in" svg:width="0.2in" svg:height="0.1283in"><draw:text-box><text:p text:style-name="MP7"><text:page-number text:select-page="current">59</text:page-number></text:p></draw:text-box></draw:frame><draw:frame draw:style-name="Mfr3" draw:name="Frame44911" text:anchor-type="char" svg:x="7.2972in" svg:y="10.8752in" svg:width="0.2in" svg:height="0.1283in"><draw:text-box><text:p text:style-name="MP7"><text:page-number text:select-page="current">59</text:page-number></text:p></draw:text-box></draw:frame><draw:frame draw:style-name="Mfr3" draw:name="Frame449111" text:anchor-type="char" svg:x="7.2972in" svg:y="10.8752in" svg:width="0.2in" svg:height="0.1283in"><draw:text-box><text:p text:style-name="MP7"><text:page-number text:select-page="current">59</text:page-number></text:p></draw:text-box></draw:frame><draw:frame draw:style-name="Mfr3" draw:name="Frame4491111" text:anchor-type="char" svg:x="7.2972in" svg:y="10.8752in" svg:width="0.2in" svg:height="0.1283in"><draw:text-box><text:p text:style-name="MP7"><text:page-number text:select-page="current">59</text:page-number></text:p></draw:text-box></draw:frame><draw:frame draw:style-name="Mfr3" draw:name="Frame44911111" text:anchor-type="char" svg:x="7.2972in" svg:y="10.8752in" svg:width="0.2in" svg:height="0.1283in"><draw:text-box><text:p text:style-name="MP7"><text:page-number text:select-page="current">59</text:page-number></text:p></draw:text-box></draw:frame><draw:frame draw:style-name="Mfr3" draw:name="Frame449111111" text:anchor-type="char" svg:x="7.2972in" svg:y="10.8752in" svg:width="0.2in" svg:height="0.1283in"><draw:text-box><text:p text:style-name="MP7"><text:page-number text:select-page="current">59</text:page-number></text:p></draw:text-box></draw:frame><draw:frame draw:style-name="Mfr3" draw:name="Frame4341" text:anchor-type="char" svg:x="7.2972in" svg:y="10.8752in" svg:width="0.2in" svg:height="0.1283in"><draw:text-box><text:p text:style-name="MP7"><text:page-number text:select-page="current">59</text:page-number></text:p></draw:text-box></draw:frame><draw:frame draw:style-name="Mfr4" draw:name="Frame43311111111" text:anchor-type="char" svg:x="7.2972in" svg:y="10.8752in" svg:width="0.2in" svg:height="0.1283in"><draw:text-box><text:p text:style-name="MP7"><text:page-number text:select-page="current">59</text:page-number></text:p></draw:text-box></draw:frame><draw:frame draw:style-name="Mfr2" draw:name="Image2172" text:anchor-type="char" svg:x="0.7736in" svg:y="10.8752in" svg:width="1.9181in" svg:height="0.128in"><draw:image xlink:href="Pictures/100000010000017F0000001931F81BC8.png" xlink:type="simple" xlink:show="embed" xlink:actuate="onLoad" draw:mime-type="image/png"/></draw:frame><draw:frame draw:style-name="Mfr2" draw:name="Image217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70"><draw:image xlink:href="Pictures/10000001000000840000007752069C51.png" xlink:type="simple" xlink:show="embed" xlink:actuate="onLoad" draw:mime-type="image/png"/></draw:frame><draw:frame draw:style-name="Mfr2" draw:name="Image2174" text:anchor-type="char" svg:x="0.7736in" svg:y="10.8752in" svg:width="1.9181in" svg:height="0.128in" draw:z-index="449"><draw:image xlink:href="Pictures/100000010000017F0000001931F81BC8.png" xlink:type="simple" xlink:show="embed" xlink:actuate="onLoad" draw:mime-type="image/png"/></draw:frame><draw:frame draw:style-name="Mfr2" draw:name="Image2175" text:anchor-type="char" svg:x="7.2972in" svg:y="10.8752in" svg:width="0.1984in" svg:height="0.128in" draw:z-index="458"><draw:image xlink:href="Pictures/100000010000002700000019D898E835.png" xlink:type="simple" xlink:show="embed" xlink:actuate="onLoad" draw:mime-type="image/png"/></draw:frame></text:p>
      </style:footer-left>
    </style:master-page>
    <style:master-page style:name="Converted58" style:page-layout-name="Mpm6" draw:style-name="Mdp1">
      <style:header>
        <text:p text:style-name="MP1"><draw:frame draw:style-name="Mfr2" draw:name="Image2176" text:anchor-type="char" svg:x="0.4925in" svg:y="0in" svg:width="7.7756in" svg:height="1.3874in" draw:z-index="457"><draw:image xlink:href="Pictures/1000000100000613000001153857E5DA.png" xlink:type="simple" xlink:show="embed" xlink:actuate="onLoad" draw:mime-type="image/png"/></draw:frame><draw:frame draw:style-name="Mfr2" draw:name="Image2177" text:anchor-type="char" svg:x="1.6811in" svg:y="0.5965in" svg:width="1.5984in" svg:height="0.4035in" draw:z-index="455"><draw:image xlink:href="Pictures/100000010000013F000000509651FD70.png" xlink:type="simple" xlink:show="embed" xlink:actuate="onLoad" draw:mime-type="image/png"/></draw:frame><draw:frame draw:style-name="Mfr2" draw:name="Image2178" text:anchor-type="char" svg:x="5.5709in" svg:y="0.7409in" svg:width="1.9236in" svg:height="0.2028in" draw:z-index="456"><draw:image xlink:href="Pictures/100000010000018000000028EC1C6272.png" xlink:type="simple" xlink:show="embed" xlink:actuate="onLoad" draw:mime-type="image/png"/></draw:frame></text:p>
      </style:header>
      <style:header-left>
        <text:p text:style-name="MP1"><draw:frame draw:style-name="Mfr3" draw:name="Frame4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4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4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4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9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38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5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55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55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55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55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55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55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0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39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79" text:anchor-type="char" svg:x="0.4925in" svg:y="0in" svg:width="7.7756in" svg:height="1.3874in"><draw:image xlink:href="Pictures/1000000100000613000001153857E5DA.png" xlink:type="simple" xlink:show="embed" xlink:actuate="onLoad" draw:mime-type="image/png"/></draw:frame><draw:frame draw:style-name="Mfr2" draw:name="Image2180" text:anchor-type="char" svg:x="1.6811in" svg:y="0.5965in" svg:width="1.5984in" svg:height="0.4035in"><draw:image xlink:href="Pictures/100000010000013F000000509651FD70.png" xlink:type="simple" xlink:show="embed" xlink:actuate="onLoad" draw:mime-type="image/png"/></draw:frame><draw:frame draw:style-name="Mfr2" draw:name="Image218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65"><draw:image xlink:href="Pictures/10000001000000840000007752069C51.png" xlink:type="simple" xlink:show="embed" xlink:actuate="onLoad" draw:mime-type="image/png"/></draw:frame><draw:frame draw:style-name="Mfr2" draw:name="Image2182" text:anchor-type="char" svg:x="0.7736in" svg:y="10.8752in" svg:width="1.9181in" svg:height="0.128in" draw:z-index="454"><draw:image xlink:href="Pictures/100000010000017F0000001931F81BC8.png" xlink:type="simple" xlink:show="embed" xlink:actuate="onLoad" draw:mime-type="image/png"/></draw:frame><draw:frame draw:style-name="Mfr2" draw:name="Image2183" text:anchor-type="char" svg:x="7.2972in" svg:y="10.8752in" svg:width="0.1984in" svg:height="0.128in" draw:z-index="453"><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3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8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8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8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3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2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6" text:anchor-type="char" svg:x="7.2972in" svg:y="10.8752in" svg:width="0.2in" svg:height="0.1283in"><draw:text-box><text:p text:style-name="MP7"><text:page-number text:select-page="current">60</text:page-number></text:p></draw:text-box></draw:frame><draw:frame draw:style-name="Mfr3" draw:name="Frame459" text:anchor-type="char" svg:x="7.2972in" svg:y="10.8752in" svg:width="0.2in" svg:height="0.1283in"><draw:text-box><text:p text:style-name="MP7"><text:page-number text:select-page="current">60</text:page-number></text:p></draw:text-box></draw:frame><draw:frame draw:style-name="Mfr3" draw:name="Frame4591" text:anchor-type="char" svg:x="7.2972in" svg:y="10.8752in" svg:width="0.2in" svg:height="0.1283in"><draw:text-box><text:p text:style-name="MP7"><text:page-number text:select-page="current">60</text:page-number></text:p></draw:text-box></draw:frame><draw:frame draw:style-name="Mfr3" draw:name="Frame45911" text:anchor-type="char" svg:x="7.2972in" svg:y="10.8752in" svg:width="0.2in" svg:height="0.1283in"><draw:text-box><text:p text:style-name="MP7"><text:page-number text:select-page="current">60</text:page-number></text:p></draw:text-box></draw:frame><draw:frame draw:style-name="Mfr3" draw:name="Frame459111" text:anchor-type="char" svg:x="7.2972in" svg:y="10.8752in" svg:width="0.2in" svg:height="0.1283in"><draw:text-box><text:p text:style-name="MP7"><text:page-number text:select-page="current">60</text:page-number></text:p></draw:text-box></draw:frame><draw:frame draw:style-name="Mfr3" draw:name="Frame4591111" text:anchor-type="char" svg:x="7.2972in" svg:y="10.8752in" svg:width="0.2in" svg:height="0.1283in"><draw:text-box><text:p text:style-name="MP7"><text:page-number text:select-page="current">60</text:page-number></text:p></draw:text-box></draw:frame><draw:frame draw:style-name="Mfr3" draw:name="Frame45911111" text:anchor-type="char" svg:x="7.2972in" svg:y="10.8752in" svg:width="0.2in" svg:height="0.1283in"><draw:text-box><text:p text:style-name="MP7"><text:page-number text:select-page="current">60</text:page-number></text:p></draw:text-box></draw:frame><draw:frame draw:style-name="Mfr3" draw:name="Frame459111111" text:anchor-type="char" svg:x="7.2972in" svg:y="10.8752in" svg:width="0.2in" svg:height="0.1283in"><draw:text-box><text:p text:style-name="MP7"><text:page-number text:select-page="current">60</text:page-number></text:p></draw:text-box></draw:frame><draw:frame draw:style-name="Mfr3" draw:name="Frame4441111111" text:anchor-type="char" svg:x="7.2972in" svg:y="10.8752in" svg:width="0.2in" svg:height="0.1283in"><draw:text-box><text:p text:style-name="MP7"><text:page-number text:select-page="current">60</text:page-number></text:p></draw:text-box></draw:frame><draw:frame draw:style-name="Mfr4" draw:name="Frame44311111111" text:anchor-type="char" svg:x="7.2972in" svg:y="10.8752in" svg:width="0.2in" svg:height="0.1283in"><draw:text-box><text:p text:style-name="MP7"><text:page-number text:select-page="current">60</text:page-number></text:p></draw:text-box></draw:frame><draw:frame draw:style-name="Mfr2" draw:name="Image2184" text:anchor-type="char" svg:x="0.7736in" svg:y="10.8752in" svg:width="1.9181in" svg:height="0.128in"><draw:image xlink:href="Pictures/100000010000017F0000001931F81BC8.png" xlink:type="simple" xlink:show="embed" xlink:actuate="onLoad" draw:mime-type="image/png"/></draw:frame><draw:frame draw:style-name="Mfr2" draw:name="Image218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59" style:page-layout-name="Mpm6" draw:style-name="Mdp1">
      <style:header>
        <text:p text:style-name="MP1"><draw:frame draw:style-name="Mfr3" draw:name="Frame43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0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0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0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5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441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4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6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6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6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6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6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6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4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45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86" text:anchor-type="char" svg:x="0.4925in" svg:y="0in" svg:width="7.7756in" svg:height="1.3874in"><draw:image xlink:href="Pictures/1000000100000613000001153857E5DA.png" xlink:type="simple" xlink:show="embed" xlink:actuate="onLoad" draw:mime-type="image/png"/></draw:frame><draw:frame draw:style-name="Mfr2" draw:name="Image2187" text:anchor-type="char" svg:x="1.6811in" svg:y="0.5965in" svg:width="1.5984in" svg:height="0.4035in"><draw:image xlink:href="Pictures/100000010000013F000000509651FD70.png" xlink:type="simple" xlink:show="embed" xlink:actuate="onLoad" draw:mime-type="image/png"/></draw:frame><draw:frame draw:style-name="Mfr2" draw:name="Image218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189" text:anchor-type="char" svg:x="0.4925in" svg:y="0in" svg:width="7.7756in" svg:height="1.3874in" draw:z-index="452"><draw:image xlink:href="Pictures/1000000100000613000001153857E5DA.png" xlink:type="simple" xlink:show="embed" xlink:actuate="onLoad" draw:mime-type="image/png"/></draw:frame><draw:frame draw:style-name="Mfr2" draw:name="Image2190" text:anchor-type="char" svg:x="1.6811in" svg:y="0.5965in" svg:width="1.5984in" svg:height="0.4035in" draw:z-index="451"><draw:image xlink:href="Pictures/100000010000013F000000509651FD70.png" xlink:type="simple" xlink:show="embed" xlink:actuate="onLoad" draw:mime-type="image/png"/></draw:frame><draw:frame draw:style-name="Mfr2" draw:name="Image2191" text:anchor-type="char" svg:x="5.5709in" svg:y="0.7409in" svg:width="1.9236in" svg:height="0.2028in" draw:z-index="450"><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4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4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4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4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4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49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8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0" text:anchor-type="char" svg:x="7.2972in" svg:y="10.8752in" svg:width="0.2in" svg:height="0.1283in"><draw:text-box><text:p text:style-name="MP7"><text:page-number text:select-page="current">61</text:page-number></text:p></draw:text-box></draw:frame><draw:frame draw:style-name="Mfr3" draw:name="Frame465" text:anchor-type="char" svg:x="7.2972in" svg:y="10.8752in" svg:width="0.2in" svg:height="0.1283in"><draw:text-box><text:p text:style-name="MP7"><text:page-number text:select-page="current">61</text:page-number></text:p></draw:text-box></draw:frame><draw:frame draw:style-name="Mfr3" draw:name="Frame4651" text:anchor-type="char" svg:x="7.2972in" svg:y="10.8752in" svg:width="0.2in" svg:height="0.1283in"><draw:text-box><text:p text:style-name="MP7"><text:page-number text:select-page="current">61</text:page-number></text:p></draw:text-box></draw:frame><draw:frame draw:style-name="Mfr3" draw:name="Frame46511" text:anchor-type="char" svg:x="7.2972in" svg:y="10.8752in" svg:width="0.2in" svg:height="0.1283in"><draw:text-box><text:p text:style-name="MP7"><text:page-number text:select-page="current">61</text:page-number></text:p></draw:text-box></draw:frame><draw:frame draw:style-name="Mfr3" draw:name="Frame465111" text:anchor-type="char" svg:x="7.2972in" svg:y="10.8752in" svg:width="0.2in" svg:height="0.1283in"><draw:text-box><text:p text:style-name="MP7"><text:page-number text:select-page="current">61</text:page-number></text:p></draw:text-box></draw:frame><draw:frame draw:style-name="Mfr3" draw:name="Frame4651111" text:anchor-type="char" svg:x="7.2972in" svg:y="10.8752in" svg:width="0.2in" svg:height="0.1283in"><draw:text-box><text:p text:style-name="MP7"><text:page-number text:select-page="current">61</text:page-number></text:p></draw:text-box></draw:frame><draw:frame draw:style-name="Mfr3" draw:name="Frame46511111" text:anchor-type="char" svg:x="7.2972in" svg:y="10.8752in" svg:width="0.2in" svg:height="0.1283in"><draw:text-box><text:p text:style-name="MP7"><text:page-number text:select-page="current">61</text:page-number></text:p></draw:text-box></draw:frame><draw:frame draw:style-name="Mfr3" draw:name="Frame465111111" text:anchor-type="char" svg:x="7.2972in" svg:y="10.8752in" svg:width="0.2in" svg:height="0.1283in"><draw:text-box><text:p text:style-name="MP7"><text:page-number text:select-page="current">61</text:page-number></text:p></draw:text-box></draw:frame><draw:frame draw:style-name="Mfr3" draw:name="Frame4501" text:anchor-type="char" svg:x="7.2972in" svg:y="10.8752in" svg:width="0.2in" svg:height="0.1283in"><draw:text-box><text:p text:style-name="MP7"><text:page-number text:select-page="current">61</text:page-number></text:p></draw:text-box></draw:frame><draw:frame draw:style-name="Mfr4" draw:name="Frame44911111111" text:anchor-type="char" svg:x="7.2972in" svg:y="10.8752in" svg:width="0.2in" svg:height="0.1283in"><draw:text-box><text:p text:style-name="MP7"><text:page-number text:select-page="current">61</text:page-number></text:p></draw:text-box></draw:frame><draw:frame draw:style-name="Mfr2" draw:name="Image2192" text:anchor-type="char" svg:x="0.7736in" svg:y="10.8752in" svg:width="1.9181in" svg:height="0.128in"><draw:image xlink:href="Pictures/100000010000017F0000001931F81BC8.png" xlink:type="simple" xlink:show="embed" xlink:actuate="onLoad" draw:mime-type="image/png"/></draw:frame><draw:frame draw:style-name="Mfr2" draw:name="Image2193" text:anchor-type="char" svg:x="7.2972in" svg:y="10.8752in" svg:width="0.1984in" svg:height="0.128in"><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62"><draw:image xlink:href="Pictures/10000001000000840000007752069C51.png" xlink:type="simple" xlink:show="embed" xlink:actuate="onLoad" draw:mime-type="image/png"/></draw:frame><draw:frame draw:style-name="Mfr2" draw:name="Image2194" text:anchor-type="char" svg:x="0.7736in" svg:y="10.8752in" svg:width="1.9181in" svg:height="0.128in" draw:z-index="447"><draw:image xlink:href="Pictures/100000010000017F0000001931F81BC8.png" xlink:type="simple" xlink:show="embed" xlink:actuate="onLoad" draw:mime-type="image/png"/></draw:frame><draw:frame draw:style-name="Mfr2" draw:name="Image2195" text:anchor-type="char" svg:x="7.2972in" svg:y="10.8752in" svg:width="0.1984in" svg:height="0.128in" draw:z-index="446"><draw:image xlink:href="Pictures/100000010000002700000019D898E835.png" xlink:type="simple" xlink:show="embed" xlink:actuate="onLoad" draw:mime-type="image/png"/></draw:frame></text:p>
      </style:footer-left>
    </style:master-page>
    <style:master-page style:name="Converted60" style:page-layout-name="Mpm6" draw:style-name="Mdp1">
      <style:header>
        <text:p text:style-name="MP1"><draw:frame draw:style-name="Mfr2" draw:name="Image2196" text:anchor-type="char" svg:x="0.4925in" svg:y="0in" svg:width="7.7756in" svg:height="1.3874in" draw:z-index="445"><draw:image xlink:href="Pictures/1000000100000613000001153857E5DA.png" xlink:type="simple" xlink:show="embed" xlink:actuate="onLoad" draw:mime-type="image/png"/></draw:frame><draw:frame draw:style-name="Mfr2" draw:name="Image2197" text:anchor-type="char" svg:x="1.6811in" svg:y="0.5965in" svg:width="1.5984in" svg:height="0.4035in" draw:z-index="444"><draw:image xlink:href="Pictures/100000010000013F000000509651FD70.png" xlink:type="simple" xlink:show="embed" xlink:actuate="onLoad" draw:mime-type="image/png"/></draw:frame><draw:frame draw:style-name="Mfr2" draw:name="Image2198" text:anchor-type="char" svg:x="5.5709in" svg:y="0.7409in" svg:width="1.9236in" svg:height="0.2028in" draw:z-index="443"><draw:image xlink:href="Pictures/100000010000018000000028EC1C6272.png" xlink:type="simple" xlink:show="embed" xlink:actuate="onLoad" draw:mime-type="image/png"/></draw:frame></text:p>
      </style:header>
      <style:header-left>
        <text:p text:style-name="MP1"><draw:frame draw:style-name="Mfr3" draw:name="Frame45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0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0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0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5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54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2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2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2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5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55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199" text:anchor-type="char" svg:x="0.4925in" svg:y="0in" svg:width="7.7756in" svg:height="1.3874in"><draw:image xlink:href="Pictures/1000000100000613000001153857E5DA.png" xlink:type="simple" xlink:show="embed" xlink:actuate="onLoad" draw:mime-type="image/png"/></draw:frame><draw:frame draw:style-name="Mfr2" draw:name="Image2200" text:anchor-type="char" svg:x="1.6811in" svg:y="0.5965in" svg:width="1.5984in" svg:height="0.4035in"><draw:image xlink:href="Pictures/100000010000013F000000509651FD70.png" xlink:type="simple" xlink:show="embed" xlink:actuate="onLoad" draw:mime-type="image/png"/></draw:frame><draw:frame draw:style-name="Mfr2" draw:name="Image2201"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60"><draw:image xlink:href="Pictures/10000001000000840000007752069C51.png" xlink:type="simple" xlink:show="embed" xlink:actuate="onLoad" draw:mime-type="image/png"/></draw:frame><draw:frame draw:style-name="Mfr2" draw:name="Image2202" text:anchor-type="char" svg:x="0.7736in" svg:y="10.8752in" svg:width="1.9181in" svg:height="0.128in" draw:z-index="440"><draw:image xlink:href="Pictures/100000010000017F0000001931F81BC8.png" xlink:type="simple" xlink:show="embed" xlink:actuate="onLoad" draw:mime-type="image/png"/></draw:frame><draw:frame draw:style-name="Mfr2" draw:name="Image2203" text:anchor-type="char" svg:x="7.2972in" svg:y="10.8752in" svg:width="0.1984in" svg:height="0.128in" draw:z-index="439"><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6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5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5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59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58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8" text:anchor-type="char" svg:x="7.2972in" svg:y="10.8752in" svg:width="0.2in" svg:height="0.1283in"><draw:text-box><text:p text:style-name="MP7"><text:page-number text:select-page="current">62</text:page-number></text:p></draw:text-box></draw:frame><draw:frame draw:style-name="Mfr3" draw:name="Frame476" text:anchor-type="char" svg:x="7.2972in" svg:y="10.8752in" svg:width="0.2in" svg:height="0.1283in"><draw:text-box><text:p text:style-name="MP7"><text:page-number text:select-page="current">62</text:page-number></text:p></draw:text-box></draw:frame><draw:frame draw:style-name="Mfr3" draw:name="Frame4761" text:anchor-type="char" svg:x="7.2972in" svg:y="10.8752in" svg:width="0.2in" svg:height="0.1283in"><draw:text-box><text:p text:style-name="MP7"><text:page-number text:select-page="current">62</text:page-number></text:p></draw:text-box></draw:frame><draw:frame draw:style-name="Mfr3" draw:name="Frame47611" text:anchor-type="char" svg:x="7.2972in" svg:y="10.8752in" svg:width="0.2in" svg:height="0.1283in"><draw:text-box><text:p text:style-name="MP7"><text:page-number text:select-page="current">62</text:page-number></text:p></draw:text-box></draw:frame><draw:frame draw:style-name="Mfr3" draw:name="Frame476111" text:anchor-type="char" svg:x="7.2972in" svg:y="10.8752in" svg:width="0.2in" svg:height="0.1283in"><draw:text-box><text:p text:style-name="MP7"><text:page-number text:select-page="current">62</text:page-number></text:p></draw:text-box></draw:frame><draw:frame draw:style-name="Mfr3" draw:name="Frame4761111" text:anchor-type="char" svg:x="7.2972in" svg:y="10.8752in" svg:width="0.2in" svg:height="0.1283in"><draw:text-box><text:p text:style-name="MP7"><text:page-number text:select-page="current">62</text:page-number></text:p></draw:text-box></draw:frame><draw:frame draw:style-name="Mfr3" draw:name="Frame47611111" text:anchor-type="char" svg:x="7.2972in" svg:y="10.8752in" svg:width="0.2in" svg:height="0.1283in"><draw:text-box><text:p text:style-name="MP7"><text:page-number text:select-page="current">62</text:page-number></text:p></draw:text-box></draw:frame><draw:frame draw:style-name="Mfr3" draw:name="Frame475111111" text:anchor-type="char" svg:x="7.2972in" svg:y="10.8752in" svg:width="0.2in" svg:height="0.1283in"><draw:text-box><text:p text:style-name="MP7"><text:page-number text:select-page="current">62</text:page-number></text:p></draw:text-box></draw:frame><draw:frame draw:style-name="Mfr3" draw:name="Frame4601111111" text:anchor-type="char" svg:x="7.2972in" svg:y="10.8752in" svg:width="0.2in" svg:height="0.1283in"><draw:text-box><text:p text:style-name="MP7"><text:page-number text:select-page="current">62</text:page-number></text:p></draw:text-box></draw:frame><draw:frame draw:style-name="Mfr4" draw:name="Frame45911111111" text:anchor-type="char" svg:x="7.2972in" svg:y="10.8752in" svg:width="0.2in" svg:height="0.1283in"><draw:text-box><text:p text:style-name="MP7"><text:page-number text:select-page="current">62</text:page-number></text:p></draw:text-box></draw:frame><draw:frame draw:style-name="Mfr2" draw:name="Image2204" text:anchor-type="char" svg:x="0.7736in" svg:y="10.8752in" svg:width="1.9181in" svg:height="0.128in"><draw:image xlink:href="Pictures/100000010000017F0000001931F81BC8.png" xlink:type="simple" xlink:show="embed" xlink:actuate="onLoad" draw:mime-type="image/png"/></draw:frame><draw:frame draw:style-name="Mfr2" draw:name="Image2205"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61" style:page-layout-name="Mpm6" draw:style-name="Mdp1">
      <style:header>
        <text:p text:style-name="MP1"><draw:frame draw:style-name="Mfr3" draw:name="Frame46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7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7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6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1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601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8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8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8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8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8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7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62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61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206" text:anchor-type="char" svg:x="0.4925in" svg:y="0in" svg:width="7.7756in" svg:height="1.3874in"><draw:image xlink:href="Pictures/1000000100000613000001153857E5DA.png" xlink:type="simple" xlink:show="embed" xlink:actuate="onLoad" draw:mime-type="image/png"/></draw:frame><draw:frame draw:style-name="Mfr2" draw:name="Image2207" text:anchor-type="char" svg:x="1.6811in" svg:y="0.5965in" svg:width="1.5984in" svg:height="0.4035in"><draw:image xlink:href="Pictures/100000010000013F000000509651FD70.png" xlink:type="simple" xlink:show="embed" xlink:actuate="onLoad" draw:mime-type="image/png"/></draw:frame><draw:frame draw:style-name="Mfr2" draw:name="Image2208" text:anchor-type="char" svg:x="5.5709in" svg:y="0.7409in" svg:width="1.9236in" svg:height="0.2028in"><draw:image xlink:href="Pictures/100000010000018000000028EC1C6272.png" xlink:type="simple" xlink:show="embed" xlink:actuate="onLoad" draw:mime-type="image/png"/></draw:frame></text:p>
      </style:header>
      <style:header-left>
        <text:p text:style-name="MP1"><draw:frame draw:style-name="Mfr2" draw:name="Image2209" text:anchor-type="char" svg:x="0.4925in" svg:y="0in" svg:width="7.7756in" svg:height="1.3874in" draw:z-index="438"><draw:image xlink:href="Pictures/1000000100000613000001153857E5DA.png" xlink:type="simple" xlink:show="embed" xlink:actuate="onLoad" draw:mime-type="image/png"/></draw:frame><draw:frame draw:style-name="Mfr2" draw:name="Image2210" text:anchor-type="char" svg:x="1.6811in" svg:y="0.5965in" svg:width="1.5984in" svg:height="0.4035in" draw:z-index="437"><draw:image xlink:href="Pictures/100000010000013F000000509651FD70.png" xlink:type="simple" xlink:show="embed" xlink:actuate="onLoad" draw:mime-type="image/png"/></draw:frame><draw:frame draw:style-name="Mfr2" draw:name="Image2211" text:anchor-type="char" svg:x="5.5709in" svg:y="0.7409in" svg:width="1.9236in" svg:height="0.2028in" draw:z-index="436"><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8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8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8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8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8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82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5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64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7" text:anchor-type="char" svg:x="7.2972in" svg:y="10.8752in" svg:width="0.2in" svg:height="0.1283in"><draw:text-box><text:p text:style-name="MP8"><text:span text:style-name="MT7"><text:page-number text:select-page="current">63</text:page-number></text:span></text:p></draw:text-box></draw:frame><draw:frame draw:style-name="Mfr3" draw:name="Frame483" text:anchor-type="char" svg:x="7.2972in" svg:y="10.8752in" svg:width="0.2in" svg:height="0.1283in"><draw:text-box><text:p text:style-name="MP7"><text:page-number text:select-page="current">63</text:page-number></text:p></draw:text-box></draw:frame><draw:frame draw:style-name="Mfr3" draw:name="Frame4831" text:anchor-type="char" svg:x="7.2972in" svg:y="10.8752in" svg:width="0.2in" svg:height="0.1283in"><draw:text-box><text:p text:style-name="MP7"><text:page-number text:select-page="current">63</text:page-number></text:p></draw:text-box></draw:frame><draw:frame draw:style-name="Mfr3" draw:name="Frame48311" text:anchor-type="char" svg:x="7.2972in" svg:y="10.8752in" svg:width="0.2in" svg:height="0.1283in"><draw:text-box><text:p text:style-name="MP7"><text:page-number text:select-page="current">63</text:page-number></text:p></draw:text-box></draw:frame><draw:frame draw:style-name="Mfr3" draw:name="Frame483111" text:anchor-type="char" svg:x="7.2972in" svg:y="10.8752in" svg:width="0.2in" svg:height="0.1283in"><draw:text-box><text:p text:style-name="MP7"><text:page-number text:select-page="current">63</text:page-number></text:p></draw:text-box></draw:frame><draw:frame draw:style-name="Mfr3" draw:name="Frame4831111" text:anchor-type="char" svg:x="7.2972in" svg:y="10.8752in" svg:width="0.2in" svg:height="0.1283in"><draw:text-box><text:p text:style-name="MP7"><text:page-number text:select-page="current">63</text:page-number></text:p></draw:text-box></draw:frame><draw:frame draw:style-name="Mfr3" draw:name="Frame48311111" text:anchor-type="char" svg:x="7.2972in" svg:y="10.8752in" svg:width="0.2in" svg:height="0.1283in"><draw:text-box><text:p text:style-name="MP7"><text:page-number text:select-page="current">63</text:page-number></text:p></draw:text-box></draw:frame><draw:frame draw:style-name="Mfr3" draw:name="Frame483111111" text:anchor-type="char" svg:x="7.2972in" svg:y="10.8752in" svg:width="0.2in" svg:height="0.1283in"><draw:text-box><text:p text:style-name="MP7"><text:page-number text:select-page="current">63</text:page-number></text:p></draw:text-box></draw:frame><draw:frame draw:style-name="Mfr3" draw:name="Frame482111111" text:anchor-type="char" svg:x="7.2972in" svg:y="10.8752in" svg:width="0.2in" svg:height="0.1283in"><draw:text-box><text:p text:style-name="MP7"><text:page-number text:select-page="current">63</text:page-number></text:p></draw:text-box></draw:frame><draw:frame draw:style-name="Mfr3" draw:name="Frame4661" text:anchor-type="char" svg:x="7.2972in" svg:y="10.8752in" svg:width="0.2in" svg:height="0.1283in"><draw:text-box><text:p text:style-name="MP7"><text:page-number text:select-page="current">63</text:page-number></text:p></draw:text-box></draw:frame><draw:frame draw:style-name="Mfr4" draw:name="Frame46511111111" text:anchor-type="char" svg:x="7.2972in" svg:y="10.8752in" svg:width="0.2in" svg:height="0.1283in"><draw:text-box><text:p text:style-name="MP7"><text:page-number text:select-page="current">63</text:page-number></text:p></draw:text-box></draw:frame><draw:frame draw:style-name="Mfr2" draw:name="Image2212" text:anchor-type="char" svg:x="0.7736in" svg:y="10.8752in" svg:width="1.9181in" svg:height="0.128in"><draw:image xlink:href="Pictures/100000010000017F0000001931F81BC8.png" xlink:type="simple" xlink:show="embed" xlink:actuate="onLoad" draw:mime-type="image/png"/></draw:frame><draw:frame draw:style-name="Mfr2" draw:name="Image2213" text:anchor-type="char" svg:x="7.2972in" svg:y="10.8752in" svg:width="0.1984in" svg:height="0.128in" draw:z-index="261"><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58"><draw:image xlink:href="Pictures/10000001000000840000007752069C51.png" xlink:type="simple" xlink:show="embed" xlink:actuate="onLoad" draw:mime-type="image/png"/></draw:frame><draw:frame draw:style-name="Mfr2" draw:name="Image2214" text:anchor-type="char" svg:x="0.7736in" svg:y="10.8752in" svg:width="1.9181in" svg:height="0.128in" draw:z-index="682"><draw:image xlink:href="Pictures/100000010000017F0000001931F81BC8.png" xlink:type="simple" xlink:show="embed" xlink:actuate="onLoad" draw:mime-type="image/png"/></draw:frame><draw:frame draw:style-name="Mfr2" draw:name="Image2215" text:anchor-type="char" svg:x="7.2972in" svg:y="10.8752in" svg:width="0.1984in" svg:height="0.128in" draw:z-index="683"><draw:image xlink:href="Pictures/100000010000002700000019D898E835.png" xlink:type="simple" xlink:show="embed" xlink:actuate="onLoad" draw:mime-type="image/png"/></draw:frame></text:p>
      </style:footer-left>
    </style:master-page>
    <style:master-page style:name="Converted62" style:page-layout-name="Mpm6" draw:style-name="Mdp1">
      <style:header>
        <text:p text:style-name="MP1"><draw:frame draw:style-name="Mfr2" draw:name="Image2216" text:anchor-type="char" svg:x="0.4925in" svg:y="0in" svg:width="7.7756in" svg:height="1.3874in" draw:z-index="684"><draw:image xlink:href="Pictures/1000000100000613000001153857E5DA.png" xlink:type="simple" xlink:show="embed" xlink:actuate="onLoad" draw:mime-type="image/png"/></draw:frame><draw:frame draw:style-name="Mfr2" draw:name="Image2217" text:anchor-type="char" svg:x="1.6811in" svg:y="0.5965in" svg:width="1.5984in" svg:height="0.4035in" draw:z-index="685"><draw:image xlink:href="Pictures/100000010000013F000000509651FD70.png" xlink:type="simple" xlink:show="embed" xlink:actuate="onLoad" draw:mime-type="image/png"/></draw:frame><draw:frame draw:style-name="Mfr2" draw:name="Image2218" text:anchor-type="char" svg:x="5.5709in" svg:y="0.7409in" svg:width="1.9236in" svg:height="0.2028in" draw:z-index="686"><draw:image xlink:href="Pictures/100000010000018000000028EC1C6272.png" xlink:type="simple" xlink:show="embed" xlink:actuate="onLoad" draw:mime-type="image/png"/></draw:frame></text:p>
      </style:header>
      <style:header-left>
        <text:p text:style-name="MP1"><draw:frame draw:style-name="Mfr3" draw:name="Frame3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8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8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8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8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70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5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9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9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9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9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9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8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2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7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219" text:anchor-type="char" svg:x="0.4925in" svg:y="0in" svg:width="7.7756in" svg:height="1.3874in" draw:z-index="288"><draw:image xlink:href="Pictures/1000000100000613000001153857E5DA.png" xlink:type="simple" xlink:show="embed" xlink:actuate="onLoad" draw:mime-type="image/png"/></draw:frame><draw:frame draw:style-name="Mfr2" draw:name="Image2220" text:anchor-type="char" svg:x="1.6811in" svg:y="0.5965in" svg:width="1.5984in" svg:height="0.4035in" draw:z-index="290"><draw:image xlink:href="Pictures/100000010000013F000000509651FD70.png" xlink:type="simple" xlink:show="embed" xlink:actuate="onLoad" draw:mime-type="image/png"/></draw:frame><draw:frame draw:style-name="Mfr2" draw:name="Image2221" text:anchor-type="char" svg:x="5.5709in" svg:y="0.7409in" svg:width="1.9236in" svg:height="0.2028in" draw:z-index="293"><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54"><draw:image xlink:href="Pictures/10000001000000840000007752069C51.png" xlink:type="simple" xlink:show="embed" xlink:actuate="onLoad" draw:mime-type="image/png"/></draw:frame><draw:frame draw:style-name="Mfr2" draw:name="Image2222" text:anchor-type="char" svg:x="0.7736in" svg:y="10.8752in" svg:width="1.9181in" svg:height="0.128in" draw:z-index="687"><draw:image xlink:href="Pictures/100000010000017F0000001931F81BC8.png" xlink:type="simple" xlink:show="embed" xlink:actuate="onLoad" draw:mime-type="image/png"/></draw:frame><draw:frame draw:style-name="Mfr2" draw:name="Image2223" text:anchor-type="char" svg:x="7.2972in" svg:y="10.8752in" svg:width="0.1984in" svg:height="0.128in" draw:z-index="2038"><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9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3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3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5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6" text:anchor-type="char" svg:x="7.2972in" svg:y="10.8752in" svg:width="0.2in" svg:height="0.1283in"><draw:text-box><text:p text:style-name="MP8"><text:span text:style-name="MT7"><text:page-number text:select-page="current">64</text:page-number></text:span></text:p></draw:text-box></draw:frame><draw:frame draw:style-name="Mfr3" draw:name="Frame494" text:anchor-type="char" svg:x="7.2972in" svg:y="10.8752in" svg:width="0.2in" svg:height="0.1283in"><draw:text-box><text:p text:style-name="MP7"><text:page-number text:select-page="current">64</text:page-number></text:p></draw:text-box></draw:frame><draw:frame draw:style-name="Mfr3" draw:name="Frame4941" text:anchor-type="char" svg:x="7.2972in" svg:y="10.8752in" svg:width="0.2in" svg:height="0.1283in"><draw:text-box><text:p text:style-name="MP7"><text:page-number text:select-page="current">64</text:page-number></text:p></draw:text-box></draw:frame><draw:frame draw:style-name="Mfr3" draw:name="Frame49411" text:anchor-type="char" svg:x="7.2972in" svg:y="10.8752in" svg:width="0.2in" svg:height="0.1283in"><draw:text-box><text:p text:style-name="MP7"><text:page-number text:select-page="current">64</text:page-number></text:p></draw:text-box></draw:frame><draw:frame draw:style-name="Mfr3" draw:name="Frame494111" text:anchor-type="char" svg:x="7.2972in" svg:y="10.8752in" svg:width="0.2in" svg:height="0.1283in"><draw:text-box><text:p text:style-name="MP7"><text:page-number text:select-page="current">64</text:page-number></text:p></draw:text-box></draw:frame><draw:frame draw:style-name="Mfr3" draw:name="Frame4941111" text:anchor-type="char" svg:x="7.2972in" svg:y="10.8752in" svg:width="0.2in" svg:height="0.1283in"><draw:text-box><text:p text:style-name="MP7"><text:page-number text:select-page="current">64</text:page-number></text:p></draw:text-box></draw:frame><draw:frame draw:style-name="Mfr3" draw:name="Frame49411111" text:anchor-type="char" svg:x="7.2972in" svg:y="10.8752in" svg:width="0.2in" svg:height="0.1283in"><draw:text-box><text:p text:style-name="MP7"><text:page-number text:select-page="current">64</text:page-number></text:p></draw:text-box></draw:frame><draw:frame draw:style-name="Mfr3" draw:name="Frame494111111" text:anchor-type="char" svg:x="7.2972in" svg:y="10.8752in" svg:width="0.2in" svg:height="0.1283in"><draw:text-box><text:p text:style-name="MP7"><text:page-number text:select-page="current">64</text:page-number></text:p></draw:text-box></draw:frame><draw:frame draw:style-name="Mfr3" draw:name="Frame4931111111" text:anchor-type="char" svg:x="7.2972in" svg:y="10.8752in" svg:width="0.2in" svg:height="0.1283in"><draw:text-box><text:p text:style-name="MP7"><text:page-number text:select-page="current">64</text:page-number></text:p></draw:text-box></draw:frame><draw:frame draw:style-name="Mfr3" draw:name="Frame4761111111" text:anchor-type="char" svg:x="7.2972in" svg:y="10.8752in" svg:width="0.2in" svg:height="0.1283in"><draw:text-box><text:p text:style-name="MP7"><text:page-number text:select-page="current">64</text:page-number></text:p></draw:text-box></draw:frame><draw:frame draw:style-name="Mfr4" draw:name="Frame47511111111" text:anchor-type="char" svg:x="7.2972in" svg:y="10.8752in" svg:width="0.2in" svg:height="0.1283in"><draw:text-box><text:p text:style-name="MP7"><text:page-number text:select-page="current">64</text:page-number></text:p></draw:text-box></draw:frame><draw:frame draw:style-name="Mfr2" draw:name="Image2224" text:anchor-type="char" svg:x="0.7736in" svg:y="10.8752in" svg:width="1.9181in" svg:height="0.128in" draw:z-index="298"><draw:image xlink:href="Pictures/100000010000017F0000001931F81BC8.png" xlink:type="simple" xlink:show="embed" xlink:actuate="onLoad" draw:mime-type="image/png"/></draw:frame><draw:frame draw:style-name="Mfr2" draw:name="Image2225" text:anchor-type="char" svg:x="7.2972in" svg:y="10.8752in" svg:width="0.1984in" svg:height="0.128in" draw:z-index="299"><draw:image xlink:href="Pictures/100000010000002700000019D898E835.png" xlink:type="simple" xlink:show="embed" xlink:actuate="onLoad" draw:mime-type="image/png"/></draw:frame></text:p>
      </style:footer-left>
    </style:master-page>
    <style:master-page style:name="Converted63" style:page-layout-name="Mpm6" draw:style-name="Mdp1">
      <style:header>
        <text:p text:style-name="MP1"><draw:frame draw:style-name="Mfr3" draw:name="Frame4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5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5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5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5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4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77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761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18"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6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6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6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6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6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5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78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77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226" text:anchor-type="char" svg:x="0.4925in" svg:y="0in" svg:width="7.7756in" svg:height="1.3874in" draw:z-index="302"><draw:image xlink:href="Pictures/1000000100000613000001153857E5DA.png" xlink:type="simple" xlink:show="embed" xlink:actuate="onLoad" draw:mime-type="image/png"/></draw:frame><draw:frame draw:style-name="Mfr2" draw:name="Image2227" text:anchor-type="char" svg:x="1.6811in" svg:y="0.5965in" svg:width="1.5984in" svg:height="0.4035in" draw:z-index="305"><draw:image xlink:href="Pictures/100000010000013F000000509651FD70.png" xlink:type="simple" xlink:show="embed" xlink:actuate="onLoad" draw:mime-type="image/png"/></draw:frame><draw:frame draw:style-name="Mfr2" draw:name="Image2228" text:anchor-type="char" svg:x="5.5709in" svg:y="0.7409in" svg:width="1.9236in" svg:height="0.2028in" draw:z-index="307"><draw:image xlink:href="Pictures/100000010000018000000028EC1C6272.png" xlink:type="simple" xlink:show="embed" xlink:actuate="onLoad" draw:mime-type="image/png"/></draw:frame></text:p>
      </style:header>
      <style:header-left>
        <text:p text:style-name="MP1"><draw:frame draw:style-name="Mfr2" draw:name="Image2229" text:anchor-type="char" svg:x="0.4925in" svg:y="0in" svg:width="7.7756in" svg:height="1.3874in" draw:z-index="2039"><draw:image xlink:href="Pictures/1000000100000613000001153857E5DA.png" xlink:type="simple" xlink:show="embed" xlink:actuate="onLoad" draw:mime-type="image/png"/></draw:frame><draw:frame draw:style-name="Mfr2" draw:name="Image2230" text:anchor-type="char" svg:x="1.6811in" svg:y="0.5965in" svg:width="1.5984in" svg:height="0.4035in" draw:z-index="2040"><draw:image xlink:href="Pictures/100000010000013F000000509651FD70.png" xlink:type="simple" xlink:show="embed" xlink:actuate="onLoad" draw:mime-type="image/png"/></draw:frame><draw:frame draw:style-name="Mfr2" draw:name="Image2231" text:anchor-type="char" svg:x="5.5709in" svg:y="0.7409in" svg:width="1.9236in" svg:height="0.2028in" draw:z-index="2041"><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3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9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9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8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34" text:anchor-type="char" svg:x="7.2972in" svg:y="10.8752in" svg:width="0.2in" svg:height="0.1283in"><draw:text-box><text:p text:style-name="MP8"><text:span text:style-name="MT7"><text:page-number text:select-page="current">65</text:page-number></text:span></text:p></draw:text-box></draw:frame><draw:frame draw:style-name="Mfr3" draw:name="Frame500" text:anchor-type="char" svg:x="7.2972in" svg:y="10.8752in" svg:width="0.2in" svg:height="0.1283in"><draw:text-box><text:p text:style-name="MP7"><text:page-number text:select-page="current">65</text:page-number></text:p></draw:text-box></draw:frame><draw:frame draw:style-name="Mfr3" draw:name="Frame5001" text:anchor-type="char" svg:x="7.2972in" svg:y="10.8752in" svg:width="0.2in" svg:height="0.1283in"><draw:text-box><text:p text:style-name="MP7"><text:page-number text:select-page="current">65</text:page-number></text:p></draw:text-box></draw:frame><draw:frame draw:style-name="Mfr3" draw:name="Frame50011" text:anchor-type="char" svg:x="7.2972in" svg:y="10.8752in" svg:width="0.2in" svg:height="0.1283in"><draw:text-box><text:p text:style-name="MP7"><text:page-number text:select-page="current">65</text:page-number></text:p></draw:text-box></draw:frame><draw:frame draw:style-name="Mfr3" draw:name="Frame500111" text:anchor-type="char" svg:x="7.2972in" svg:y="10.8752in" svg:width="0.2in" svg:height="0.1283in"><draw:text-box><text:p text:style-name="MP7"><text:page-number text:select-page="current">65</text:page-number></text:p></draw:text-box></draw:frame><draw:frame draw:style-name="Mfr3" draw:name="Frame5001111" text:anchor-type="char" svg:x="7.2972in" svg:y="10.8752in" svg:width="0.2in" svg:height="0.1283in"><draw:text-box><text:p text:style-name="MP7"><text:page-number text:select-page="current">65</text:page-number></text:p></draw:text-box></draw:frame><draw:frame draw:style-name="Mfr3" draw:name="Frame50011111" text:anchor-type="char" svg:x="7.2972in" svg:y="10.8752in" svg:width="0.2in" svg:height="0.1283in"><draw:text-box><text:p text:style-name="MP7"><text:page-number text:select-page="current">65</text:page-number></text:p></draw:text-box></draw:frame><draw:frame draw:style-name="Mfr3" draw:name="Frame500111111" text:anchor-type="char" svg:x="7.2972in" svg:y="10.8752in" svg:width="0.2in" svg:height="0.1283in"><draw:text-box><text:p text:style-name="MP7"><text:page-number text:select-page="current">65</text:page-number></text:p></draw:text-box></draw:frame><draw:frame draw:style-name="Mfr3" draw:name="Frame4991111111" text:anchor-type="char" svg:x="7.2972in" svg:y="10.8752in" svg:width="0.2in" svg:height="0.1283in"><draw:text-box><text:p text:style-name="MP7"><text:page-number text:select-page="current">65</text:page-number></text:p></draw:text-box></draw:frame><draw:frame draw:style-name="Mfr3" draw:name="Frame4821111111" text:anchor-type="char" svg:x="7.2972in" svg:y="10.8752in" svg:width="0.2in" svg:height="0.1283in"><draw:text-box><text:p text:style-name="MP7"><text:page-number text:select-page="current">65</text:page-number></text:p></draw:text-box></draw:frame><draw:frame draw:style-name="Mfr4" draw:name="Frame48111" text:anchor-type="char" svg:x="7.2972in" svg:y="10.8752in" svg:width="0.2in" svg:height="0.1283in"><draw:text-box><text:p text:style-name="MP7"><text:page-number text:select-page="current">65</text:page-number></text:p></draw:text-box></draw:frame><draw:frame draw:style-name="Mfr2" draw:name="Image2232" text:anchor-type="char" svg:x="0.7736in" svg:y="10.8752in" svg:width="1.9181in" svg:height="0.128in" draw:z-index="311"><draw:image xlink:href="Pictures/100000010000017F0000001931F81BC8.png" xlink:type="simple" xlink:show="embed" xlink:actuate="onLoad" draw:mime-type="image/png"/></draw:frame><draw:frame draw:style-name="Mfr2" draw:name="Image2233" text:anchor-type="char" svg:x="7.2972in" svg:y="10.8752in" svg:width="0.1984in" svg:height="0.128in" draw:z-index="312"><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50"><draw:image xlink:href="Pictures/10000001000000840000007752069C51.png" xlink:type="simple" xlink:show="embed" xlink:actuate="onLoad" draw:mime-type="image/png"/></draw:frame><draw:frame draw:style-name="Mfr2" draw:name="Image2234" text:anchor-type="char" svg:x="0.7736in" svg:y="10.8752in" svg:width="1.9181in" svg:height="0.128in" draw:z-index="2042"><draw:image xlink:href="Pictures/100000010000017F0000001931F81BC8.png" xlink:type="simple" xlink:show="embed" xlink:actuate="onLoad" draw:mime-type="image/png"/></draw:frame><draw:frame draw:style-name="Mfr2" draw:name="Image2235" text:anchor-type="char" svg:x="7.2972in" svg:y="10.8752in" svg:width="0.1984in" svg:height="0.128in" draw:z-index="2043"><draw:image xlink:href="Pictures/100000010000002700000019D898E835.png" xlink:type="simple" xlink:show="embed" xlink:actuate="onLoad" draw:mime-type="image/png"/></draw:frame></text:p>
      </style:footer-left>
    </style:master-page>
    <style:master-page style:name="Converted64" style:page-layout-name="Mpm6" draw:style-name="Mdp1">
      <style:header>
        <text:p text:style-name="MP1"><draw:frame draw:style-name="Mfr2" draw:name="Image2236" text:anchor-type="char" svg:x="0.4925in" svg:y="0in" svg:width="7.7756in" svg:height="1.3874in" draw:z-index="2044"><draw:image xlink:href="Pictures/1000000100000613000001153857E5DA.png" xlink:type="simple" xlink:show="embed" xlink:actuate="onLoad" draw:mime-type="image/png"/></draw:frame><draw:frame draw:style-name="Mfr2" draw:name="Image2237" text:anchor-type="char" svg:x="1.6811in" svg:y="0.5965in" svg:width="1.5984in" svg:height="0.4035in" draw:z-index="2045"><draw:image xlink:href="Pictures/100000010000013F000000509651FD70.png" xlink:type="simple" xlink:show="embed" xlink:actuate="onLoad" draw:mime-type="image/png"/></draw:frame><draw:frame draw:style-name="Mfr2" draw:name="Image2238" text:anchor-type="char" svg:x="5.5709in" svg:y="0.7409in" svg:width="1.9236in" svg:height="0.2028in" draw:z-index="2046"><draw:image xlink:href="Pictures/100000010000018000000028EC1C6272.png" xlink:type="simple" xlink:show="embed" xlink:actuate="onLoad" draw:mime-type="image/png"/></draw:frame></text:p>
      </style:header>
      <style:header-left>
        <text:p text:style-name="MP1"><draw:frame draw:style-name="Mfr3" draw:name="Frame45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5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5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5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5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8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5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6"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6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6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6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6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6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6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5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88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87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239" text:anchor-type="char" svg:x="0.4925in" svg:y="0in" svg:width="7.7756in" svg:height="1.3874in" draw:z-index="322"><draw:image xlink:href="Pictures/1000000100000613000001153857E5DA.png" xlink:type="simple" xlink:show="embed" xlink:actuate="onLoad" draw:mime-type="image/png"/></draw:frame><draw:frame draw:style-name="Mfr2" draw:name="Image2240" text:anchor-type="char" svg:x="1.6811in" svg:y="0.5965in" svg:width="1.5984in" svg:height="0.4035in" draw:z-index="323"><draw:image xlink:href="Pictures/100000010000013F000000509651FD70.png" xlink:type="simple" xlink:show="embed" xlink:actuate="onLoad" draw:mime-type="image/png"/></draw:frame><draw:frame draw:style-name="Mfr2" draw:name="Image2241" text:anchor-type="char" svg:x="5.5709in" svg:y="0.7409in" svg:width="1.9236in" svg:height="0.2028in" draw:z-index="326"><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45"><draw:image xlink:href="Pictures/10000001000000840000007752069C51.png" xlink:type="simple" xlink:show="embed" xlink:actuate="onLoad" draw:mime-type="image/png"/></draw:frame><draw:frame draw:style-name="Mfr2" draw:name="Image2242" text:anchor-type="char" svg:x="0.7736in" svg:y="10.8752in" svg:width="1.9181in" svg:height="0.128in" draw:z-index="2047"><draw:image xlink:href="Pictures/100000010000017F0000001931F81BC8.png" xlink:type="simple" xlink:show="embed" xlink:actuate="onLoad" draw:mime-type="image/png"/></draw:frame><draw:frame draw:style-name="Mfr2" draw:name="Image2243" text:anchor-type="char" svg:x="7.2972in" svg:y="10.8752in" svg:width="0.1984in" svg:height="0.128in" draw:z-index="2048"><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7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9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9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9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9" text:anchor-type="char" svg:x="7.2972in" svg:y="10.8752in" svg:width="0.2in" svg:height="0.1283in"><draw:text-box><text:p text:style-name="MP8"><text:span text:style-name="MT7"><text:page-number text:select-page="current">66</text:page-number></text:span></text:p></draw:text-box></draw:frame><draw:frame draw:style-name="Mfr3" draw:name="Frame510" text:anchor-type="char" svg:x="7.2972in" svg:y="10.8752in" svg:width="0.2in" svg:height="0.1283in"><draw:text-box><text:p text:style-name="MP7"><text:page-number text:select-page="current">66</text:page-number></text:p></draw:text-box></draw:frame><draw:frame draw:style-name="Mfr3" draw:name="Frame5101" text:anchor-type="char" svg:x="7.2972in" svg:y="10.8752in" svg:width="0.2in" svg:height="0.1283in"><draw:text-box><text:p text:style-name="MP7"><text:page-number text:select-page="current">66</text:page-number></text:p></draw:text-box></draw:frame><draw:frame draw:style-name="Mfr3" draw:name="Frame51011" text:anchor-type="char" svg:x="7.2972in" svg:y="10.8752in" svg:width="0.2in" svg:height="0.1283in"><draw:text-box><text:p text:style-name="MP7"><text:page-number text:select-page="current">66</text:page-number></text:p></draw:text-box></draw:frame><draw:frame draw:style-name="Mfr3" draw:name="Frame510111" text:anchor-type="char" svg:x="7.2972in" svg:y="10.8752in" svg:width="0.2in" svg:height="0.1283in"><draw:text-box><text:p text:style-name="MP7"><text:page-number text:select-page="current">66</text:page-number></text:p></draw:text-box></draw:frame><draw:frame draw:style-name="Mfr3" draw:name="Frame5101111" text:anchor-type="char" svg:x="7.2972in" svg:y="10.8752in" svg:width="0.2in" svg:height="0.1283in"><draw:text-box><text:p text:style-name="MP7"><text:page-number text:select-page="current">66</text:page-number></text:p></draw:text-box></draw:frame><draw:frame draw:style-name="Mfr3" draw:name="Frame51011111" text:anchor-type="char" svg:x="7.2972in" svg:y="10.8752in" svg:width="0.2in" svg:height="0.1283in"><draw:text-box><text:p text:style-name="MP7"><text:page-number text:select-page="current">66</text:page-number></text:p></draw:text-box></draw:frame><draw:frame draw:style-name="Mfr3" draw:name="Frame510111111" text:anchor-type="char" svg:x="7.2972in" svg:y="10.8752in" svg:width="0.2in" svg:height="0.1283in"><draw:text-box><text:p text:style-name="MP7"><text:page-number text:select-page="current">66</text:page-number></text:p></draw:text-box></draw:frame><draw:frame draw:style-name="Mfr3" draw:name="Frame5091111111" text:anchor-type="char" svg:x="7.2972in" svg:y="10.8752in" svg:width="0.2in" svg:height="0.1283in"><draw:text-box><text:p text:style-name="MP7"><text:page-number text:select-page="current">66</text:page-number></text:p></draw:text-box></draw:frame><draw:frame draw:style-name="Mfr3" draw:name="Frame49311111111" text:anchor-type="char" svg:x="7.2972in" svg:y="10.8752in" svg:width="0.2in" svg:height="0.1283in"><draw:text-box><text:p text:style-name="MP7"><text:page-number text:select-page="current">66</text:page-number></text:p></draw:text-box></draw:frame><draw:frame draw:style-name="Mfr4" draw:name="Frame49111" text:anchor-type="char" svg:x="7.2972in" svg:y="10.8752in" svg:width="0.2in" svg:height="0.1283in"><draw:text-box><text:p text:style-name="MP7"><text:page-number text:select-page="current">66</text:page-number></text:p></draw:text-box></draw:frame><draw:frame draw:style-name="Mfr2" draw:name="Image2244" text:anchor-type="char" svg:x="0.7736in" svg:y="10.8752in" svg:width="1.9181in" svg:height="0.128in" draw:z-index="330"><draw:image xlink:href="Pictures/100000010000017F0000001931F81BC8.png" xlink:type="simple" xlink:show="embed" xlink:actuate="onLoad" draw:mime-type="image/png"/></draw:frame><draw:frame draw:style-name="Mfr2" draw:name="Image2245" text:anchor-type="char" svg:x="7.2972in" svg:y="10.8752in" svg:width="0.1984in" svg:height="0.128in" draw:z-index="333"><draw:image xlink:href="Pictures/100000010000002700000019D898E835.png" xlink:type="simple" xlink:show="embed" xlink:actuate="onLoad" draw:mime-type="image/png"/></draw:frame></text:p>
      </style:footer-left>
    </style:master-page>
    <style:master-page style:name="Converted65" style:page-layout-name="Mpm6" draw:style-name="Mdp1">
      <style:header>
        <text:p text:style-name="MP1"><draw:frame draw:style-name="Mfr3" draw:name="Frame4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2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2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2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10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941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9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8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1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1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13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13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13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13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13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12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495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4931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246" text:anchor-type="char" svg:x="0.4925in" svg:y="0in" svg:width="7.7756in" svg:height="1.3874in" draw:z-index="335"><draw:image xlink:href="Pictures/1000000100000613000001153857E5DA.png" xlink:type="simple" xlink:show="embed" xlink:actuate="onLoad" draw:mime-type="image/png"/></draw:frame><draw:frame draw:style-name="Mfr2" draw:name="Image2247" text:anchor-type="char" svg:x="1.6811in" svg:y="0.5965in" svg:width="1.5984in" svg:height="0.4035in" draw:z-index="336"><draw:image xlink:href="Pictures/100000010000013F000000509651FD70.png" xlink:type="simple" xlink:show="embed" xlink:actuate="onLoad" draw:mime-type="image/png"/></draw:frame><draw:frame draw:style-name="Mfr2" draw:name="Image2248" text:anchor-type="char" svg:x="5.5709in" svg:y="0.7409in" svg:width="1.9236in" svg:height="0.2028in" draw:z-index="338"><draw:image xlink:href="Pictures/100000010000018000000028EC1C6272.png" xlink:type="simple" xlink:show="embed" xlink:actuate="onLoad" draw:mime-type="image/png"/></draw:frame></text:p>
      </style:header>
      <style:header-left>
        <text:p text:style-name="MP1"><draw:frame draw:style-name="Mfr2" draw:name="Image2249" text:anchor-type="char" svg:x="0.4925in" svg:y="0in" svg:width="7.7756in" svg:height="1.3874in" draw:z-index="2049"><draw:image xlink:href="Pictures/1000000100000613000001153857E5DA.png" xlink:type="simple" xlink:show="embed" xlink:actuate="onLoad" draw:mime-type="image/png"/></draw:frame><draw:frame draw:style-name="Mfr2" draw:name="Image2250" text:anchor-type="char" svg:x="1.6811in" svg:y="0.5965in" svg:width="1.5984in" svg:height="0.4035in" draw:z-index="2050"><draw:image xlink:href="Pictures/100000010000013F000000509651FD70.png" xlink:type="simple" xlink:show="embed" xlink:actuate="onLoad" draw:mime-type="image/png"/></draw:frame><draw:frame draw:style-name="Mfr2" draw:name="Image2251" text:anchor-type="char" svg:x="5.5709in" svg:y="0.7409in" svg:width="1.9236in" svg:height="0.2028in" draw:z-index="2051"><draw:image xlink:href="Pictures/100000010000018000000028EC1C6272.png" xlink:type="simple" xlink:show="embed" xlink:actuate="onLoad" draw:mime-type="image/png"/></draw:frame></text:p>
      </style:header-left>
      <style:footer>
        <text:p text:style-name="MP1"><draw:frame draw:style-name="Mfr1" draw:name="Image 235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49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6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6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6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96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2" text:anchor-type="char" svg:x="7.2972in" svg:y="10.8752in" svg:width="0.2in" svg:height="0.1283in"><draw:text-box><text:p text:style-name="MP8"><text:span text:style-name="MT7"><text:page-number text:select-page="current">67</text:page-number></text:span></text:p></draw:text-box></draw:frame><draw:frame draw:style-name="Mfr3" draw:name="Frame517" text:anchor-type="char" svg:x="7.2972in" svg:y="10.8752in" svg:width="0.2in" svg:height="0.1283in"><draw:text-box><text:p text:style-name="MP7"><text:page-number text:select-page="current">67</text:page-number></text:p></draw:text-box></draw:frame><draw:frame draw:style-name="Mfr3" draw:name="Frame5171" text:anchor-type="char" svg:x="7.2972in" svg:y="10.8752in" svg:width="0.2in" svg:height="0.1283in"><draw:text-box><text:p text:style-name="MP7"><text:page-number text:select-page="current">67</text:page-number></text:p></draw:text-box></draw:frame><draw:frame draw:style-name="Mfr3" draw:name="Frame51711" text:anchor-type="char" svg:x="7.2972in" svg:y="10.8752in" svg:width="0.2in" svg:height="0.1283in"><draw:text-box><text:p text:style-name="MP7"><text:page-number text:select-page="current">67</text:page-number></text:p></draw:text-box></draw:frame><draw:frame draw:style-name="Mfr3" draw:name="Frame517111" text:anchor-type="char" svg:x="7.2972in" svg:y="10.8752in" svg:width="0.2in" svg:height="0.1283in"><draw:text-box><text:p text:style-name="MP7"><text:page-number text:select-page="current">67</text:page-number></text:p></draw:text-box></draw:frame><draw:frame draw:style-name="Mfr3" draw:name="Frame5171111" text:anchor-type="char" svg:x="7.2972in" svg:y="10.8752in" svg:width="0.2in" svg:height="0.1283in"><draw:text-box><text:p text:style-name="MP7"><text:page-number text:select-page="current">67</text:page-number></text:p></draw:text-box></draw:frame><draw:frame draw:style-name="Mfr3" draw:name="Frame51711111" text:anchor-type="char" svg:x="7.2972in" svg:y="10.8752in" svg:width="0.2in" svg:height="0.1283in"><draw:text-box><text:p text:style-name="MP7"><text:page-number text:select-page="current">67</text:page-number></text:p></draw:text-box></draw:frame><draw:frame draw:style-name="Mfr3" draw:name="Frame517111111" text:anchor-type="char" svg:x="7.2972in" svg:y="10.8752in" svg:width="0.2in" svg:height="0.1283in"><draw:text-box><text:p text:style-name="MP7"><text:page-number text:select-page="current">67</text:page-number></text:p></draw:text-box></draw:frame><draw:frame draw:style-name="Mfr3" draw:name="Frame5161111111" text:anchor-type="char" svg:x="7.2972in" svg:y="10.8752in" svg:width="0.2in" svg:height="0.1283in"><draw:text-box><text:p text:style-name="MP7"><text:page-number text:select-page="current">67</text:page-number></text:p></draw:text-box></draw:frame><draw:frame draw:style-name="Mfr3" draw:name="Frame49911111111" text:anchor-type="char" svg:x="7.2972in" svg:y="10.8752in" svg:width="0.2in" svg:height="0.1283in"><draw:text-box><text:p text:style-name="MP7"><text:page-number text:select-page="current">67</text:page-number></text:p></draw:text-box></draw:frame><draw:frame draw:style-name="Mfr4" draw:name="Frame4971" text:anchor-type="char" svg:x="7.2972in" svg:y="10.8752in" svg:width="0.2in" svg:height="0.1283in"><draw:text-box><text:p text:style-name="MP7"><text:page-number text:select-page="current">67</text:page-number></text:p></draw:text-box></draw:frame><draw:frame draw:style-name="Mfr2" draw:name="Image2252" text:anchor-type="char" svg:x="0.7736in" svg:y="10.8752in" svg:width="1.9181in" svg:height="0.128in" draw:z-index="342"><draw:image xlink:href="Pictures/100000010000017F0000001931F81BC8.png" xlink:type="simple" xlink:show="embed" xlink:actuate="onLoad" draw:mime-type="image/png"/></draw:frame><draw:frame draw:style-name="Mfr2" draw:name="Image2253" text:anchor-type="char" svg:x="7.2972in" svg:y="10.8752in" svg:width="0.1984in" svg:height="0.128in" draw:z-index="345"><draw:image xlink:href="Pictures/100000010000002700000019D898E835.png" xlink:type="simple" xlink:show="embed" xlink:actuate="onLoad" draw:mime-type="image/png"/></draw:frame></text:p>
      </style:footer>
      <style:footer-left>
        <text:p text:style-name="MP1"><draw:frame draw:style-name="Mfr1" draw:name="Image 232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7902in" svg:y="10.5945in" svg:width="0.6866in" svg:height="0.6189in" draw:z-index="241"><draw:image xlink:href="Pictures/10000001000000840000007752069C51.png" xlink:type="simple" xlink:show="embed" xlink:actuate="onLoad" draw:mime-type="image/png"/></draw:frame><draw:frame draw:style-name="Mfr2" draw:name="Image2254" text:anchor-type="char" svg:x="0.7736in" svg:y="10.8752in" svg:width="1.9181in" svg:height="0.128in" draw:z-index="2052"><draw:image xlink:href="Pictures/100000010000017F0000001931F81BC8.png" xlink:type="simple" xlink:show="embed" xlink:actuate="onLoad" draw:mime-type="image/png"/></draw:frame><draw:frame draw:style-name="Mfr2" draw:name="Image2255" text:anchor-type="char" svg:x="7.2972in" svg:y="10.8752in" svg:width="0.1984in" svg:height="0.128in" draw:z-index="2053"><draw:image xlink:href="Pictures/100000010000002700000019D898E835.png" xlink:type="simple" xlink:show="embed" xlink:actuate="onLoad" draw:mime-type="image/png"/></draw:frame></text:p>
      </style:footer-left>
    </style:master-page>
    <style:master-page style:name="Converted66" style:page-layout-name="Mpm6" draw:style-name="Mdp1">
      <style:header>
        <text:p text:style-name="MP1"><draw:frame draw:style-name="Mfr2" draw:name="Image302" text:anchor-type="char" svg:x="0.4925in" svg:y="0in" svg:width="7.7756in" svg:height="1.3874in" draw:z-index="505"><draw:image xlink:href="Pictures/1000000100000613000001153857E5DA.png" xlink:type="simple" xlink:show="embed" xlink:actuate="onLoad" draw:mime-type="image/png"/></draw:frame><draw:frame draw:style-name="Mfr2" draw:name="Image303" text:anchor-type="char" svg:x="1.6811in" svg:y="0.5965in" svg:width="1.7098in" svg:height="0.4035in" draw:z-index="507"><draw:image xlink:href="Pictures/100000010000015500000050805DB97C.png" xlink:type="simple" xlink:show="embed" xlink:actuate="onLoad" draw:mime-type="image/png"/></draw:frame><draw:frame draw:style-name="Mfr2" draw:name="Image304" text:anchor-type="char" svg:x="5.5709in" svg:y="0.7409in" svg:width="1.9236in" svg:height="0.2028in" draw:z-index="509"><draw:image xlink:href="Pictures/100000010000018000000028EC1C6272.png" xlink:type="simple" xlink:show="embed" xlink:actuate="onLoad" draw:mime-type="image/png"/></draw:frame></text:p>
      </style:header>
      <style:header-left>
        <text:p text:style-name="MP1"><draw:frame draw:style-name="Mfr4" draw:name="Frame502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2"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04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4" draw:name="Frame50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3"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05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305" text:anchor-type="char" svg:x="0.4925in" svg:y="0in" svg:width="7.7756in" svg:height="1.3874in"><draw:image xlink:href="Pictures/1000000100000613000001153857E5DA.png" xlink:type="simple" xlink:show="embed" xlink:actuate="onLoad" draw:mime-type="image/png"/></draw:frame><draw:frame draw:style-name="Mfr2" draw:name="Image390" text:anchor-type="char" svg:x="1.6811in" svg:y="0.5965in" svg:width="1.7098in" svg:height="0.4035in"><draw:image xlink:href="Pictures/100000010000015500000050805DB97C.png" xlink:type="simple" xlink:show="embed" xlink:actuate="onLoad" draw:mime-type="image/png"/></draw:frame><draw:frame draw:style-name="Mfr2" draw:name="Image410" text:anchor-type="char" svg:x="5.5709in" svg:y="0.7409in" svg:width="1.9236in" svg:height="0.2028in"><draw:image xlink:href="Pictures/100000010000018000000028EC1C6272.png" xlink:type="simple" xlink:show="embed" xlink:actuate="onLoad" draw:mime-type="image/png"/></draw:frame></text:p>
      </style:header-left>
      <style:footer>
        <text:p text:style-name="MP1"><draw:frame draw:style-name="Mfr1" draw:name="Image 1671" text:anchor-type="char" svg:x="3.7902in" svg:y="10.5945in" svg:width="0.6866in" svg:height="0.6189in" draw:z-index="251"><draw:image xlink:href="Pictures/10000001000000840000007752069C51.png" xlink:type="simple" xlink:show="embed" xlink:actuate="onLoad" draw:mime-type="image/png"/></draw:frame><draw:frame draw:style-name="Mfr2" draw:name="Image306" text:anchor-type="char" svg:x="0.7736in" svg:y="10.8752in" svg:width="1.9181in" svg:height="0.128in" draw:z-index="511"><draw:image xlink:href="Pictures/100000010000017F0000001931F81BC8.png" xlink:type="simple" xlink:show="embed" xlink:actuate="onLoad" draw:mime-type="image/png"/></draw:frame><draw:frame draw:style-name="Mfr2" draw:name="Image307" text:anchor-type="char" svg:x="7.2972in" svg:y="10.8752in" svg:width="0.1984in" svg:height="0.128in" draw:z-index="512"><draw:image xlink:href="Pictures/100000010000002700000019D898E835.png" xlink:type="simple" xlink:show="embed" xlink:actuate="onLoad" draw:mime-type="image/png"/></draw:frame></text:p>
      </style:footer>
      <style:footer-left>
        <text:p text:style-name="MP1"><draw:frame draw:style-name="Mfr1" draw:name="Image 1674" text:anchor-type="char" svg:x="3.7902in" svg:y="10.5945in" svg:width="0.6866in" svg:height="0.6189in"><draw:image xlink:href="Pictures/10000001000000840000007752069C51.png" xlink:type="simple" xlink:show="embed" xlink:actuate="onLoad" draw:mime-type="image/png"/></draw:frame><draw:frame draw:style-name="Mfr4" draw:name="Frame506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071" text:anchor-type="char" svg:x="7.2972in" svg:y="10.8752in" svg:width="0.2in" svg:height="0.1283in"><draw:text-box><text:p text:style-name="MP7"><text:page-number text:select-page="current">68</text:page-number></text:p></draw:text-box></draw:frame><draw:frame draw:style-name="Mfr3" draw:name="Frame527" text:anchor-type="char" svg:x="7.2972in" svg:y="10.8752in" svg:width="0.2in" svg:height="0.1283in"><draw:text-box><text:p text:style-name="MP7"><text:page-number text:select-page="current">68</text:page-number></text:p></draw:text-box></draw:frame><draw:frame draw:style-name="Mfr3" draw:name="Frame50911111111" text:anchor-type="char" svg:x="7.2972in" svg:y="10.8752in" svg:width="0.2in" svg:height="0.1283in"><draw:text-box><text:p text:style-name="MP7"><text:page-number text:select-page="current">68</text:page-number></text:p></draw:text-box></draw:frame><draw:frame draw:style-name="Mfr2" draw:name="Image308" text:anchor-type="char" svg:x="0.7736in" svg:y="10.8752in" svg:width="1.9181in" svg:height="0.128in"><draw:image xlink:href="Pictures/100000010000017F0000001931F81BC8.png" xlink:type="simple" xlink:show="embed" xlink:actuate="onLoad" draw:mime-type="image/png"/></draw:frame><draw:frame draw:style-name="Mfr2" draw:name="Image389"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67" style:page-layout-name="Mpm6" draw:style-name="Mdp1">
      <style:header>
        <text:p text:style-name="MP1"><draw:frame draw:style-name="Mfr3" draw:name="Frame50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0"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0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0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0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01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011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0111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8"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4" draw:name="Frame508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02"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4"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4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4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4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4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50911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256" text:anchor-type="char" svg:x="0.4925in" svg:y="0in" svg:width="7.7756in" svg:height="1.3874in" draw:z-index="349"><draw:image xlink:href="Pictures/1000000100000613000001153857E5DA.png" xlink:type="simple" xlink:show="embed" xlink:actuate="onLoad" draw:mime-type="image/png"/></draw:frame><draw:frame draw:style-name="Mfr2" draw:name="Image2257" text:anchor-type="char" svg:x="1.6811in" svg:y="0.5965in" svg:width="1.7098in" svg:height="0.4035in" draw:z-index="350"><draw:image xlink:href="Pictures/100000010000015500000050805DB97C.png" xlink:type="simple" xlink:show="embed" xlink:actuate="onLoad" draw:mime-type="image/png"/></draw:frame><draw:frame draw:style-name="Mfr2" draw:name="Image2258" text:anchor-type="char" svg:x="5.5709in" svg:y="0.7409in" svg:width="1.9236in" svg:height="0.2028in" draw:z-index="351"><draw:image xlink:href="Pictures/100000010000018000000028EC1C6272.png" xlink:type="simple" xlink:show="embed" xlink:actuate="onLoad" draw:mime-type="image/png"/></draw:frame></text:p>
      </style:header>
      <style:header-left>
        <text:p text:style-name="MP1"><draw:frame draw:style-name="Mfr2" draw:name="Image2259" text:anchor-type="char" svg:x="0.4925in" svg:y="0in" svg:width="7.7756in" svg:height="1.3874in" draw:z-index="2054"><draw:image xlink:href="Pictures/1000000100000613000001153857E5DA.png" xlink:type="simple" xlink:show="embed" xlink:actuate="onLoad" draw:mime-type="image/png"/></draw:frame><draw:frame draw:style-name="Mfr2" draw:name="Image2260" text:anchor-type="char" svg:x="1.6811in" svg:y="0.5965in" svg:width="1.7098in" svg:height="0.4035in" draw:z-index="2055"><draw:image xlink:href="Pictures/100000010000015500000050805DB97C.png" xlink:type="simple" xlink:show="embed" xlink:actuate="onLoad" draw:mime-type="image/png"/></draw:frame><draw:frame draw:style-name="Mfr2" draw:name="Image2261" text:anchor-type="char" svg:x="5.5709in" svg:y="0.7409in" svg:width="1.9236in" svg:height="0.2028in" draw:z-index="2056"><draw:image xlink:href="Pictures/100000010000018000000028EC1C6272.png" xlink:type="simple" xlink:show="embed" xlink:actuate="onLoad" draw:mime-type="image/png"/></draw:frame></text:p>
      </style:header-left>
      <style:footer>
        <text:p text:style-name="MP1"><draw:frame draw:style-name="Mfr1" draw:name="Image 1671 Copy 1" text:anchor-type="char" svg:x="3.7902in" svg:y="10.5945in" svg:width="0.6866in" svg:height="0.6189in"><draw:image xlink:href="Pictures/10000001000000840000007752069C51.png" xlink:type="simple" xlink:show="embed" xlink:actuate="onLoad" draw:mime-type="image/png"/></draw:frame><draw:frame draw:style-name="Mfr3" draw:name="Frame50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121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08" text:anchor-type="char" svg:x="7.2972in" svg:y="10.8752in" svg:width="0.2in" svg:height="0.1283in"><draw:text-box><text:p text:style-name="MP8"><text:span text:style-name="MT7"><text:page-number text:select-page="current">69</text:page-number></text:span></text:p></draw:text-box></draw:frame><draw:frame draw:style-name="Mfr3" draw:name="Frame533" text:anchor-type="char" svg:x="7.2972in" svg:y="10.8752in" svg:width="0.2in" svg:height="0.1283in"><draw:text-box><text:p text:style-name="MP7"><text:page-number text:select-page="current">69</text:page-number></text:p></draw:text-box></draw:frame><draw:frame draw:style-name="Mfr3" draw:name="Frame5331" text:anchor-type="char" svg:x="7.2972in" svg:y="10.8752in" svg:width="0.2in" svg:height="0.1283in"><draw:text-box><text:p text:style-name="MP7"><text:page-number text:select-page="current">69</text:page-number></text:p></draw:text-box></draw:frame><draw:frame draw:style-name="Mfr3" draw:name="Frame53311" text:anchor-type="char" svg:x="7.2972in" svg:y="10.8752in" svg:width="0.2in" svg:height="0.1283in"><draw:text-box><text:p text:style-name="MP7"><text:page-number text:select-page="current">69</text:page-number></text:p></draw:text-box></draw:frame><draw:frame draw:style-name="Mfr3" draw:name="Frame533111" text:anchor-type="char" svg:x="7.2972in" svg:y="10.8752in" svg:width="0.2in" svg:height="0.1283in"><draw:text-box><text:p text:style-name="MP7"><text:page-number text:select-page="current">69</text:page-number></text:p></draw:text-box></draw:frame><draw:frame draw:style-name="Mfr3" draw:name="Frame5331111" text:anchor-type="char" svg:x="7.2972in" svg:y="10.8752in" svg:width="0.2in" svg:height="0.1283in"><draw:text-box><text:p text:style-name="MP7"><text:page-number text:select-page="current">69</text:page-number></text:p></draw:text-box></draw:frame><draw:frame draw:style-name="Mfr3" draw:name="Frame53311111" text:anchor-type="char" svg:x="7.2972in" svg:y="10.8752in" svg:width="0.2in" svg:height="0.1283in"><draw:text-box><text:p text:style-name="MP7"><text:page-number text:select-page="current">69</text:page-number></text:p></draw:text-box></draw:frame><draw:frame draw:style-name="Mfr3" draw:name="Frame533111111" text:anchor-type="char" svg:x="7.2972in" svg:y="10.8752in" svg:width="0.2in" svg:height="0.1283in"><draw:text-box><text:p text:style-name="MP7"><text:page-number text:select-page="current">69</text:page-number></text:p></draw:text-box></draw:frame><draw:frame draw:style-name="Mfr3" draw:name="Frame5331111111" text:anchor-type="char" svg:x="7.2972in" svg:y="10.8752in" svg:width="0.2in" svg:height="0.1283in"><draw:text-box><text:p text:style-name="MP7"><text:page-number text:select-page="current">69</text:page-number></text:p></draw:text-box></draw:frame><draw:frame draw:style-name="Mfr4" draw:name="Frame5131111111" text:anchor-type="char" svg:x="7.2972in" svg:y="10.8752in" svg:width="0.2in" svg:height="0.1283in"><draw:text-box><text:p text:style-name="MP7"><text:page-number text:select-page="current">69</text:page-number></text:p></draw:text-box></draw:frame><draw:frame draw:style-name="Mfr2" draw:name="Image2262" text:anchor-type="char" svg:x="0.7736in" svg:y="10.8752in" svg:width="1.9181in" svg:height="0.128in" draw:z-index="355"><draw:image xlink:href="Pictures/100000010000017F0000001931F81BC8.png" xlink:type="simple" xlink:show="embed" xlink:actuate="onLoad" draw:mime-type="image/png"/></draw:frame><draw:frame draw:style-name="Mfr2" draw:name="Image2263" text:anchor-type="char" svg:x="7.2972in" svg:y="10.8752in" svg:width="0.1984in" svg:height="0.128in" draw:z-index="356"><draw:image xlink:href="Pictures/100000010000002700000019D898E835.png" xlink:type="simple" xlink:show="embed" xlink:actuate="onLoad" draw:mime-type="image/png"/></draw:frame></text:p>
      </style:footer>
      <style:footer-left>
        <text:p text:style-name="MP1"><draw:frame draw:style-name="Mfr1" draw:name="Image 1674 Copy 1" text:anchor-type="char" svg:x="3.7902in" svg:y="10.5945in" svg:width="0.6866in" svg:height="0.6189in" draw:z-index="414"><draw:image xlink:href="Pictures/10000001000000840000007752069C51.png" xlink:type="simple" xlink:show="embed" xlink:actuate="onLoad" draw:mime-type="image/png"/></draw:frame><draw:frame draw:style-name="Mfr2" draw:name="Image2264" text:anchor-type="char" svg:x="0.7736in" svg:y="10.8752in" svg:width="1.9181in" svg:height="0.128in" draw:z-index="2057"><draw:image xlink:href="Pictures/100000010000017F0000001931F81BC8.png" xlink:type="simple" xlink:show="embed" xlink:actuate="onLoad" draw:mime-type="image/png"/></draw:frame><draw:frame draw:style-name="Mfr2" draw:name="Image2265" text:anchor-type="char" svg:x="7.2972in" svg:y="10.8752in" svg:width="0.1984in" svg:height="0.128in" draw:z-index="2058"><draw:image xlink:href="Pictures/100000010000002700000019D898E835.png" xlink:type="simple" xlink:show="embed" xlink:actuate="onLoad" draw:mime-type="image/png"/></draw:frame></text:p>
      </style:footer-left>
    </style:master-page>
    <style:master-page style:name="Converted68" style:page-layout-name="Mpm6" draw:style-name="Mdp1">
      <style:header>
        <text:p text:style-name="MP1"><draw:frame draw:style-name="Mfr2" draw:name="Image310" text:anchor-type="char" svg:x="0.4925in" svg:y="0in" svg:width="7.7756in" svg:height="1.3874in" draw:z-index="514"><draw:image xlink:href="Pictures/1000000100000613000001153857E5DA.png" xlink:type="simple" xlink:show="embed" xlink:actuate="onLoad" draw:mime-type="image/png"/></draw:frame><draw:frame draw:style-name="Mfr2" draw:name="Image311" text:anchor-type="char" svg:x="1.6811in" svg:y="0.5965in" svg:width="1.5984in" svg:height="0.4035in" draw:z-index="516"><draw:image xlink:href="Pictures/100000010000013F000000509651FD70.png" xlink:type="simple" xlink:show="embed" xlink:actuate="onLoad" draw:mime-type="image/png"/></draw:frame><draw:frame draw:style-name="Mfr2" draw:name="Image388" text:anchor-type="char" svg:x="5.5709in" svg:y="0.7409in" svg:width="1.9236in" svg:height="0.2028in" draw:z-index="521"><draw:image xlink:href="Pictures/100000010000018000000028EC1C6272.png" xlink:type="simple" xlink:show="embed" xlink:actuate="onLoad" draw:mime-type="image/png"/></draw:frame></text:p>
      </style:header>
      <style:header-left>
        <text:p text:style-name="MP1"><draw:frame draw:style-name="Mfr3" draw:name="Frame518"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36"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36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36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36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361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3611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36111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38"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2011111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4" draw:name="Frame522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16"> </text:span><text:span text:style-name="MT11">MUNICIPAL</text:span></text:p></draw:text-box></draw:frame><draw:frame draw:style-name="Mfr3" draw:name="Frame51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37"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37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3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37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37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37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37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39"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523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266" text:anchor-type="char" svg:x="0.4925in" svg:y="0in" svg:width="7.7756in" svg:height="1.3874in" draw:z-index="359"><draw:image xlink:href="Pictures/1000000100000613000001153857E5DA.png" xlink:type="simple" xlink:show="embed" xlink:actuate="onLoad" draw:mime-type="image/png"/></draw:frame><draw:frame draw:style-name="Mfr2" draw:name="Image2267" text:anchor-type="char" svg:x="1.6811in" svg:y="0.5965in" svg:width="1.7098in" svg:height="0.4035in" draw:z-index="360"><draw:image xlink:href="Pictures/100000010000015500000050805DB97C.png" xlink:type="simple" xlink:show="embed" xlink:actuate="onLoad" draw:mime-type="image/png"/></draw:frame><draw:frame draw:style-name="Mfr2" draw:name="Image2268" text:anchor-type="char" svg:x="5.5709in" svg:y="0.7409in" svg:width="1.9236in" svg:height="0.2028in" draw:z-index="361"><draw:image xlink:href="Pictures/100000010000018000000028EC1C6272.png" xlink:type="simple" xlink:show="embed" xlink:actuate="onLoad" draw:mime-type="image/png"/></draw:frame></text:p>
      </style:header-left>
      <style:footer>
        <text:p text:style-name="MP1"><draw:frame draw:style-name="Mfr1" draw:name="Image 1993" text:anchor-type="char" svg:x="3.7902in" svg:y="10.5945in" svg:width="0.6866in" svg:height="0.6189in" draw:z-index="252"><draw:image xlink:href="Pictures/10000001000000840000007752069C51.png" xlink:type="simple" xlink:show="embed" xlink:actuate="onLoad" draw:mime-type="image/png"/></draw:frame><draw:frame draw:style-name="Mfr2" draw:name="Image312" text:anchor-type="char" svg:x="0.7736in" svg:y="10.8752in" svg:width="1.9181in" svg:height="0.128in" draw:z-index="518"><draw:image xlink:href="Pictures/100000010000017F0000001931F81BC8.png" xlink:type="simple" xlink:show="embed" xlink:actuate="onLoad" draw:mime-type="image/png"/></draw:frame><draw:frame draw:style-name="Mfr2" draw:name="Image313" text:anchor-type="char" svg:x="7.2972in" svg:y="10.8752in" svg:width="0.1984in" svg:height="0.128in" draw:z-index="519"><draw:image xlink:href="Pictures/100000010000002700000019D898E835.png" xlink:type="simple" xlink:show="embed" xlink:actuate="onLoad" draw:mime-type="image/png"/></draw:frame></text:p>
      </style:footer>
      <style:footer-left>
        <text:p text:style-name="MP1"><draw:frame draw:style-name="Mfr1" draw:name="Image 1996" text:anchor-type="char" svg:x="3.7902in" svg:y="10.5945in" svg:width="0.6866in" svg:height="0.6189in"><draw:image xlink:href="Pictures/10000001000000840000007752069C51.png" xlink:type="simple" xlink:show="embed" xlink:actuate="onLoad" draw:mime-type="image/png"/></draw:frame><draw:frame draw:style-name="Mfr4" draw:name="Frame5201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2111" text:anchor-type="char" svg:x="7.2972in" svg:y="10.8752in" svg:width="0.2in" svg:height="0.1283in"><draw:text-box><text:p text:style-name="MP7"><text:page-number text:select-page="current">70</text:page-number></text:p></draw:text-box></draw:frame><draw:frame draw:style-name="Mfr3" draw:name="Frame543" text:anchor-type="char" svg:x="7.2972in" svg:y="10.8752in" svg:width="0.2in" svg:height="0.1283in"><draw:text-box><text:p text:style-name="MP7"><text:page-number text:select-page="current">70</text:page-number></text:p></draw:text-box></draw:frame><draw:frame draw:style-name="Mfr3" draw:name="Frame5271" text:anchor-type="char" svg:x="7.2972in" svg:y="10.8752in" svg:width="0.2in" svg:height="0.1283in"><draw:text-box><text:p text:style-name="MP7"><text:page-number text:select-page="current">70</text:page-number></text:p></draw:text-box></draw:frame><draw:frame draw:style-name="Mfr2" draw:name="Image314" text:anchor-type="char" svg:x="0.7736in" svg:y="10.8752in" svg:width="1.9181in" svg:height="0.128in"><draw:image xlink:href="Pictures/100000010000017F0000001931F81BC8.png" xlink:type="simple" xlink:show="embed" xlink:actuate="onLoad" draw:mime-type="image/png"/></draw:frame><draw:frame draw:style-name="Mfr2" draw:name="Image387" text:anchor-type="char" svg:x="7.2972in" svg:y="10.8752in" svg:width="0.1984in" svg:height="0.128in"><draw:image xlink:href="Pictures/100000010000002700000019D898E835.png" xlink:type="simple" xlink:show="embed" xlink:actuate="onLoad" draw:mime-type="image/png"/></draw:frame></text:p>
      </style:footer-left>
    </style:master-page>
    <style:master-page style:name="Converted69" style:page-layout-name="Mpm8" draw:style-name="Mdp1">
      <style:header>
        <text:p text:style-name="MP1"><draw:frame draw:style-name="Mfr3" draw:name="Frame52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0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0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0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0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4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2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241111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30"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4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4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4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4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4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4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411111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45"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3" draw:name="Frame529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4" draw:name="Frame52711" text:anchor-type="char" svg:x="5.5709in" svg:y="0.7409in" svg:width="1.9252in" svg:height="0.2035in"><draw:text-box><text:p text:style-name="MP3"><text:span text:style-name="MT13">DOM</text:span><text:span text:style-name="MT14"> </text:span><text:span text:style-name="MT13">7645</text:span><text:span text:style-name="MT14"> </text:span><text:span text:style-name="MT13">-</text:span><text:span text:style-name="MT14"> </text:span><text:span text:style-name="MT13">12 de</text:span><text:span text:style-name="MT14"> </text:span><text:span text:style-name="MT13">Agosto</text:span><text:span text:style-name="MT14"> </text:span><text:span text:style-name="MT13">de </text:span><text:span text:style-name="MT15">2026</text:span></text:p></draw:text-box></draw:frame><draw:frame draw:style-name="Mfr2" draw:name="Image2269" text:anchor-type="char" svg:x="0.4925in" svg:y="0in" svg:width="7.7756in" svg:height="1.3874in" draw:z-index="364"><draw:image xlink:href="Pictures/1000000100000613000001153857E5DA.png" xlink:type="simple" xlink:show="embed" xlink:actuate="onLoad" draw:mime-type="image/png"/></draw:frame><draw:frame draw:style-name="Mfr2" draw:name="Image2270" text:anchor-type="char" svg:x="1.6811in" svg:y="0.5965in" svg:width="1.5984in" svg:height="0.4035in" draw:z-index="367"><draw:image xlink:href="Pictures/100000010000013F000000509651FD70.png" xlink:type="simple" xlink:show="embed" xlink:actuate="onLoad" draw:mime-type="image/png"/></draw:frame><draw:frame draw:style-name="Mfr2" draw:name="Image2271" text:anchor-type="char" svg:x="5.5709in" svg:y="0.7409in" svg:width="1.9236in" svg:height="0.2028in" draw:z-index="369"><draw:image xlink:href="Pictures/100000010000018000000028EC1C6272.png" xlink:type="simple" xlink:show="embed" xlink:actuate="onLoad" draw:mime-type="image/png"/></draw:frame></text:p>
      </style:header>
      <style:header-left>
        <text:p text:style-name="MP2"/>
      </style:header-left>
      <style:footer>
        <text:p text:style-name="MP1"><draw:frame draw:style-name="Mfr1" draw:name="Image 1993 Copy 1" text:anchor-type="char" svg:x="3.7902in" svg:y="10.5945in" svg:width="0.6866in" svg:height="0.6189in"><draw:image xlink:href="Pictures/10000001000000840000007752069C51.png" xlink:type="simple" xlink:show="embed" xlink:actuate="onLoad" draw:mime-type="image/png"/></draw:frame><draw:frame draw:style-name="Mfr3" draw:name="Frame5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6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6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6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6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6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2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5" text:anchor-type="char" svg:x="7.2972in" svg:y="10.8752in" svg:width="0.2in" svg:height="0.1283in"><draw:text-box><text:p text:style-name="MP8"><text:span text:style-name="MT7"><text:page-number text:select-page="current">71</text:page-number></text:span></text:p></draw:text-box></draw:frame><draw:frame draw:style-name="Mfr3" draw:name="Frame547" text:anchor-type="char" svg:x="7.2972in" svg:y="10.8752in" svg:width="0.2in" svg:height="0.1283in"><draw:text-box><text:p text:style-name="MP7"><text:page-number text:select-page="current">71</text:page-number></text:p></draw:text-box></draw:frame><draw:frame draw:style-name="Mfr3" draw:name="Frame5471" text:anchor-type="char" svg:x="7.2972in" svg:y="10.8752in" svg:width="0.2in" svg:height="0.1283in"><draw:text-box><text:p text:style-name="MP7"><text:page-number text:select-page="current">71</text:page-number></text:p></draw:text-box></draw:frame><draw:frame draw:style-name="Mfr3" draw:name="Frame54711" text:anchor-type="char" svg:x="7.2972in" svg:y="10.8752in" svg:width="0.2in" svg:height="0.1283in"><draw:text-box><text:p text:style-name="MP7"><text:page-number text:select-page="current">71</text:page-number></text:p></draw:text-box></draw:frame><draw:frame draw:style-name="Mfr3" draw:name="Frame547111" text:anchor-type="char" svg:x="7.2972in" svg:y="10.8752in" svg:width="0.2in" svg:height="0.1283in"><draw:text-box><text:p text:style-name="MP7"><text:page-number text:select-page="current">71</text:page-number></text:p></draw:text-box></draw:frame><draw:frame draw:style-name="Mfr3" draw:name="Frame5471111" text:anchor-type="char" svg:x="7.2972in" svg:y="10.8752in" svg:width="0.2in" svg:height="0.1283in"><draw:text-box><text:p text:style-name="MP7"><text:page-number text:select-page="current">71</text:page-number></text:p></draw:text-box></draw:frame><draw:frame draw:style-name="Mfr3" draw:name="Frame54711111" text:anchor-type="char" svg:x="7.2972in" svg:y="10.8752in" svg:width="0.2in" svg:height="0.1283in"><draw:text-box><text:p text:style-name="MP7"><text:page-number text:select-page="current">71</text:page-number></text:p></draw:text-box></draw:frame><draw:frame draw:style-name="Mfr3" draw:name="Frame547111111" text:anchor-type="char" svg:x="7.2972in" svg:y="10.8752in" svg:width="0.2in" svg:height="0.1283in"><draw:text-box><text:p text:style-name="MP7"><text:page-number text:select-page="current">71</text:page-number></text:p></draw:text-box></draw:frame><draw:frame draw:style-name="Mfr3" draw:name="Frame5471111111" text:anchor-type="char" svg:x="7.2972in" svg:y="10.8752in" svg:width="0.2in" svg:height="0.1283in"><draw:text-box><text:p text:style-name="MP7"><text:page-number text:select-page="current">71</text:page-number></text:p></draw:text-box></draw:frame><draw:frame draw:style-name="Mfr3" draw:name="Frame5311111111" text:anchor-type="char" svg:x="7.2972in" svg:y="10.8752in" svg:width="0.2in" svg:height="0.1283in"><draw:text-box><text:p text:style-name="MP7"><text:page-number text:select-page="current">71</text:page-number></text:p></draw:text-box></draw:frame><draw:frame draw:style-name="Mfr4" draw:name="Frame52911" text:anchor-type="char" svg:x="7.2972in" svg:y="10.8752in" svg:width="0.2in" svg:height="0.1283in"><draw:text-box><text:p text:style-name="MP7"><text:page-number text:select-page="current">71</text:page-number></text:p></draw:text-box></draw:frame><draw:frame draw:style-name="Mfr2" draw:name="Image2272" text:anchor-type="char" svg:x="0.7736in" svg:y="10.8752in" svg:width="1.9181in" svg:height="0.128in" draw:z-index="370"><draw:image xlink:href="Pictures/100000010000017F0000001931F81BC8.png" xlink:type="simple" xlink:show="embed" xlink:actuate="onLoad" draw:mime-type="image/png"/></draw:frame><draw:frame draw:style-name="Mfr2" draw:name="Image2273" text:anchor-type="char" svg:x="7.2972in" svg:y="10.8752in" svg:width="0.1984in" svg:height="0.128in" draw:z-index="371"><draw:image xlink:href="Pictures/100000010000002700000019D898E835.png" xlink:type="simple" xlink:show="embed" xlink:actuate="onLoad" draw:mime-type="image/png"/></draw:frame></text:p>
      </style:footer>
      <style:footer-left>
        <text:p text:style-name="MP1"><draw:frame draw:style-name="Mfr1" draw:name="Image 1996 Copy 1" text:anchor-type="char" svg:x="3.7902in" svg:y="10.5945in" svg:width="0.6866in" svg:height="0.6189in" draw:z-index="430"><draw:image xlink:href="Pictures/10000001000000840000007752069C51.png" xlink:type="simple" xlink:show="embed" xlink:actuate="onLoad" draw:mime-type="image/png"/></draw:frame><draw:frame draw:style-name="Mfr2" draw:name="Image2274" text:anchor-type="char" svg:x="0.7736in" svg:y="10.8752in" svg:width="1.9181in" svg:height="0.128in" draw:z-index="2059"><draw:image xlink:href="Pictures/100000010000017F0000001931F81BC8.png" xlink:type="simple" xlink:show="embed" xlink:actuate="onLoad" draw:mime-type="image/png"/></draw:frame><draw:frame draw:style-name="Mfr2" draw:name="Image2275" text:anchor-type="char" svg:x="7.2972in" svg:y="10.8752in" svg:width="0.1984in" svg:height="0.128in" draw:z-index="2060"><draw:image xlink:href="Pictures/100000010000002700000019D898E835.png" xlink:type="simple" xlink:show="embed" xlink:actuate="onLoad" draw:mime-type="image/png"/></draw:frame></text:p>
      </style:footer-left>
    </style:master-page>
    <style:master-page style:name="Converted70" style:page-layout-name="Mpm9" draw:style-name="Mdp1">
      <style:header>
        <text:p text:style-name="MP2"/>
      </style:header>
      <style:header-left>
        <text:p text:style-name="MP2"/>
      </style:header-left>
      <style:footer>
        <text:p text:style-name="MP2"/>
      </style:footer>
      <style:footer-left>
        <text:p text:style-name="MP1"><draw:frame draw:style-name="Mfr1" draw:name="Image 1996 Copy 1 Copy 1" text:anchor-type="char" svg:x="3.7902in" svg:y="10.5945in" svg:width="0.6866in" svg:height="0.6189in"><draw:image xlink:href="Pictures/10000001000000840000007752069C51.png" xlink:type="simple" xlink:show="embed" xlink:actuate="onLoad" draw:mime-type="image/png"/></draw:frame><draw:frame draw:style-name="Mfr3" draw:name="Frame55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0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0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0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0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0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01111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3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51" text:anchor-type="char" svg:x="7.2972in" svg:y="10.8752in" svg:width="0.2in" svg:height="0.1283in"><draw:text-box><text:p text:style-name="MP8"><text:span text:style-name="MT7"><text:page-number text:select-page="current">72</text:page-number></text:span></text:p></draw:text-box></draw:frame><draw:frame draw:style-name="Mfr3" draw:name="Frame5511" text:anchor-type="char" svg:x="7.2972in" svg:y="10.8752in" svg:width="0.2in" svg:height="0.1283in"><draw:text-box><text:p text:style-name="MP7"><text:page-number text:select-page="current">72</text:page-number></text:p></draw:text-box></draw:frame><draw:frame draw:style-name="Mfr3" draw:name="Frame55111" text:anchor-type="char" svg:x="7.2972in" svg:y="10.8752in" svg:width="0.2in" svg:height="0.1283in"><draw:text-box><text:p text:style-name="MP7"><text:page-number text:select-page="current">72</text:page-number></text:p></draw:text-box></draw:frame><draw:frame draw:style-name="Mfr3" draw:name="Frame551111" text:anchor-type="char" svg:x="7.2972in" svg:y="10.8752in" svg:width="0.2in" svg:height="0.1283in"><draw:text-box><text:p text:style-name="MP7"><text:page-number text:select-page="current">72</text:page-number></text:p></draw:text-box></draw:frame><draw:frame draw:style-name="Mfr3" draw:name="Frame5511111" text:anchor-type="char" svg:x="7.2972in" svg:y="10.8752in" svg:width="0.2in" svg:height="0.1283in"><draw:text-box><text:p text:style-name="MP7"><text:page-number text:select-page="current">72</text:page-number></text:p></draw:text-box></draw:frame><draw:frame draw:style-name="Mfr3" draw:name="Frame55111111" text:anchor-type="char" svg:x="7.2972in" svg:y="10.8752in" svg:width="0.2in" svg:height="0.1283in"><draw:text-box><text:p text:style-name="MP7"><text:page-number text:select-page="current">72</text:page-number></text:p></draw:text-box></draw:frame><draw:frame draw:style-name="Mfr3" draw:name="Frame551111111" text:anchor-type="char" svg:x="7.2972in" svg:y="10.8752in" svg:width="0.2in" svg:height="0.1283in"><draw:text-box><text:p text:style-name="MP7"><text:page-number text:select-page="current">72</text:page-number></text:p></draw:text-box></draw:frame><draw:frame draw:style-name="Mfr3" draw:name="Frame5511111111" text:anchor-type="char" svg:x="7.2972in" svg:y="10.8752in" svg:width="0.2in" svg:height="0.1283in"><draw:text-box><text:p text:style-name="MP7"><text:page-number text:select-page="current">72</text:page-number></text:p></draw:text-box></draw:frame><draw:frame draw:style-name="Mfr3" draw:name="Frame55111111111" text:anchor-type="char" svg:x="7.2972in" svg:y="10.8752in" svg:width="0.2in" svg:height="0.1283in"><draw:text-box><text:p text:style-name="MP7"><text:page-number text:select-page="current">72</text:page-number></text:p></draw:text-box></draw:frame><draw:frame draw:style-name="Mfr3" draw:name="Frame5351" text:anchor-type="char" svg:x="7.2972in" svg:y="10.8752in" svg:width="0.2in" svg:height="0.1283in"><draw:text-box><text:p text:style-name="MP7"><text:page-number text:select-page="current">72</text:page-number></text:p></draw:text-box></draw:frame><draw:frame draw:style-name="Mfr4" draw:name="Frame53511" text:anchor-type="char" svg:x="7.2972in" svg:y="10.8752in" svg:width="0.2in" svg:height="0.1283in"><draw:text-box><text:p text:style-name="MP7"><text:page-number text:select-page="current">72</text:page-number></text:p></draw:text-box></draw:frame><draw:frame draw:style-name="Mfr2" draw:name="Image2276" text:anchor-type="char" svg:x="0.7736in" svg:y="10.8752in" svg:width="1.9181in" svg:height="0.128in" draw:z-index="374"><draw:image xlink:href="Pictures/100000010000017F0000001931F81BC8.png" xlink:type="simple" xlink:show="embed" xlink:actuate="onLoad" draw:mime-type="image/png"/></draw:frame><draw:frame draw:style-name="Mfr2" draw:name="Image2277" text:anchor-type="char" svg:x="7.2972in" svg:y="10.8752in" svg:width="0.1984in" svg:height="0.128in" draw:z-index="375"><draw:image xlink:href="Pictures/100000010000002700000019D898E835.png" xlink:type="simple" xlink:show="embed" xlink:actuate="onLoad" draw:mime-type="image/png"/></draw:frame></text:p>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07:13</meta:creation-date>
    <dc:date>2026-09-01T16:37:25.358403819</dc:date>
    <meta:editing-duration>PT30S</meta:editing-duration>
    <meta:generator>LibreOffice/26.2.5.2$Linux_AARCH64 LibreOffice_project/620$Build-2</meta:generator>
    <meta:editing-cycles>11</meta:editing-cycles>
    <meta:document-statistic meta:table-count="28" meta:image-count="2397" meta:object-count="0" meta:page-count="71" meta:paragraph-count="4341" meta:word-count="17059" meta:character-count="102944" meta:non-whitespace-character-count="88840"/>
    <meta:user-defined meta:name="AppVersion">12.0000</meta:user-defined>
    <meta:user-defined meta:name="Created" meta:value-type="date">2026-08-11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