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53B00000014D1F43CA3.png" manifest:media-type="image/png"/>
  <manifest:file-entry manifest:full-path="Pictures/1000000100000675000009229AE6F415.png" manifest:media-type="image/png"/>
  <manifest:file-entry manifest:full-path="Pictures/100000000000011100000088BB3B8CA9.jpg" manifest:media-type="image/jpeg"/>
  <manifest:file-entry manifest:full-path="Pictures/1000000000000111000000885F84E84E.jpg" manifest:media-type="image/jpeg"/>
  <manifest:file-entry manifest:full-path="Pictures/10000001000004610000063208DE0B48.png" manifest:media-type="image/png"/>
  <manifest:file-entry manifest:full-path="Pictures/100000010000046200000626AACBB2BF.png" manifest:media-type="image/png"/>
  <manifest:file-entry manifest:full-path="Pictures/10000001000003B40000058C74A21EE0.png" manifest:media-type="image/png"/>
  <manifest:file-entry manifest:full-path="Pictures/100000000000008B000000805B289876.jpg" manifest:media-type="image/jpeg"/>
  <manifest:file-entry manifest:full-path="Pictures/100000000000066D000008FDE96A72F4.png" manifest:media-type="image/png"/>
  <manifest:file-entry manifest:full-path="Pictures/100000000000066D000009083E137201.png" manifest:media-type="image/png"/>
  <manifest:file-entry manifest:full-path="Pictures/100000000000066D000008C445ABBF85.png" manifest:media-type="image/png"/>
  <manifest:file-entry manifest:full-path="Pictures/100000010000038E00000093892464AB.png" manifest:media-type="image/png"/>
  <manifest:file-entry manifest:full-path="Pictures/1000000100000053000000218E905E2F.png" manifest:media-type="image/png"/>
  <manifest:file-entry manifest:full-path="Pictures/10000001000000410000002347A67CAD.png" manifest:media-type="image/png"/>
  <manifest:file-entry manifest:full-path="Pictures/10000001000000300000000E6D7B0F34.png" manifest:media-type="image/png"/>
  <manifest:file-entry manifest:full-path="Pictures/10000001000000A10000000BC3861B91.png" manifest:media-type="image/png"/>
  <manifest:file-entry manifest:full-path="Pictures/100000010000007C000000C7FDBB662A.png" manifest:media-type="image/png"/>
  <manifest:file-entry manifest:full-path="Pictures/10000001000001450000002C0C3473AF.png" manifest:media-type="image/png"/>
  <manifest:file-entry manifest:full-path="Pictures/1000000100000214000000275E803DFD.png" manifest:media-type="image/png"/>
  <manifest:file-entry manifest:full-path="Pictures/10000001000002220000000E6C73DCE7.png" manifest:media-type="image/png"/>
  <manifest:file-entry manifest:full-path="Pictures/10000001000002000000002972977FD6.png" manifest:media-type="image/png"/>
  <manifest:file-entry manifest:full-path="Pictures/10000001000001AE0000000E5900E09F.png" manifest:media-type="image/png"/>
  <manifest:file-entry manifest:full-path="Pictures/10000001000001E80000000E1890F533.png" manifest:media-type="image/png"/>
  <manifest:file-entry manifest:full-path="Pictures/10000001000003C80000000D41C5EB32.png" manifest:media-type="image/png"/>
  <manifest:file-entry manifest:full-path="Pictures/10000001000003F1000000435CAB171B.png" manifest:media-type="image/png"/>
  <manifest:file-entry manifest:full-path="Pictures/10000001000003F8000000927F21DD81.png" manifest:media-type="image/png"/>
  <manifest:file-entry manifest:full-path="Pictures/10000001000003C80000000DB93F0AB3.png" manifest:media-type="image/png"/>
  <manifest:file-entry manifest:full-path="Pictures/10000001000001520000002E31EADF09.png" manifest:media-type="image/png"/>
  <manifest:file-entry manifest:full-path="Pictures/100000010000022A000000289ABA8EE2.png" manifest:media-type="image/png"/>
  <manifest:file-entry manifest:full-path="Pictures/100000010000041A000000285974ED34.png" manifest:media-type="image/png"/>
  <manifest:file-entry manifest:full-path="Pictures/10000001000002380000000EC3E1BCA8.png" manifest:media-type="image/png"/>
  <manifest:file-entry manifest:full-path="Pictures/10000001000001FC0000000ED429B64F.png" manifest:media-type="image/png"/>
  <manifest:file-entry manifest:full-path="Pictures/100000000000066B000009062012EE27.png" manifest:media-type="image/png"/>
  <manifest:file-entry manifest:full-path="Pictures/10000001000001FC0000000F1189B703.png" manifest:media-type="image/png"/>
  <manifest:file-entry manifest:full-path="Pictures/10000001000001E000000016E44DF7F5.png" manifest:media-type="image/png"/>
  <manifest:file-entry manifest:full-path="Pictures/10000001000003ED0000000E11E8CCED.png" manifest:media-type="image/png"/>
  <manifest:file-entry manifest:full-path="Pictures/100000010000067500000922C23721C0.png" manifest:media-type="image/png"/>
  <manifest:file-entry manifest:full-path="Pictures/100000000000066B00000874300A0C48.png" manifest:media-type="image/png"/>
  <manifest:file-entry manifest:full-path="Pictures/100000000000065E0000000FB8DDC463.png" manifest:media-type="image/png"/>
  <manifest:file-entry manifest:full-path="Pictures/10000000000006680000090C8BA50943.png" manifest:media-type="image/png"/>
  <manifest:file-entry manifest:full-path="Pictures/10000001000000EB000000D463A43EBB.png" manifest:media-type="image/png"/>
  <manifest:file-entry manifest:full-path="Pictures/10000001000005340000011568EFA48A.png" manifest:media-type="image/png"/>
  <manifest:file-entry manifest:full-path="Pictures/1000000100000675000009223B4C6F44.png" manifest:media-type="image/png"/>
  <manifest:file-entry manifest:full-path="Pictures/10000000000000D0000000B830B1DD11.jpg" manifest:media-type="image/jpeg"/>
  <manifest:file-entry manifest:full-path="Pictures/10000001000001FC0000000FF14DE3A6.png" manifest:media-type="image/png"/>
  <manifest:file-entry manifest:full-path="Pictures/10000001000005340000011599C03542.png" manifest:media-type="image/png"/>
  <manifest:file-entry manifest:full-path="Pictures/10000001000003EE0000000E28FB6D40.png" manifest:media-type="image/png"/>
  <manifest:file-entry manifest:full-path="Pictures/10000001000000840000007752069C51.png" manifest:media-type="image/png"/>
  <manifest:file-entry manifest:full-path="Pictures/10000001000000320000000E95B04CE5.png" manifest:media-type="image/png"/>
  <manifest:file-entry manifest:full-path="Pictures/10000001000001E90000000E8F6D40D3.png" manifest:media-type="image/png"/>
  <manifest:file-entry manifest:full-path="Pictures/100000010000020A00000029F6A08696.png" manifest:media-type="image/png"/>
  <manifest:file-entry manifest:full-path="Pictures/100000010000053A0000004D7FA8675E.png" manifest:media-type="image/png"/>
  <manifest:file-entry manifest:full-path="Pictures/10000000000006110000000B2E1385CF.png" manifest:media-type="image/png"/>
  <manifest:file-entry manifest:full-path="Pictures/100000010000009300000021ACC91BE4.png" manifest:media-type="image/png"/>
  <manifest:file-entry manifest:full-path="Pictures/100000010000019A0000012CF46A0DA6.png" manifest:media-type="image/png"/>
  <manifest:file-entry manifest:full-path="Pictures/100000010000053400000115E9DFC105.png" manifest:media-type="image/png"/>
  <manifest:file-entry manifest:full-path="Pictures/10000001000000890000007B65EB5E14.png" manifest:media-type="image/png"/>
  <manifest:file-entry manifest:full-path="Pictures/10000001000003EE0000000E5CD0E335.png" manifest:media-type="image/png"/>
  <manifest:file-entry manifest:full-path="Pictures/10000001000000BC000000C9DFE88BCE.png" manifest:media-type="image/png"/>
  <manifest:file-entry manifest:full-path="Pictures/10000001000006750000092278079568.png" manifest:media-type="image/png"/>
  <manifest:file-entry manifest:full-path="Pictures/10000001000003EE0000000E09850A53.png" manifest:media-type="image/png"/>
  <manifest:file-entry manifest:full-path="Pictures/100000010000053A00000001B39746AB.png" manifest:media-type="image/png"/>
  <manifest:file-entry manifest:full-path="Pictures/100000010000061300000115FB6770EA.png" manifest:media-type="image/png"/>
  <manifest:file-entry manifest:full-path="Pictures/100000000000066A0000090802DFE003.png" manifest:media-type="image/png"/>
  <manifest:file-entry manifest:full-path="Pictures/10000000000009180000019B2F5AA03B.png" manifest:media-type="image/png"/>
  <manifest:file-entry manifest:full-path="Pictures/10000001000003EE0000000D78A0D035.png" manifest:media-type="image/png"/>
  <manifest:file-entry manifest:full-path="Pictures/10000000000006290000000882BD707F.png" manifest:media-type="image/png"/>
  <manifest:file-entry manifest:full-path="Pictures/100000010000053B0000081B7E5ACCB3.png" manifest:media-type="image/png"/>
  <manifest:file-entry manifest:full-path="Pictures/100000010000017F0000001931F81BC8.png" manifest:media-type="image/png"/>
  <manifest:file-entry manifest:full-path="Pictures/10000001000000890000007C1AA9694F.png" manifest:media-type="image/png"/>
  <manifest:file-entry manifest:full-path="Pictures/100000010000013F000000509651FD70.png" manifest:media-type="image/png"/>
  <manifest:file-entry manifest:full-path="Pictures/100000010000001900000019E9558BF9.png" manifest:media-type="image/png"/>
  <manifest:file-entry manifest:full-path="Pictures/100000010000067400000492A90EB7A8.png" manifest:media-type="image/png"/>
  <manifest:file-entry manifest:full-path="Pictures/10000000000000780000000494F5104A.png" manifest:media-type="image/png"/>
  <manifest:file-entry manifest:full-path="Pictures/10000001000001FC0000000F636667FD.png" manifest:media-type="image/png"/>
  <manifest:file-entry manifest:full-path="Pictures/1000000100000613000001153857E5DA.png" manifest:media-type="image/png"/>
  <manifest:file-entry manifest:full-path="Pictures/10000000000009B000000007BE2B025C.png" manifest:media-type="image/png"/>
  <manifest:file-entry manifest:full-path="Pictures/100000010000015500000050805DB97C.png" manifest:media-type="image/png"/>
  <manifest:file-entry manifest:full-path="Pictures/100000000000062A000000059AF7DCFA.png" manifest:media-type="image/png"/>
  <manifest:file-entry manifest:full-path="Pictures/100000000000067100000909ED3122FD.png" manifest:media-type="image/png"/>
  <manifest:file-entry manifest:full-path="Pictures/100000010000016700000001EBC73AAB.png" manifest:media-type="image/png"/>
  <manifest:file-entry manifest:full-path="Pictures/100000010000017E0000001834F6B01A.png" manifest:media-type="image/png"/>
  <manifest:file-entry manifest:full-path="Pictures/10000001000001FC0000000FDDBB3BA6.png" manifest:media-type="image/png"/>
  <manifest:file-entry manifest:full-path="Pictures/10000001000003C80000000D31E6F6CC.png" manifest:media-type="image/png"/>
  <manifest:file-entry manifest:full-path="Pictures/10000001000003EE0000000D4CBCFFD1.png" manifest:media-type="image/png"/>
  <manifest:file-entry manifest:full-path="Pictures/10000001000003EE0000000E5E05B5BF.png" manifest:media-type="image/png"/>
  <manifest:file-entry manifest:full-path="Pictures/10000001000000920000000D1CABE2CD.png" manifest:media-type="image/png"/>
  <manifest:file-entry manifest:full-path="Pictures/10000001000003ED0000000EEB2E3697.png" manifest:media-type="image/png"/>
  <manifest:file-entry manifest:full-path="Pictures/100000010000018000000028EC1C6272.png" manifest:media-type="image/png"/>
  <manifest:file-entry manifest:full-path="Pictures/10000001000003EE0000000E7D8435C3.png" manifest:media-type="image/png"/>
  <manifest:file-entry manifest:full-path="Pictures/10000001000000990000001148318A63.png" manifest:media-type="image/png"/>
  <manifest:file-entry manifest:full-path="Pictures/100000010000041A00000041ABC241EA.png" manifest:media-type="image/png"/>
  <manifest:file-entry manifest:full-path="Pictures/10000001000003EE0000000D0278B9DF.png" manifest:media-type="image/png"/>
  <manifest:file-entry manifest:full-path="Pictures/1000000100000421000000984D78D162.png" manifest:media-type="image/png"/>
  <manifest:file-entry manifest:full-path="Pictures/10000001000003F000000023381F829E.png" manifest:media-type="image/png"/>
  <manifest:file-entry manifest:full-path="Pictures/10000001000001E7000000429997D217.png" manifest:media-type="image/png"/>
  <manifest:file-entry manifest:full-path="Pictures/10000001000001D60000001632FBD637.png" manifest:media-type="image/png"/>
  <manifest:file-entry manifest:full-path="Pictures/100000010000021F0000002B7D3FAE72.png" manifest:media-type="image/png"/>
  <manifest:file-entry manifest:full-path="Pictures/100000010000004E00000063FC2CFCC7.png" manifest:media-type="image/png"/>
  <manifest:file-entry manifest:full-path="Pictures/10000001000003EE0000000DBDC24AF8.png" manifest:media-type="image/png"/>
  <manifest:file-entry manifest:full-path="Pictures/100000010000022A000000287D54C73D.png" manifest:media-type="image/png"/>
  <manifest:file-entry manifest:full-path="Pictures/10000000000000880000007802E2DE12.jpg" manifest:media-type="image/jpeg"/>
  <manifest:file-entry manifest:full-path="Pictures/100000010000023100000001C039C3A4.png" manifest:media-type="image/png"/>
  <manifest:file-entry manifest:full-path="Pictures/100000010000016800000001DB478D67.png" manifest:media-type="image/png"/>
  <manifest:file-entry manifest:full-path="Pictures/10000001000003460000002A842DCF00.png" manifest:media-type="image/png"/>
  <manifest:file-entry manifest:full-path="Pictures/10000001000001FC0000000E7B202FF2.png" manifest:media-type="image/png"/>
  <manifest:file-entry manifest:full-path="Pictures/100000000000064B0000001423A83300.png" manifest:media-type="image/png"/>
  <manifest:file-entry manifest:full-path="Pictures/100000010000041A0000003E5B3A3F1F.png" manifest:media-type="image/png"/>
  <manifest:file-entry manifest:full-path="Pictures/100000010000024D0000002B7FE26BA8.png" manifest:media-type="image/png"/>
  <manifest:file-entry manifest:full-path="Pictures/100000010000002700000019D898E835.png" manifest:media-type="image/png"/>
  <manifest:file-entry manifest:full-path="Pictures/10000001000003EE0000000D6F5D02E1.png" manifest:media-type="image/png"/>
  <manifest:file-entry manifest:full-path="Pictures/100000010000041A00000042205F3B33.png" manifest:media-type="image/png"/>
  <manifest:file-entry manifest:full-path="Pictures/10000001000001B10000000E7D8367A0.png" manifest:media-type="image/png"/>
  <manifest:file-entry manifest:full-path="Pictures/100000010000022A0000002819723271.png" manifest:media-type="image/png"/>
  <manifest:file-entry manifest:full-path="Pictures/10000001000002140000002789E7F7C6.png" manifest:media-type="image/png"/>
  <manifest:file-entry manifest:full-path="Pictures/10000001000003C70000000DABD9A00B.png" manifest:media-type="image/png"/>
  <manifest:file-entry manifest:full-path="Pictures/10000001000004850000004BA8DE727D.png" manifest:media-type="image/png"/>
  <manifest:file-entry manifest:full-path="Pictures/100000010000035700000045362A672D.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4.8007in" fo:margin-left="1.3819in" fo:margin-top="0in" fo:margin-bottom="0in" table:align="left" style:writing-mode="page"/>
    </style:style>
    <style:style style:name="Table1.A" style:family="table-column">
      <style:table-column-properties style:column-width="4.8007in"/>
    </style:style>
    <style:style style:name="Table1.1" style:family="table-row">
      <style:table-row-properties style:min-row-height="0.1097in" fo:keep-together="auto"/>
    </style:style>
    <style:style style:name="Table1.A1" style:family="table-cell">
      <style:table-cell-properties fo:padding-left="0.0035in" fo:padding-right="0.0035in" fo:padding-top="0in" fo:padding-bottom="0in" fo:border="0.5pt solid #000000"/>
    </style:style>
    <style:style style:name="Table1.4" style:family="table-row">
      <style:table-row-properties style:min-row-height="0.1424in" fo:keep-together="auto"/>
    </style:style>
    <style:style style:name="Table1.5" style:family="table-row">
      <style:table-row-properties style:min-row-height="0.2528in" fo:keep-together="auto"/>
    </style:style>
    <style:style style:name="Table1.6" style:family="table-row">
      <style:table-row-properties style:min-row-height="0.1417in" fo:keep-together="auto"/>
    </style:style>
    <style:style style:name="Table2" style:family="table">
      <style:table-properties style:width="4.2458in" fo:margin-left="1.566in" fo:margin-top="0in" fo:margin-bottom="0in" table:align="left" style:writing-mode="page"/>
    </style:style>
    <style:style style:name="Table2.A" style:family="table-column">
      <style:table-column-properties style:column-width="0.6125in"/>
    </style:style>
    <style:style style:name="Table2.B" style:family="table-column">
      <style:table-column-properties style:column-width="0.8917in"/>
    </style:style>
    <style:style style:name="Table2.C" style:family="table-column">
      <style:table-column-properties style:column-width="2.1174in"/>
    </style:style>
    <style:style style:name="Table2.D" style:family="table-column">
      <style:table-column-properties style:column-width="0.6243in"/>
    </style:style>
    <style:style style:name="Table2.1" style:family="table-row">
      <style:table-row-properties style:min-row-height="0.1646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0.8188in" fo:keep-together="auto"/>
    </style:style>
    <style:style style:name="Table3" style:family="table">
      <style:table-properties style:width="4.2in" fo:margin-left="1.6833in" fo:margin-top="0in" fo:margin-bottom="0in" table:align="left" style:writing-mode="page"/>
    </style:style>
    <style:style style:name="Table3.A" style:family="table-column">
      <style:table-column-properties style:column-width="0.7056in"/>
    </style:style>
    <style:style style:name="Table3.B" style:family="table-column">
      <style:table-column-properties style:column-width="2.2333in"/>
    </style:style>
    <style:style style:name="Table3.C" style:family="table-column">
      <style:table-column-properties style:column-width="1.2611in"/>
    </style:style>
    <style:style style:name="Table3.1" style:family="table-row">
      <style:table-row-properties style:min-row-height="0.4424in" fo:keep-together="auto"/>
    </style:style>
    <style:style style:name="Table3.A1" style:family="table-cell">
      <style:table-cell-properties fo:padding-left="0.0035in" fo:padding-right="0.0035in" fo:padding-top="0in" fo:padding-bottom="0in" fo:border="0.5pt solid #000000"/>
    </style:style>
    <style:style style:name="Table3.2" style:family="table-row">
      <style:table-row-properties style:min-row-height="0.2201in" fo:keep-together="auto"/>
    </style:style>
    <style:style style:name="Table3.4" style:family="table-row">
      <style:table-row-properties style:min-row-height="0.2194in" fo:keep-together="auto"/>
    </style:style>
    <style:style style:name="Table4" style:family="table">
      <style:table-properties style:width="4.2729in" fo:margin-left="1.6556in" fo:margin-top="0in" fo:margin-bottom="0in" table:align="left" style:writing-mode="page"/>
    </style:style>
    <style:style style:name="Table4.A" style:family="table-column">
      <style:table-column-properties style:column-width="0.6451in"/>
    </style:style>
    <style:style style:name="Table4.B" style:family="table-column">
      <style:table-column-properties style:column-width="1.6181in"/>
    </style:style>
    <style:style style:name="Table4.C" style:family="table-column">
      <style:table-column-properties style:column-width="1.2931in"/>
    </style:style>
    <style:style style:name="Table4.D" style:family="table-column">
      <style:table-column-properties style:column-width="0.7167in"/>
    </style:style>
    <style:style style:name="Table4.1" style:family="table-row">
      <style:table-row-properties style:min-row-height="0.4847in" fo:keep-together="auto"/>
    </style:style>
    <style:style style:name="Table4.A1" style:family="table-cell">
      <style:table-cell-properties fo:padding-left="0.0035in" fo:padding-right="0.0035in" fo:padding-top="0in" fo:padding-bottom="0in" fo:border="0.5pt solid #000000"/>
    </style:style>
    <style:style style:name="Table4.2" style:family="table-row">
      <style:table-row-properties style:min-row-height="0.391in" fo:keep-together="auto"/>
    </style:style>
    <style:style style:name="Table4.3" style:family="table-row">
      <style:table-row-properties style:min-row-height="0.3556in" fo:keep-together="auto"/>
    </style:style>
    <style:style style:name="Table4.4" style:family="table-row">
      <style:table-row-properties style:min-row-height="0.4125in" fo:keep-together="auto"/>
    </style:style>
    <style:style style:name="Table5" style:family="table">
      <style:table-properties style:width="3.6132in" fo:margin-left="1.9771in" fo:margin-top="0in" fo:margin-bottom="0in" table:align="left" style:writing-mode="page"/>
    </style:style>
    <style:style style:name="Table5.A" style:family="table-column">
      <style:table-column-properties style:column-width="0.8083in"/>
    </style:style>
    <style:style style:name="Table5.B" style:family="table-column">
      <style:table-column-properties style:column-width="0.9847in"/>
    </style:style>
    <style:style style:name="Table5.C" style:family="table-column">
      <style:table-column-properties style:column-width="1.0382in"/>
    </style:style>
    <style:style style:name="Table5.D" style:family="table-column">
      <style:table-column-properties style:column-width="0.7819in"/>
    </style:style>
    <style:style style:name="Table5.1" style:family="table-row">
      <style:table-row-properties style:min-row-height="0.2688in" fo:keep-together="auto"/>
    </style:style>
    <style:style style:name="Table5.A1" style:family="table-cell">
      <style:table-cell-properties fo:padding-left="0.0035in" fo:padding-right="0.0035in" fo:padding-top="0in" fo:padding-bottom="0in" fo:border="0.5pt solid #000000"/>
    </style:style>
    <style:style style:name="Table5.2" style:family="table-row">
      <style:table-row-properties style:min-row-height="0.2042in" fo:keep-together="auto"/>
    </style:style>
    <style:style style:name="Table5.3" style:family="table-row">
      <style:table-row-properties style:min-row-height="0.2056in" fo:keep-together="auto"/>
    </style:style>
    <style:style style:name="Table6" style:family="table">
      <style:table-properties style:width="4.5889in" fo:margin-left="1.3701in" fo:margin-top="0in" fo:margin-bottom="0in" table:align="left" style:writing-mode="page"/>
    </style:style>
    <style:style style:name="Table6.A" style:family="table-column">
      <style:table-column-properties style:column-width="1.2083in"/>
    </style:style>
    <style:style style:name="Table6.B" style:family="table-column">
      <style:table-column-properties style:column-width="0.6208in"/>
    </style:style>
    <style:style style:name="Table6.C" style:family="table-column">
      <style:table-column-properties style:column-width="0.5076in"/>
    </style:style>
    <style:style style:name="Table6.D" style:family="table-column">
      <style:table-column-properties style:column-width="0.4986in"/>
    </style:style>
    <style:style style:name="Table6.E" style:family="table-column">
      <style:table-column-properties style:column-width="0.5688in"/>
    </style:style>
    <style:style style:name="Table6.F" style:family="table-column">
      <style:table-column-properties style:column-width="0.5333in"/>
    </style:style>
    <style:style style:name="Table6.G" style:family="table-column">
      <style:table-column-properties style:column-width="0.6514in"/>
    </style:style>
    <style:style style:name="Table6.1" style:family="table-row">
      <style:table-row-properties style:min-row-height="0.3875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2972in" fo:keep-together="auto"/>
    </style:style>
    <style:style style:name="Table7" style:family="table">
      <style:table-properties style:width="4.2424in" fo:margin-left="1.6438in" fo:margin-top="0in" fo:margin-bottom="0in" table:align="left" style:writing-mode="page"/>
    </style:style>
    <style:style style:name="Table7.A" style:family="table-column">
      <style:table-column-properties style:column-width="1.2326in"/>
    </style:style>
    <style:style style:name="Table7.B" style:family="table-column">
      <style:table-column-properties style:column-width="1.0861in"/>
    </style:style>
    <style:style style:name="Table7.C" style:family="table-column">
      <style:table-column-properties style:column-width="0.616in"/>
    </style:style>
    <style:style style:name="Table7.D" style:family="table-column">
      <style:table-column-properties style:column-width="0.6736in"/>
    </style:style>
    <style:style style:name="Table7.E" style:family="table-column">
      <style:table-column-properties style:column-width="0.634in"/>
    </style:style>
    <style:style style:name="Table7.1" style:family="table-row">
      <style:table-row-properties style:min-row-height="0.3181in" fo:keep-together="auto"/>
    </style:style>
    <style:style style:name="Table7.A1" style:family="table-cell">
      <style:table-cell-properties fo:padding-left="0.0014in" fo:padding-right="0.0014in" fo:padding-top="0in" fo:padding-bottom="0in" fo:border="0.25pt solid #000000"/>
    </style:style>
    <style:style style:name="Table7.2" style:family="table-row">
      <style:table-row-properties style:min-row-height="0.2479in" fo:keep-together="auto"/>
    </style:style>
    <style:style style:name="Table8" style:family="table">
      <style:table-properties style:width="4.2458in" fo:margin-left="1.6563in" fo:margin-top="0in" fo:margin-bottom="0in" table:align="left" style:writing-mode="page"/>
    </style:style>
    <style:style style:name="Table8.A" style:family="table-column">
      <style:table-column-properties style:column-width="2.2646in"/>
    </style:style>
    <style:style style:name="Table8.B" style:family="table-column">
      <style:table-column-properties style:column-width="1.9813in"/>
    </style:style>
    <style:style style:name="Table8.1" style:family="table-row">
      <style:table-row-properties style:min-row-height="0.3479in" fo:keep-together="auto"/>
    </style:style>
    <style:style style:name="Table8.A1" style:family="table-cell">
      <style:table-cell-properties fo:padding-left="0in" fo:padding-right="0.0035in" fo:padding-top="0in" fo:padding-bottom="0in" fo:border-left="none" fo:border-right="0.5pt solid #000000" fo:border-top="0.5pt solid #000000" fo:border-bottom="0.5pt solid #000000"/>
    </style:style>
    <style:style style:name="Table8.B1" style:family="table-cell">
      <style:table-cell-properties fo:padding-left="0in" fo:padding-right="0.0035in" fo:padding-top="0in" fo:padding-bottom="0in" fo:border="0.5pt solid #000000"/>
    </style:style>
    <style:style style:name="Table8.2" style:family="table-row">
      <style:table-row-properties style:min-row-height="0.6792in" fo:keep-together="auto"/>
    </style:style>
    <style:style style:name="Table9" style:family="table">
      <style:table-properties style:width="5.0444in" fo:margin-left="1.1917in" fo:margin-top="0in" fo:margin-bottom="0in" table:align="left" style:writing-mode="page"/>
    </style:style>
    <style:style style:name="Table9.A" style:family="table-column">
      <style:table-column-properties style:column-width="2.9792in"/>
    </style:style>
    <style:style style:name="Table9.B" style:family="table-column">
      <style:table-column-properties style:column-width="2.0653in"/>
    </style:style>
    <style:style style:name="Table9.1" style:family="table-row">
      <style:table-row-properties style:min-row-height="0.1757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1764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1.3898in" fo:margin-right="1.7398in"/>
    </style:style>
    <style:style style:name="P4" style:family="paragraph" style:parent-style-name="Standard">
      <style:paragraph-properties fo:margin-left="1.3701in" fo:margin-right="1.7398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1.3701in" fo:margin-right="1.7398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Heading_20_4">
      <style:paragraph-properties fo:margin-left="0.7484in" fo:margin-right="0in"/>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Heading_20_4">
      <style:paragraph-properties fo:margin-left="0in" fo:margin-right="0.4681in"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Heading_20_4">
      <style:paragraph-properties fo:margin-left="1.3646in" fo:margin-right="1.7398in" fo:margin-top="0in" fo:margin-bottom="0in" style:contextual-spacing="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Heading_20_7">
      <style:paragraph-properties fo:margin-left="0.9965in" fo:margin-right="0in"/>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Heading_20_7">
      <style:paragraph-properties fo:margin-left="0.9965in" fo:margin-right="0in" fo:margin-top="0.1583in" fo:margin-bottom="0in" style:contextual-spacing="false"/>
    </style:style>
    <style:style style:name="P23" style:family="paragraph" style:parent-style-name="Heading_20_7">
      <style:paragraph-properties fo:margin-left="0in" fo:margin-right="0.672in"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Heading_20_7">
      <style:paragraph-properties fo:margin-left="0in" fo:margin-right="0.672in" fo:margin-top="0.1583in" fo:margin-bottom="0in" style:contextual-spacing="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Heading_20_3">
      <style:paragraph-properties fo:margin-left="3.6717in" fo:margin-right="1.7382in" fo:line-height="95%"/>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5">
      <style:paragraph-properties fo:margin-left="0.3937in" fo:margin-right="0in" fo:margin-top="0.0693in" fo:margin-bottom="0in" style:contextual-spacing="false"/>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5">
      <style:paragraph-properties fo:margin-left="0.3937in" fo:margin-right="0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5">
      <style:paragraph-properties fo:margin-left="0.3937in" fo:margin-right="0in" fo:margin-top="0.0008in" fo:margin-bottom="0in" style:contextual-spacing="false"/>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Heading_20_7">
      <style:paragraph-properties fo:margin-left="0.3937in" fo:margin-right="0in" fo:margin-top="0.0008in" fo:margin-bottom="0in" style:contextual-spacing="false" fo:text-align="left" style:justify-single-word="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4" style:family="paragraph" style:parent-style-name="Heading_20_5">
      <style:paragraph-properties fo:margin-left="0.3654in" fo:margin-right="0in" fo:margin-top="0.0693in" fo:margin-bottom="0in" style:contextual-spacing="false" fo:break-before="column"/>
    </style:style>
    <style:style style:name="P45"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6" style:family="paragraph" style:parent-style-name="Heading_20_5">
      <style:paragraph-properties fo:margin-left="0.3654in" fo:margin-right="0in"/>
    </style:style>
    <style:style style:name="P47"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8" style:family="paragraph" style:parent-style-name="Text_20_body">
      <style:paragraph-properties fo:margin-top="0.1402in" fo:margin-bottom="0in" style:contextual-spacing="false"/>
      <style:text-properties style:font-name="Source Sans Pro" fo:font-size="10pt" style:font-size-asian="10pt"/>
    </style:style>
    <style:style style:name="P49"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50"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1" style:family="paragraph" style:parent-style-name="Heading_20_5">
      <style:paragraph-properties fo:margin-left="0.3654in" fo:margin-right="0in" fo:margin-top="0.0008in" fo:margin-bottom="0in" style:contextual-spacing="false"/>
    </style:style>
    <style:style style:name="P52"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3" style:family="paragraph" style:parent-style-name="Text_20_body" style:master-page-name="Converted4">
      <style:paragraph-properties style:page-number="auto"/>
      <style:text-properties style:font-name="Source Sans Pro" fo:font-size="19pt" style:font-size-asian="19pt"/>
    </style:style>
    <style:style style:name="P54" style:family="paragraph" style:parent-style-name="Text_20_body">
      <style:text-properties style:font-name="Source Sans Pro" fo:font-size="19pt" style:font-size-asian="19pt"/>
    </style:style>
    <style:style style:name="P55" style:family="paragraph" style:parent-style-name="Text_20_body">
      <style:paragraph-properties fo:margin-top="0.2457in" fo:margin-bottom="0in" style:contextual-spacing="false"/>
      <style:text-properties style:font-name="Source Sans Pro" fo:font-size="19pt" style:font-size-asian="19pt"/>
    </style:style>
    <style:style style:name="P56" style:family="paragraph" style:parent-style-name="Heading_20_3">
      <style:paragraph-properties fo:margin-left="1.5945in" fo:margin-right="3.6575in" fo:line-height="95%"/>
    </style:style>
    <style:style style:name="P57"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8"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9" style:family="paragraph" style:parent-style-name="Text_20_body">
      <style:text-properties style:font-name="Source Sans Pro" fo:font-size="6pt" style:font-size-asian="6pt"/>
    </style:style>
    <style:style style:name="P60" style:family="paragraph" style:parent-style-name="Text_20_body">
      <style:paragraph-properties fo:margin-top="0.0181in" fo:margin-bottom="0in" style:contextual-spacing="false"/>
      <style:text-properties style:font-name="Source Sans Pro" fo:font-size="6pt" style:font-size-asian="6pt"/>
    </style:style>
    <style:style style:name="P61"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2"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3" style:family="paragraph" style:parent-style-name="Text_20_body">
      <style:text-properties style:font-name="Lato Black" fo:font-size="10pt" fo:font-weight="bold" style:font-size-asian="10pt" style:font-weight-asian="bold"/>
    </style:style>
    <style:style style:name="P64"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5" style:family="paragraph" style:parent-style-name="Text_20_body">
      <style:text-properties style:font-name="Source Sans Pro" fo:font-size="6pt" fo:font-weight="bold" style:font-size-asian="6pt" style:font-weight-asian="bold"/>
    </style:style>
    <style:style style:name="P66" style:family="paragraph" style:parent-style-name="Heading_20_5">
      <style:paragraph-properties fo:margin-left="2.4799in" fo:margin-right="0in" fo:margin-top="0.1756in" fo:margin-bottom="0in" style:contextual-spacing="false" fo:line-height="100%"/>
    </style:style>
    <style:style style:name="P67" style:family="paragraph" style:parent-style-name="Text_20_body">
      <style:paragraph-properties fo:margin-top="0.1244in" fo:margin-bottom="0in" style:contextual-spacing="false"/>
      <style:text-properties style:font-name="Source Sans Pro" fo:font-size="10pt" fo:font-weight="bold" style:font-size-asian="10pt" style:font-weight-asian="bold"/>
    </style:style>
    <style:style style:name="P68" style:family="paragraph" style:parent-style-name="Standard">
      <style:paragraph-properties fo:margin-left="1.2346in" fo:margin-right="0in" fo:margin-top="0.0689in" fo:margin-bottom="0in" style:contextual-spacing="false" fo:text-align="left" style:justify-single-word="false" fo:text-indent="0in" style:auto-text-indent="false"/>
    </style:style>
    <style:style style:name="P69" style:family="paragraph" style:parent-style-name="Text_20_body">
      <style:paragraph-properties fo:margin-top="0.0035in" fo:margin-bottom="0in" style:contextual-spacing="false"/>
      <style:text-properties style:font-name="Verdana" fo:font-size="7.5pt" fo:font-weight="bold" style:font-size-asian="7.5pt" style:font-weight-asian="bold"/>
    </style:style>
    <style:style style:name="P70" style:family="paragraph" style:parent-style-name="Standard">
      <style:paragraph-properties fo:margin-left="3.1992in" fo:margin-right="1.639in" fo:margin-top="0.0008in" fo:margin-bottom="0in" style:contextual-spacing="false" fo:line-height="101%" fo:text-align="justify" style:justify-single-word="false" fo:text-indent="0.0016in" style:auto-text-indent="false">
        <style:tab-stops>
          <style:tab-stop style:position="4.5472in"/>
        </style:tab-stops>
      </style:paragraph-properties>
    </style:style>
    <style:style style:name="P71" style:family="paragraph" style:parent-style-name="Text_20_body">
      <style:paragraph-properties fo:margin-top="0.0047in" fo:margin-bottom="0in" style:contextual-spacing="false"/>
      <style:text-properties style:font-name="Verdana" fo:font-size="7.5pt" fo:font-weight="bold" style:font-size-asian="7.5pt" style:font-weight-asian="bold"/>
    </style:style>
    <style:style style:name="P72" style:family="paragraph" style:parent-style-name="Standard">
      <style:paragraph-properties fo:margin-left="3.1992in" fo:margin-right="0in" fo:margin-top="0.0008in" fo:margin-bottom="0in" style:contextual-spacing="false" fo:text-align="justify" style:justify-single-word="false" fo:text-indent="0in" style:auto-text-indent="false"/>
    </style:style>
    <style:style style:name="P73" style:family="paragraph" style:parent-style-name="Text_20_body">
      <style:paragraph-properties fo:margin-left="3.2016in" fo:margin-right="1.639in" fo:margin-top="0.0008in" fo:margin-bottom="0in" style:contextual-spacing="false" fo:text-align="justify" style:justify-single-word="false" fo:text-indent="-0.002in" style:auto-text-indent="false"/>
    </style:style>
    <style:style style:name="P74" style:family="paragraph" style:parent-style-name="Standard">
      <style:paragraph-properties fo:margin-left="0in" fo:margin-right="4.0902in" fo:margin-top="0.0953in" fo:margin-bottom="0in" style:contextual-spacing="false" fo:text-align="right" style:justify-single-word="false" fo:text-indent="0in" style:auto-text-indent="false"/>
    </style:style>
    <style:style style:name="P75" style:family="paragraph" style:parent-style-name="Standard">
      <style:paragraph-properties fo:margin-left="1.3339in" fo:margin-right="1.6382in" fo:margin-top="0.0945in" fo:margin-bottom="0in" style:contextual-spacing="false" fo:line-height="101%" fo:text-align="justify" style:justify-single-word="false" fo:text-indent="0.5075in" style:auto-text-indent="false"/>
    </style:style>
    <style:style style:name="P76" style:family="paragraph" style:parent-style-name="Text_20_body">
      <style:paragraph-properties fo:margin-top="0.0016in" fo:margin-bottom="0in" style:contextual-spacing="false"/>
      <style:text-properties style:font-name="Verdana" fo:font-size="7.5pt" style:font-size-asian="7.5pt"/>
    </style:style>
    <style:style style:name="P77" style:family="paragraph" style:parent-style-name="Standard">
      <style:paragraph-properties fo:margin-left="2.2681in" fo:margin-right="0in" fo:margin-top="0in" fo:margin-bottom="0in" style:contextual-spacing="false" fo:text-align="left" style:justify-single-word="false" fo:text-indent="0in" style:auto-text-indent="false"/>
    </style:style>
    <style:style style:name="P78" style:family="paragraph" style:parent-style-name="Standard">
      <style:paragraph-properties fo:margin-left="2.2681in" fo:margin-right="0in" fo:margin-top="0.0807in" fo:margin-bottom="0in" style:contextual-spacing="false" fo:text-align="left" style:justify-single-word="false" fo:text-indent="0in" style:auto-text-indent="false"/>
    </style:style>
    <style:style style:name="P79" style:family="paragraph" style:parent-style-name="Standard">
      <style:paragraph-properties fo:margin-left="0in" fo:margin-right="4.028in" fo:margin-top="0.1346in" fo:margin-bottom="0in" style:contextual-spacing="false" fo:text-align="right" style:justify-single-word="false" fo:text-indent="0in" style:auto-text-indent="false"/>
    </style:style>
    <style:style style:name="P80" style:family="paragraph" style:parent-style-name="Text_20_body">
      <style:paragraph-properties fo:margin-top="0.0484in" fo:margin-bottom="0in" style:contextual-spacing="false"/>
      <style:text-properties style:font-name="Verdana" fo:font-style="italic" fo:font-weight="bold" style:font-style-asian="italic" style:font-weight-asian="bold"/>
    </style:style>
    <style:style style:name="P81" style:family="paragraph" style:parent-style-name="Text_20_body">
      <style:paragraph-properties fo:margin-left="1.8681in" fo:margin-right="0in"/>
    </style:style>
    <style:style style:name="P82" style:family="paragraph" style:parent-style-name="Text_20_body">
      <style:paragraph-properties fo:margin-top="0.0008in" fo:margin-bottom="0in" style:contextual-spacing="false"/>
      <style:text-properties style:font-name="Verdana"/>
    </style:style>
    <style:style style:name="P83" style:family="paragraph" style:parent-style-name="Text_20_body">
      <style:paragraph-properties fo:margin-left="2.3244in" fo:margin-right="0in"/>
    </style:style>
    <style:style style:name="P84" style:family="paragraph" style:parent-style-name="Text_20_body">
      <style:text-properties style:font-name="Verdana"/>
    </style:style>
    <style:style style:name="P85" style:family="paragraph" style:parent-style-name="Text_20_body">
      <style:paragraph-properties fo:margin-top="0.048in" fo:margin-bottom="0in" style:contextual-spacing="false"/>
      <style:text-properties style:font-name="Verdana"/>
    </style:style>
    <style:style style:name="P86" style:family="paragraph" style:parent-style-name="Standard">
      <style:paragraph-properties fo:margin-left="1.4346in" fo:margin-right="1.7398in" fo:margin-top="0in" fo:margin-bottom="0in" style:contextual-spacing="false" fo:text-align="center" style:justify-single-word="false" fo:text-indent="0in" style:auto-text-indent="false"/>
    </style:style>
    <style:style style:name="P87" style:family="paragraph" style:parent-style-name="Standard">
      <style:paragraph-properties fo:margin-left="3.2201in" fo:margin-right="0in" fo:margin-top="0.0008in" fo:margin-bottom="0in" style:contextual-spacing="false" fo:text-align="justify" style:justify-single-word="false" fo:text-indent="0in" style:auto-text-indent="false"/>
    </style:style>
    <style:style style:name="P88" style:family="paragraph" style:parent-style-name="Text_20_body" style:master-page-name="Converted6">
      <style:paragraph-properties style:page-number="auto"/>
      <style:text-properties style:font-name="Verdana" fo:font-size="10pt" fo:font-weight="bold" style:font-size-asian="10pt" style:font-weight-asian="bold"/>
    </style:style>
    <style:style style:name="P89" style:family="paragraph" style:parent-style-name="Text_20_body">
      <style:paragraph-properties fo:margin-top="0.0665in" fo:margin-bottom="0in" style:contextual-spacing="false"/>
      <style:text-properties style:font-name="Verdana" fo:font-size="10pt" fo:font-weight="bold" style:font-size-asian="10pt" style:font-weight-asian="bold"/>
    </style:style>
    <style:style style:name="P90" style:family="paragraph" style:parent-style-name="Standard">
      <style:paragraph-properties fo:margin-left="1.0366in" fo:margin-right="0in" fo:line-height="0.0465in" fo:text-indent="0in" style:auto-text-indent="false"/>
    </style:style>
    <style:style style:name="P91" style:family="paragraph" style:parent-style-name="Standard">
      <style:paragraph-properties fo:margin-left="1.4217in" fo:margin-right="0in" fo:margin-top="0.0047in" fo:margin-bottom="0in" style:contextual-spacing="false" fo:text-align="left" style:justify-single-word="false" fo:text-indent="0in" style:auto-text-indent="false"/>
    </style:style>
    <style:style style:name="P92" style:family="paragraph" style:parent-style-name="Text_20_body">
      <style:paragraph-properties fo:break-before="column"/>
      <style:text-properties style:font-name="Verdana" fo:font-size="7.5pt" fo:font-weight="bold" style:font-size-asian="7.5pt" style:font-weight-asian="bold"/>
    </style:style>
    <style:style style:name="P93" style:family="paragraph" style:parent-style-name="Text_20_body">
      <style:paragraph-properties fo:margin-top="0.0354in" fo:margin-bottom="0in" style:contextual-spacing="false"/>
      <style:text-properties style:font-name="Verdana" fo:font-size="7.5pt" fo:font-weight="bold" style:font-size-asian="7.5pt" style:font-weight-asian="bold"/>
    </style:style>
    <style:style style:name="P94" style:family="paragraph" style:parent-style-name="Standard">
      <style:paragraph-properties fo:margin-left="0.3228in" fo:margin-right="1.7071in" fo:margin-top="0.0008in" fo:margin-bottom="0in" style:contextual-spacing="false" fo:line-height="103%" fo:text-align="justify" style:justify-single-word="false" fo:text-indent="0in" style:auto-text-indent="false"/>
    </style:style>
    <style:style style:name="P95" style:family="paragraph" style:parent-style-name="Standard">
      <style:paragraph-properties fo:margin-left="0.3228in" fo:margin-right="1.7071in" fo:margin-top="0.089in" fo:margin-bottom="0in" style:contextual-spacing="false" fo:line-height="103%" fo:text-align="justify" style:justify-single-word="false" fo:text-indent="-0.0008in" style:auto-text-indent="false"/>
    </style:style>
    <style:style style:name="P96" style:family="paragraph" style:parent-style-name="Standard">
      <style:paragraph-properties fo:margin-left="0.3228in" fo:margin-right="0in" fo:margin-top="0.089in" fo:margin-bottom="0in" style:contextual-spacing="false" fo:text-align="left" style:justify-single-word="false" fo:text-indent="0in" style:auto-text-indent="false"/>
    </style:style>
    <style:style style:name="P97" style:family="paragraph" style:parent-style-name="Standard">
      <style:paragraph-properties fo:margin-left="1.4217in" fo:margin-right="1.7071in" fo:margin-top="0.0937in" fo:margin-bottom="0in" style:contextual-spacing="false" fo:line-height="102%" fo:text-align="justify" style:justify-single-word="false" fo:text-indent="0.3835in" style:auto-text-indent="false"/>
    </style:style>
    <style:style style:name="P98" style:family="paragraph" style:parent-style-name="Standard">
      <style:paragraph-properties fo:margin-left="1.6783in" fo:margin-right="0in" fo:margin-top="0.0937in" fo:margin-bottom="0in" style:contextual-spacing="false" fo:text-align="left" style:justify-single-word="false" fo:text-indent="0in" style:auto-text-indent="false"/>
    </style:style>
    <style:style style:name="P99" style:family="paragraph" style:parent-style-name="List_20_Paragraph" style:list-style-name="WWNum1">
      <style:paragraph-properties fo:margin-left="1.8055in" fo:margin-right="0in" fo:margin-top="0.0937in" fo:margin-bottom="0in" style:contextual-spacing="false" fo:line-height="100%" fo:text-align="left" style:justify-single-word="false" fo:text-indent="-0.1917in" style:auto-text-indent="false">
        <style:tab-stops>
          <style:tab-stop style:position="1.8055in"/>
        </style:tab-stops>
      </style:paragraph-properties>
    </style:style>
    <style:style style:name="P100" style:family="paragraph" style:parent-style-name="Standard">
      <style:paragraph-properties fo:margin-left="1.8772in" fo:margin-right="3.6575in" fo:margin-top="0.0035in" fo:margin-bottom="0in" style:contextual-spacing="false" fo:line-height="102%" fo:text-align="left" style:justify-single-word="false" fo:text-indent="0in" style:auto-text-indent="false"/>
    </style:style>
    <style:style style:name="P101" style:family="paragraph" style:parent-style-name="List_20_Paragraph" style:list-style-name="WWNum1">
      <style:paragraph-properties fo:margin-left="1.8382in" fo:margin-right="3.7193in" fo:margin-top="0.0917in" fo:margin-bottom="0in" style:contextual-spacing="false" fo:line-height="103%" fo:text-align="left" style:justify-single-word="false" fo:text-indent="-0.2252in" style:auto-text-indent="false">
        <style:tab-stops>
          <style:tab-stop style:position="1.8043in"/>
          <style:tab-stop style:position="1.8382in"/>
        </style:tab-stops>
      </style:paragraph-properties>
    </style:style>
    <style:style style:name="P102" style:family="paragraph" style:parent-style-name="List_20_Paragraph" style:list-style-name="WWNum1">
      <style:paragraph-properties fo:margin-left="1.8374in" fo:margin-right="3.6126in" fo:margin-top="0.0898in" fo:margin-bottom="0in" style:contextual-spacing="false" fo:line-height="103%" fo:text-align="left" style:justify-single-word="false" fo:text-indent="-0.2244in" style:auto-text-indent="false">
        <style:tab-stops>
          <style:tab-stop style:position="1.8043in"/>
          <style:tab-stop style:position="1.8374in"/>
        </style:tab-stops>
      </style:paragraph-properties>
    </style:style>
    <style:style style:name="P103" style:family="paragraph" style:parent-style-name="List_20_Paragraph" style:list-style-name="WWNum1">
      <style:paragraph-properties fo:margin-left="1.8055in" fo:margin-right="0in" fo:margin-top="0.0898in" fo:margin-bottom="0in" style:contextual-spacing="false" fo:line-height="100%" fo:text-align="left" style:justify-single-word="false" fo:text-indent="-0.1917in" style:auto-text-indent="false">
        <style:tab-stops>
          <style:tab-stop style:position="1.8055in"/>
        </style:tab-stops>
      </style:paragraph-properties>
    </style:style>
    <style:style style:name="P104" style:family="paragraph" style:parent-style-name="Standard">
      <style:paragraph-properties fo:margin-left="1.8382in" fo:margin-right="3.7854in" fo:margin-top="0.0035in" fo:margin-bottom="0in" style:contextual-spacing="false" fo:line-height="102%" fo:text-align="left" style:justify-single-word="false" fo:text-indent="0in" style:auto-text-indent="false"/>
    </style:style>
    <style:style style:name="P105" style:family="paragraph" style:parent-style-name="List_20_Paragraph" style:list-style-name="WWNum1">
      <style:paragraph-properties fo:margin-left="1.8043in" fo:margin-right="0in" fo:margin-top="0.0929in" fo:margin-bottom="0in" style:contextual-spacing="false" fo:line-height="100%" fo:text-align="left" style:justify-single-word="false" fo:text-indent="-0.1909in" style:auto-text-indent="false">
        <style:tab-stops>
          <style:tab-stop style:position="1.8043in"/>
        </style:tab-stops>
      </style:paragraph-properties>
    </style:style>
    <style:style style:name="P106" style:family="paragraph" style:parent-style-name="Standard">
      <style:paragraph-properties fo:margin-left="1.8055in" fo:margin-right="3.7854in" fo:margin-top="0.0028in" fo:margin-bottom="0in" style:contextual-spacing="false" fo:line-height="102%" fo:text-align="left" style:justify-single-word="false" fo:text-indent="0in" style:auto-text-indent="false"/>
    </style:style>
    <style:style style:name="P107" style:family="paragraph" style:parent-style-name="Standard">
      <style:paragraph-properties fo:margin-left="1.6772in" fo:margin-right="0in" fo:margin-top="0.0929in" fo:margin-bottom="0in" style:contextual-spacing="false" fo:text-align="left" style:justify-single-word="false" fo:text-indent="0in" style:auto-text-indent="false"/>
    </style:style>
    <style:style style:name="P108" style:family="paragraph" style:parent-style-name="List_20_Paragraph" style:list-style-name="WWNum2">
      <style:paragraph-properties fo:margin-left="1.8366in" fo:margin-right="3.7283in" fo:margin-top="0.0937in" fo:margin-bottom="0in" style:contextual-spacing="false" fo:line-height="102%" fo:text-align="left" style:justify-single-word="false" fo:text-indent="-0.2244in" style:auto-text-indent="false">
        <style:tab-stops>
          <style:tab-stop style:position="1.8043in"/>
          <style:tab-stop style:position="1.8366in"/>
        </style:tab-stops>
      </style:paragraph-properties>
    </style:style>
    <style:style style:name="P109" style:family="paragraph" style:parent-style-name="List_20_Paragraph" style:list-style-name="WWNum2">
      <style:paragraph-properties fo:margin-left="1.8063in" fo:margin-right="1.7071in" fo:margin-top="0.0925in" fo:margin-bottom="0in" style:contextual-spacing="false" fo:line-height="102%" fo:text-align="left" style:justify-single-word="false" fo:text-indent="-0.1945in" style:auto-text-indent="false">
        <style:tab-stops>
          <style:tab-stop style:position="1.8028in"/>
          <style:tab-stop style:position="1.8063in"/>
        </style:tab-stops>
      </style:paragraph-properties>
    </style:style>
    <style:style style:name="P110" style:family="paragraph" style:parent-style-name="Standard">
      <style:paragraph-properties fo:margin-left="1.8063in" fo:margin-right="3.7854in" fo:margin-top="0.002in" fo:margin-bottom="0in" style:contextual-spacing="false" fo:line-height="102%" fo:text-align="left" style:justify-single-word="false" fo:text-indent="0in" style:auto-text-indent="false"/>
    </style:style>
    <style:style style:name="P111" style:family="paragraph" style:parent-style-name="Text_20_body" style:master-page-name="Converted7">
      <style:paragraph-properties style:page-number="auto"/>
      <style:text-properties style:font-name="Verdana" fo:font-size="10pt" style:font-size-asian="10pt"/>
    </style:style>
    <style:style style:name="P112" style:family="paragraph" style:parent-style-name="Text_20_body">
      <style:text-properties style:font-name="Verdana" fo:font-size="10pt" style:font-size-asian="10pt"/>
    </style:style>
    <style:style style:name="P113" style:family="paragraph" style:parent-style-name="Text_20_body">
      <style:paragraph-properties fo:margin-top="0.0709in" fo:margin-bottom="0in" style:contextual-spacing="false"/>
      <style:text-properties style:font-name="Verdana" fo:font-size="10pt" style:font-size-asian="10pt"/>
    </style:style>
    <style:style style:name="P114" style:family="paragraph" style:parent-style-name="Standard">
      <style:paragraph-properties fo:margin-left="1.0547in" fo:margin-right="0in" fo:line-height="0.0602in" fo:text-indent="0in" style:auto-text-indent="false"/>
    </style:style>
    <style:style style:name="P115" style:family="paragraph" style:parent-style-name="Standard" style:list-style-name="WWNum2">
      <style:paragraph-properties fo:margin-left="1.8189in" fo:margin-right="1.7445in" fo:margin-top="0.1091in" fo:margin-bottom="0in" style:contextual-spacing="false" fo:text-align="left" style:justify-single-word="false" fo:text-indent="-0.1902in" style:auto-text-indent="false">
        <style:tab-stops>
          <style:tab-stop style:position="1.8173in"/>
          <style:tab-stop style:position="1.8189in"/>
        </style:tab-stops>
      </style:paragraph-properties>
    </style:style>
    <style:style style:name="P116" style:family="paragraph" style:parent-style-name="Text_20_body">
      <style:paragraph-properties fo:margin-left="1.8189in" fo:margin-right="4.0453in" fo:margin-top="0.0047in" fo:margin-bottom="0in" style:contextual-spacing="false" fo:text-indent="-0.0043in" style:auto-text-indent="false"/>
    </style:style>
    <style:style style:name="P117" style:family="paragraph" style:parent-style-name="Standard" style:list-style-name="WWNum2">
      <style:paragraph-properties fo:margin-left="1.8508in" fo:margin-right="0in" fo:margin-top="0.1252in" fo:margin-bottom="0in" style:contextual-spacing="false" fo:text-align="left" style:justify-single-word="false" fo:text-indent="-0.2217in" style:auto-text-indent="false">
        <style:tab-stops>
          <style:tab-stop style:position="1.8508in"/>
        </style:tab-stops>
      </style:paragraph-properties>
    </style:style>
    <style:style style:name="P118" style:family="paragraph" style:parent-style-name="Text_20_body">
      <style:paragraph-properties fo:margin-left="1.8555in" fo:margin-right="3.7854in" fo:margin-top="0.002in" fo:margin-bottom="0in" style:contextual-spacing="false" fo:line-height="102%" fo:text-indent="-0.0043in" style:auto-text-indent="false"/>
    </style:style>
    <style:style style:name="P119" style:family="paragraph" style:parent-style-name="List_20_Paragraph" style:list-style-name="WWNum2">
      <style:paragraph-properties fo:margin-left="1.8516in" fo:margin-right="3.5138in" fo:margin-top="0.1236in" fo:margin-bottom="0in" style:contextual-spacing="false" fo:line-height="102%" fo:text-align="left" style:justify-single-word="false" fo:text-indent="-0.2217in" style:auto-text-indent="false">
        <style:tab-stops>
          <style:tab-stop style:position="1.8516in"/>
          <style:tab-stop style:position="1.8543in"/>
        </style:tab-stops>
      </style:paragraph-properties>
    </style:style>
    <style:style style:name="P120" style:family="paragraph" style:parent-style-name="Standard" style:list-style-name="WWNum2">
      <style:paragraph-properties fo:margin-left="1.8193in" fo:margin-right="0in" fo:margin-top="0.1228in" fo:margin-bottom="0in" style:contextual-spacing="false" fo:text-align="left" style:justify-single-word="false" fo:text-indent="-0.1909in" style:auto-text-indent="false">
        <style:tab-stops>
          <style:tab-stop style:position="1.8193in"/>
        </style:tab-stops>
      </style:paragraph-properties>
    </style:style>
    <style:style style:name="P121" style:family="paragraph" style:parent-style-name="Text_20_body">
      <style:paragraph-properties fo:margin-left="1.8146in" fo:margin-right="0in" fo:margin-top="0.002in" fo:margin-bottom="0in" style:contextual-spacing="false" fo:line-height="0.1272in"/>
    </style:style>
    <style:style style:name="P122" style:family="paragraph" style:parent-style-name="Text_20_body">
      <style:paragraph-properties fo:margin-left="1.8189in" fo:margin-right="0in" fo:line-height="0.1272in"/>
    </style:style>
    <style:style style:name="P123" style:family="paragraph" style:parent-style-name="Text_20_body">
      <style:paragraph-properties fo:margin-top="0.0016in" fo:margin-bottom="0in" style:contextual-spacing="false"/>
    </style:style>
    <style:style style:name="P124" style:family="paragraph" style:parent-style-name="Standard" style:list-style-name="WWNum2">
      <style:paragraph-properties fo:margin-left="1.8181in" fo:margin-right="0in" fo:margin-top="0in" fo:margin-bottom="0in" style:contextual-spacing="false" fo:text-align="left" style:justify-single-word="false" fo:text-indent="-0.189in" style:auto-text-indent="false">
        <style:tab-stops>
          <style:tab-stop style:position="1.8181in"/>
        </style:tab-stops>
      </style:paragraph-properties>
    </style:style>
    <style:style style:name="P125" style:family="paragraph" style:parent-style-name="Text_20_body">
      <style:paragraph-properties fo:margin-left="1.8453in" fo:margin-right="3.6575in" fo:margin-top="0.002in" fo:margin-bottom="0in" style:contextual-spacing="false" fo:line-height="102%" fo:text-indent="-0.0311in" style:auto-text-indent="false"/>
    </style:style>
    <style:style style:name="P126" style:family="paragraph" style:parent-style-name="Standard" style:list-style-name="WWNum2">
      <style:paragraph-properties fo:margin-left="1.8146in" fo:margin-right="1.7492in" fo:margin-top="0.1236in" fo:margin-bottom="0in" style:contextual-spacing="false" fo:line-height="102%" fo:text-align="left" style:justify-single-word="false" fo:text-indent="-0.1854in" style:auto-text-indent="false">
        <style:tab-stops>
          <style:tab-stop style:position="1.8146in"/>
          <style:tab-stop style:position="1.8173in"/>
        </style:tab-stops>
      </style:paragraph-properties>
    </style:style>
    <style:style style:name="P127" style:family="paragraph" style:parent-style-name="Text_20_body">
      <style:paragraph-properties fo:margin-left="1.8146in" fo:margin-right="0in" fo:line-height="0.1244in"/>
    </style:style>
    <style:style style:name="P128" style:family="paragraph" style:parent-style-name="Text_20_body">
      <style:paragraph-properties fo:margin-left="1.8189in" fo:margin-right="0in" fo:margin-top="0.002in" fo:margin-bottom="0in" style:contextual-spacing="false"/>
    </style:style>
    <style:style style:name="P129" style:family="paragraph" style:parent-style-name="Standard" style:list-style-name="WWNum2">
      <style:paragraph-properties fo:margin-left="1.8161in" fo:margin-right="1.7472in" fo:margin-top="0.1256in" fo:margin-bottom="0in" style:contextual-spacing="false" fo:line-height="102%" fo:text-align="left" style:justify-single-word="false" fo:text-indent="-0.1874in" style:auto-text-indent="false">
        <style:tab-stops>
          <style:tab-stop style:position="1.8161in"/>
          <style:tab-stop style:position="1.8189in"/>
        </style:tab-stops>
      </style:paragraph-properties>
    </style:style>
    <style:style style:name="P130" style:family="paragraph" style:parent-style-name="Text_20_body">
      <style:paragraph-properties fo:margin-left="1.8189in" fo:margin-right="3.6575in" fo:line-height="102%" fo:text-indent="-0.0043in" style:auto-text-indent="false"/>
    </style:style>
    <style:style style:name="P131" style:family="paragraph" style:parent-style-name="Standard" style:list-style-name="WWNum2">
      <style:paragraph-properties fo:margin-left="1.8189in" fo:margin-right="1.7445in" fo:margin-top="0.0827in" fo:margin-bottom="0in" style:contextual-spacing="false" fo:line-height="102%" fo:text-align="left" style:justify-single-word="false" fo:text-indent="-0.1909in" style:auto-text-indent="false">
        <style:tab-stops>
          <style:tab-stop style:position="1.8173in"/>
          <style:tab-stop style:position="1.8189in"/>
        </style:tab-stops>
      </style:paragraph-properties>
    </style:style>
    <style:style style:name="P132" style:family="paragraph" style:parent-style-name="Text_20_body">
      <style:paragraph-properties fo:margin-left="1.8189in" fo:margin-right="4.0453in" fo:text-indent="-0.0043in" style:auto-text-indent="false"/>
    </style:style>
    <style:style style:name="P133" style:family="paragraph" style:parent-style-name="Text_20_body">
      <style:paragraph-properties fo:margin-left="1.4398in" fo:margin-right="1.7382in" fo:margin-top="0.0917in" fo:margin-bottom="0in" style:contextual-spacing="false" fo:text-indent="0.3807in" style:auto-text-indent="false"/>
    </style:style>
    <style:style style:name="P134" style:family="paragraph" style:parent-style-name="Text_20_body">
      <style:paragraph-properties fo:margin-left="1.4335in" fo:margin-right="1.7398in" fo:text-align="center" style:justify-single-word="false"/>
    </style:style>
    <style:style style:name="P135" style:family="paragraph" style:parent-style-name="Text_20_body">
      <style:paragraph-properties fo:margin-top="0.0673in" fo:margin-bottom="0in" style:contextual-spacing="false"/>
    </style:style>
    <style:style style:name="P136" style:family="paragraph" style:parent-style-name="Standard">
      <style:paragraph-properties fo:margin-left="1.4244in" fo:margin-right="1.7398in" fo:margin-top="0in" fo:margin-bottom="0in" style:contextual-spacing="false" fo:line-height="0.1272in" fo:text-align="center" style:justify-single-word="false" fo:text-indent="0in" style:auto-text-indent="false"/>
    </style:style>
    <style:style style:name="P137" style:family="paragraph" style:parent-style-name="Standard">
      <style:paragraph-properties fo:margin-left="1.4299in" fo:margin-right="1.7398in" fo:margin-top="0in" fo:margin-bottom="0in" style:contextual-spacing="false" fo:line-height="0.1272in" fo:text-align="center" style:justify-single-word="false" fo:text-indent="0in" style:auto-text-indent="false"/>
    </style:style>
    <style:style style:name="P138" style:family="paragraph" style:parent-style-name="Text_20_body">
      <style:paragraph-properties fo:margin-top="0.1043in" fo:margin-bottom="0in" style:contextual-spacing="false"/>
      <style:text-properties fo:font-size="10pt" fo:font-weight="bold" style:font-size-asian="10pt" style:font-weight-asian="bold"/>
    </style:style>
    <style:style style:name="P139" style:family="paragraph" style:parent-style-name="Text_20_body">
      <style:text-properties fo:font-size="6pt" fo:font-weight="bold" style:font-size-asian="6pt" style:font-weight-asian="bold"/>
    </style:style>
    <style:style style:name="P140" style:family="paragraph" style:parent-style-name="Text_20_body">
      <style:paragraph-properties fo:margin-top="0.0417in" fo:margin-bottom="0in" style:contextual-spacing="false"/>
      <style:text-properties fo:font-size="6pt" fo:font-weight="bold" style:font-size-asian="6pt" style:font-weight-asian="bold"/>
    </style:style>
    <style:style style:name="P141"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142" style:family="paragraph" style:parent-style-name="Text_20_body" style:master-page-name="Converted8">
      <style:paragraph-properties style:page-number="9"/>
      <style:text-properties style:font-name="Lato Black" fo:font-size="9.5pt" fo:font-weight="bold" style:font-size-asian="9.5pt" style:font-weight-asian="bold"/>
    </style:style>
    <style:style style:name="P143" style:family="paragraph" style:parent-style-name="Text_20_body">
      <style:paragraph-properties fo:margin-top="0.0846in" fo:margin-bottom="0in" style:contextual-spacing="false"/>
      <style:text-properties style:font-name="Lato Black" fo:font-size="9.5pt" fo:font-weight="bold" style:font-size-asian="9.5pt" style:font-weight-asian="bold"/>
    </style:style>
    <style:style style:name="P144" style:family="paragraph" style:parent-style-name="Standard">
      <style:paragraph-properties fo:margin-left="1.2492in" fo:margin-right="1.7681in" fo:margin-top="0in" fo:margin-bottom="0in" style:contextual-spacing="false" fo:text-align="center" style:justify-single-word="false" fo:text-indent="0in" style:auto-text-indent="false"/>
    </style:style>
    <style:style style:name="P145" style:family="paragraph" style:parent-style-name="Text_20_body">
      <style:paragraph-properties fo:margin-top="0.0492in" fo:margin-bottom="0in" style:contextual-spacing="false"/>
      <style:text-properties style:font-name="Times New Roman" fo:font-size="9.5pt" style:font-size-asian="9.5pt"/>
    </style:style>
    <style:style style:name="P146" style:family="paragraph" style:parent-style-name="Standard">
      <style:paragraph-properties fo:margin-left="4.05in" fo:margin-right="0in" fo:margin-top="0in" fo:margin-bottom="0in" style:contextual-spacing="false" fo:text-align="left" style:justify-single-word="false" fo:text-indent="0in" style:auto-text-indent="false"/>
    </style:style>
    <style:style style:name="P147" style:family="paragraph" style:parent-style-name="Text_20_body">
      <style:text-properties style:font-name="Times New Roman" fo:font-size="9.5pt" fo:font-style="italic" fo:font-weight="bold" style:font-size-asian="9.5pt" style:font-style-asian="italic" style:font-weight-asian="bold"/>
    </style:style>
    <style:style style:name="P148" style:family="paragraph" style:parent-style-name="Text_20_body">
      <style:paragraph-properties fo:margin-top="0.1453in" fo:margin-bottom="0in" style:contextual-spacing="false"/>
      <style:text-properties style:font-name="Times New Roman" fo:font-size="9.5pt" fo:font-style="italic" fo:font-weight="bold" style:font-size-asian="9.5pt" style:font-style-asian="italic" style:font-weight-asian="bold"/>
    </style:style>
    <style:style style:name="P149" style:family="paragraph" style:parent-style-name="Standard">
      <style:paragraph-properties fo:margin-left="0.8874in" fo:margin-right="1.439in" fo:margin-top="0in" fo:margin-bottom="0in" style:contextual-spacing="false" fo:line-height="102%" fo:text-align="justify" style:justify-single-word="false" fo:text-indent="0in" style:auto-text-indent="false"/>
    </style:style>
    <style:style style:name="P150" style:family="paragraph" style:parent-style-name="Text_20_body">
      <style:text-properties style:font-name="Times New Roman" fo:font-size="9.5pt" fo:font-weight="bold" style:font-size-asian="9.5pt" style:font-weight-asian="bold"/>
    </style:style>
    <style:style style:name="P151" style:family="paragraph" style:parent-style-name="Text_20_body">
      <style:paragraph-properties fo:margin-top="0.1146in" fo:margin-bottom="0in" style:contextual-spacing="false"/>
      <style:text-properties style:font-name="Times New Roman" fo:font-size="9.5pt" fo:font-weight="bold" style:font-size-asian="9.5pt" style:font-weight-asian="bold"/>
    </style:style>
    <style:style style:name="P152" style:family="paragraph" style:parent-style-name="Standard">
      <style:paragraph-properties fo:margin-left="0.8874in" fo:margin-right="1.4398in" fo:margin-top="0in" fo:margin-bottom="0in" style:contextual-spacing="false" fo:line-height="102%" fo:text-align="justify" style:justify-single-word="false" fo:text-indent="0in" style:auto-text-indent="false"/>
    </style:style>
    <style:style style:name="P153" style:family="paragraph" style:parent-style-name="Text_20_body">
      <style:paragraph-properties fo:margin-top="0.0283in" fo:margin-bottom="0in" style:contextual-spacing="false"/>
      <style:text-properties style:font-name="Times New Roman" fo:font-size="9.5pt" fo:font-weight="bold" style:font-size-asian="9.5pt" style:font-weight-asian="bold"/>
    </style:style>
    <style:style style:name="P154" style:family="paragraph" style:parent-style-name="Heading_20_8">
      <style:paragraph-properties fo:margin-left="0.8874in" fo:margin-right="0in"/>
    </style:style>
    <style:style style:name="P155" style:family="paragraph" style:parent-style-name="Text_20_body">
      <style:paragraph-properties fo:margin-top="0.028in" fo:margin-bottom="0in" style:contextual-spacing="false"/>
      <style:text-properties style:font-name="Times New Roman" fo:font-size="9.5pt" fo:font-weight="bold" style:font-size-asian="9.5pt" style:font-weight-asian="bold"/>
    </style:style>
    <style:style style:name="P156" style:family="paragraph" style:parent-style-name="Standard">
      <style:paragraph-properties fo:margin-left="0.8874in" fo:margin-right="1.4409in" fo:margin-top="0in" fo:margin-bottom="0in" style:contextual-spacing="false" fo:line-height="99%" fo:text-align="justify" style:justify-single-word="false" fo:text-indent="0in" style:auto-text-indent="false"/>
    </style:style>
    <style:style style:name="P157" style:family="paragraph" style:parent-style-name="Text_20_body">
      <style:text-properties style:font-name="Times New Roman" fo:font-size="9.5pt" style:font-size-asian="9.5pt"/>
    </style:style>
    <style:style style:name="P158" style:family="paragraph" style:parent-style-name="Text_20_body">
      <style:paragraph-properties fo:margin-top="0.1398in" fo:margin-bottom="0in" style:contextual-spacing="false"/>
      <style:text-properties style:font-name="Times New Roman" fo:font-size="9.5pt" style:font-size-asian="9.5pt"/>
    </style:style>
    <style:style style:name="P159" style:family="paragraph" style:parent-style-name="Standard">
      <style:paragraph-properties fo:margin-left="0.8874in" fo:margin-right="1.4398in" fo:margin-top="0in" fo:margin-bottom="0in" style:contextual-spacing="false" fo:line-height="99%" fo:text-align="justify" style:justify-single-word="false" fo:text-indent="0in" style:auto-text-indent="false"/>
    </style:style>
    <style:style style:name="P160" style:family="paragraph" style:parent-style-name="Text_20_body">
      <style:paragraph-properties fo:margin-top="0.1382in" fo:margin-bottom="0in" style:contextual-spacing="false"/>
      <style:text-properties style:font-name="Times New Roman" fo:font-size="9.5pt" style:font-size-asian="9.5pt"/>
    </style:style>
    <style:style style:name="P161" style:family="paragraph" style:parent-style-name="Standard">
      <style:paragraph-properties fo:margin-left="0.8874in" fo:margin-right="0in" fo:margin-top="0in" fo:margin-bottom="0in" style:contextual-spacing="false" fo:text-align="justify" style:justify-single-word="false" fo:text-indent="0in" style:auto-text-indent="false"/>
    </style:style>
    <style:style style:name="P162" style:family="paragraph" style:parent-style-name="Text_20_body">
      <style:paragraph-properties fo:margin-top="0.0575in" fo:margin-bottom="0in" style:contextual-spacing="false"/>
      <style:text-properties style:font-name="Times New Roman" fo:font-size="9.5pt" style:font-size-asian="9.5pt"/>
    </style:style>
    <style:style style:name="P163" style:family="paragraph" style:parent-style-name="Standard">
      <style:paragraph-properties fo:margin-left="1.2492in" fo:margin-right="1.7783in" fo:margin-top="0in" fo:margin-bottom="0in" style:contextual-spacing="false" fo:text-align="center" style:justify-single-word="false" fo:text-indent="0in" style:auto-text-indent="false"/>
    </style:style>
    <style:style style:name="P164" style:family="paragraph" style:parent-style-name="Text_20_body">
      <style:text-properties style:font-name="Times New Roman" fo:font-size="10pt" style:font-size-asian="10pt"/>
    </style:style>
    <style:style style:name="P165" style:family="paragraph" style:parent-style-name="Text_20_body">
      <style:paragraph-properties fo:margin-top="0.0811in" fo:margin-bottom="0in" style:contextual-spacing="false"/>
      <style:text-properties style:font-name="Times New Roman" fo:font-size="10pt" style:font-size-asian="10pt"/>
    </style:style>
    <style:style style:name="P166" style:family="paragraph" style:parent-style-name="Standard">
      <style:paragraph-properties fo:margin-left="1.2492in" fo:margin-right="1.778in" fo:margin-top="0.011in" fo:margin-bottom="0in" style:contextual-spacing="false" fo:text-align="center" style:justify-single-word="false" fo:text-indent="0in" style:auto-text-indent="false"/>
    </style:style>
    <style:style style:name="P167" style:family="paragraph" style:parent-style-name="Standard">
      <style:paragraph-properties fo:margin-left="1.2492in" fo:margin-right="1.7783in" fo:margin-top="0.0043in" fo:margin-bottom="0in" style:contextual-spacing="false" fo:text-align="center" style:justify-single-word="false" fo:text-indent="0in" style:auto-text-indent="false"/>
    </style:style>
    <style:style style:name="P168" style:family="paragraph" style:parent-style-name="Text_20_body" style:master-page-name="Converted9">
      <style:paragraph-properties style:page-number="auto"/>
      <style:text-properties style:font-name="Times New Roman" fo:font-size="10pt" fo:font-weight="bold" style:font-size-asian="10pt" style:font-weight-asian="bold"/>
    </style:style>
    <style:style style:name="P169" style:family="paragraph" style:parent-style-name="Text_20_body">
      <style:paragraph-properties fo:margin-top="0.0839in" fo:margin-bottom="0in" style:contextual-spacing="false"/>
      <style:text-properties style:font-name="Times New Roman" fo:font-size="10pt" fo:font-weight="bold" style:font-size-asian="10pt" style:font-weight-asian="bold"/>
    </style:style>
    <style:style style:name="P170" style:family="paragraph" style:parent-style-name="Standard">
      <style:paragraph-properties fo:margin-left="1.0965in" fo:margin-right="0in" fo:line-height="100%" fo:text-indent="0in" style:auto-text-indent="false"/>
    </style:style>
    <style:style style:name="P171" style:family="paragraph" style:parent-style-name="Text_20_body">
      <style:paragraph-properties fo:margin-top="0.0063in" fo:margin-bottom="0in" style:contextual-spacing="false"/>
      <style:text-properties style:font-name="Times New Roman" fo:font-size="1.5pt" fo:font-weight="bold" style:font-size-asian="1.5pt" style:font-weight-asian="bold"/>
    </style:style>
    <style:style style:name="P172" style:family="paragraph" style:parent-style-name="Standard">
      <style:paragraph-properties fo:margin-left="2.5193in" fo:margin-right="0in" fo:line-height="0.1146in" fo:text-indent="0in" style:auto-text-indent="false"/>
    </style:style>
    <style:style style:name="P173"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174" style:family="paragraph" style:parent-style-name="Text_20_body">
      <style:paragraph-properties fo:margin-top="0.0043in" fo:margin-bottom="0in" style:contextual-spacing="false"/>
      <style:text-properties style:font-name="Times New Roman" fo:font-size="2pt" fo:font-weight="bold" style:font-size-asian="2pt" style:font-weight-asian="bold"/>
    </style:style>
    <style:style style:name="P175"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176"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177" style:family="paragraph" style:parent-style-name="Text_20_body">
      <style:paragraph-properties fo:margin-top="0.0028in" fo:margin-bottom="0in" style:contextual-spacing="false"/>
      <style:text-properties style:font-name="Times New Roman" fo:font-size="2pt" fo:font-weight="bold" style:font-size-asian="2pt" style:font-weight-asian="bold"/>
    </style:style>
    <style:style style:name="P178" style:family="paragraph" style:parent-style-name="Text_20_body">
      <style:paragraph-properties fo:margin-top="0.0071in" fo:margin-bottom="0in" style:contextual-spacing="false"/>
      <style:text-properties style:font-name="Times New Roman" fo:font-size="2pt" fo:font-weight="bold" style:font-size-asian="2pt" style:font-weight-asian="bold"/>
    </style:style>
    <style:style style:name="P179" style:family="paragraph" style:parent-style-name="Text_20_body">
      <style:paragraph-properties fo:margin-top="0.0008in" fo:margin-bottom="0in" style:contextual-spacing="false"/>
      <style:text-properties style:font-name="Times New Roman" fo:font-size="2.5pt" fo:font-weight="bold" style:font-size-asian="2.5pt" style:font-weight-asian="bold"/>
    </style:style>
    <style:style style:name="P180" style:family="paragraph" style:parent-style-name="Standard">
      <style:paragraph-properties fo:margin-left="1.1189in" fo:margin-right="0in" fo:line-height="0.0772in" fo:text-indent="0in" style:auto-text-indent="false"/>
    </style:style>
    <style:style style:name="P181"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182" style:family="paragraph" style:parent-style-name="Text_20_body">
      <style:text-properties style:font-name="Times New Roman" fo:font-size="2.5pt" fo:font-weight="bold" style:font-size-asian="2.5pt" style:font-weight-asian="bold"/>
    </style:style>
    <style:style style:name="P183" style:family="paragraph" style:parent-style-name="Standard">
      <style:paragraph-properties fo:margin-left="1.1161in" fo:margin-right="0in" fo:line-height="100%" fo:text-indent="0in" style:auto-text-indent="false"/>
    </style:style>
    <style:style style:name="P184" style:family="paragraph" style:parent-style-name="Text_20_body">
      <style:paragraph-properties fo:margin-top="0.0043in" fo:margin-bottom="0in" style:contextual-spacing="false"/>
      <style:text-properties style:font-name="Times New Roman" fo:font-size="2.5pt" fo:font-weight="bold" style:font-size-asian="2.5pt" style:font-weight-asian="bold"/>
    </style:style>
    <style:style style:name="P185" style:family="paragraph" style:parent-style-name="Standard">
      <style:paragraph-properties fo:margin-left="1.1252in" fo:margin-right="0in" fo:line-height="0.0709in" fo:text-indent="0in" style:auto-text-indent="false"/>
    </style:style>
    <style:style style:name="P186"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187" style:family="paragraph" style:parent-style-name="Text_20_body">
      <style:text-properties style:font-name="Times New Roman" fo:font-size="10pt" fo:font-weight="bold" style:font-size-asian="10pt" style:font-weight-asian="bold"/>
    </style:style>
    <style:style style:name="P188" style:family="paragraph" style:parent-style-name="Text_20_body">
      <style:paragraph-properties fo:margin-top="0.0417in" fo:margin-bottom="0in" style:contextual-spacing="false"/>
      <style:text-properties style:font-name="Times New Roman" fo:font-size="10pt" fo:font-weight="bold" style:font-size-asian="10pt" style:font-weight-asian="bold"/>
    </style:style>
    <style:style style:name="P189" style:family="paragraph" style:parent-style-name="Text_20_body" style:master-page-name="Converted10">
      <style:paragraph-properties style:page-number="11"/>
      <style:text-properties style:font-name="Times New Roman" fo:font-size="10pt" fo:font-weight="bold" style:font-size-asian="10pt" style:font-weight-asian="bold"/>
    </style:style>
    <style:style style:name="P190" style:family="paragraph" style:parent-style-name="Standard">
      <style:paragraph-properties fo:margin-left="0.8874in" fo:margin-right="0in" fo:line-height="0.0165in" fo:text-indent="0in" style:auto-text-indent="false"/>
    </style:style>
    <style:style style:name="P191" style:family="paragraph" style:parent-style-name="Text_20_body">
      <style:paragraph-properties fo:margin-top="0.0209in" fo:margin-bottom="0in" style:contextual-spacing="false"/>
      <style:text-properties style:font-name="Times New Roman" fo:font-size="9.5pt" fo:font-weight="bold" style:font-size-asian="9.5pt" style:font-weight-asian="bold"/>
    </style:style>
    <style:style style:name="P192" style:family="paragraph" style:parent-style-name="Standard">
      <style:paragraph-properties fo:margin-left="1.3563in" fo:margin-right="0in" fo:margin-top="0in" fo:margin-bottom="0in" style:contextual-spacing="false" fo:text-align="left" style:justify-single-word="false" fo:text-indent="0in" style:auto-text-indent="false"/>
    </style:style>
    <style:style style:name="P193" style:family="paragraph" style:parent-style-name="Text_20_body">
      <style:paragraph-properties fo:margin-top="0.0362in" fo:margin-bottom="0in" style:contextual-spacing="false"/>
      <style:text-properties style:font-name="Verdana" fo:font-weight="bold" style:font-weight-asian="bold"/>
    </style:style>
    <style:style style:name="P194" style:family="paragraph" style:parent-style-name="Standard">
      <style:paragraph-properties fo:margin-left="3.1854in" fo:margin-right="1.7098in" fo:margin-top="0in" fo:margin-bottom="0in" style:contextual-spacing="false" fo:line-height="103%" fo:text-align="justify" style:justify-single-word="false" fo:text-indent="-0.0071in" style:auto-text-indent="false"/>
    </style:style>
    <style:style style:name="P195" style:family="paragraph" style:parent-style-name="Text_20_body">
      <style:paragraph-properties fo:margin-top="0.0043in" fo:margin-bottom="0in" style:contextual-spacing="false"/>
      <style:text-properties style:font-name="Verdana" fo:font-weight="bold" style:font-weight-asian="bold"/>
    </style:style>
    <style:style style:name="P196" style:family="paragraph" style:parent-style-name="Standard">
      <style:paragraph-properties fo:margin-left="3.1854in" fo:margin-right="1.7102in" fo:margin-top="0in" fo:margin-bottom="0in" style:contextual-spacing="false" fo:line-height="103%" fo:text-align="justify" style:justify-single-word="false" fo:text-indent="-0.0071in" style:auto-text-indent="false"/>
    </style:style>
    <style:style style:name="P197" style:family="paragraph" style:parent-style-name="Text_20_body">
      <style:paragraph-properties fo:margin-left="3.1854in" fo:margin-right="1.7091in" fo:line-height="103%" fo:text-align="justify" style:justify-single-word="false"/>
    </style:style>
    <style:style style:name="P198" style:family="paragraph" style:parent-style-name="Text_20_body">
      <style:paragraph-properties fo:margin-top="0.0043in" fo:margin-bottom="0in" style:contextual-spacing="false"/>
      <style:text-properties style:font-name="Verdana"/>
    </style:style>
    <style:style style:name="P199" style:family="paragraph" style:parent-style-name="Standard">
      <style:paragraph-properties fo:margin-left="0in" fo:margin-right="0.8807in" fo:margin-top="0in" fo:margin-bottom="0in" style:contextual-spacing="false" fo:text-align="center" style:justify-single-word="false" fo:text-indent="0in" style:auto-text-indent="false"/>
    </style:style>
    <style:style style:name="P200" style:family="paragraph" style:parent-style-name="Text_20_body">
      <style:paragraph-properties fo:margin-top="0.0091in" fo:margin-bottom="0in" style:contextual-spacing="false"/>
      <style:text-properties style:font-name="Verdana" fo:font-weight="bold" style:font-weight-asian="bold"/>
    </style:style>
    <style:style style:name="P201" style:family="paragraph" style:parent-style-name="Standard">
      <style:paragraph-properties fo:margin-left="1.3563in" fo:margin-right="1.7083in" fo:margin-top="0in" fo:margin-bottom="0in" style:contextual-spacing="false" fo:line-height="103%" fo:text-align="justify" style:justify-single-word="false" fo:text-indent="0.4563in" style:auto-text-indent="false"/>
    </style:style>
    <style:style style:name="P202" style:family="paragraph" style:parent-style-name="Text_20_body">
      <style:paragraph-properties fo:margin-top="0.0071in" fo:margin-bottom="0in" style:contextual-spacing="false"/>
      <style:text-properties style:font-name="Verdana" fo:font-size="3.5pt" style:font-size-asian="3.5pt"/>
    </style:style>
    <style:style style:name="P203" style:family="paragraph" style:parent-style-name="Table_20_Paragraph">
      <style:paragraph-properties fo:margin-left="0.0602in" fo:margin-right="0in" fo:line-height="0.0957in" fo:text-align="left" style:justify-single-word="false"/>
    </style:style>
    <style:style style:name="P204" style:family="paragraph" style:parent-style-name="Table_20_Paragraph">
      <style:paragraph-properties fo:margin-left="0.0602in" fo:margin-right="0in" fo:line-height="0.0965in" fo:text-align="left" style:justify-single-word="false"/>
    </style:style>
    <style:style style:name="P205" style:family="paragraph" style:parent-style-name="Table_20_Paragraph">
      <style:paragraph-properties fo:margin-left="0.0925in" fo:margin-right="0in" fo:margin-top="0.0319in" fo:margin-bottom="0in" style:contextual-spacing="false" fo:line-height="0.0965in" fo:text-align="left" style:justify-single-word="false"/>
    </style:style>
    <style:style style:name="P206" style:family="paragraph" style:parent-style-name="Table_20_Paragraph">
      <style:paragraph-properties fo:margin-left="0.0925in" fo:margin-right="0in" fo:margin-top="0.0165in" fo:margin-bottom="0in" style:contextual-spacing="false" style:line-height-at-least="0.111in" fo:text-align="left" style:justify-single-word="false"/>
    </style:style>
    <style:style style:name="P207" style:family="paragraph" style:parent-style-name="Table_20_Paragraph">
      <style:paragraph-properties fo:margin-left="0.0925in" fo:margin-right="0in" fo:margin-top="0.0319in" fo:margin-bottom="0in" style:contextual-spacing="false" fo:line-height="0.0957in" fo:text-align="left" style:justify-single-word="false"/>
    </style:style>
    <style:style style:name="P208" style:family="paragraph" style:parent-style-name="Text_20_body">
      <style:paragraph-properties fo:margin-top="0.0256in" fo:margin-bottom="0in" style:contextual-spacing="false"/>
      <style:text-properties style:font-name="Verdana"/>
    </style:style>
    <style:style style:name="P209" style:family="paragraph" style:parent-style-name="Text_20_body">
      <style:paragraph-properties fo:margin-left="1.8134in" fo:margin-right="0in"/>
    </style:style>
    <style:style style:name="P210" style:family="paragraph" style:parent-style-name="Text_20_body">
      <style:paragraph-properties fo:margin-top="0.0126in" fo:margin-bottom="0in" style:contextual-spacing="false"/>
      <style:text-properties style:font-name="Verdana"/>
    </style:style>
    <style:style style:name="P211" style:family="paragraph" style:parent-style-name="Text_20_body">
      <style:paragraph-properties fo:margin-left="1.3862in" fo:margin-right="1.7398in" fo:text-align="center" style:justify-single-word="false"/>
    </style:style>
    <style:style style:name="P212" style:family="paragraph" style:parent-style-name="Text_20_body">
      <style:paragraph-properties fo:margin-top="0.0201in" fo:margin-bottom="0in" style:contextual-spacing="false"/>
      <style:text-properties style:font-name="Verdana"/>
    </style:style>
    <style:style style:name="P213" style:family="paragraph" style:parent-style-name="Standard">
      <style:paragraph-properties fo:margin-left="1.3854in" fo:margin-right="1.7398in" fo:margin-top="0in" fo:margin-bottom="0in" style:contextual-spacing="false" fo:text-align="center" style:justify-single-word="false" fo:text-indent="0in" style:auto-text-indent="false"/>
    </style:style>
    <style:style style:name="P214" style:family="paragraph" style:parent-style-name="Standard">
      <style:paragraph-properties fo:margin-left="1.3854in" fo:margin-right="1.7398in" fo:margin-top="0.0035in" fo:margin-bottom="0in" style:contextual-spacing="false" fo:text-align="center" style:justify-single-word="false" fo:text-indent="0in" style:auto-text-indent="false"/>
    </style:style>
    <style:style style:name="P215" style:family="paragraph" style:parent-style-name="Text_20_body">
      <style:text-properties style:font-name="Verdana" fo:font-size="10pt" fo:font-weight="bold" style:font-size-asian="10pt" style:font-weight-asian="bold"/>
    </style:style>
    <style:style style:name="P216" style:family="paragraph" style:parent-style-name="Text_20_body">
      <style:paragraph-properties fo:margin-top="0.122in" fo:margin-bottom="0in" style:contextual-spacing="false"/>
      <style:text-properties style:font-name="Verdana" fo:font-size="10pt" fo:font-weight="bold" style:font-size-asian="10pt" style:font-weight-asian="bold"/>
    </style:style>
    <style:style style:name="P217" style:family="paragraph" style:parent-style-name="Text_20_body" style:master-page-name="Converted11">
      <style:paragraph-properties style:page-number="auto"/>
      <style:text-properties style:font-name="Verdana" fo:font-size="10pt" fo:font-weight="bold" style:font-size-asian="10pt" style:font-weight-asian="bold"/>
    </style:style>
    <style:style style:name="P218" style:family="paragraph" style:parent-style-name="Text_20_body">
      <style:paragraph-properties fo:margin-top="0.0791in" fo:margin-bottom="0in" style:contextual-spacing="false"/>
      <style:text-properties style:font-name="Verdana" fo:font-size="10pt" fo:font-weight="bold" style:font-size-asian="10pt" style:font-weight-asian="bold"/>
    </style:style>
    <style:style style:name="P219" style:family="paragraph" style:parent-style-name="Standard">
      <style:paragraph-properties fo:margin-left="1.4189in" fo:margin-right="0in" fo:margin-top="0in" fo:margin-bottom="0in" style:contextual-spacing="false" fo:text-align="left" style:justify-single-word="false" fo:text-indent="0in" style:auto-text-indent="false"/>
    </style:style>
    <style:style style:name="P220" style:family="paragraph" style:parent-style-name="Text_20_body">
      <style:paragraph-properties fo:margin-top="0.0252in" fo:margin-bottom="0in" style:contextual-spacing="false"/>
      <style:text-properties style:font-name="Verdana" fo:font-weight="bold" style:font-weight-asian="bold"/>
    </style:style>
    <style:style style:name="P221" style:family="paragraph" style:parent-style-name="Standard">
      <style:paragraph-properties fo:margin-left="3.1571in" fo:margin-right="0in" fo:margin-top="0in" fo:margin-bottom="0in" style:contextual-spacing="false" fo:text-align="justify" style:justify-single-word="false" fo:text-indent="0in" style:auto-text-indent="false"/>
    </style:style>
    <style:style style:name="P222" style:family="paragraph" style:parent-style-name="Text_20_body">
      <style:paragraph-properties fo:margin-left="3.1563in" fo:margin-right="1.711in" fo:margin-top="0.0075in" fo:margin-bottom="0in" style:contextual-spacing="false" fo:line-height="105%" fo:text-align="justify" style:justify-single-word="false"/>
    </style:style>
    <style:style style:name="P223" style:family="paragraph" style:parent-style-name="Text_20_body">
      <style:paragraph-properties fo:margin-top="0.0071in" fo:margin-bottom="0in" style:contextual-spacing="false"/>
      <style:text-properties style:font-name="Verdana"/>
    </style:style>
    <style:style style:name="P224" style:family="paragraph" style:parent-style-name="Text_20_body">
      <style:paragraph-properties fo:margin-left="3.1563in" fo:margin-right="1.7098in" fo:line-height="105%" fo:text-align="justify" style:justify-single-word="false"/>
    </style:style>
    <style:style style:name="P225" style:family="paragraph" style:parent-style-name="Text_20_body">
      <style:paragraph-properties fo:margin-top="0.0063in" fo:margin-bottom="0in" style:contextual-spacing="false"/>
      <style:text-properties style:font-name="Verdana"/>
    </style:style>
    <style:style style:name="P226" style:family="paragraph" style:parent-style-name="Standard">
      <style:paragraph-properties fo:margin-left="3.1563in" fo:margin-right="1.7091in" fo:margin-top="0in" fo:margin-bottom="0in" style:contextual-spacing="false" fo:line-height="106%" fo:text-align="justify" style:justify-single-word="false" fo:text-indent="-0.0008in" style:auto-text-indent="false"/>
    </style:style>
    <style:style style:name="P227" style:family="paragraph" style:parent-style-name="Text_20_body">
      <style:paragraph-properties fo:margin-top="0.0028in" fo:margin-bottom="0in" style:contextual-spacing="false"/>
      <style:text-properties style:font-name="Verdana"/>
    </style:style>
    <style:style style:name="P228" style:family="paragraph" style:parent-style-name="Standard">
      <style:paragraph-properties fo:margin-left="0in" fo:margin-right="0.9165in" fo:margin-top="0in" fo:margin-bottom="0in" style:contextual-spacing="false" fo:text-align="center" style:justify-single-word="false" fo:text-indent="0in" style:auto-text-indent="false"/>
    </style:style>
    <style:style style:name="P229" style:family="paragraph" style:parent-style-name="Text_20_body">
      <style:paragraph-properties fo:margin-top="0.0138in" fo:margin-bottom="0in" style:contextual-spacing="false"/>
      <style:text-properties style:font-name="Verdana" fo:font-weight="bold" style:font-weight-asian="bold"/>
    </style:style>
    <style:style style:name="P230" style:family="paragraph" style:parent-style-name="Standard">
      <style:paragraph-properties fo:margin-left="1.4181in" fo:margin-right="1.7098in" fo:margin-top="0in" fo:margin-bottom="0in" style:contextual-spacing="false" fo:line-height="105%" fo:text-align="justify" style:justify-single-word="false" fo:text-indent="0.6374in" style:auto-text-indent="false"/>
    </style:style>
    <style:style style:name="P231" style:family="paragraph" style:parent-style-name="Text_20_body">
      <style:paragraph-properties fo:margin-left="0in" fo:margin-right="0.848in" fo:text-align="center" style:justify-single-word="false"/>
    </style:style>
    <style:style style:name="P232" style:family="paragraph" style:parent-style-name="Text_20_body">
      <style:paragraph-properties fo:margin-top="0.0146in" fo:margin-bottom="0in" style:contextual-spacing="false"/>
      <style:text-properties style:font-name="Verdana"/>
    </style:style>
    <style:style style:name="P233" style:family="paragraph" style:parent-style-name="Text_20_body">
      <style:paragraph-properties fo:margin-left="1.4492in" fo:margin-right="1.7398in" fo:text-align="center" style:justify-single-word="false"/>
    </style:style>
    <style:style style:name="P234" style:family="paragraph" style:parent-style-name="Text_20_body">
      <style:paragraph-properties fo:margin-top="0.0272in" fo:margin-bottom="0in" style:contextual-spacing="false"/>
      <style:text-properties style:font-name="Verdana"/>
    </style:style>
    <style:style style:name="P235" style:family="paragraph" style:parent-style-name="Standard">
      <style:paragraph-properties fo:margin-left="1.448in" fo:margin-right="1.7398in" fo:margin-top="0in" fo:margin-bottom="0in" style:contextual-spacing="false" fo:text-align="center" style:justify-single-word="false" fo:text-indent="0in" style:auto-text-indent="false"/>
    </style:style>
    <style:style style:name="P236" style:family="paragraph" style:parent-style-name="Standard">
      <style:paragraph-properties fo:margin-left="1.448in" fo:margin-right="1.7398in" fo:margin-top="0.0063in" fo:margin-bottom="0in" style:contextual-spacing="false" fo:text-align="center" style:justify-single-word="false" fo:text-indent="0in" style:auto-text-indent="false"/>
    </style:style>
    <style:style style:name="P237" style:family="paragraph" style:parent-style-name="Text_20_body" style:master-page-name="Converted12">
      <style:paragraph-properties style:page-number="auto"/>
      <style:text-properties style:font-name="Verdana" fo:font-size="9.5pt" fo:font-weight="bold" style:font-size-asian="9.5pt" style:font-weight-asian="bold"/>
    </style:style>
    <style:style style:name="P238" style:family="paragraph" style:parent-style-name="Text_20_body">
      <style:paragraph-properties fo:margin-top="0.0244in" fo:margin-bottom="0in" style:contextual-spacing="false"/>
      <style:text-properties style:font-name="Verdana" fo:font-size="9.5pt" fo:font-weight="bold" style:font-size-asian="9.5pt" style:font-weight-asian="bold"/>
    </style:style>
    <style:style style:name="P239" style:family="paragraph" style:parent-style-name="Standard">
      <style:paragraph-properties fo:margin-left="1.2492in" fo:margin-right="1.7543in" fo:margin-top="0in" fo:margin-bottom="0in" style:contextual-spacing="false" fo:text-align="center" style:justify-single-word="false" fo:text-indent="0in" style:auto-text-indent="false"/>
    </style:style>
    <style:style style:name="P240" style:family="paragraph" style:parent-style-name="Text_20_body">
      <style:paragraph-properties fo:margin-top="0.05in" fo:margin-bottom="0in" style:contextual-spacing="false"/>
      <style:text-properties style:font-name="Times New Roman" fo:font-size="9.5pt" style:font-size-asian="9.5pt"/>
    </style:style>
    <style:style style:name="P241" style:family="paragraph" style:parent-style-name="Standard">
      <style:paragraph-properties fo:margin-left="4.0055in" fo:margin-right="0in" fo:margin-top="0in" fo:margin-bottom="0in" style:contextual-spacing="false" fo:text-align="left" style:justify-single-word="false" fo:text-indent="0in" style:auto-text-indent="false"/>
    </style:style>
    <style:style style:name="P242" style:family="paragraph" style:parent-style-name="Text_20_body">
      <style:paragraph-properties fo:margin-top="0.089in" fo:margin-bottom="0in" style:contextual-spacing="false"/>
      <style:text-properties style:font-name="Times New Roman" fo:font-size="9.5pt" fo:font-style="italic" fo:font-weight="bold" style:font-size-asian="9.5pt" style:font-style-asian="italic" style:font-weight-asian="bold"/>
    </style:style>
    <style:style style:name="P243" style:family="paragraph" style:parent-style-name="Standard">
      <style:paragraph-properties fo:margin-left="0.8866in" fo:margin-right="1.6571in" fo:margin-top="0in" fo:margin-bottom="0in" style:contextual-spacing="false" fo:line-height="102%" fo:text-align="left" style:justify-single-word="false" fo:text-indent="0in" style:auto-text-indent="false"/>
    </style:style>
    <style:style style:name="P244" style:family="paragraph" style:parent-style-name="Text_20_body">
      <style:paragraph-properties fo:margin-top="0.0307in" fo:margin-bottom="0in" style:contextual-spacing="false"/>
      <style:text-properties style:font-name="Times New Roman" fo:font-size="9.5pt" fo:font-weight="bold" style:font-size-asian="9.5pt" style:font-weight-asian="bold"/>
    </style:style>
    <style:style style:name="P245" style:family="paragraph" style:parent-style-name="Standard">
      <style:paragraph-properties fo:margin-left="0.8866in" fo:margin-right="1.3244in" fo:margin-top="0in" fo:margin-bottom="0in" style:contextual-spacing="false" fo:line-height="102%" fo:text-align="left" style:justify-single-word="false" fo:text-indent="0in" style:auto-text-indent="false"/>
    </style:style>
    <style:style style:name="P246" style:family="paragraph" style:parent-style-name="Text_20_body">
      <style:paragraph-properties fo:margin-top="0.148in" fo:margin-bottom="0in" style:contextual-spacing="false"/>
      <style:text-properties style:font-name="Times New Roman" fo:font-size="9.5pt" fo:font-weight="bold" style:font-size-asian="9.5pt" style:font-weight-asian="bold"/>
    </style:style>
    <style:style style:name="P247" style:family="paragraph" style:parent-style-name="Heading_20_8">
      <style:paragraph-properties fo:margin-top="0.0008in" fo:margin-bottom="0in" style:contextual-spacing="false"/>
    </style:style>
    <style:style style:name="P248" style:family="paragraph" style:parent-style-name="Text_20_body">
      <style:paragraph-properties fo:margin-top="0.0272in" fo:margin-bottom="0in" style:contextual-spacing="false"/>
      <style:text-properties style:font-name="Times New Roman" fo:font-size="9.5pt" fo:font-weight="bold" style:font-size-asian="9.5pt" style:font-weight-asian="bold"/>
    </style:style>
    <style:style style:name="P249" style:family="paragraph" style:parent-style-name="Standard">
      <style:paragraph-properties fo:margin-left="0.8866in" fo:margin-right="1.3244in" fo:margin-top="0.0008in" fo:margin-bottom="0in" style:contextual-spacing="false" fo:text-align="left" style:justify-single-word="false" fo:text-indent="0in" style:auto-text-indent="false"/>
    </style:style>
    <style:style style:name="P250" style:family="paragraph" style:parent-style-name="Text_20_body">
      <style:paragraph-properties fo:margin-top="0.1374in" fo:margin-bottom="0in" style:contextual-spacing="false"/>
      <style:text-properties style:font-name="Times New Roman" fo:font-size="9.5pt" style:font-size-asian="9.5pt"/>
    </style:style>
    <style:style style:name="P251" style:family="paragraph" style:parent-style-name="Standard">
      <style:paragraph-properties fo:margin-left="0.8866in" fo:margin-right="1.3244in" fo:margin-top="0in" fo:margin-bottom="0in" style:contextual-spacing="false" fo:text-align="left" style:justify-single-word="false" fo:text-indent="0in" style:auto-text-indent="false"/>
    </style:style>
    <style:style style:name="P252" style:family="paragraph" style:parent-style-name="Standard">
      <style:paragraph-properties fo:margin-left="0.8866in" fo:margin-right="0in" fo:margin-top="0.0008in" fo:margin-bottom="0in" style:contextual-spacing="false" fo:text-align="left" style:justify-single-word="false" fo:text-indent="0in" style:auto-text-indent="false"/>
    </style:style>
    <style:style style:name="P253" style:family="paragraph" style:parent-style-name="Text_20_body">
      <style:paragraph-properties fo:margin-top="0.0583in" fo:margin-bottom="0in" style:contextual-spacing="false"/>
      <style:text-properties style:font-name="Times New Roman" fo:font-size="9.5pt" style:font-size-asian="9.5pt"/>
    </style:style>
    <style:style style:name="P254" style:family="paragraph" style:parent-style-name="Standard">
      <style:paragraph-properties fo:margin-left="1.2492in" fo:margin-right="1.7646in" fo:margin-top="0in" fo:margin-bottom="0in" style:contextual-spacing="false" fo:text-align="center" style:justify-single-word="false" fo:text-indent="0in" style:auto-text-indent="false"/>
    </style:style>
    <style:style style:name="P255" style:family="paragraph" style:parent-style-name="Text_20_body">
      <style:paragraph-properties fo:margin-top="0.0827in" fo:margin-bottom="0in" style:contextual-spacing="false"/>
      <style:text-properties style:font-name="Times New Roman" fo:font-size="10pt" style:font-size-asian="10pt"/>
    </style:style>
    <style:style style:name="P256" style:family="paragraph" style:parent-style-name="Standard">
      <style:paragraph-properties fo:margin-left="1.2492in" fo:margin-right="1.7646in" fo:margin-top="0.011in" fo:margin-bottom="0in" style:contextual-spacing="false" fo:text-align="center" style:justify-single-word="false" fo:text-indent="0in" style:auto-text-indent="false"/>
    </style:style>
    <style:style style:name="P257" style:family="paragraph" style:parent-style-name="Standard">
      <style:paragraph-properties fo:margin-left="1.2492in" fo:margin-right="1.7646in" fo:margin-top="0.0047in" fo:margin-bottom="0in" style:contextual-spacing="false" fo:text-align="center" style:justify-single-word="false" fo:text-indent="0in" style:auto-text-indent="false"/>
    </style:style>
    <style:style style:name="P258" style:family="paragraph" style:parent-style-name="Text_20_body" style:master-page-name="Converted13">
      <style:paragraph-properties style:page-number="auto"/>
      <style:text-properties style:font-name="Times New Roman" fo:font-size="10pt" fo:font-weight="bold" style:font-size-asian="10pt" style:font-weight-asian="bold"/>
    </style:style>
    <style:style style:name="P259" style:family="paragraph" style:parent-style-name="Standard">
      <style:paragraph-properties fo:margin-left="1.1992in" fo:margin-right="0in" fo:line-height="100%" fo:text-indent="0in" style:auto-text-indent="false"/>
    </style:style>
    <style:style style:name="P260" style:family="paragraph" style:parent-style-name="Text_20_body">
      <style:paragraph-properties fo:margin-top="0.0055in" fo:margin-bottom="0in" style:contextual-spacing="false"/>
      <style:text-properties style:font-name="Times New Roman" fo:font-size="1.5pt" fo:font-weight="bold" style:font-size-asian="1.5pt" style:font-weight-asian="bold"/>
    </style:style>
    <style:style style:name="P261" style:family="paragraph" style:parent-style-name="Standard">
      <style:paragraph-properties fo:margin-left="1.2193in" fo:margin-right="0in" fo:line-height="100%" fo:text-indent="0in" style:auto-text-indent="false"/>
    </style:style>
    <style:style style:name="P262" style:family="paragraph" style:parent-style-name="Text_20_body">
      <style:paragraph-properties fo:margin-top="0.002in" fo:margin-bottom="0in" style:contextual-spacing="false"/>
      <style:text-properties style:font-name="Times New Roman" fo:font-size="2.5pt" fo:font-weight="bold" style:font-size-asian="2.5pt" style:font-weight-asian="bold"/>
    </style:style>
    <style:style style:name="P263" style:family="paragraph" style:parent-style-name="Standard">
      <style:paragraph-properties fo:margin-left="1.2181in" fo:margin-right="0in" fo:line-height="100%" fo:text-indent="0in" style:auto-text-indent="false"/>
    </style:style>
    <style:style style:name="P264" style:family="paragraph" style:parent-style-name="Text_20_body">
      <style:text-properties style:font-name="Times New Roman" fo:font-size="2pt" fo:font-weight="bold" style:font-size-asian="2pt" style:font-weight-asian="bold"/>
    </style:style>
    <style:style style:name="P265" style:family="paragraph" style:parent-style-name="Text_20_body">
      <style:paragraph-properties fo:margin-top="0.0075in" fo:margin-bottom="0in" style:contextual-spacing="false"/>
      <style:text-properties style:font-name="Times New Roman" fo:font-size="1.5pt" fo:font-weight="bold" style:font-size-asian="1.5pt" style:font-weight-asian="bold"/>
    </style:style>
    <style:style style:name="P266" style:family="paragraph" style:parent-style-name="Standard">
      <style:paragraph-properties fo:margin-left="1.2209in" fo:margin-right="0in" fo:line-height="0.0744in" fo:text-indent="0in" style:auto-text-indent="false"/>
    </style:style>
    <style:style style:name="P267" style:family="paragraph" style:parent-style-name="Text_20_body">
      <style:paragraph-properties fo:margin-top="0.0008in" fo:margin-bottom="0in" style:contextual-spacing="false"/>
      <style:text-properties style:font-name="Times New Roman" fo:font-size="2pt" fo:font-weight="bold" style:font-size-asian="2pt" style:font-weight-asian="bold"/>
    </style:style>
    <style:style style:name="P268" style:family="paragraph" style:parent-style-name="Text_20_body">
      <style:paragraph-properties fo:margin-top="0.0209in" fo:margin-bottom="0in" style:contextual-spacing="false"/>
      <style:text-properties style:font-name="Times New Roman" fo:font-size="10pt" fo:font-weight="bold" style:font-size-asian="10pt" style:font-weight-asian="bold"/>
    </style:style>
    <style:style style:name="P269" style:family="paragraph" style:parent-style-name="Text_20_body" style:master-page-name="Converted14">
      <style:paragraph-properties fo:margin-top="0.1264in" fo:margin-bottom="0in" style:contextual-spacing="false" style:page-number="auto"/>
      <style:text-properties style:font-name="Times New Roman" fo:font-size="11pt" fo:font-weight="bold" style:font-size-asian="11pt" style:font-weight-asian="bold"/>
    </style:style>
    <style:style style:name="P270" style:family="paragraph" style:parent-style-name="Heading_20_5">
      <style:paragraph-properties fo:margin-left="2.2555in" fo:margin-right="0in" fo:line-height="100%"/>
    </style:style>
    <style:style style:name="P271" style:family="paragraph" style:parent-style-name="Text_20_body">
      <style:text-properties style:font-name="Source Sans Pro" fo:font-size="10pt" fo:font-weight="bold" style:font-size-asian="10pt" style:font-weight-asian="bold"/>
    </style:style>
    <style:style style:name="P272" style:family="paragraph" style:parent-style-name="Text_20_body">
      <style:paragraph-properties fo:margin-top="0.0402in" fo:margin-bottom="0in" style:contextual-spacing="false"/>
      <style:text-properties style:font-name="Source Sans Pro" fo:font-size="10pt" fo:font-weight="bold" style:font-size-asian="10pt" style:font-weight-asian="bold"/>
    </style:style>
    <style:style style:name="P273" style:family="paragraph" style:parent-style-name="Standard">
      <style:paragraph-properties fo:margin-left="1.6339in" fo:margin-right="0in" fo:margin-top="0.0736in" fo:margin-bottom="0in" style:contextual-spacing="false" fo:text-align="left" style:justify-single-word="false" fo:text-indent="0in" style:auto-text-indent="false"/>
    </style:style>
    <style:style style:name="P274" style:family="paragraph" style:parent-style-name="Text_20_body">
      <style:paragraph-properties fo:margin-top="0.0835in" fo:margin-bottom="0in" style:contextual-spacing="false"/>
      <style:text-properties style:font-name="Verdana" fo:font-size="7.5pt" fo:font-weight="bold" style:font-size-asian="7.5pt" style:font-weight-asian="bold"/>
    </style:style>
    <style:style style:name="P275" style:family="paragraph" style:parent-style-name="Standard">
      <style:paragraph-properties fo:margin-left="0.039in" fo:margin-right="1.9744in" fo:margin-top="0in" fo:margin-bottom="0in" style:contextual-spacing="false" fo:line-height="104%" fo:text-align="justify" style:justify-single-word="false" fo:text-indent="0in" style:auto-text-indent="false">
        <style:tab-stops>
          <style:tab-stop style:position="1.0563in"/>
          <style:tab-stop style:position="2.3047in"/>
        </style:tab-stops>
      </style:paragraph-properties>
    </style:style>
    <style:style style:name="P276" style:family="paragraph" style:parent-style-name="Standard">
      <style:paragraph-properties fo:margin-left="0.0665in" fo:margin-right="0in" fo:margin-top="0in" fo:margin-bottom="0in" style:contextual-spacing="false" fo:text-align="justify" style:justify-single-word="false" fo:text-indent="0in" style:auto-text-indent="false"/>
    </style:style>
    <style:style style:name="P277" style:family="paragraph" style:parent-style-name="Standard">
      <style:paragraph-properties fo:margin-left="0.0665in" fo:margin-right="1.9764in" fo:margin-top="0.0047in" fo:margin-bottom="0in" style:contextual-spacing="false" fo:line-height="104%" fo:text-align="justify" style:justify-single-word="false" fo:text-indent="0in" style:auto-text-indent="false"/>
    </style:style>
    <style:style style:name="P278" style:family="paragraph" style:parent-style-name="Standard">
      <style:paragraph-properties fo:margin-left="0.039in" fo:margin-right="0in" fo:margin-top="0in" fo:margin-bottom="0in" style:contextual-spacing="false" fo:text-align="justify" style:justify-single-word="false" fo:text-indent="0in" style:auto-text-indent="false"/>
    </style:style>
    <style:style style:name="P279" style:family="paragraph" style:parent-style-name="Standard">
      <style:paragraph-properties fo:margin-left="1.628in" fo:margin-right="0in" fo:margin-top="0.0047in" fo:margin-bottom="0in" style:contextual-spacing="false" fo:text-align="left" style:justify-single-word="false" fo:text-indent="0in" style:auto-text-indent="false"/>
    </style:style>
    <style:style style:name="P280" style:family="paragraph" style:parent-style-name="Standard">
      <style:paragraph-properties fo:margin-left="1.628in" fo:margin-right="1.9055in" fo:margin-top="0.0043in" fo:margin-bottom="0in" style:contextual-spacing="false" fo:line-height="104%" fo:text-align="left" style:justify-single-word="false" fo:text-indent="0in" style:auto-text-indent="false"/>
    </style:style>
    <style:style style:name="P281" style:family="paragraph" style:parent-style-name="Text_20_body">
      <style:paragraph-properties fo:margin-top="0.0043in" fo:margin-bottom="0in" style:contextual-spacing="false"/>
      <style:text-properties style:font-name="Verdana" fo:font-size="7.5pt" style:font-size-asian="7.5pt"/>
    </style:style>
    <style:style style:name="P282" style:family="paragraph" style:parent-style-name="Table_20_Paragraph">
      <style:paragraph-properties fo:margin-left="0.0925in" fo:margin-right="0in" fo:margin-top="0.0472in" fo:margin-bottom="0in" style:contextual-spacing="false" fo:text-align="left" style:justify-single-word="false"/>
    </style:style>
    <style:style style:name="P283" style:family="paragraph" style:parent-style-name="Table_20_Paragraph">
      <style:paragraph-properties fo:margin-left="0.178in" fo:margin-right="0in" fo:margin-top="0.0472in" fo:margin-bottom="0in" style:contextual-spacing="false" fo:text-align="left" style:justify-single-word="false"/>
    </style:style>
    <style:style style:name="P284" style:family="paragraph" style:parent-style-name="Table_20_Paragraph">
      <style:paragraph-properties fo:margin-left="0.0602in" fo:margin-right="0.052in" fo:margin-top="0.0472in" fo:margin-bottom="0in" style:contextual-spacing="false"/>
    </style:style>
    <style:style style:name="P285" style:family="paragraph" style:parent-style-name="Table_20_Paragraph">
      <style:paragraph-properties fo:margin-left="0.0083in" fo:margin-right="0in" fo:margin-top="0.0472in" fo:margin-bottom="0in" style:contextual-spacing="false"/>
    </style:style>
    <style:style style:name="P286" style:family="paragraph" style:parent-style-name="Table_20_Paragraph">
      <style:paragraph-properties fo:text-align="left" style:justify-single-word="false"/>
      <style:text-properties style:font-name="Verdana" fo:font-size="5pt" style:font-size-asian="5pt"/>
    </style:style>
    <style:style style:name="P287" style:family="paragraph" style:parent-style-name="Table_20_Paragraph">
      <style:paragraph-properties fo:margin-top="0.072in" fo:margin-bottom="0in" style:contextual-spacing="false" fo:text-align="left" style:justify-single-word="false"/>
      <style:text-properties style:font-name="Verdana" fo:font-size="5pt" style:font-size-asian="5pt"/>
    </style:style>
    <style:style style:name="P288" style:family="paragraph" style:parent-style-name="Table_20_Paragraph">
      <style:paragraph-properties fo:margin-left="0.0626in" fo:margin-right="0in" fo:text-align="left" style:justify-single-word="false" fo:text-indent="-0.0138in" style:auto-text-indent="false"/>
    </style:style>
    <style:style style:name="P289" style:family="paragraph" style:parent-style-name="Table_20_Paragraph">
      <style:paragraph-properties fo:margin-top="0.0728in" fo:margin-bottom="0in" style:contextual-spacing="false" fo:text-align="left" style:justify-single-word="false"/>
      <style:text-properties style:font-name="Verdana" fo:font-size="5pt" style:font-size-asian="5pt"/>
    </style:style>
    <style:style style:name="P290" style:family="paragraph" style:parent-style-name="Table_20_Paragraph">
      <style:paragraph-properties fo:margin-left="0.0673in" fo:margin-right="0.0583in"/>
    </style:style>
    <style:style style:name="P291" style:family="paragraph" style:parent-style-name="Table_20_Paragraph">
      <style:paragraph-properties fo:margin-left="0.1138in" fo:margin-right="0.1071in" fo:margin-top="0.0327in" fo:margin-bottom="0in" style:contextual-spacing="false" fo:text-indent="-0.0008in" style:auto-text-indent="false"/>
    </style:style>
    <style:style style:name="P292" style:family="paragraph" style:parent-style-name="Table_20_Paragraph">
      <style:paragraph-properties fo:margin-left="0.0591in" fo:margin-right="0.052in" fo:line-height="99%"/>
    </style:style>
    <style:style style:name="P293" style:family="paragraph" style:parent-style-name="Table_20_Paragraph">
      <style:paragraph-properties fo:margin-top="0.0291in" fo:margin-bottom="0in" style:contextual-spacing="false" fo:text-align="left" style:justify-single-word="false"/>
      <style:text-properties style:font-name="Verdana" fo:font-size="5pt" style:font-size-asian="5pt"/>
    </style:style>
    <style:style style:name="P294" style:family="paragraph" style:parent-style-name="Table_20_Paragraph">
      <style:paragraph-properties fo:margin-left="0.0083in" fo:margin-right="0in" fo:margin-top="0.0008in" fo:margin-bottom="0in" style:contextual-spacing="false"/>
    </style:style>
    <style:style style:name="P295" style:family="paragraph" style:parent-style-name="Text_20_body">
      <style:paragraph-properties fo:margin-top="0.0028in" fo:margin-bottom="0in" style:contextual-spacing="false"/>
      <style:text-properties style:font-name="Verdana" fo:font-size="7.5pt" style:font-size-asian="7.5pt"/>
    </style:style>
    <style:style style:name="P296" style:family="paragraph" style:parent-style-name="Standard">
      <style:paragraph-properties fo:margin-left="1.6457in" fo:margin-right="1.9783in" fo:margin-top="0in" fo:margin-bottom="0in" style:contextual-spacing="false" fo:line-height="104%" fo:text-align="justify" style:justify-single-word="false" fo:text-indent="1.6638in" style:auto-text-indent="false"/>
    </style:style>
    <style:style style:name="P297" style:family="paragraph" style:parent-style-name="List_20_Paragraph" style:list-style-name="WWNum3">
      <style:paragraph-properties fo:margin-left="1.6555in" fo:margin-right="1.9799in" fo:margin-top="0.0043in" fo:margin-bottom="0in" style:contextual-spacing="false" fo:line-height="104%" fo:text-align="justify" style:justify-single-word="false" fo:text-indent="0.8083in" style:auto-text-indent="false">
        <style:tab-stops>
          <style:tab-stop style:position="2.5618in"/>
        </style:tab-stops>
      </style:paragraph-properties>
    </style:style>
    <style:style style:name="P298" style:family="paragraph" style:parent-style-name="List_20_Paragraph" style:list-style-name="WWNum3">
      <style:paragraph-properties fo:margin-left="1.6555in" fo:margin-right="1.9791in" fo:margin-top="0in" fo:margin-bottom="0in" style:contextual-spacing="false" fo:line-height="104%" fo:text-align="justify" style:justify-single-word="false" fo:text-indent="0.8083in" style:auto-text-indent="false">
        <style:tab-stops>
          <style:tab-stop style:position="2.5929in"/>
        </style:tab-stops>
      </style:paragraph-properties>
    </style:style>
    <style:style style:name="P299" style:family="paragraph" style:parent-style-name="List_20_Paragraph" style:list-style-name="WWNum3">
      <style:paragraph-properties fo:margin-left="1.6555in" fo:margin-right="1.9783in" fo:margin-top="0in" fo:margin-bottom="0in" style:contextual-spacing="false" fo:line-height="104%" fo:text-align="justify" style:justify-single-word="false" fo:text-indent="0.8083in" style:auto-text-indent="false">
        <style:tab-stops>
          <style:tab-stop style:position="2.6728in"/>
        </style:tab-stops>
      </style:paragraph-properties>
    </style:style>
    <style:style style:name="P300" style:family="paragraph" style:parent-style-name="List_20_Paragraph" style:list-style-name="WWNum3">
      <style:paragraph-properties fo:margin-left="1.6555in" fo:margin-right="1.9807in" fo:margin-top="0in" fo:margin-bottom="0in" style:contextual-spacing="false" fo:line-height="104%" fo:text-align="justify" style:justify-single-word="false" fo:text-indent="0.8083in" style:auto-text-indent="false">
        <style:tab-stops>
          <style:tab-stop style:position="2.6673in"/>
        </style:tab-stops>
      </style:paragraph-properties>
    </style:style>
    <style:style style:name="P301" style:family="paragraph" style:parent-style-name="List_20_Paragraph" style:list-style-name="WWNum3">
      <style:paragraph-properties fo:margin-left="1.6555in" fo:margin-right="1.9807in" fo:margin-top="0in" fo:margin-bottom="0in" style:contextual-spacing="false" fo:line-height="104%" fo:text-align="justify" style:justify-single-word="false" fo:text-indent="0.8083in" style:auto-text-indent="false">
        <style:tab-stops>
          <style:tab-stop style:position="2.578in"/>
        </style:tab-stops>
      </style:paragraph-properties>
    </style:style>
    <style:style style:name="P302" style:family="paragraph" style:parent-style-name="Text_20_body" style:master-page-name="Converted15">
      <style:paragraph-properties style:page-number="16"/>
      <style:text-properties style:font-name="Verdana"/>
    </style:style>
    <style:style style:name="P303" style:family="paragraph" style:parent-style-name="Text_20_body">
      <style:paragraph-properties fo:margin-top="0.1209in" fo:margin-bottom="0in" style:contextual-spacing="false"/>
      <style:text-properties style:font-name="Verdana"/>
    </style:style>
    <style:style style:name="P304" style:family="paragraph" style:parent-style-name="List_20_Paragraph" style:list-style-name="WWNum3">
      <style:paragraph-properties fo:margin-left="1.6756in" fo:margin-right="1.9882in" fo:margin-top="0in" fo:margin-bottom="0in" style:contextual-spacing="false" fo:line-height="103%" fo:text-align="justify" style:justify-single-word="false" fo:text-indent="0.8047in" style:auto-text-indent="false">
        <style:tab-stops>
          <style:tab-stop style:position="2.6937in"/>
        </style:tab-stops>
      </style:paragraph-properties>
    </style:style>
    <style:style style:name="P305" style:family="paragraph" style:parent-style-name="List_20_Paragraph" style:list-style-name="WWNum3">
      <style:paragraph-properties fo:margin-left="1.6752in" fo:margin-right="1.9854in" fo:margin-top="0.0008in" fo:margin-bottom="0in" style:contextual-spacing="false" fo:line-height="96%" fo:text-align="justify" style:justify-single-word="false" fo:text-indent="0.8055in" style:auto-text-indent="false">
        <style:tab-stops>
          <style:tab-stop style:position="2.7091in"/>
        </style:tab-stops>
      </style:paragraph-properties>
    </style:style>
    <style:style style:name="P306" style:family="paragraph" style:parent-style-name="List_20_Paragraph" style:list-style-name="WWNum3">
      <style:paragraph-properties fo:margin-left="1.6772in" fo:margin-right="1.9917in" fo:margin-top="0in" fo:margin-bottom="0in" style:contextual-spacing="false" fo:line-height="103%" fo:text-align="justify" style:justify-single-word="false" fo:text-indent="0.8043in" style:auto-text-indent="false">
        <style:tab-stops>
          <style:tab-stop style:position="2.7264in"/>
        </style:tab-stops>
      </style:paragraph-properties>
    </style:style>
    <style:style style:name="P307" style:family="paragraph" style:parent-style-name="List_20_Paragraph" style:list-style-name="WWNum3">
      <style:paragraph-properties fo:margin-left="1.6756in" fo:margin-right="1.9917in" fo:margin-top="0in" fo:margin-bottom="0in" style:contextual-spacing="false" fo:line-height="101%" fo:text-align="justify" style:justify-single-word="false" fo:text-indent="0.8063in" style:auto-text-indent="false">
        <style:tab-stops>
          <style:tab-stop style:position="2.6917in"/>
        </style:tab-stops>
      </style:paragraph-properties>
    </style:style>
    <style:style style:name="P308" style:family="paragraph" style:parent-style-name="List_20_Paragraph" style:list-style-name="WWNum3">
      <style:paragraph-properties fo:margin-left="1.6764in" fo:margin-right="1.9917in" fo:margin-top="0in" fo:margin-bottom="0in" style:contextual-spacing="false" fo:line-height="102%" fo:text-align="justify" style:justify-single-word="false" fo:text-indent="0.8083in" style:auto-text-indent="false">
        <style:tab-stops>
          <style:tab-stop style:position="2.6146in"/>
        </style:tab-stops>
      </style:paragraph-properties>
    </style:style>
    <style:style style:name="P309" style:family="paragraph" style:parent-style-name="Text_20_body">
      <style:paragraph-properties fo:margin-top="0.0035in" fo:margin-bottom="0in" style:contextual-spacing="false"/>
    </style:style>
    <style:style style:name="P310" style:family="paragraph" style:parent-style-name="Text_20_body">
      <style:paragraph-properties fo:margin-left="1.6764in" fo:margin-right="1.9854in" fo:line-height="102%" fo:text-align="justify" style:justify-single-word="false" fo:text-indent="1.6335in" style:auto-text-indent="false"/>
    </style:style>
    <style:style style:name="P311" style:family="paragraph" style:parent-style-name="Text_20_body">
      <style:paragraph-properties fo:margin-top="0.0083in" fo:margin-bottom="0in" style:contextual-spacing="false"/>
    </style:style>
    <style:style style:name="P312" style:family="paragraph" style:parent-style-name="Text_20_body">
      <style:paragraph-properties fo:margin-left="1.6764in" fo:margin-right="1.9839in" fo:line-height="102%" fo:text-align="justify" style:justify-single-word="false" fo:text-indent="1.6335in" style:auto-text-indent="false"/>
    </style:style>
    <style:style style:name="P313" style:family="paragraph" style:parent-style-name="Text_20_body">
      <style:paragraph-properties fo:margin-top="0.0008in" fo:margin-bottom="0in" style:contextual-spacing="false"/>
    </style:style>
    <style:style style:name="P314" style:family="paragraph" style:parent-style-name="Standard">
      <style:paragraph-properties fo:margin-left="1.6661in" fo:margin-right="1.9898in" fo:margin-top="0.0008in" fo:margin-bottom="0in" style:contextual-spacing="false" fo:line-height="102%" fo:text-align="justify" style:justify-single-word="false" fo:text-indent="1.6535in" style:auto-text-indent="false"/>
    </style:style>
    <style:style style:name="P315" style:family="paragraph" style:parent-style-name="Text_20_body">
      <style:text-properties fo:font-style="italic" fo:font-weight="bold" style:font-style-asian="italic" style:font-weight-asian="bold"/>
    </style:style>
    <style:style style:name="P316" style:family="paragraph" style:parent-style-name="Text_20_body">
      <style:paragraph-properties fo:margin-top="0.0043in" fo:margin-bottom="0in" style:contextual-spacing="false"/>
      <style:text-properties fo:font-style="italic" fo:font-weight="bold" style:font-style-asian="italic" style:font-weight-asian="bold"/>
    </style:style>
    <style:style style:name="P317" style:family="paragraph" style:parent-style-name="Text_20_body">
      <style:paragraph-properties fo:margin-left="1.3984in" fo:margin-right="1.7398in" fo:text-align="center" style:justify-single-word="false"/>
    </style:style>
    <style:style style:name="P318" style:family="paragraph" style:parent-style-name="Text_20_body">
      <style:paragraph-properties fo:margin-top="0.0134in" fo:margin-bottom="0in" style:contextual-spacing="false"/>
    </style:style>
    <style:style style:name="P319" style:family="paragraph" style:parent-style-name="Standard">
      <style:paragraph-properties fo:margin-left="1.4366in" fo:margin-right="1.7398in" fo:margin-top="0.0008in" fo:margin-bottom="0in" style:contextual-spacing="false" fo:text-align="center" style:justify-single-word="false" fo:text-indent="0in" style:auto-text-indent="false"/>
    </style:style>
    <style:style style:name="P320" style:family="paragraph" style:parent-style-name="Standard">
      <style:paragraph-properties fo:margin-left="1.3965in" fo:margin-right="1.7398in" fo:margin-top="0.0071in" fo:margin-bottom="0in" style:contextual-spacing="false" fo:text-align="center" style:justify-single-word="false" fo:text-indent="0in" style:auto-text-indent="false"/>
    </style:style>
    <style:style style:name="P321" style:family="paragraph" style:parent-style-name="Text_20_body" style:master-page-name="Converted16">
      <style:paragraph-properties style:page-number="auto"/>
      <style:text-properties fo:font-size="7pt" fo:font-weight="bold" style:font-size-asian="7pt" style:font-weight-asian="bold"/>
    </style:style>
    <style:style style:name="P322" style:family="paragraph" style:parent-style-name="Text_20_body">
      <style:text-properties fo:font-size="7pt" fo:font-weight="bold" style:font-size-asian="7pt" style:font-weight-asian="bold"/>
    </style:style>
    <style:style style:name="P323" style:family="paragraph" style:parent-style-name="Text_20_body">
      <style:paragraph-properties fo:margin-top="0.0874in" fo:margin-bottom="0in" style:contextual-spacing="false"/>
      <style:text-properties fo:font-size="7pt" fo:font-weight="bold" style:font-size-asian="7pt" style:font-weight-asian="bold"/>
    </style:style>
    <style:style style:name="P324" style:family="paragraph" style:parent-style-name="Standard">
      <style:paragraph-properties fo:margin-left="1.6445in" fo:margin-right="0in" fo:margin-top="0in" fo:margin-bottom="0in" style:contextual-spacing="false" fo:text-align="left" style:justify-single-word="false" fo:text-indent="0in" style:auto-text-indent="false"/>
    </style:style>
    <style:style style:name="P325" style:family="paragraph" style:parent-style-name="Text_20_body">
      <style:paragraph-properties fo:margin-top="0.0055in" fo:margin-bottom="0in" style:contextual-spacing="false"/>
      <style:text-properties style:font-name="Verdana" fo:font-size="7pt" fo:font-weight="bold" style:font-size-asian="7pt" style:font-weight-asian="bold"/>
    </style:style>
    <style:style style:name="P326" style:family="paragraph" style:parent-style-name="Standard">
      <style:paragraph-properties fo:margin-left="3.3173in" fo:margin-right="2.0256in" fo:margin-top="0in" fo:margin-bottom="0in" style:contextual-spacing="false" fo:line-height="102%" fo:text-align="justify" style:justify-single-word="false" fo:text-indent="0in" style:auto-text-indent="false">
        <style:tab-stops>
          <style:tab-stop style:position="4.3236in"/>
          <style:tab-stop style:position="5.5417in"/>
        </style:tab-stops>
      </style:paragraph-properties>
    </style:style>
    <style:style style:name="P327" style:family="paragraph" style:parent-style-name="Text_20_body">
      <style:paragraph-properties fo:margin-top="0.0043in" fo:margin-bottom="0in" style:contextual-spacing="false"/>
      <style:text-properties style:font-name="Verdana" fo:font-size="7pt" fo:font-weight="bold" style:font-size-asian="7pt" style:font-weight-asian="bold"/>
    </style:style>
    <style:style style:name="P328" style:family="paragraph" style:parent-style-name="Standard">
      <style:paragraph-properties fo:margin-left="3.3173in" fo:margin-right="0in" fo:margin-top="0in" fo:margin-bottom="0in" style:contextual-spacing="false" fo:text-align="justify" style:justify-single-word="false" fo:text-indent="0in" style:auto-text-indent="false"/>
    </style:style>
    <style:style style:name="P329" style:family="paragraph" style:parent-style-name="Standard">
      <style:paragraph-properties fo:margin-left="3.3173in" fo:margin-right="2.0256in" fo:margin-top="0.0028in" fo:margin-bottom="0in" style:contextual-spacing="false" fo:line-height="102%" fo:text-align="justify" style:justify-single-word="false" fo:text-indent="0in" style:auto-text-indent="false"/>
    </style:style>
    <style:style style:name="P330" style:family="paragraph" style:parent-style-name="Standard">
      <style:paragraph-properties fo:margin-left="3.3091in" fo:margin-right="0in" fo:margin-top="0.0008in" fo:margin-bottom="0in" style:contextual-spacing="false" fo:text-align="justify" style:justify-single-word="false" fo:text-indent="0in" style:auto-text-indent="false"/>
    </style:style>
    <style:style style:name="P331" style:family="paragraph" style:parent-style-name="Standard">
      <style:paragraph-properties fo:margin-left="1.328in" fo:margin-right="1.7398in" fo:margin-top="0.0028in" fo:margin-bottom="0in" style:contextual-spacing="false" fo:text-align="center" style:justify-single-word="false" fo:text-indent="0in" style:auto-text-indent="false"/>
    </style:style>
    <style:style style:name="P332" style:family="paragraph" style:parent-style-name="Standard">
      <style:paragraph-properties fo:margin-left="1.6161in" fo:margin-right="2.0307in" fo:margin-top="0.0028in" fo:margin-bottom="0in" style:contextual-spacing="false" fo:line-height="102%" fo:text-align="justify" style:justify-single-word="false" fo:text-indent="0in" style:auto-text-indent="false"/>
    </style:style>
    <style:style style:name="P333" style:family="paragraph" style:parent-style-name="Text_20_body">
      <style:paragraph-properties fo:margin-top="0.0028in" fo:margin-bottom="0in" style:contextual-spacing="false"/>
      <style:text-properties style:font-name="Verdana" fo:font-size="7pt" style:font-size-asian="7pt"/>
    </style:style>
    <style:style style:name="P334" style:family="paragraph" style:parent-style-name="Standard">
      <style:paragraph-properties fo:margin-left="1.6161in" fo:margin-right="2.0252in" fo:margin-top="0.0008in" fo:margin-bottom="0in" style:contextual-spacing="false" fo:line-height="102%" fo:text-align="justify" style:justify-single-word="false" fo:text-indent="1.6925in" style:auto-text-indent="false"/>
    </style:style>
    <style:style style:name="P335" style:family="paragraph" style:parent-style-name="Text_20_body">
      <style:paragraph-properties fo:margin-top="0.0043in" fo:margin-bottom="0in" style:contextual-spacing="false"/>
      <style:text-properties style:font-name="Verdana" fo:font-size="7pt" style:font-size-asian="7pt"/>
    </style:style>
    <style:style style:name="P336" style:family="paragraph" style:parent-style-name="Standard">
      <style:paragraph-properties fo:margin-left="1.6161in" fo:margin-right="2.0252in" fo:margin-top="0in" fo:margin-bottom="0in" style:contextual-spacing="false" fo:line-height="102%" fo:text-align="justify" style:justify-single-word="false" fo:text-indent="1.6925in" style:auto-text-indent="false"/>
    </style:style>
    <style:style style:name="P337" style:family="paragraph" style:parent-style-name="Standard">
      <style:paragraph-properties fo:margin-left="1.6161in" fo:margin-right="2.0299in" fo:margin-top="0.0016in" fo:margin-bottom="0in" style:contextual-spacing="false" fo:line-height="102%" fo:text-align="justify" style:justify-single-word="false" fo:text-indent="0in" style:auto-text-indent="false"/>
    </style:style>
    <style:style style:name="P338" style:family="paragraph" style:parent-style-name="Text_20_body">
      <style:paragraph-properties fo:margin-top="0.0728in" fo:margin-bottom="0in" style:contextual-spacing="false"/>
      <style:text-properties style:font-name="Verdana" fo:font-size="7pt" style:font-size-asian="7pt"/>
    </style:style>
    <style:style style:name="P339" style:family="paragraph" style:parent-style-name="Standard">
      <style:paragraph-properties fo:margin-left="1.6161in" fo:margin-right="2.0256in" fo:margin-top="0.0008in" fo:margin-bottom="0in" style:contextual-spacing="false" fo:line-height="102%" fo:text-align="justify" style:justify-single-word="false" fo:text-indent="1.6925in" style:auto-text-indent="false"/>
    </style:style>
    <style:style style:name="P340" style:family="paragraph" style:parent-style-name="Text_20_body">
      <style:text-properties style:font-name="Verdana" fo:font-size="7pt" fo:font-style="italic" fo:font-weight="bold" style:font-size-asian="7pt" style:font-style-asian="italic" style:font-weight-asian="bold"/>
    </style:style>
    <style:style style:name="P341" style:family="paragraph" style:parent-style-name="Text_20_body">
      <style:paragraph-properties fo:margin-top="0.0063in" fo:margin-bottom="0in" style:contextual-spacing="false"/>
      <style:text-properties style:font-name="Verdana" fo:font-size="7pt" fo:font-style="italic" fo:font-weight="bold" style:font-size-asian="7pt" style:font-style-asian="italic" style:font-weight-asian="bold"/>
    </style:style>
    <style:style style:name="P342" style:family="paragraph" style:parent-style-name="Standard">
      <style:paragraph-properties fo:margin-left="1.3272in" fo:margin-right="1.7398in" fo:margin-top="0in" fo:margin-bottom="0in" style:contextual-spacing="false" fo:text-align="center" style:justify-single-word="false" fo:text-indent="0in" style:auto-text-indent="false"/>
    </style:style>
    <style:style style:name="P343" style:family="paragraph" style:parent-style-name="Text_20_body">
      <style:text-properties style:font-name="Verdana" fo:font-size="7pt" style:font-size-asian="7pt"/>
    </style:style>
    <style:style style:name="P344" style:family="paragraph" style:parent-style-name="Text_20_body">
      <style:paragraph-properties fo:margin-top="0.0083in" fo:margin-bottom="0in" style:contextual-spacing="false"/>
      <style:text-properties style:font-name="Verdana" fo:font-size="7pt" style:font-size-asian="7pt"/>
    </style:style>
    <style:style style:name="P345" style:family="paragraph" style:parent-style-name="Standard">
      <style:paragraph-properties fo:margin-left="1.3134in" fo:margin-right="1.7398in" fo:margin-top="0.0028in" fo:margin-bottom="0in" style:contextual-spacing="false" fo:text-align="center" style:justify-single-word="false" fo:text-indent="0in" style:auto-text-indent="false"/>
    </style:style>
    <style:style style:name="P346" style:family="paragraph" style:parent-style-name="Text_20_body" style:master-page-name="Converted17">
      <style:paragraph-properties style:page-number="auto"/>
      <style:text-properties style:font-name="Verdana" fo:font-size="8.5pt" fo:font-weight="bold" style:font-size-asian="8.5pt" style:font-weight-asian="bold"/>
    </style:style>
    <style:style style:name="P347" style:family="paragraph" style:parent-style-name="Text_20_body">
      <style:text-properties style:font-name="Verdana" fo:font-size="8.5pt" fo:font-weight="bold" style:font-size-asian="8.5pt" style:font-weight-asian="bold"/>
    </style:style>
    <style:style style:name="P348" style:family="paragraph" style:parent-style-name="Text_20_body">
      <style:paragraph-properties fo:margin-top="0.0457in" fo:margin-bottom="0in" style:contextual-spacing="false"/>
      <style:text-properties style:font-name="Verdana" fo:font-size="8.5pt" fo:font-weight="bold" style:font-size-asian="8.5pt" style:font-weight-asian="bold"/>
    </style:style>
    <style:style style:name="P349" style:family="paragraph" style:parent-style-name="Standard">
      <style:paragraph-properties fo:margin-left="2.2709in" fo:margin-right="0in" fo:margin-top="0in" fo:margin-bottom="0in" style:contextual-spacing="false" fo:text-align="left" style:justify-single-word="false" fo:text-indent="0in" style:auto-text-indent="false"/>
    </style:style>
    <style:style style:name="P350" style:family="paragraph" style:parent-style-name="Text_20_body">
      <style:paragraph-properties fo:margin-top="0.002in" fo:margin-bottom="0.0008in" style:contextual-spacing="false"/>
      <style:text-properties fo:font-size="10pt" fo:font-weight="bold" style:font-size-asian="10pt" style:font-weight-asian="bold"/>
    </style:style>
    <style:style style:name="P351" style:family="paragraph" style:parent-style-name="Table_20_Paragraph">
      <style:paragraph-properties fo:margin-left="0.1417in" fo:margin-right="0.072in" fo:margin-top="0.011in" fo:margin-bottom="0in" style:contextual-spacing="false" fo:line-height="107%" fo:text-align="left" style:justify-single-word="false" fo:text-indent="-0.0472in" style:auto-text-indent="false"/>
    </style:style>
    <style:style style:name="P352" style:family="paragraph" style:parent-style-name="Table_20_Paragraph">
      <style:paragraph-properties fo:margin-left="0.1382in" fo:margin-right="0in" fo:margin-top="0.0244in" fo:margin-bottom="0in" style:contextual-spacing="false" fo:text-align="left" style:justify-single-word="false"/>
    </style:style>
    <style:style style:name="P353" style:family="paragraph" style:parent-style-name="Table_20_Paragraph">
      <style:paragraph-properties fo:margin-top="0.0146in" fo:margin-bottom="0in" style:contextual-spacing="false" fo:text-align="left" style:justify-single-word="false"/>
      <style:text-properties fo:font-size="5pt" fo:font-weight="bold" style:font-size-asian="5pt" style:font-weight-asian="bold"/>
    </style:style>
    <style:style style:name="P354" style:family="paragraph" style:parent-style-name="Table_20_Paragraph">
      <style:paragraph-properties fo:margin-left="0.0453in" fo:margin-right="0.0299in" fo:margin-top="0.0008in" fo:margin-bottom="0in" style:contextual-spacing="false"/>
    </style:style>
    <style:style style:name="P355" style:family="paragraph" style:parent-style-name="Table_20_Paragraph">
      <style:paragraph-properties fo:margin-left="0.0457in" fo:margin-right="0.0256in" fo:margin-top="0.0008in" fo:margin-bottom="0in" style:contextual-spacing="false"/>
    </style:style>
    <style:style style:name="P356" style:family="paragraph" style:parent-style-name="Table_20_Paragraph">
      <style:paragraph-properties fo:margin-left="0.0134in" fo:margin-right="0in" fo:margin-top="0.0555in" fo:margin-bottom="0in" style:contextual-spacing="false"/>
    </style:style>
    <style:style style:name="P357" style:family="paragraph" style:parent-style-name="Table_20_Paragraph">
      <style:paragraph-properties fo:margin-left="0.7252in" fo:margin-right="0.1882in" fo:margin-top="0.0161in" fo:margin-bottom="0in" style:contextual-spacing="false" fo:text-align="left" style:justify-single-word="false" fo:text-indent="-0.4791in" style:auto-text-indent="false"/>
    </style:style>
    <style:style style:name="P358" style:family="paragraph" style:parent-style-name="Table_20_Paragraph">
      <style:paragraph-properties fo:margin-left="0.4382in" fo:margin-right="0.148in" fo:margin-top="0.0161in" fo:margin-bottom="0in" style:contextual-spacing="false" fo:text-align="left" style:justify-single-word="false" fo:text-indent="-0.239in" style:auto-text-indent="false"/>
    </style:style>
    <style:style style:name="P359" style:family="paragraph" style:parent-style-name="Table_20_Paragraph">
      <style:paragraph-properties fo:margin-left="0.0134in" fo:margin-right="0in" fo:margin-top="0.0547in" fo:margin-bottom="0in" style:contextual-spacing="false"/>
    </style:style>
    <style:style style:name="P360" style:family="paragraph" style:parent-style-name="Table_20_Paragraph">
      <style:paragraph-properties fo:margin-left="0.0453in" fo:margin-right="0in" fo:margin-top="0.0547in" fo:margin-bottom="0in" style:contextual-spacing="false"/>
    </style:style>
    <style:style style:name="P361" style:family="paragraph" style:parent-style-name="Table_20_Paragraph">
      <style:paragraph-properties fo:margin-left="0.4382in" fo:margin-right="0.1598in" fo:margin-top="0.0118in" fo:margin-bottom="0in" style:contextual-spacing="false" fo:line-height="109%" fo:text-align="left" style:justify-single-word="false" fo:text-indent="-0.252in" style:auto-text-indent="false"/>
    </style:style>
    <style:style style:name="P362" style:family="paragraph" style:parent-style-name="Table_20_Paragraph">
      <style:paragraph-properties fo:margin-left="0.0134in" fo:margin-right="0in" fo:margin-top="0.0543in" fo:margin-bottom="0in" style:contextual-spacing="false"/>
    </style:style>
    <style:style style:name="P363" style:family="paragraph" style:parent-style-name="Table_20_Paragraph">
      <style:paragraph-properties fo:margin-left="0.7717in" fo:margin-right="0.1882in" fo:margin-top="0.0138in" fo:margin-bottom="0in" style:contextual-spacing="false" fo:line-height="104%" fo:text-align="left" style:justify-single-word="false" fo:text-indent="-0.5626in" style:auto-text-indent="false"/>
    </style:style>
    <style:style style:name="P364" style:family="paragraph" style:parent-style-name="Table_20_Paragraph">
      <style:paragraph-properties fo:margin-left="0.0457in" fo:margin-right="0.0272in" fo:margin-top="0.0138in" fo:margin-bottom="0in" style:contextual-spacing="false" fo:line-height="0.0783in"/>
    </style:style>
    <style:style style:name="P365" style:family="paragraph" style:parent-style-name="Table_20_Paragraph">
      <style:paragraph-properties fo:margin-left="0.0457in" fo:margin-right="0.0252in" fo:line-height="0.0862in"/>
    </style:style>
    <style:style style:name="P366" style:family="paragraph" style:parent-style-name="Table_20_Paragraph">
      <style:paragraph-properties fo:margin-left="0.0134in" fo:margin-right="0in" fo:margin-top="0.0575in" fo:margin-bottom="0in" style:contextual-spacing="false"/>
    </style:style>
    <style:style style:name="P367" style:family="paragraph" style:parent-style-name="Table_20_Paragraph">
      <style:paragraph-properties fo:margin-left="0.0453in" fo:margin-right="0.0264in" fo:margin-top="0.0575in" fo:margin-bottom="0in" style:contextual-spacing="false"/>
    </style:style>
    <style:style style:name="P368" style:family="paragraph" style:parent-style-name="Table_20_Paragraph">
      <style:paragraph-properties fo:margin-left="0.4382in" fo:margin-right="0.1598in" fo:margin-top="0.0146in" fo:margin-bottom="0in" style:contextual-spacing="false" fo:line-height="104%" fo:text-align="left" style:justify-single-word="false" fo:text-indent="-0.252in" style:auto-text-indent="false"/>
    </style:style>
    <style:style style:name="P369" style:family="paragraph" style:parent-style-name="Table_20_Paragraph">
      <style:paragraph-properties fo:margin-left="0.0134in" fo:margin-right="0in" fo:margin-top="0.0571in" fo:margin-bottom="0in" style:contextual-spacing="false"/>
    </style:style>
    <style:style style:name="P370" style:family="paragraph" style:parent-style-name="Table_20_Paragraph">
      <style:paragraph-properties fo:margin-left="0.0453in" fo:margin-right="0.002in" fo:margin-top="0.0571in" fo:margin-bottom="0in" style:contextual-spacing="false"/>
    </style:style>
    <style:style style:name="P371" style:family="paragraph" style:parent-style-name="Table_20_Paragraph">
      <style:paragraph-properties fo:margin-left="0.0457in" fo:margin-right="0.0283in" fo:line-height="0.0862in"/>
    </style:style>
    <style:style style:name="P372" style:family="paragraph" style:parent-style-name="Table_20_Paragraph">
      <style:paragraph-properties fo:margin-left="0.0134in" fo:margin-right="0in" fo:margin-top="0.0563in" fo:margin-bottom="0in" style:contextual-spacing="false"/>
    </style:style>
    <style:style style:name="P373" style:family="paragraph" style:parent-style-name="Table_20_Paragraph">
      <style:paragraph-properties fo:margin-left="0.0453in" fo:margin-right="0.0071in" fo:margin-top="0.0563in" fo:margin-bottom="0in" style:contextual-spacing="false"/>
    </style:style>
    <style:style style:name="P374" style:family="paragraph" style:parent-style-name="Table_20_Paragraph">
      <style:paragraph-properties fo:margin-left="0.0457in" fo:margin-right="0.0016in" fo:margin-top="0.0063in" fo:margin-bottom="0in" style:contextual-spacing="false"/>
    </style:style>
    <style:style style:name="P375" style:family="paragraph" style:parent-style-name="Table_20_Paragraph">
      <style:paragraph-properties fo:margin-left="0.0457in" fo:margin-right="0.022in" fo:margin-top="0.0055in" fo:margin-bottom="0in" style:contextual-spacing="false"/>
    </style:style>
    <style:style style:name="P376" style:family="paragraph" style:parent-style-name="Table_20_Paragraph">
      <style:paragraph-properties fo:margin-left="0.6835in" fo:margin-right="0in" fo:margin-top="0.0165in" fo:margin-bottom="0in" style:contextual-spacing="false" fo:line-height="104%" fo:text-align="left" style:justify-single-word="false" fo:text-indent="-0.5181in" style:auto-text-indent="false"/>
    </style:style>
    <style:style style:name="P377" style:family="paragraph" style:parent-style-name="Table_20_Paragraph">
      <style:paragraph-properties fo:margin-left="0.4382in" fo:margin-right="0.148in" fo:margin-top="0.0165in" fo:margin-bottom="0in" style:contextual-spacing="false" fo:line-height="104%" fo:text-align="left" style:justify-single-word="false" fo:text-indent="-0.239in" style:auto-text-indent="false"/>
    </style:style>
    <style:style style:name="P378" style:family="paragraph" style:parent-style-name="Table_20_Paragraph">
      <style:paragraph-properties fo:margin-left="0.0134in" fo:margin-right="0in" fo:margin-top="0.0591in" fo:margin-bottom="0in" style:contextual-spacing="false"/>
    </style:style>
    <style:style style:name="P379" style:family="paragraph" style:parent-style-name="Table_20_Paragraph">
      <style:paragraph-properties fo:margin-left="0.7717in" fo:margin-right="0in" fo:margin-top="0.0126in" fo:margin-bottom="0in" style:contextual-spacing="false" fo:line-height="109%" fo:text-align="left" style:justify-single-word="false" fo:text-indent="-0.4173in" style:auto-text-indent="false"/>
    </style:style>
    <style:style style:name="P380" style:family="paragraph" style:parent-style-name="Table_20_Paragraph">
      <style:paragraph-properties fo:margin-left="0.4382in" fo:margin-right="0.148in" fo:margin-top="0.0161in" fo:margin-bottom="0in" style:contextual-spacing="false" fo:line-height="104%" fo:text-align="left" style:justify-single-word="false" fo:text-indent="-0.239in" style:auto-text-indent="false"/>
    </style:style>
    <style:style style:name="P381" style:family="paragraph" style:parent-style-name="Table_20_Paragraph">
      <style:paragraph-properties fo:margin-left="0.0453in" fo:margin-right="0.002in" fo:margin-top="0.0547in" fo:margin-bottom="0in" style:contextual-spacing="false"/>
    </style:style>
    <style:style style:name="P382" style:family="paragraph" style:parent-style-name="Table_20_Paragraph">
      <style:paragraph-properties fo:margin-left="0.0457in" fo:margin-right="0in" fo:margin-top="0.0154in" fo:margin-bottom="0in" style:contextual-spacing="false" fo:line-height="0.0783in"/>
    </style:style>
    <style:style style:name="P383" style:family="paragraph" style:parent-style-name="Table_20_Paragraph">
      <style:paragraph-properties fo:margin-left="0.0453in" fo:margin-right="0.0291in" fo:margin-top="0.0591in" fo:margin-bottom="0in" style:contextual-spacing="false"/>
    </style:style>
    <style:style style:name="P384" style:family="paragraph" style:parent-style-name="Table_20_Paragraph">
      <style:paragraph-properties fo:margin-left="0.0457in" fo:margin-right="0.0283in" fo:margin-top="0.0091in" fo:margin-bottom="0in" style:contextual-spacing="false"/>
    </style:style>
    <style:style style:name="P385" style:family="paragraph" style:parent-style-name="Table_20_Paragraph">
      <style:paragraph-properties fo:margin-left="0.0457in" fo:margin-right="0.022in" fo:margin-top="0.002in" fo:margin-bottom="0in" style:contextual-spacing="false"/>
    </style:style>
    <style:style style:name="P386" style:family="paragraph" style:parent-style-name="Table_20_Paragraph">
      <style:paragraph-properties fo:margin-left="0.0134in" fo:margin-right="0in" fo:margin-top="0.0583in" fo:margin-bottom="0in" style:contextual-spacing="false"/>
    </style:style>
    <style:style style:name="P387" style:family="paragraph" style:parent-style-name="Table_20_Paragraph">
      <style:paragraph-properties fo:margin-left="0.0453in" fo:margin-right="0.0291in" fo:margin-top="0.0583in" fo:margin-bottom="0in" style:contextual-spacing="false"/>
    </style:style>
    <style:style style:name="P388" style:family="paragraph" style:parent-style-name="Table_20_Paragraph">
      <style:paragraph-properties fo:margin-left="0.0457in" fo:margin-right="0.0016in" fo:margin-top="0.0083in" fo:margin-bottom="0in" style:contextual-spacing="false"/>
    </style:style>
    <style:style style:name="P389" style:family="paragraph" style:parent-style-name="Table_20_Paragraph">
      <style:paragraph-properties fo:margin-left="0.0457in" fo:margin-right="0.022in" fo:margin-top="0.0047in" fo:margin-bottom="0in" style:contextual-spacing="false"/>
    </style:style>
    <style:style style:name="P390" style:family="paragraph" style:parent-style-name="Table_20_Paragraph">
      <style:paragraph-properties fo:margin-left="0.0453in" fo:margin-right="0.0291in" fo:margin-top="0.0571in" fo:margin-bottom="0in" style:contextual-spacing="false"/>
    </style:style>
    <style:style style:name="P391" style:family="paragraph" style:parent-style-name="Table_20_Paragraph">
      <style:paragraph-properties fo:margin-left="0.4382in" fo:margin-right="0.1598in" fo:margin-top="0.0173in" fo:margin-bottom="0in" style:contextual-spacing="false" fo:line-height="104%" fo:text-align="left" style:justify-single-word="false" fo:text-indent="-0.252in" style:auto-text-indent="false"/>
    </style:style>
    <style:style style:name="P392" style:family="paragraph" style:parent-style-name="Table_20_Paragraph">
      <style:paragraph-properties fo:margin-left="0.0453in" fo:margin-right="0.0299in" fo:margin-top="0.0575in" fo:margin-bottom="0in" style:contextual-spacing="false"/>
    </style:style>
    <style:style style:name="P393" style:family="paragraph" style:parent-style-name="Table_20_Paragraph">
      <style:paragraph-properties fo:margin-left="0.4244in" fo:margin-right="0.1602in" fo:margin-top="0.0173in" fo:margin-bottom="0in" style:contextual-spacing="false" fo:line-height="104%" fo:text-align="left" style:justify-single-word="false" fo:text-indent="-0.239in" style:auto-text-indent="false"/>
    </style:style>
    <style:style style:name="P394" style:family="paragraph" style:parent-style-name="Table_20_Paragraph">
      <style:paragraph-properties fo:margin-left="0.0134in" fo:margin-right="0in" fo:margin-top="0.0602in" fo:margin-bottom="0in" style:contextual-spacing="false"/>
    </style:style>
    <style:style style:name="P395" style:family="paragraph" style:parent-style-name="Table_20_Paragraph">
      <style:paragraph-properties fo:margin-left="0.0453in" fo:margin-right="0.0299in" fo:margin-top="0.0602in" fo:margin-bottom="0in" style:contextual-spacing="false"/>
    </style:style>
    <style:style style:name="P396" style:family="paragraph" style:parent-style-name="Table_20_Paragraph">
      <style:paragraph-properties fo:margin-left="0.1543in" fo:margin-right="0in" fo:margin-top="0.0591in" fo:margin-bottom="0in" style:contextual-spacing="false" fo:text-align="left" style:justify-single-word="false"/>
    </style:style>
    <style:style style:name="P397" style:family="paragraph" style:parent-style-name="Table_20_Paragraph">
      <style:paragraph-properties fo:margin-left="0.4382in" fo:margin-right="0.1598in" fo:margin-top="0.0161in" fo:margin-bottom="0in" style:contextual-spacing="false" fo:line-height="104%" fo:text-align="left" style:justify-single-word="false" fo:text-indent="-0.252in" style:auto-text-indent="false"/>
    </style:style>
    <style:style style:name="P398" style:family="paragraph" style:parent-style-name="Table_20_Paragraph">
      <style:paragraph-properties fo:margin-left="0.0134in" fo:margin-right="0in" fo:margin-top="0.0598in" fo:margin-bottom="0in" style:contextual-spacing="false"/>
    </style:style>
    <style:style style:name="P399" style:family="paragraph" style:parent-style-name="Table_20_Paragraph">
      <style:paragraph-properties fo:margin-left="0.0453in" fo:margin-right="0.002in" fo:margin-top="0.0598in" fo:margin-bottom="0in" style:contextual-spacing="false"/>
    </style:style>
    <style:style style:name="P400" style:family="paragraph" style:parent-style-name="Table_20_Paragraph">
      <style:paragraph-properties fo:margin-left="0.4382in" fo:margin-right="0.148in" fo:margin-top="0.0193in" fo:margin-bottom="0in" style:contextual-spacing="false" fo:text-align="left" style:justify-single-word="false" fo:text-indent="-0.239in" style:auto-text-indent="false"/>
    </style:style>
    <style:style style:name="P401" style:family="paragraph" style:parent-style-name="Table_20_Paragraph">
      <style:paragraph-properties fo:margin-left="0.0453in" fo:margin-right="0.0283in" fo:margin-top="0.0591in" fo:margin-bottom="0in" style:contextual-spacing="false"/>
    </style:style>
    <style:style style:name="P402" style:family="paragraph" style:parent-style-name="Table_20_Paragraph">
      <style:paragraph-properties fo:margin-left="0.4382in" fo:margin-right="0.1598in" fo:margin-top="0.0154in" fo:margin-bottom="0in" style:contextual-spacing="false" fo:line-height="109%" fo:text-align="left" style:justify-single-word="false" fo:text-indent="-0.252in" style:auto-text-indent="false"/>
    </style:style>
    <style:style style:name="P403" style:family="paragraph" style:parent-style-name="Table_20_Paragraph">
      <style:paragraph-properties fo:margin-left="0.1909in" fo:margin-right="0in" fo:margin-top="0.0583in" fo:margin-bottom="0in" style:contextual-spacing="false" fo:text-align="left" style:justify-single-word="false"/>
    </style:style>
    <style:style style:name="P404" style:family="paragraph" style:parent-style-name="Table_20_Paragraph">
      <style:paragraph-properties fo:margin-left="0.4382in" fo:margin-right="0.1598in" fo:margin-top="0.0181in" fo:margin-bottom="0in" style:contextual-spacing="false" fo:line-height="104%" fo:text-align="left" style:justify-single-word="false" fo:text-indent="-0.252in" style:auto-text-indent="false"/>
    </style:style>
    <style:style style:name="P405" style:family="paragraph" style:parent-style-name="Table_20_Paragraph">
      <style:paragraph-properties fo:margin-left="0.0134in" fo:margin-right="0in" fo:margin-top="0.0618in" fo:margin-bottom="0in" style:contextual-spacing="false"/>
    </style:style>
    <style:style style:name="P406" style:family="paragraph" style:parent-style-name="Table_20_Paragraph">
      <style:paragraph-properties fo:margin-left="0.0453in" fo:margin-right="0.0283in" fo:margin-top="0.0618in" fo:margin-bottom="0in" style:contextual-spacing="false"/>
    </style:style>
    <style:style style:name="P407" style:family="paragraph" style:parent-style-name="Table_20_Paragraph">
      <style:paragraph-properties fo:margin-left="0.4382in" fo:margin-right="0.148in" fo:margin-top="0.0189in" fo:margin-bottom="0in" style:contextual-spacing="false" fo:line-height="104%" fo:text-align="left" style:justify-single-word="false" fo:text-indent="-0.239in" style:auto-text-indent="false"/>
    </style:style>
    <style:style style:name="P408" style:family="paragraph" style:parent-style-name="Table_20_Paragraph">
      <style:paragraph-properties fo:margin-left="0.0134in" fo:margin-right="0in" fo:margin-top="0.061in" fo:margin-bottom="0in" style:contextual-spacing="false"/>
    </style:style>
    <style:style style:name="P409" style:family="paragraph" style:parent-style-name="Table_20_Paragraph">
      <style:paragraph-properties fo:margin-left="0.7236in" fo:margin-right="0in" fo:margin-top="0.061in" fo:margin-bottom="0in" style:contextual-spacing="false" fo:text-align="left" style:justify-single-word="false"/>
    </style:style>
    <style:style style:name="P410" style:family="paragraph" style:parent-style-name="Table_20_Paragraph">
      <style:paragraph-properties fo:margin-left="0.4382in" fo:margin-right="0.148in" fo:margin-top="0.0173in" fo:margin-bottom="0in" style:contextual-spacing="false" fo:line-height="104%" fo:text-align="left" style:justify-single-word="false" fo:text-indent="-0.239in" style:auto-text-indent="false"/>
    </style:style>
    <style:style style:name="P411" style:family="paragraph" style:parent-style-name="Table_20_Paragraph">
      <style:paragraph-properties fo:margin-left="0.0453in" fo:margin-right="0.0008in" fo:margin-top="0.0602in" fo:margin-bottom="0in" style:contextual-spacing="false"/>
    </style:style>
    <style:style style:name="P412" style:family="paragraph" style:parent-style-name="Table_20_Paragraph">
      <style:paragraph-properties fo:margin-left="0.4382in" fo:margin-right="0.1598in" fo:margin-top="0.0165in" fo:margin-bottom="0in" style:contextual-spacing="false" fo:line-height="109%" fo:text-align="left" style:justify-single-word="false" fo:text-indent="-0.252in" style:auto-text-indent="false"/>
    </style:style>
    <style:style style:name="P413" style:family="paragraph" style:parent-style-name="Table_20_Paragraph">
      <style:paragraph-properties fo:margin-left="0.0453in" fo:margin-right="0.0035in" fo:margin-top="0.0602in" fo:margin-bottom="0in" style:contextual-spacing="false"/>
    </style:style>
    <style:style style:name="P414" style:family="paragraph" style:parent-style-name="Table_20_Paragraph">
      <style:paragraph-properties fo:margin-left="0.4382in" fo:margin-right="0.148in" fo:margin-top="0.0209in" fo:margin-bottom="0in" style:contextual-spacing="false" fo:line-height="104%" fo:text-align="left" style:justify-single-word="false" fo:text-indent="-0.239in" style:auto-text-indent="false"/>
    </style:style>
    <style:style style:name="P415" style:family="paragraph" style:parent-style-name="Text_20_body" style:master-page-name="Converted18">
      <style:paragraph-properties style:page-number="auto"/>
      <style:text-properties fo:font-size="8.5pt" fo:font-weight="bold" style:font-size-asian="8.5pt" style:font-weight-asian="bold"/>
    </style:style>
    <style:style style:name="P416" style:family="paragraph" style:parent-style-name="Text_20_body">
      <style:text-properties fo:font-size="8.5pt" fo:font-weight="bold" style:font-size-asian="8.5pt" style:font-weight-asian="bold"/>
    </style:style>
    <style:style style:name="P417" style:family="paragraph" style:parent-style-name="Text_20_body">
      <style:paragraph-properties fo:margin-top="0.0854in" fo:margin-bottom="0in" style:contextual-spacing="false"/>
      <style:text-properties fo:font-size="8.5pt" fo:font-weight="bold" style:font-size-asian="8.5pt" style:font-weight-asian="bold"/>
    </style:style>
    <style:style style:name="P418" style:family="paragraph" style:parent-style-name="Standard">
      <style:paragraph-properties fo:margin-left="1.6555in" fo:margin-right="0in" fo:margin-top="0in" fo:margin-bottom="0in" style:contextual-spacing="false" fo:text-align="left" style:justify-single-word="false" fo:text-indent="0in" style:auto-text-indent="false"/>
    </style:style>
    <style:style style:name="P419"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420" style:family="paragraph" style:parent-style-name="Heading_20_9">
      <style:paragraph-properties fo:margin-left="3.3453in" fo:margin-right="1.9862in" fo:text-align="justify" style:justify-single-word="false">
        <style:tab-stops>
          <style:tab-stop style:position="4.3898in"/>
          <style:tab-stop style:position="5.5228in"/>
        </style:tab-stops>
      </style:paragraph-properties>
    </style:style>
    <style:style style:name="P421" style:family="paragraph" style:parent-style-name="Text_20_body">
      <style:paragraph-properties fo:margin-top="0.0047in" fo:margin-bottom="0in" style:contextual-spacing="false"/>
      <style:text-properties style:font-name="Verdana" fo:font-size="8.5pt" fo:font-weight="bold" style:font-size-asian="8.5pt" style:font-weight-asian="bold"/>
    </style:style>
    <style:style style:name="P422" style:family="paragraph" style:parent-style-name="Standard">
      <style:paragraph-properties fo:margin-left="3.3453in" fo:margin-right="1.9866in" fo:margin-top="0in" fo:margin-bottom="0in" style:contextual-spacing="false" fo:text-align="justify" style:justify-single-word="false" fo:text-indent="0in" style:auto-text-indent="false"/>
    </style:style>
    <style:style style:name="P423" style:family="paragraph" style:parent-style-name="Standard">
      <style:paragraph-properties fo:margin-left="3.3453in" fo:margin-right="1.9898in" fo:margin-top="0.0016in" fo:margin-bottom="0in" style:contextual-spacing="false" fo:text-align="justify" style:justify-single-word="false" fo:text-indent="0in" style:auto-text-indent="false"/>
    </style:style>
    <style:style style:name="P424" style:family="paragraph" style:parent-style-name="Heading_20_9">
      <style:paragraph-properties fo:margin-left="1.2492in" fo:margin-right="1.778in" fo:margin-top="0.1402in" fo:margin-bottom="0in" style:contextual-spacing="false"/>
      <style:text-properties fo:letter-spacing="-0.0016in"/>
    </style:style>
    <style:style style:name="P425"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426" style:family="paragraph" style:parent-style-name="Standard">
      <style:paragraph-properties fo:margin-left="1.6555in" fo:margin-right="1.9862in" fo:margin-top="0in" fo:margin-bottom="0in" style:contextual-spacing="false" fo:text-align="justify" style:justify-single-word="false" fo:text-indent="1.6807in" style:auto-text-indent="false"/>
    </style:style>
    <style:style style:name="P427" style:family="paragraph" style:parent-style-name="Table_20_Paragraph">
      <style:paragraph-properties fo:margin-left="0.0409in" fo:margin-right="0.0327in" fo:margin-top="0.0256in" fo:margin-bottom="0in" style:contextual-spacing="false" fo:line-height="99%" fo:text-indent="0.0008in" style:auto-text-indent="false"/>
    </style:style>
    <style:style style:name="P428" style:family="paragraph" style:parent-style-name="Table_20_Paragraph">
      <style:paragraph-properties fo:margin-top="0.0772in" fo:margin-bottom="0in" style:contextual-spacing="false" fo:text-align="left" style:justify-single-word="false"/>
      <style:text-properties style:font-name="Verdana" fo:font-size="6.5pt" style:font-size-asian="6.5pt"/>
    </style:style>
    <style:style style:name="P429" style:family="paragraph" style:parent-style-name="Table_20_Paragraph">
      <style:paragraph-properties fo:margin-left="0.0071in" fo:margin-right="0in"/>
    </style:style>
    <style:style style:name="P430" style:family="paragraph" style:parent-style-name="Table_20_Paragraph">
      <style:paragraph-properties fo:margin-left="0.4098in" fo:margin-right="0in" fo:text-align="left" style:justify-single-word="false"/>
    </style:style>
    <style:style style:name="P431" style:family="paragraph" style:parent-style-name="Table_20_Paragraph">
      <style:paragraph-properties fo:margin-left="0.1043in" fo:margin-right="0in" fo:margin-top="0.0862in" fo:margin-bottom="0in" style:contextual-spacing="false" fo:line-height="0.1091in" fo:text-align="left" style:justify-single-word="false"/>
    </style:style>
    <style:style style:name="P432" style:family="paragraph" style:parent-style-name="Table_20_Paragraph">
      <style:paragraph-properties fo:margin-left="0.0563in" fo:margin-right="0in" fo:line-height="0.1091in" fo:text-align="left" style:justify-single-word="false"/>
    </style:style>
    <style:style style:name="P433" style:family="paragraph" style:parent-style-name="Table_20_Paragraph">
      <style:paragraph-properties fo:margin-top="0.0299in" fo:margin-bottom="0in" style:contextual-spacing="false" fo:text-align="left" style:justify-single-word="false"/>
      <style:text-properties style:font-name="Verdana" fo:font-size="6.5pt" style:font-size-asian="6.5pt"/>
    </style:style>
    <style:style style:name="P434" style:family="paragraph" style:parent-style-name="Table_20_Paragraph">
      <style:paragraph-properties fo:margin-left="0.0071in" fo:margin-right="0.002in"/>
    </style:style>
    <style:style style:name="P435" style:family="paragraph" style:parent-style-name="Table_20_Paragraph">
      <style:paragraph-properties fo:margin-left="0.1102in" fo:margin-right="0.102in" fo:margin-top="0.0327in" fo:margin-bottom="0in" style:contextual-spacing="false" fo:line-height="99%"/>
    </style:style>
    <style:style style:name="P436" style:family="paragraph" style:parent-style-name="Table_20_Paragraph">
      <style:paragraph-properties fo:margin-left="0.0071in" fo:margin-right="0.0008in"/>
    </style:style>
    <style:style style:name="P437" style:family="paragraph" style:parent-style-name="Table_20_Paragraph">
      <style:paragraph-properties fo:margin-left="0.1043in" fo:margin-right="0in" fo:margin-top="0.0681in" fo:margin-bottom="0in" style:contextual-spacing="false" fo:line-height="0.1091in" fo:text-align="left" style:justify-single-word="false"/>
    </style:style>
    <style:style style:name="P438" style:family="paragraph" style:parent-style-name="Table_20_Paragraph">
      <style:paragraph-properties fo:margin-top="0.0126in" fo:margin-bottom="0in" style:contextual-spacing="false" fo:text-align="left" style:justify-single-word="false"/>
      <style:text-properties style:font-name="Verdana" fo:font-size="6.5pt" style:font-size-asian="6.5pt"/>
    </style:style>
    <style:style style:name="P439" style:family="paragraph" style:parent-style-name="Table_20_Paragraph">
      <style:paragraph-properties fo:margin-left="0.111in" fo:margin-right="0.1016in" fo:margin-top="0.0165in" fo:margin-bottom="0in" style:contextual-spacing="false" fo:line-height="0.1083in"/>
    </style:style>
    <style:style style:name="P440" style:family="paragraph" style:parent-style-name="Table_20_Paragraph">
      <style:paragraph-properties fo:margin-top="0.0118in" fo:margin-bottom="0in" style:contextual-spacing="false" fo:text-align="left" style:justify-single-word="false"/>
      <style:text-properties style:font-name="Verdana" fo:font-size="6.5pt" style:font-size-asian="6.5pt"/>
    </style:style>
    <style:style style:name="P441" style:family="paragraph" style:parent-style-name="Table_20_Paragraph">
      <style:paragraph-properties fo:margin-left="0.0071in" fo:margin-right="0.0016in" fo:margin-top="0.0008in" fo:margin-bottom="0in" style:contextual-spacing="false"/>
    </style:style>
    <style:style style:name="P442" style:family="paragraph" style:parent-style-name="Table_20_Paragraph">
      <style:paragraph-properties fo:margin-left="0.1043in" fo:margin-right="0in" fo:margin-top="0.0965in" fo:margin-bottom="0in" style:contextual-spacing="false" fo:line-height="0.1091in" fo:text-align="left" style:justify-single-word="false"/>
    </style:style>
    <style:style style:name="P443" style:family="paragraph" style:parent-style-name="Table_20_Paragraph">
      <style:paragraph-properties fo:margin-top="0.0409in" fo:margin-bottom="0in" style:contextual-spacing="false" fo:text-align="left" style:justify-single-word="false"/>
      <style:text-properties style:font-name="Verdana" fo:font-size="6.5pt" style:font-size-asian="6.5pt"/>
    </style:style>
    <style:style style:name="P444" style:family="paragraph" style:parent-style-name="Table_20_Paragraph">
      <style:paragraph-properties fo:margin-left="0.1102in" fo:margin-right="0.102in" fo:margin-top="0.0429in" fo:margin-bottom="0in" style:contextual-spacing="false" fo:line-height="99%"/>
    </style:style>
    <style:style style:name="P445" style:family="paragraph" style:parent-style-name="Table_20_Paragraph">
      <style:paragraph-properties fo:margin-left="0.0071in" fo:margin-right="0.0016in"/>
    </style:style>
    <style:style style:name="P446" style:family="paragraph" style:parent-style-name="Text_20_body">
      <style:paragraph-properties fo:margin-top="0.0008in" fo:margin-bottom="0in" style:contextual-spacing="false"/>
      <style:text-properties style:font-name="Verdana" fo:font-size="8.5pt" style:font-size-asian="8.5pt"/>
    </style:style>
    <style:style style:name="P447" style:family="paragraph" style:parent-style-name="Standard">
      <style:paragraph-properties fo:margin-left="3.3362in" fo:margin-right="0in" fo:margin-top="0in" fo:margin-bottom="0in" style:contextual-spacing="false" fo:text-align="left" style:justify-single-word="false" fo:text-indent="0in" style:auto-text-indent="false"/>
    </style:style>
    <style:style style:name="P448" style:family="paragraph" style:parent-style-name="Standard">
      <style:paragraph-properties fo:margin-left="1.6555in" fo:margin-right="0in" fo:margin-top="0.0008in" fo:margin-bottom="0in" style:contextual-spacing="false" fo:text-align="left" style:justify-single-word="false" fo:text-indent="0in" style:auto-text-indent="false"/>
    </style:style>
    <style:style style:name="P449" style:family="paragraph" style:parent-style-name="Text_20_body">
      <style:paragraph-properties fo:margin-top="0.0016in" fo:margin-bottom="0in" style:contextual-spacing="false"/>
      <style:text-properties style:font-name="Verdana" fo:font-size="8.5pt" style:font-size-asian="8.5pt"/>
    </style:style>
    <style:style style:name="P450" style:family="paragraph" style:parent-style-name="Standard">
      <style:paragraph-properties fo:margin-left="1.4083in" fo:margin-right="1.7398in" fo:margin-top="0in" fo:margin-bottom="0in" style:contextual-spacing="false" fo:text-align="center" style:justify-single-word="false" fo:text-indent="0in" style:auto-text-indent="false"/>
    </style:style>
    <style:style style:name="P451" style:family="paragraph" style:parent-style-name="Text_20_body">
      <style:text-properties style:font-name="Verdana" fo:font-size="8.5pt" style:font-size-asian="8.5pt"/>
    </style:style>
    <style:style style:name="P452" style:family="paragraph" style:parent-style-name="Text_20_body">
      <style:paragraph-properties fo:margin-top="0.002in" fo:margin-bottom="0in" style:contextual-spacing="false"/>
      <style:text-properties style:font-name="Verdana" fo:font-size="8.5pt" style:font-size-asian="8.5pt"/>
    </style:style>
    <style:style style:name="P453" style:family="paragraph" style:parent-style-name="Heading_20_9">
      <style:paragraph-properties fo:margin-left="1.3917in" fo:margin-right="1.7398in"/>
    </style:style>
    <style:style style:name="P454" style:family="paragraph" style:parent-style-name="Standard">
      <style:paragraph-properties fo:margin-left="1.3937in" fo:margin-right="1.7398in" fo:margin-top="0.0008in" fo:margin-bottom="0in" style:contextual-spacing="false" fo:text-align="center" style:justify-single-word="false" fo:text-indent="0in" style:auto-text-indent="false"/>
    </style:style>
    <style:style style:name="P455" style:family="paragraph" style:parent-style-name="Text_20_body" style:master-page-name="Converted19">
      <style:paragraph-properties style:page-number="20"/>
      <style:text-properties style:font-name="Verdana" fo:font-size="8.5pt" fo:font-weight="bold" style:font-size-asian="8.5pt" style:font-weight-asian="bold"/>
    </style:style>
    <style:style style:name="P456" style:family="paragraph" style:parent-style-name="Text_20_body">
      <style:paragraph-properties fo:margin-top="0.0547in" fo:margin-bottom="0in" style:contextual-spacing="false"/>
      <style:text-properties style:font-name="Verdana" fo:font-size="8.5pt" fo:font-weight="bold" style:font-size-asian="8.5pt" style:font-weight-asian="bold"/>
    </style:style>
    <style:style style:name="P457" style:family="paragraph" style:parent-style-name="Standard">
      <style:paragraph-properties fo:margin-left="1.5701in" fo:margin-right="0in" fo:margin-top="0in" fo:margin-bottom="0in" style:contextual-spacing="false" fo:text-align="left" style:justify-single-word="false" fo:text-indent="0in" style:auto-text-indent="false"/>
    </style:style>
    <style:style style:name="P458" style:family="paragraph" style:parent-style-name="Heading_20_9">
      <style:paragraph-properties fo:margin-left="3.2528in" fo:margin-right="1.9591in" fo:margin-top="0.0008in" fo:margin-bottom="0in" style:contextual-spacing="false" fo:text-align="justify" style:justify-single-word="false"/>
    </style:style>
    <style:style style:name="P459" style:family="paragraph" style:parent-style-name="Standard">
      <style:paragraph-properties fo:margin-left="3.2528in" fo:margin-right="0in" fo:margin-top="0in" fo:margin-bottom="0in" style:contextual-spacing="false" fo:text-align="justify" style:justify-single-word="false" fo:text-indent="0in" style:auto-text-indent="false"/>
    </style:style>
    <style:style style:name="P460" style:family="paragraph" style:parent-style-name="Standard">
      <style:paragraph-properties fo:margin-left="3.2528in" fo:margin-right="1.9602in" fo:margin-top="0.0016in" fo:margin-bottom="0in" style:contextual-spacing="false" fo:text-align="justify" style:justify-single-word="false" fo:text-indent="0in" style:auto-text-indent="false"/>
    </style:style>
    <style:style style:name="P461" style:family="paragraph" style:parent-style-name="Heading_20_9">
      <style:paragraph-properties fo:margin-left="0in" fo:margin-right="0.7126in" fo:margin-top="0.1201in" fo:margin-bottom="0in" style:contextual-spacing="false"/>
      <style:text-properties fo:letter-spacing="-0.0016in"/>
    </style:style>
    <style:style style:name="P462" style:family="paragraph" style:parent-style-name="Standard">
      <style:paragraph-properties fo:margin-left="1.5701in" fo:margin-right="1.9575in" fo:margin-top="0in" fo:margin-bottom="0in" style:contextual-spacing="false" fo:text-align="justify" style:justify-single-word="false" fo:text-indent="1.6819in" style:auto-text-indent="false"/>
    </style:style>
    <style:style style:name="P463" style:family="paragraph" style:parent-style-name="Standard">
      <style:paragraph-properties fo:margin-left="1.5701in" fo:margin-right="1.7382in" fo:margin-top="0.002in" fo:margin-bottom="0in" style:contextual-spacing="false" fo:text-align="left" style:justify-single-word="false" fo:text-indent="0in" style:auto-text-indent="false"/>
    </style:style>
    <style:style style:name="P464" style:family="paragraph" style:parent-style-name="Text_20_body">
      <style:paragraph-properties fo:margin-top="0.0063in" fo:margin-bottom="0in" style:contextual-spacing="false"/>
      <style:text-properties style:font-name="Verdana" fo:font-size="6.5pt" style:font-size-asian="6.5pt"/>
    </style:style>
    <style:style style:name="P465" style:family="paragraph" style:parent-style-name="Table_20_Paragraph">
      <style:paragraph-properties fo:margin-left="0.0047in" fo:margin-right="0in" fo:margin-top="0.0783in" fo:margin-bottom="0in" style:contextual-spacing="false"/>
    </style:style>
    <style:style style:name="P466" style:family="paragraph" style:parent-style-name="Table_20_Paragraph">
      <style:paragraph-properties fo:margin-left="0.0063in" fo:margin-right="0.0008in" fo:margin-top="0.0783in" fo:margin-bottom="0in" style:contextual-spacing="false"/>
    </style:style>
    <style:style style:name="P467" style:family="paragraph" style:parent-style-name="Table_20_Paragraph">
      <style:paragraph-properties fo:margin-left="0.3602in" fo:margin-right="0.1402in" fo:margin-top="0.0252in" fo:margin-bottom="0in" style:contextual-spacing="false" fo:line-height="99%" fo:text-align="left" style:justify-single-word="false" fo:text-indent="-0.2098in" style:auto-text-indent="false"/>
    </style:style>
    <style:style style:name="P468" style:family="paragraph" style:parent-style-name="Table_20_Paragraph">
      <style:paragraph-properties fo:margin-left="0.0382in" fo:margin-right="0in" fo:margin-top="0.0783in" fo:margin-bottom="0in" style:contextual-spacing="false"/>
    </style:style>
    <style:style style:name="P469" style:family="paragraph" style:parent-style-name="Table_20_Paragraph">
      <style:paragraph-properties fo:margin-left="0.0047in" fo:margin-right="0.0008in" fo:margin-top="0.0465in" fo:margin-bottom="0in" style:contextual-spacing="false"/>
    </style:style>
    <style:style style:name="P470" style:family="paragraph" style:parent-style-name="Table_20_Paragraph">
      <style:paragraph-properties fo:margin-left="0.0063in" fo:margin-right="0in" fo:margin-top="0.0465in" fo:margin-bottom="0in" style:contextual-spacing="false"/>
    </style:style>
    <style:style style:name="P471" style:family="paragraph" style:parent-style-name="Table_20_Paragraph">
      <style:paragraph-properties fo:margin-left="0.0075in" fo:margin-right="0in" fo:margin-top="0.0465in" fo:margin-bottom="0in" style:contextual-spacing="false"/>
    </style:style>
    <style:style style:name="P472" style:family="paragraph" style:parent-style-name="Table_20_Paragraph">
      <style:paragraph-properties fo:margin-left="0.0382in" fo:margin-right="0.0311in" fo:margin-top="0.0465in" fo:margin-bottom="0in" style:contextual-spacing="false"/>
    </style:style>
    <style:style style:name="P473" style:family="paragraph" style:parent-style-name="Table_20_Paragraph">
      <style:paragraph-properties fo:margin-left="0.0047in" fo:margin-right="0.0008in" fo:margin-top="0.0472in" fo:margin-bottom="0in" style:contextual-spacing="false"/>
    </style:style>
    <style:style style:name="P474" style:family="paragraph" style:parent-style-name="Table_20_Paragraph">
      <style:paragraph-properties fo:margin-left="0.0063in" fo:margin-right="0.0008in" fo:margin-top="0.0472in" fo:margin-bottom="0in" style:contextual-spacing="false"/>
    </style:style>
    <style:style style:name="P475" style:family="paragraph" style:parent-style-name="Table_20_Paragraph">
      <style:paragraph-properties fo:margin-left="0.0075in" fo:margin-right="0.0008in" fo:margin-top="0.0472in" fo:margin-bottom="0in" style:contextual-spacing="false"/>
    </style:style>
    <style:style style:name="P476" style:family="paragraph" style:parent-style-name="Table_20_Paragraph">
      <style:paragraph-properties fo:margin-left="0.0382in" fo:margin-right="0.0311in" fo:margin-top="0.0472in" fo:margin-bottom="0in" style:contextual-spacing="false"/>
    </style:style>
    <style:style style:name="P477" style:family="paragraph" style:parent-style-name="Table_20_Paragraph">
      <style:paragraph-properties fo:margin-left="0.0075in" fo:margin-right="0.0008in" fo:margin-top="0.0465in" fo:margin-bottom="0in" style:contextual-spacing="false"/>
    </style:style>
    <style:style style:name="P478" style:family="paragraph" style:parent-style-name="Standard">
      <style:paragraph-properties fo:margin-left="1.5701in" fo:margin-right="1.961in" fo:margin-top="0.1138in" fo:margin-bottom="0in" style:contextual-spacing="false" fo:text-align="justify" style:justify-single-word="false" fo:text-indent="1.6819in" style:auto-text-indent="false"/>
    </style:style>
    <style:style style:name="P479" style:family="paragraph" style:parent-style-name="Text_20_body">
      <style:text-properties style:font-name="Verdana" fo:font-size="8.5pt" fo:font-style="italic" fo:font-weight="bold" style:font-size-asian="8.5pt" style:font-style-asian="italic" style:font-weight-asian="bold"/>
    </style:style>
    <style:style style:name="P480" style:family="paragraph" style:parent-style-name="Text_20_body">
      <style:paragraph-properties fo:margin-top="0.0047in" fo:margin-bottom="0in" style:contextual-spacing="false"/>
      <style:text-properties style:font-name="Verdana" fo:font-size="8.5pt" fo:font-style="italic" fo:font-weight="bold" style:font-size-asian="8.5pt" style:font-style-asian="italic" style:font-weight-asian="bold"/>
    </style:style>
    <style:style style:name="P481" style:family="paragraph" style:parent-style-name="Standard">
      <style:paragraph-properties fo:margin-left="1.3484in" fo:margin-right="1.7398in" fo:margin-top="0in" fo:margin-bottom="0in" style:contextual-spacing="false" fo:text-align="center" style:justify-single-word="false" fo:text-indent="0in" style:auto-text-indent="false"/>
    </style:style>
    <style:style style:name="P482" style:family="paragraph" style:parent-style-name="Text_20_body">
      <style:paragraph-properties fo:margin-top="0.0028in" fo:margin-bottom="0in" style:contextual-spacing="false"/>
      <style:text-properties style:font-name="Verdana" fo:font-size="8.5pt" style:font-size-asian="8.5pt"/>
    </style:style>
    <style:style style:name="P483" style:family="paragraph" style:parent-style-name="Heading_20_9">
      <style:paragraph-properties fo:margin-left="1.352in" fo:margin-right="1.7398in"/>
    </style:style>
    <style:style style:name="P484" style:family="paragraph" style:parent-style-name="Standard">
      <style:paragraph-properties fo:margin-left="1.352in" fo:margin-right="1.7398in" fo:margin-top="0.0008in" fo:margin-bottom="0in" style:contextual-spacing="false" fo:text-align="center" style:justify-single-word="false" fo:text-indent="0in" style:auto-text-indent="false"/>
    </style:style>
    <style:style style:name="P485" style:family="paragraph" style:parent-style-name="Text_20_body" style:master-page-name="Converted20">
      <style:paragraph-properties style:page-number="auto"/>
      <style:text-properties style:font-name="Verdana" fo:font-size="8.5pt" fo:font-weight="bold" style:font-size-asian="8.5pt" style:font-weight-asian="bold"/>
    </style:style>
    <style:style style:name="P486" style:family="paragraph" style:parent-style-name="Text_20_body">
      <style:paragraph-properties fo:margin-top="0.0327in" fo:margin-bottom="0in" style:contextual-spacing="false"/>
      <style:text-properties style:font-name="Verdana" fo:font-size="8.5pt" fo:font-weight="bold" style:font-size-asian="8.5pt" style:font-weight-asian="bold"/>
    </style:style>
    <style:style style:name="P487" style:family="paragraph" style:parent-style-name="Standard">
      <style:paragraph-properties fo:margin-left="1.5228in" fo:margin-right="0in" fo:margin-top="0in" fo:margin-bottom="0in" style:contextual-spacing="false" fo:text-align="left" style:justify-single-word="false" fo:text-indent="0in" style:auto-text-indent="false"/>
    </style:style>
    <style:style style:name="P488"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489" style:family="paragraph" style:parent-style-name="Heading_20_9">
      <style:paragraph-properties fo:margin-left="3.2102in" fo:margin-right="1.9374in" fo:line-height="101%" fo:text-align="justify" style:justify-single-word="false"/>
    </style:style>
    <style:style style:name="P490" style:family="paragraph" style:parent-style-name="Standard">
      <style:paragraph-properties fo:margin-left="3.2102in" fo:margin-right="0in" fo:margin-top="0in" fo:margin-bottom="0in" style:contextual-spacing="false" fo:text-align="justify" style:justify-single-word="false" fo:text-indent="0in" style:auto-text-indent="false"/>
    </style:style>
    <style:style style:name="P491" style:family="paragraph" style:parent-style-name="Standard">
      <style:paragraph-properties fo:margin-left="3.2102in" fo:margin-right="1.939in" fo:margin-top="0.0016in" fo:margin-bottom="0in" style:contextual-spacing="false" fo:line-height="101%" fo:text-align="justify" style:justify-single-word="false" fo:text-indent="0in" style:auto-text-indent="false"/>
    </style:style>
    <style:style style:name="P492" style:family="paragraph" style:parent-style-name="Heading_20_9">
      <style:paragraph-properties fo:margin-left="3.2102in" fo:margin-right="0in" fo:text-align="left" style:justify-single-word="false"/>
      <style:text-properties fo:letter-spacing="-0.0016in"/>
    </style:style>
    <style:style style:name="P493" style:family="paragraph" style:parent-style-name="Standard">
      <style:paragraph-properties fo:margin-left="3.2102in" fo:margin-right="0in" fo:margin-top="0in" fo:margin-bottom="0in" style:contextual-spacing="false" fo:text-align="left" style:justify-single-word="false" fo:text-indent="0in" style:auto-text-indent="false"/>
    </style:style>
    <style:style style:name="P494" style:family="paragraph" style:parent-style-name="Standard">
      <style:paragraph-properties fo:margin-left="1.4665in" fo:margin-right="0in" fo:margin-top="0.0016in" fo:margin-bottom="0in" style:contextual-spacing="false" fo:text-align="left" style:justify-single-word="false" fo:text-indent="0in" style:auto-text-indent="false"/>
    </style:style>
    <style:style style:name="P495" style:family="paragraph" style:parent-style-name="Table_20_Paragraph">
      <style:paragraph-properties fo:margin-top="0.0665in" fo:margin-bottom="0in" style:contextual-spacing="false" fo:text-align="left" style:justify-single-word="false"/>
      <style:text-properties style:font-name="Verdana" fo:font-size="5pt" style:font-size-asian="5pt"/>
    </style:style>
    <style:style style:name="P496" style:family="paragraph" style:parent-style-name="Table_20_Paragraph">
      <style:paragraph-properties fo:margin-left="0.0291in" fo:margin-right="0in"/>
    </style:style>
    <style:style style:name="P497" style:family="paragraph" style:parent-style-name="Table_20_Paragraph">
      <style:paragraph-properties fo:margin-left="0.1882in" fo:margin-right="0in" fo:text-align="left" style:justify-single-word="false"/>
    </style:style>
    <style:style style:name="P498" style:family="paragraph" style:parent-style-name="Table_20_Paragraph">
      <style:paragraph-properties fo:margin-left="0.0134in" fo:margin-right="0in"/>
    </style:style>
    <style:style style:name="P499" style:family="paragraph" style:parent-style-name="Table_20_Paragraph">
      <style:paragraph-properties fo:margin-top="0.0244in" fo:margin-bottom="0in" style:contextual-spacing="false" fo:text-align="left" style:justify-single-word="false"/>
      <style:text-properties style:font-name="Verdana" fo:font-size="5pt" style:font-size-asian="5pt"/>
    </style:style>
    <style:style style:name="P500" style:family="paragraph" style:parent-style-name="Table_20_Paragraph">
      <style:paragraph-properties fo:margin-left="0.1165in" fo:margin-right="0.1256in" fo:margin-top="0.0008in" fo:margin-bottom="0in" style:contextual-spacing="false" fo:text-align="left" style:justify-single-word="false" fo:text-indent="0.0055in" style:auto-text-indent="false"/>
    </style:style>
    <style:style style:name="P501" style:family="paragraph" style:parent-style-name="Table_20_Paragraph">
      <style:paragraph-properties fo:margin-left="0.0425in" fo:margin-right="0.0382in" fo:margin-top="0.0008in" fo:margin-bottom="0in" style:contextual-spacing="false" fo:text-align="left" style:justify-single-word="false" fo:text-indent="-0.0098in" style:auto-text-indent="false"/>
    </style:style>
    <style:style style:name="P502" style:family="paragraph" style:parent-style-name="Table_20_Paragraph">
      <style:paragraph-properties fo:margin-left="0.0118in" fo:margin-right="0in"/>
    </style:style>
    <style:style style:name="P503" style:family="paragraph" style:parent-style-name="Table_20_Paragraph">
      <style:paragraph-properties fo:margin-left="0.0173in" fo:margin-right="0in"/>
    </style:style>
    <style:style style:name="P504" style:family="paragraph" style:parent-style-name="Table_20_Paragraph">
      <style:paragraph-properties fo:margin-top="0.0217in" fo:margin-bottom="0in" style:contextual-spacing="false" fo:text-align="left" style:justify-single-word="false"/>
      <style:text-properties style:font-name="Verdana" fo:font-size="5pt" style:font-size-asian="5pt"/>
    </style:style>
    <style:style style:name="P505" style:family="paragraph" style:parent-style-name="Table_20_Paragraph">
      <style:paragraph-properties fo:margin-left="0.0055in" fo:margin-right="0in"/>
    </style:style>
    <style:style style:name="P506" style:family="paragraph" style:parent-style-name="Table_20_Paragraph">
      <style:paragraph-properties fo:margin-left="0.0846in" fo:margin-right="0in" fo:margin-top="0.0638in" fo:margin-bottom="0in" style:contextual-spacing="false" fo:text-align="left" style:justify-single-word="false" fo:text-indent="0.0217in" style:auto-text-indent="false"/>
    </style:style>
    <style:style style:name="P507" style:family="paragraph" style:parent-style-name="Table_20_Paragraph">
      <style:paragraph-properties fo:margin-left="0.0134in" fo:margin-right="0.0071in"/>
    </style:style>
    <style:style style:name="P508" style:family="paragraph" style:parent-style-name="Table_20_Paragraph">
      <style:paragraph-properties fo:margin-left="0.0083in" fo:margin-right="0in"/>
    </style:style>
    <style:style style:name="P509" style:family="paragraph" style:parent-style-name="Table_20_Paragraph">
      <style:paragraph-properties fo:margin-left="0.0075in" fo:margin-right="0in"/>
    </style:style>
    <style:style style:name="P510" style:family="paragraph" style:parent-style-name="Table_20_Paragraph">
      <style:paragraph-properties fo:margin-left="0.0173in" fo:margin-right="0.0083in"/>
    </style:style>
    <style:style style:name="P511" style:family="paragraph" style:parent-style-name="Standard">
      <style:paragraph-properties fo:margin-left="1.4945in" fo:margin-right="1.9398in" fo:margin-top="0in" fo:margin-bottom="0in" style:contextual-spacing="false" fo:line-height="101%" fo:text-align="justify" style:justify-single-word="false" fo:text-indent="1.7154in" style:auto-text-indent="false"/>
    </style:style>
    <style:style style:name="P512" style:family="paragraph" style:parent-style-name="Text_20_body">
      <style:paragraph-properties fo:margin-top="0.0028in" fo:margin-bottom="0in" style:contextual-spacing="false"/>
      <style:text-properties style:font-name="Verdana" fo:font-size="8.5pt" fo:font-style="italic" fo:font-weight="bold" style:font-size-asian="8.5pt" style:font-style-asian="italic" style:font-weight-asian="bold"/>
    </style:style>
    <style:style style:name="P513" style:family="paragraph" style:parent-style-name="Standard">
      <style:paragraph-properties fo:margin-left="1.2492in" fo:margin-right="1.8874in" fo:margin-top="0in" fo:margin-bottom="0in" style:contextual-spacing="false" fo:text-align="center" style:justify-single-word="false" fo:text-indent="0in" style:auto-text-indent="false"/>
    </style:style>
    <style:style style:name="P514" style:family="paragraph" style:parent-style-name="Text_20_body">
      <style:paragraph-properties fo:margin-top="0.0055in" fo:margin-bottom="0in" style:contextual-spacing="false"/>
      <style:text-properties style:font-name="Verdana" fo:font-size="8.5pt" style:font-size-asian="8.5pt"/>
    </style:style>
    <style:style style:name="P515" style:family="paragraph" style:parent-style-name="Heading_20_9">
      <style:paragraph-properties fo:margin-left="1.2492in" fo:margin-right="1.8882in"/>
    </style:style>
    <style:style style:name="P516" style:family="paragraph" style:parent-style-name="Standard">
      <style:paragraph-properties fo:margin-left="1.2492in" fo:margin-right="1.889in" fo:margin-top="0.0299in" fo:margin-bottom="0in" style:contextual-spacing="false" fo:text-align="center" style:justify-single-word="false" fo:text-indent="0in" style:auto-text-indent="false"/>
    </style:style>
    <style:style style:name="P517" style:family="paragraph" style:parent-style-name="Text_20_body" style:master-page-name="Converted21">
      <style:paragraph-properties style:page-number="auto"/>
      <style:text-properties style:font-name="Verdana" fo:font-size="7.5pt" fo:font-weight="bold" style:font-size-asian="7.5pt" style:font-weight-asian="bold"/>
    </style:style>
    <style:style style:name="P518" style:family="paragraph" style:parent-style-name="Text_20_body">
      <style:text-properties style:font-name="Verdana" fo:font-size="7.5pt" fo:font-weight="bold" style:font-size-asian="7.5pt" style:font-weight-asian="bold"/>
    </style:style>
    <style:style style:name="P519" style:family="paragraph" style:parent-style-name="Text_20_body">
      <style:paragraph-properties fo:margin-top="0.0209in" fo:margin-bottom="0in" style:contextual-spacing="false"/>
      <style:text-properties style:font-name="Verdana" fo:font-size="7.5pt" fo:font-weight="bold" style:font-size-asian="7.5pt" style:font-weight-asian="bold"/>
    </style:style>
    <style:style style:name="P520" style:family="paragraph" style:parent-style-name="Standard">
      <style:paragraph-properties fo:margin-left="1.6701in" fo:margin-right="0in" fo:margin-top="0in" fo:margin-bottom="0in" style:contextual-spacing="false" fo:text-align="left" style:justify-single-word="false" fo:text-indent="0in" style:auto-text-indent="false"/>
    </style:style>
    <style:style style:name="P521" style:family="paragraph" style:parent-style-name="Text_20_body">
      <style:paragraph-properties fo:margin-top="0.0154in" fo:margin-bottom="0in" style:contextual-spacing="false"/>
      <style:text-properties style:font-name="Verdana" fo:font-size="7.5pt" fo:font-weight="bold" style:font-size-asian="7.5pt" style:font-weight-asian="bold"/>
    </style:style>
    <style:style style:name="P522" style:family="paragraph" style:parent-style-name="Standard">
      <style:paragraph-properties fo:margin-left="3.348in" fo:margin-right="1.972in" fo:margin-top="0in" fo:margin-bottom="0in" style:contextual-spacing="false" fo:line-height="104%" fo:text-align="justify" style:justify-single-word="false" fo:text-indent="0in" style:auto-text-indent="false"/>
    </style:style>
    <style:style style:name="P523" style:family="paragraph" style:parent-style-name="Text_20_body">
      <style:paragraph-properties fo:margin-top="0.0055in" fo:margin-bottom="0in" style:contextual-spacing="false"/>
      <style:text-properties style:font-name="Verdana" fo:font-size="7.5pt" fo:font-weight="bold" style:font-size-asian="7.5pt" style:font-weight-asian="bold"/>
    </style:style>
    <style:style style:name="P524" style:family="paragraph" style:parent-style-name="Standard">
      <style:paragraph-properties fo:margin-left="3.348in" fo:margin-right="0in" fo:margin-top="0in" fo:margin-bottom="0in" style:contextual-spacing="false" fo:text-align="justify" style:justify-single-word="false" fo:text-indent="0in" style:auto-text-indent="false"/>
    </style:style>
    <style:style style:name="P525" style:family="paragraph" style:parent-style-name="Standard">
      <style:paragraph-properties fo:margin-left="3.348in" fo:margin-right="1.9709in" fo:margin-top="0.0047in" fo:margin-bottom="0in" style:contextual-spacing="false" fo:line-height="104%" fo:text-align="justify" style:justify-single-word="false" fo:text-indent="0in" style:auto-text-indent="false"/>
    </style:style>
    <style:style style:name="P526" style:family="paragraph" style:parent-style-name="Standard">
      <style:paragraph-properties fo:margin-left="1.2492in" fo:margin-right="1.8272in" fo:margin-top="0in" fo:margin-bottom="0in" style:contextual-spacing="false" fo:text-align="center" style:justify-single-word="false" fo:text-indent="0in" style:auto-text-indent="false"/>
    </style:style>
    <style:style style:name="P527" style:family="paragraph" style:parent-style-name="Text_20_body">
      <style:paragraph-properties fo:margin-top="0.0102in" fo:margin-bottom="0in" style:contextual-spacing="false"/>
      <style:text-properties style:font-name="Verdana" fo:font-size="7.5pt" fo:font-weight="bold" style:font-size-asian="7.5pt" style:font-weight-asian="bold"/>
    </style:style>
    <style:style style:name="P528" style:family="paragraph" style:parent-style-name="Standard">
      <style:paragraph-properties fo:margin-left="1.6701in" fo:margin-right="1.6571in" fo:margin-top="0in" fo:margin-bottom="0in" style:contextual-spacing="false" fo:line-height="104%" fo:text-align="left" style:justify-single-word="false" fo:text-indent="1.678in" style:auto-text-indent="false"/>
    </style:style>
    <style:style style:name="P529" style:family="paragraph" style:parent-style-name="Text_20_body">
      <style:paragraph-properties fo:margin-top="0.0047in" fo:margin-bottom="0in" style:contextual-spacing="false"/>
      <style:text-properties style:font-name="Verdana"/>
    </style:style>
    <style:style style:name="P530" style:family="paragraph" style:parent-style-name="Table_20_Paragraph">
      <style:paragraph-properties fo:margin-top="0.0319in" fo:margin-bottom="0in" style:contextual-spacing="false" fo:text-align="left" style:justify-single-word="false"/>
      <style:text-properties style:font-name="Verdana" fo:font-size="5pt" style:font-size-asian="5pt"/>
    </style:style>
    <style:style style:name="P531" style:family="paragraph" style:parent-style-name="Table_20_Paragraph">
      <style:paragraph-properties fo:margin-left="0.002in" fo:margin-right="0in"/>
    </style:style>
    <style:style style:name="P532" style:family="paragraph" style:parent-style-name="Table_20_Paragraph">
      <style:paragraph-properties fo:margin-left="0.0016in" fo:margin-right="0in"/>
    </style:style>
    <style:style style:name="P533" style:family="paragraph" style:parent-style-name="Table_20_Paragraph">
      <style:paragraph-properties fo:margin-left="0.148in" fo:margin-right="0in" fo:margin-top="0.0252in" fo:margin-bottom="0in" style:contextual-spacing="false" fo:text-align="left" style:justify-single-word="false" fo:text-indent="-0.0874in" style:auto-text-indent="false"/>
    </style:style>
    <style:style style:name="P534" style:family="paragraph" style:parent-style-name="Table_20_Paragraph">
      <style:paragraph-properties fo:margin-left="0.1583in" fo:margin-right="0in" fo:margin-top="0.0252in" fo:margin-bottom="0in" style:contextual-spacing="false" fo:text-align="left" style:justify-single-word="false" fo:text-indent="-0.0693in" style:auto-text-indent="false"/>
    </style:style>
    <style:style style:name="P535" style:family="paragraph" style:parent-style-name="Table_20_Paragraph">
      <style:paragraph-properties fo:margin-left="0.002in" fo:margin-right="0.0008in"/>
    </style:style>
    <style:style style:name="P536" style:family="paragraph" style:parent-style-name="Table_20_Paragraph">
      <style:paragraph-properties fo:margin-left="0.002in" fo:margin-right="0.0008in" fo:margin-top="0.0811in" fo:margin-bottom="0in" style:contextual-spacing="false"/>
    </style:style>
    <style:style style:name="P537" style:family="paragraph" style:parent-style-name="Table_20_Paragraph">
      <style:paragraph-properties fo:margin-left="0.0016in" fo:margin-right="0in" fo:margin-top="0.0811in" fo:margin-bottom="0in" style:contextual-spacing="false"/>
    </style:style>
    <style:style style:name="P538" style:family="paragraph" style:parent-style-name="Table_20_Paragraph">
      <style:paragraph-properties fo:margin-left="0.1835in" fo:margin-right="0in" fo:margin-top="0.0811in" fo:margin-bottom="0in" style:contextual-spacing="false" fo:text-align="left" style:justify-single-word="false"/>
    </style:style>
    <style:style style:name="P539" style:family="paragraph" style:parent-style-name="Table_20_Paragraph">
      <style:paragraph-properties fo:margin-left="0.1453in" fo:margin-right="0in" fo:margin-top="0.0811in" fo:margin-bottom="0in" style:contextual-spacing="false" fo:text-align="left" style:justify-single-word="false"/>
    </style:style>
    <style:style style:name="P540" style:family="paragraph" style:parent-style-name="Table_20_Paragraph">
      <style:paragraph-properties fo:margin-left="0.002in" fo:margin-right="0in" fo:margin-top="0.0811in" fo:margin-bottom="0in" style:contextual-spacing="false"/>
    </style:style>
    <style:style style:name="P541" style:family="paragraph" style:parent-style-name="Text_20_body">
      <style:paragraph-properties fo:margin-top="0.0189in" fo:margin-bottom="0in" style:contextual-spacing="false"/>
      <style:text-properties style:font-name="Verdana" fo:font-size="7.5pt" style:font-size-asian="7.5pt"/>
    </style:style>
    <style:style style:name="P542" style:family="paragraph" style:parent-style-name="Standard">
      <style:paragraph-properties fo:margin-left="3.4457in" fo:margin-right="0in" fo:margin-top="0in" fo:margin-bottom="0in" style:contextual-spacing="false" fo:text-align="left" style:justify-single-word="false" fo:text-indent="0in" style:auto-text-indent="false"/>
    </style:style>
    <style:style style:name="P543" style:family="paragraph" style:parent-style-name="Standard">
      <style:paragraph-properties fo:margin-left="1.6701in" fo:margin-right="0in" fo:margin-top="0.0055in" fo:margin-bottom="0in" style:contextual-spacing="false" fo:text-align="left" style:justify-single-word="false" fo:text-indent="0in" style:auto-text-indent="false"/>
    </style:style>
    <style:style style:name="P544" style:family="paragraph" style:parent-style-name="Text_20_body">
      <style:text-properties style:font-name="Verdana" fo:font-size="7.5pt" style:font-size-asian="7.5pt"/>
    </style:style>
    <style:style style:name="P545" style:family="paragraph" style:parent-style-name="Text_20_body">
      <style:paragraph-properties fo:margin-top="0.0154in" fo:margin-bottom="0in" style:contextual-spacing="false"/>
      <style:text-properties style:font-name="Verdana" fo:font-size="7.5pt" style:font-size-asian="7.5pt"/>
    </style:style>
    <style:style style:name="P546" style:family="paragraph" style:parent-style-name="Standard">
      <style:paragraph-properties fo:margin-left="1.4366in" fo:margin-right="1.7398in" fo:margin-top="0in" fo:margin-bottom="0in" style:contextual-spacing="false" fo:text-align="center" style:justify-single-word="false" fo:text-indent="0in" style:auto-text-indent="false"/>
    </style:style>
    <style:style style:name="P547" style:family="paragraph" style:parent-style-name="Standard">
      <style:paragraph-properties fo:margin-left="1.4374in" fo:margin-right="1.7398in" fo:margin-top="0in" fo:margin-bottom="0in" style:contextual-spacing="false" fo:text-align="center" style:justify-single-word="false" fo:text-indent="0in" style:auto-text-indent="false"/>
    </style:style>
    <style:style style:name="P548" style:family="paragraph" style:parent-style-name="Standard">
      <style:paragraph-properties fo:margin-left="1.4382in" fo:margin-right="1.7398in" fo:margin-top="0.0047in" fo:margin-bottom="0in" style:contextual-spacing="false" fo:text-align="center" style:justify-single-word="false" fo:text-indent="0in" style:auto-text-indent="false"/>
    </style:style>
    <style:style style:name="P549" style:family="paragraph" style:parent-style-name="Text_20_body" style:master-page-name="Converted22">
      <style:paragraph-properties style:page-number="auto"/>
      <style:text-properties style:font-name="Verdana" fo:font-size="10pt" fo:font-weight="bold" style:font-size-asian="10pt" style:font-weight-asian="bold"/>
    </style:style>
    <style:style style:name="P550" style:family="paragraph" style:parent-style-name="Text_20_body">
      <style:paragraph-properties fo:margin-top="0.078in" fo:margin-bottom="0in" style:contextual-spacing="false"/>
      <style:text-properties style:font-name="Verdana" fo:font-size="10pt" fo:font-weight="bold" style:font-size-asian="10pt" style:font-weight-asian="bold"/>
    </style:style>
    <style:style style:name="P551" style:family="paragraph" style:parent-style-name="Standard">
      <style:paragraph-properties fo:margin-left="1.6055in" fo:margin-right="0in" fo:margin-top="0.0693in" fo:margin-bottom="0in" style:contextual-spacing="false" fo:text-align="left" style:justify-single-word="false" fo:text-indent="0in" style:auto-text-indent="false"/>
    </style:style>
    <style:style style:name="P552" style:family="paragraph" style:parent-style-name="Text_20_body">
      <style:paragraph-properties fo:break-before="column"/>
      <style:text-properties style:font-name="Verdana" fo:font-size="7pt" fo:font-weight="bold" style:font-size-asian="7pt" style:font-weight-asian="bold"/>
    </style:style>
    <style:style style:name="P553" style:family="paragraph" style:parent-style-name="Text_20_body">
      <style:paragraph-properties fo:margin-top="0.0693in" fo:margin-bottom="0in" style:contextual-spacing="false"/>
      <style:text-properties style:font-name="Verdana" fo:font-size="7pt" fo:font-weight="bold" style:font-size-asian="7pt" style:font-weight-asian="bold"/>
    </style:style>
    <style:style style:name="P554" style:family="paragraph" style:parent-style-name="Standard">
      <style:paragraph-properties fo:margin-left="0.1898in" fo:margin-right="2.0571in" fo:margin-top="0in" fo:margin-bottom="0in" style:contextual-spacing="false" fo:text-align="justify" style:justify-single-word="false" fo:text-indent="0in" style:auto-text-indent="false">
        <style:tab-stops>
          <style:tab-stop style:position="0.9571in"/>
          <style:tab-stop style:position="1.461in"/>
          <style:tab-stop style:position="2.2374in"/>
        </style:tab-stops>
      </style:paragraph-properties>
    </style:style>
    <style:style style:name="P555" style:family="paragraph" style:parent-style-name="Text_20_body">
      <style:paragraph-properties fo:margin-top="0.0008in" fo:margin-bottom="0in" style:contextual-spacing="false"/>
      <style:text-properties style:font-name="Verdana" fo:font-size="7pt" fo:font-weight="bold" style:font-size-asian="7pt" style:font-weight-asian="bold"/>
    </style:style>
    <style:style style:name="P556" style:family="paragraph" style:parent-style-name="Standard">
      <style:paragraph-properties fo:margin-left="0.1898in" fo:margin-right="0in" fo:margin-top="0in" fo:margin-bottom="0in" style:contextual-spacing="false" fo:text-align="justify" style:justify-single-word="false" fo:text-indent="0in" style:auto-text-indent="false"/>
    </style:style>
    <style:style style:name="P557" style:family="paragraph" style:parent-style-name="Standard">
      <style:paragraph-properties fo:margin-left="0.1898in" fo:margin-right="2.0591in" fo:margin-top="0in" fo:margin-bottom="0in" style:contextual-spacing="false" fo:text-align="justify" style:justify-single-word="false" fo:text-indent="0in" style:auto-text-indent="false"/>
    </style:style>
    <style:style style:name="P558" style:family="paragraph" style:parent-style-name="Standard">
      <style:paragraph-properties fo:margin-left="0.1898in" fo:margin-right="0in" fo:margin-top="0in" fo:margin-bottom="0in" style:contextual-spacing="false" fo:text-align="left" style:justify-single-word="false" fo:text-indent="0in" style:auto-text-indent="false"/>
    </style:style>
    <style:style style:name="P559" style:family="paragraph" style:parent-style-name="Text_20_body">
      <style:text-properties style:font-name="Verdana" fo:font-size="7pt" fo:font-weight="bold" style:font-size-asian="7pt" style:font-weight-asian="bold"/>
    </style:style>
    <style:style style:name="P560" style:family="paragraph" style:parent-style-name="Standard">
      <style:paragraph-properties fo:margin-left="1.6055in" fo:margin-right="2.0618in" fo:margin-top="0.0008in" fo:margin-bottom="0in" style:contextual-spacing="false" fo:text-align="left" style:justify-single-word="false" fo:text-indent="0in" style:auto-text-indent="false">
        <style:tab-stops>
          <style:tab-stop style:position="2.1307in"/>
          <style:tab-stop style:position="2.3984in"/>
          <style:tab-stop style:position="3.1772in"/>
          <style:tab-stop style:position="3.4874in"/>
          <style:tab-stop style:position="3.8756in"/>
          <style:tab-stop style:position="4.539in"/>
          <style:tab-stop style:position="5.0508in"/>
          <style:tab-stop style:position="5.3201in"/>
        </style:tab-stops>
      </style:paragraph-properties>
    </style:style>
    <style:style style:name="P561" style:family="paragraph" style:parent-style-name="Standard">
      <style:paragraph-properties fo:margin-left="1.6055in" fo:margin-right="2.0598in" fo:margin-top="0.0008in" fo:margin-bottom="0in" style:contextual-spacing="false" fo:text-align="justify" style:justify-single-word="false" fo:text-indent="1.7102in" style:auto-text-indent="false"/>
    </style:style>
    <style:style style:name="P562" style:family="paragraph" style:parent-style-name="Standard">
      <style:paragraph-properties fo:margin-left="1.6055in" fo:margin-right="2.061in" fo:margin-top="0.0008in" fo:margin-bottom="0in" style:contextual-spacing="false" fo:text-align="justify" style:justify-single-word="false" fo:text-indent="1.7102in" style:auto-text-indent="false"/>
    </style:style>
    <style:style style:name="P563" style:family="paragraph" style:parent-style-name="Standard">
      <style:paragraph-properties fo:margin-left="1.6055in" fo:margin-right="2.0598in" fo:margin-top="0in" fo:margin-bottom="0in" style:contextual-spacing="false" fo:text-align="justify" style:justify-single-word="false" fo:text-indent="1.7102in" style:auto-text-indent="false"/>
    </style:style>
    <style:style style:name="P564" style:family="paragraph" style:parent-style-name="Standard">
      <style:paragraph-properties fo:margin-left="1.6055in" fo:margin-right="2.0618in" fo:margin-top="0in" fo:margin-bottom="0in" style:contextual-spacing="false" fo:text-align="justify" style:justify-single-word="false" fo:text-indent="1.6547in" style:auto-text-indent="false"/>
    </style:style>
    <style:style style:name="P565" style:family="paragraph" style:parent-style-name="Text_20_body" style:master-page-name="Converted23">
      <style:paragraph-properties style:page-number="auto"/>
      <style:text-properties style:font-name="Verdana" fo:font-size="7.5pt" style:font-size-asian="7.5pt"/>
    </style:style>
    <style:style style:name="P566" style:family="paragraph" style:parent-style-name="Text_20_body">
      <style:paragraph-properties fo:margin-top="0.0236in" fo:margin-bottom="0in" style:contextual-spacing="false"/>
      <style:text-properties style:font-name="Verdana" fo:font-size="7.5pt" style:font-size-asian="7.5pt"/>
    </style:style>
    <style:style style:name="P567" style:family="paragraph" style:parent-style-name="Standard">
      <style:paragraph-properties fo:margin-left="1.6193in" fo:margin-right="2.0083in" fo:margin-top="0in" fo:margin-bottom="0in" style:contextual-spacing="false" fo:line-height="96%" fo:text-align="justify" style:justify-single-word="false" fo:text-indent="1.6764in" style:auto-text-indent="false"/>
    </style:style>
    <style:style style:name="P568" style:family="paragraph" style:parent-style-name="Standard">
      <style:paragraph-properties fo:margin-left="1.6193in" fo:margin-right="2.0043in" fo:margin-top="0.1193in" fo:margin-bottom="0in" style:contextual-spacing="false" fo:text-align="justify" style:justify-single-word="false" fo:text-indent="1.6764in" style:auto-text-indent="false"/>
    </style:style>
    <style:style style:name="P569" style:family="paragraph" style:parent-style-name="Standard">
      <style:paragraph-properties fo:margin-left="1.6193in" fo:margin-right="2.0134in" fo:margin-top="0.1189in" fo:margin-bottom="0in" style:contextual-spacing="false" fo:line-height="99%" fo:text-align="left" style:justify-single-word="false" fo:text-indent="1.6736in" style:auto-text-indent="false">
        <style:tab-stops>
          <style:tab-stop style:position="2.2098in"/>
          <style:tab-stop style:position="2.6772in"/>
          <style:tab-stop style:position="3.2016in"/>
          <style:tab-stop style:position="3.6563in"/>
          <style:tab-stop style:position="4.1429in"/>
          <style:tab-stop style:position="4.4543in"/>
          <style:tab-stop style:position="4.9984in"/>
          <style:tab-stop style:position="5.3689in"/>
        </style:tab-stops>
      </style:paragraph-properties>
    </style:style>
    <style:style style:name="P570" style:family="paragraph" style:parent-style-name="Text_20_body">
      <style:paragraph-properties fo:margin-top="0.002in" fo:margin-bottom="0in" style:contextual-spacing="false"/>
      <style:text-properties fo:font-size="7.5pt" style:font-size-asian="7.5pt"/>
    </style:style>
    <style:style style:name="P571" style:family="paragraph" style:parent-style-name="Standard">
      <style:paragraph-properties fo:margin-left="1.6193in" fo:margin-right="2.0098in" fo:margin-top="0in" fo:margin-bottom="0in" style:contextual-spacing="false" fo:text-align="justify" style:justify-single-word="false" fo:text-indent="1.672in" style:auto-text-indent="false"/>
    </style:style>
    <style:style style:name="P572" style:family="paragraph" style:parent-style-name="Standard">
      <style:paragraph-properties fo:margin-left="1.6193in" fo:margin-right="2.0083in" fo:margin-top="0in" fo:margin-bottom="0in" style:contextual-spacing="false" fo:line-height="100%" fo:text-align="justify" style:justify-single-word="false" fo:text-indent="-0.0028in" style:auto-text-indent="false"/>
    </style:style>
    <style:style style:name="P573" style:family="paragraph" style:parent-style-name="List_20_Paragraph" style:list-style-name="WWNum4">
      <style:paragraph-properties fo:margin-left="2.5043in" fo:margin-right="0in" fo:margin-top="0.1161in" fo:margin-bottom="0in" style:contextual-spacing="false" fo:line-height="0.1181in" fo:text-align="left" style:justify-single-word="false" fo:text-indent="-0.0791in" style:auto-text-indent="false">
        <style:tab-stops>
          <style:tab-stop style:position="2.5043in"/>
        </style:tab-stops>
      </style:paragraph-properties>
    </style:style>
    <style:style style:name="P574" style:family="paragraph" style:parent-style-name="List_20_Paragraph" style:list-style-name="WWNum4">
      <style:paragraph-properties fo:margin-left="2.5472in" fo:margin-right="0in" fo:margin-top="0in" fo:margin-bottom="0in" style:contextual-spacing="false" fo:line-height="0.1181in" fo:text-align="left" style:justify-single-word="false" fo:text-indent="-0.122in" style:auto-text-indent="false">
        <style:tab-stops>
          <style:tab-stop style:position="2.5472in"/>
        </style:tab-stops>
      </style:paragraph-properties>
    </style:style>
    <style:style style:name="P575" style:family="paragraph" style:parent-style-name="List_20_Paragraph" style:list-style-name="WWNum4">
      <style:paragraph-properties fo:margin-left="1.6193in" fo:margin-right="2.0161in" fo:margin-top="0.0008in" fo:margin-bottom="0in" style:contextual-spacing="false" fo:line-height="100%" fo:text-align="left" style:justify-single-word="false" fo:text-indent="0.8055in" style:auto-text-indent="false">
        <style:tab-stops>
          <style:tab-stop style:position="2.5965in"/>
        </style:tab-stops>
      </style:paragraph-properties>
    </style:style>
    <style:style style:name="P576" style:family="paragraph" style:parent-style-name="Text_20_body">
      <style:paragraph-properties fo:margin-top="0.0035in" fo:margin-bottom="0in" style:contextual-spacing="false"/>
      <style:text-properties fo:font-size="7.5pt" style:font-size-asian="7.5pt"/>
    </style:style>
    <style:style style:name="P577" style:family="paragraph" style:parent-style-name="Standard">
      <style:paragraph-properties fo:margin-left="1.6193in" fo:margin-right="2.0071in" fo:margin-top="0in" fo:margin-bottom="0in" style:contextual-spacing="false" fo:line-height="97%" fo:text-align="justify" style:justify-single-word="false" fo:text-indent="1.6736in" style:auto-text-indent="false"/>
    </style:style>
    <style:style style:name="P578" style:family="paragraph" style:parent-style-name="Standard">
      <style:paragraph-properties fo:margin-left="1.6173in" fo:margin-right="2.0028in" fo:margin-top="0in" fo:margin-bottom="0in" style:contextual-spacing="false" fo:line-height="100%" fo:text-align="justify" style:justify-single-word="false" fo:text-indent="1.6756in" style:auto-text-indent="false"/>
    </style:style>
    <style:style style:name="P579" style:family="paragraph" style:parent-style-name="Standard">
      <style:paragraph-properties fo:margin-left="1.6201in" fo:margin-right="2.0028in" fo:margin-top="0.1165in" fo:margin-bottom="0in" style:contextual-spacing="false" fo:line-height="99%" fo:text-align="justify" style:justify-single-word="false" fo:text-indent="1.6728in" style:auto-text-indent="false"/>
    </style:style>
    <style:style style:name="P580" style:family="paragraph" style:parent-style-name="Text_20_body">
      <style:paragraph-properties fo:margin-top="0.0008in" fo:margin-bottom="0in" style:contextual-spacing="false"/>
      <style:text-properties fo:font-size="7.5pt" style:font-size-asian="7.5pt"/>
    </style:style>
    <style:style style:name="P581" style:family="paragraph" style:parent-style-name="Standard">
      <style:paragraph-properties fo:margin-left="3.2929in" fo:margin-right="0in" fo:margin-top="0in" fo:margin-bottom="0in" style:contextual-spacing="false" fo:text-align="left" style:justify-single-word="false" fo:text-indent="0in" style:auto-text-indent="false"/>
    </style:style>
    <style:style style:name="P582" style:family="paragraph" style:parent-style-name="Standard">
      <style:paragraph-properties fo:margin-left="1.6201in" fo:margin-right="0in" fo:margin-top="0.0008in" fo:margin-bottom="0in" style:contextual-spacing="false" fo:text-align="left" style:justify-single-word="false" fo:text-indent="0in" style:auto-text-indent="false"/>
    </style:style>
    <style:style style:name="P583" style:family="paragraph" style:parent-style-name="Standard">
      <style:paragraph-properties fo:margin-left="1.352in" fo:margin-right="1.7398in" fo:margin-top="0.1165in" fo:margin-bottom="0in" style:contextual-spacing="false" fo:text-align="center" style:justify-single-word="false" fo:text-indent="0in" style:auto-text-indent="false"/>
    </style:style>
    <style:style style:name="P584" style:family="paragraph" style:parent-style-name="Text_20_body">
      <style:text-properties fo:font-size="7.5pt" style:font-size-asian="7.5pt"/>
    </style:style>
    <style:style style:name="P585" style:family="paragraph" style:parent-style-name="Text_20_body">
      <style:paragraph-properties fo:margin-top="0.0043in" fo:margin-bottom="0in" style:contextual-spacing="false"/>
      <style:text-properties fo:font-size="7.5pt" style:font-size-asian="7.5pt"/>
    </style:style>
    <style:style style:name="P586" style:family="paragraph" style:parent-style-name="Standard">
      <style:paragraph-properties fo:margin-left="1.3528in" fo:margin-right="1.7398in" fo:margin-top="0.0008in" fo:margin-bottom="0in" style:contextual-spacing="false" fo:text-align="center" style:justify-single-word="false" fo:text-indent="0in" style:auto-text-indent="false"/>
    </style:style>
    <style:style style:name="P587" style:family="paragraph" style:parent-style-name="Standard">
      <style:paragraph-properties fo:margin-left="1.3453in" fo:margin-right="1.7398in" fo:margin-top="0.0016in" fo:margin-bottom="0in" style:contextual-spacing="false" fo:text-align="center" style:justify-single-word="false" fo:text-indent="0in" style:auto-text-indent="false"/>
    </style:style>
    <style:style style:name="P588" style:family="paragraph" style:parent-style-name="Text_20_body">
      <style:paragraph-properties fo:margin-top="0.05in" fo:margin-bottom="0in" style:contextual-spacing="false"/>
      <style:text-properties fo:font-size="6pt" fo:font-weight="bold" style:font-size-asian="6pt" style:font-weight-asian="bold"/>
    </style:style>
    <style:style style:name="P589" style:family="paragraph" style:parent-style-name="Text_20_body" style:master-page-name="Converted24">
      <style:paragraph-properties style:page-number="25"/>
      <style:text-properties style:font-name="Lato Black" fo:font-size="10pt" fo:font-weight="bold" style:font-size-asian="10pt" style:font-weight-asian="bold"/>
    </style:style>
    <style:style style:name="P590" style:family="paragraph" style:parent-style-name="Text_20_body">
      <style:paragraph-properties fo:margin-top="0.0047in" fo:margin-bottom="0in" style:contextual-spacing="false"/>
      <style:text-properties style:font-name="Lato Black" fo:font-size="10pt" fo:font-weight="bold" style:font-size-asian="10pt" style:font-weight-asian="bold"/>
    </style:style>
    <style:style style:name="P591" style:family="paragraph" style:parent-style-name="Standard">
      <style:paragraph-properties fo:margin-left="2.5764in" fo:margin-right="0in" fo:line-height="0.1102in" fo:text-indent="0in" style:auto-text-indent="false"/>
    </style:style>
    <style:style style:name="P592" style:family="paragraph" style:parent-style-name="Text_20_body">
      <style:paragraph-properties fo:margin-top="0.0445in" fo:margin-bottom="0in" style:contextual-spacing="false"/>
      <style:text-properties style:font-name="Lato Black" fo:font-size="10pt" fo:font-weight="bold" style:font-size-asian="10pt" style:font-weight-asian="bold"/>
    </style:style>
    <style:style style:name="P593" style:family="paragraph" style:parent-style-name="Table_20_Paragraph">
      <style:paragraph-properties fo:text-align="left" style:justify-single-word="false"/>
      <style:text-properties style:font-name="Lato Black" fo:font-size="6pt" fo:font-weight="bold" style:font-size-asian="6pt" style:font-weight-asian="bold"/>
    </style:style>
    <style:style style:name="P594" style:family="paragraph" style:parent-style-name="Table_20_Paragraph">
      <style:paragraph-properties fo:margin-left="1.2047in" fo:margin-right="0in" fo:line-height="0.0602in" fo:text-align="left" style:justify-single-word="false"/>
    </style:style>
    <style:style style:name="P595" style:family="paragraph" style:parent-style-name="Table_20_Paragraph">
      <style:paragraph-properties fo:margin-top="0.0028in" fo:margin-bottom="0in" style:contextual-spacing="false" fo:text-align="left" style:justify-single-word="false"/>
      <style:text-properties style:font-name="Lato Black" fo:font-size="2.5pt" fo:font-weight="bold" style:font-size-asian="2.5pt" style:font-weight-asian="bold"/>
    </style:style>
    <style:style style:name="P596" style:family="paragraph" style:parent-style-name="Table_20_Paragraph">
      <style:paragraph-properties fo:margin-left="0.2484in" fo:margin-right="0in" fo:text-align="left" style:justify-single-word="false">
        <style:tab-stops>
          <style:tab-stop style:position="0.9362in"/>
          <style:tab-stop style:position="1.5161in"/>
        </style:tab-stops>
      </style:paragraph-properties>
    </style:style>
    <style:style style:name="P597" style:family="paragraph" style:parent-style-name="Table_20_Paragraph">
      <style:paragraph-properties fo:margin-top="0.0437in" fo:margin-bottom="0in" style:contextual-spacing="false" fo:text-align="left" style:justify-single-word="false"/>
      <style:text-properties style:font-name="Lato Black" fo:font-size="10pt" fo:font-weight="bold" style:font-size-asian="10pt" style:font-weight-asian="bold"/>
    </style:style>
    <style:style style:name="P598" style:family="paragraph" style:parent-style-name="Table_20_Paragraph">
      <style:paragraph-properties fo:margin-left="1.2398in" fo:margin-right="0in" fo:text-align="left" style:justify-single-word="false"/>
    </style:style>
    <style:style style:name="P599" style:family="paragraph" style:parent-style-name="Table_20_Paragraph">
      <style:paragraph-properties fo:margin-left="0.1602in" fo:margin-right="0in" fo:text-align="left" style:justify-single-word="false">
        <style:tab-stops>
          <style:tab-stop style:position="1.4846in"/>
        </style:tab-stops>
      </style:paragraph-properties>
    </style:style>
    <style:style style:name="P600" style:family="paragraph" style:parent-style-name="Text_20_body" style:master-page-name="Converted25">
      <style:paragraph-properties style:page-number="auto"/>
      <style:text-properties style:font-name="Lato Black" fo:font-size="7.5pt" fo:font-weight="bold" style:font-size-asian="7.5pt" style:font-weight-asian="bold"/>
    </style:style>
    <style:style style:name="P601" style:family="paragraph" style:parent-style-name="Text_20_body">
      <style:text-properties style:font-name="Lato Black" fo:font-size="7.5pt" fo:font-weight="bold" style:font-size-asian="7.5pt" style:font-weight-asian="bold"/>
    </style:style>
    <style:style style:name="P602" style:family="paragraph" style:parent-style-name="Text_20_body">
      <style:paragraph-properties fo:margin-top="0.0063in" fo:margin-bottom="0in" style:contextual-spacing="false"/>
      <style:text-properties style:font-name="Lato Black" fo:font-size="7.5pt" fo:font-weight="bold" style:font-size-asian="7.5pt" style:font-weight-asian="bold"/>
    </style:style>
    <style:style style:name="P603" style:family="paragraph" style:parent-style-name="Standard">
      <style:paragraph-properties fo:margin-left="1.6063in" fo:margin-right="0in" fo:margin-top="0in" fo:margin-bottom="0in" style:contextual-spacing="false" fo:text-align="left" style:justify-single-word="false" fo:text-indent="0in" style:auto-text-indent="false"/>
    </style:style>
    <style:style style:name="P604" style:family="paragraph" style:parent-style-name="Text_20_body">
      <style:paragraph-properties fo:margin-top="0.0091in" fo:margin-bottom="0in" style:contextual-spacing="false"/>
      <style:text-properties style:font-name="Verdana" fo:font-size="7.5pt" fo:font-weight="bold" style:font-size-asian="7.5pt" style:font-weight-asian="bold"/>
    </style:style>
    <style:style style:name="P605" style:family="paragraph" style:parent-style-name="Standard">
      <style:paragraph-properties fo:margin-left="3.2598in" fo:margin-right="2.0984in" fo:margin-top="0in" fo:margin-bottom="0in" style:contextual-spacing="false" fo:line-height="103%" fo:text-align="justify" style:justify-single-word="false" fo:text-indent="0in" style:auto-text-indent="false"/>
    </style:style>
    <style:style style:name="P606" style:family="paragraph" style:parent-style-name="Text_20_body">
      <style:paragraph-properties fo:margin-top="0.002in" fo:margin-bottom="0in" style:contextual-spacing="false"/>
      <style:text-properties style:font-name="Verdana" fo:font-size="7.5pt" fo:font-weight="bold" style:font-size-asian="7.5pt" style:font-weight-asian="bold"/>
    </style:style>
    <style:style style:name="P607" style:family="paragraph" style:parent-style-name="Standard">
      <style:paragraph-properties fo:margin-left="3.2598in" fo:margin-right="0in" fo:margin-top="0in" fo:margin-bottom="0in" style:contextual-spacing="false" fo:text-align="justify" style:justify-single-word="false" fo:text-indent="0in" style:auto-text-indent="false"/>
    </style:style>
    <style:style style:name="P608" style:family="paragraph" style:parent-style-name="Standard">
      <style:paragraph-properties fo:margin-left="3.2598in" fo:margin-right="2.098in" fo:margin-top="0.0035in" fo:margin-bottom="0in" style:contextual-spacing="false" fo:line-height="103%" fo:text-align="justify" style:justify-single-word="false" fo:text-indent="0in" style:auto-text-indent="false"/>
    </style:style>
    <style:style style:name="P609" style:family="paragraph" style:parent-style-name="Standard">
      <style:paragraph-properties fo:margin-left="0in" fo:margin-right="0.7634in" fo:margin-top="0.1264in" fo:margin-bottom="0in" style:contextual-spacing="false" fo:text-align="center" style:justify-single-word="false" fo:text-indent="0in" style:auto-text-indent="false"/>
    </style:style>
    <style:style style:name="P610" style:family="paragraph" style:parent-style-name="Text_20_body">
      <style:paragraph-properties fo:margin-top="0.0063in" fo:margin-bottom="0in" style:contextual-spacing="false"/>
      <style:text-properties style:font-name="Verdana" fo:font-size="7.5pt" fo:font-weight="bold" style:font-size-asian="7.5pt" style:font-weight-asian="bold"/>
    </style:style>
    <style:style style:name="P611" style:family="paragraph" style:parent-style-name="Standard">
      <style:paragraph-properties fo:margin-left="1.6063in" fo:margin-right="2.0992in" fo:margin-top="0in" fo:margin-bottom="0in" style:contextual-spacing="false" fo:line-height="103%" fo:text-align="justify" style:justify-single-word="false" fo:text-indent="1.6528in" style:auto-text-indent="false"/>
    </style:style>
    <style:style style:name="P612" style:family="paragraph" style:parent-style-name="Text_20_body">
      <style:paragraph-properties fo:margin-top="0.0075in" fo:margin-bottom="0in" style:contextual-spacing="false"/>
      <style:text-properties style:font-name="Verdana" fo:font-size="7.5pt" style:font-size-asian="7.5pt"/>
    </style:style>
    <style:style style:name="P613" style:family="paragraph" style:parent-style-name="Standard">
      <style:paragraph-properties fo:margin-left="3.3563in" fo:margin-right="0in" fo:margin-top="0in" fo:margin-bottom="0in" style:contextual-spacing="false" fo:text-align="left" style:justify-single-word="false" fo:text-indent="0in" style:auto-text-indent="false"/>
    </style:style>
    <style:style style:name="P614" style:family="paragraph" style:parent-style-name="Standard">
      <style:paragraph-properties fo:margin-left="1.6071in" fo:margin-right="0in" fo:margin-top="0.0028in" fo:margin-bottom="0in" style:contextual-spacing="false" fo:text-align="left" style:justify-single-word="false" fo:text-indent="0in" style:auto-text-indent="false"/>
    </style:style>
    <style:style style:name="P615" style:family="paragraph" style:parent-style-name="Text_20_body">
      <style:paragraph-properties fo:margin-top="0.0098in" fo:margin-bottom="0in" style:contextual-spacing="false"/>
      <style:text-properties style:font-name="Verdana" fo:font-size="7.5pt" style:font-size-asian="7.5pt"/>
    </style:style>
    <style:style style:name="P616" style:family="paragraph" style:parent-style-name="Standard">
      <style:paragraph-properties fo:margin-left="1.2492in" fo:margin-right="1.7417in" fo:margin-top="0in" fo:margin-bottom="0in" style:contextual-spacing="false" fo:text-align="center" style:justify-single-word="false" fo:text-indent="0in" style:auto-text-indent="false"/>
    </style:style>
    <style:style style:name="P617" style:family="paragraph" style:parent-style-name="Standard">
      <style:paragraph-properties fo:margin-left="1.2492in" fo:margin-right="1.7402in" fo:margin-top="0in" fo:margin-bottom="0in" style:contextual-spacing="false" fo:text-align="center" style:justify-single-word="false" fo:text-indent="0in" style:auto-text-indent="false"/>
    </style:style>
    <style:style style:name="P618" style:family="paragraph" style:parent-style-name="Standard">
      <style:paragraph-properties fo:margin-left="1.2492in" fo:margin-right="1.7398in" fo:margin-top="0.0028in" fo:margin-bottom="0in" style:contextual-spacing="false" fo:text-align="center" style:justify-single-word="false" fo:text-indent="0in" style:auto-text-indent="false"/>
    </style:style>
    <style:style style:name="P619" style:family="paragraph" style:parent-style-name="Text_20_body" style:master-page-name="Converted26">
      <style:paragraph-properties style:page-number="auto"/>
      <style:text-properties style:font-name="Verdana" fo:font-size="8.5pt" fo:font-weight="bold" style:font-size-asian="8.5pt" style:font-weight-asian="bold"/>
    </style:style>
    <style:style style:name="P620" style:family="paragraph" style:parent-style-name="Standard">
      <style:paragraph-properties fo:margin-left="1.6189in" fo:margin-right="0in" fo:margin-top="0in" fo:margin-bottom="0in" style:contextual-spacing="false" fo:text-align="left" style:justify-single-word="false" fo:text-indent="0in" style:auto-text-indent="false"/>
    </style:style>
    <style:style style:name="P621" style:family="paragraph" style:parent-style-name="Text_20_body">
      <style:paragraph-properties fo:margin-top="0.0035in" fo:margin-bottom="0in" style:contextual-spacing="false"/>
      <style:text-properties style:font-name="Verdana" fo:font-size="8.5pt" fo:font-weight="bold" style:font-size-asian="8.5pt" style:font-weight-asian="bold"/>
    </style:style>
    <style:style style:name="P622" style:family="paragraph" style:parent-style-name="Heading_20_9">
      <style:paragraph-properties fo:margin-left="3.3398in" fo:margin-right="1.9945in" fo:line-height="101%" fo:text-align="justify" style:justify-single-word="false"/>
    </style:style>
    <style:style style:name="P623" style:family="paragraph" style:parent-style-name="Standard">
      <style:paragraph-properties fo:margin-left="3.3398in" fo:margin-right="0in" fo:margin-top="0.0008in" fo:margin-bottom="0in" style:contextual-spacing="false" fo:text-align="justify" style:justify-single-word="false" fo:text-indent="0in" style:auto-text-indent="false"/>
    </style:style>
    <style:style style:name="P624" style:family="paragraph" style:parent-style-name="Standard">
      <style:paragraph-properties fo:margin-left="3.3398in" fo:margin-right="1.9929in" fo:margin-top="0.0016in" fo:margin-bottom="0in" style:contextual-spacing="false" fo:line-height="101%" fo:text-align="justify" style:justify-single-word="false" fo:text-indent="0in" style:auto-text-indent="false"/>
    </style:style>
    <style:style style:name="P625" style:family="paragraph" style:parent-style-name="Text_20_body">
      <style:paragraph-properties fo:margin-top="0.0043in" fo:margin-bottom="0in" style:contextual-spacing="false"/>
      <style:text-properties style:font-name="Verdana" fo:font-size="8.5pt" style:font-size-asian="8.5pt"/>
    </style:style>
    <style:style style:name="P626" style:family="paragraph" style:parent-style-name="Heading_20_9">
      <style:paragraph-properties fo:margin-left="1.2492in" fo:margin-right="1.7835in"/>
      <style:text-properties fo:letter-spacing="-0.0016in"/>
    </style:style>
    <style:style style:name="P627" style:family="paragraph" style:parent-style-name="Text_20_body">
      <style:paragraph-properties fo:margin-top="0.0055in" fo:margin-bottom="0in" style:contextual-spacing="false"/>
      <style:text-properties style:font-name="Verdana" fo:font-size="8.5pt" fo:font-weight="bold" style:font-size-asian="8.5pt" style:font-weight-asian="bold"/>
    </style:style>
    <style:style style:name="P628" style:family="paragraph" style:parent-style-name="Standard">
      <style:paragraph-properties fo:margin-left="1.6472in" fo:margin-right="1.9945in" fo:margin-top="0in" fo:margin-bottom="0in" style:contextual-spacing="false" fo:line-height="101%" fo:text-align="justify" style:justify-single-word="false" fo:text-indent="1.6925in" style:auto-text-indent="false"/>
    </style:style>
    <style:style style:name="P629" style:family="paragraph" style:parent-style-name="Text_20_body">
      <style:paragraph-properties fo:margin-top="0.0035in" fo:margin-bottom="0in" style:contextual-spacing="false"/>
      <style:text-properties style:font-name="Verdana" fo:font-size="8.5pt" style:font-size-asian="8.5pt"/>
    </style:style>
    <style:style style:name="P630" style:family="paragraph" style:parent-style-name="Standard">
      <style:paragraph-properties fo:margin-left="1.6472in" fo:margin-right="1.9965in" fo:margin-top="0in" fo:margin-bottom="0in" style:contextual-spacing="false" fo:line-height="101%" fo:text-align="justify" style:justify-single-word="false" fo:text-indent="1.6925in" style:auto-text-indent="false"/>
    </style:style>
    <style:style style:name="P631" style:family="paragraph" style:parent-style-name="Standard">
      <style:paragraph-properties fo:margin-left="1.3898in" fo:margin-right="1.7398in" fo:margin-top="0in" fo:margin-bottom="0in" style:contextual-spacing="false" fo:text-align="center" style:justify-single-word="false" fo:text-indent="0in" style:auto-text-indent="false"/>
    </style:style>
    <style:style style:name="P632" style:family="paragraph" style:parent-style-name="Text_20_body">
      <style:paragraph-properties fo:margin-top="0.0071in" fo:margin-bottom="0in" style:contextual-spacing="false"/>
      <style:text-properties style:font-name="Verdana" fo:font-size="8.5pt" style:font-size-asian="8.5pt"/>
    </style:style>
    <style:style style:name="P633" style:family="paragraph" style:parent-style-name="Heading_20_9">
      <style:paragraph-properties fo:margin-left="1.3929in" fo:margin-right="1.7398in"/>
    </style:style>
    <style:style style:name="P634" style:family="paragraph" style:parent-style-name="Standard">
      <style:paragraph-properties fo:margin-left="1.3929in" fo:margin-right="1.7398in" fo:margin-top="0.002in" fo:margin-bottom="0in" style:contextual-spacing="false" fo:text-align="center" style:justify-single-word="false" fo:text-indent="0in" style:auto-text-indent="false"/>
    </style:style>
    <style:style style:name="P635" style:family="paragraph" style:parent-style-name="Text_20_body" style:master-page-name="Converted27">
      <style:paragraph-properties style:page-number="auto"/>
      <style:text-properties style:font-name="Verdana" fo:font-weight="bold" style:font-weight-asian="bold"/>
    </style:style>
    <style:style style:name="P636" style:family="paragraph" style:parent-style-name="Text_20_body">
      <style:text-properties style:font-name="Verdana" fo:font-weight="bold" style:font-weight-asian="bold"/>
    </style:style>
    <style:style style:name="P637" style:family="paragraph" style:parent-style-name="Text_20_body">
      <style:paragraph-properties fo:margin-top="0.1327in" fo:margin-bottom="0in" style:contextual-spacing="false"/>
      <style:text-properties style:font-name="Verdana" fo:font-weight="bold" style:font-weight-asian="bold"/>
    </style:style>
    <style:style style:name="P638" style:family="paragraph" style:parent-style-name="Standard">
      <style:paragraph-properties fo:margin-left="0.9598in" fo:margin-right="0in" fo:margin-top="0in" fo:margin-bottom="0in" style:contextual-spacing="false" fo:text-align="justify" style:justify-single-word="false" fo:text-indent="0in" style:auto-text-indent="false"/>
    </style:style>
    <style:style style:name="P639" style:family="paragraph" style:parent-style-name="Text_20_body">
      <style:paragraph-properties fo:margin-top="0.0063in" fo:margin-bottom="0in" style:contextual-spacing="false"/>
      <style:text-properties fo:font-weight="bold" style:font-weight-asian="bold"/>
    </style:style>
    <style:style style:name="P640" style:family="paragraph" style:parent-style-name="Text_20_body">
      <style:paragraph-properties fo:margin-left="0.9598in" fo:margin-right="0in" fo:text-align="justify" style:justify-single-word="false"/>
    </style:style>
    <style:style style:name="P641" style:family="paragraph" style:parent-style-name="Standard">
      <style:paragraph-properties fo:margin-left="0.9598in" fo:margin-right="0in" fo:margin-top="0.0035in" fo:margin-bottom="0in" style:contextual-spacing="false" fo:text-align="justify" style:justify-single-word="false" fo:text-indent="0in" style:auto-text-indent="false"/>
    </style:style>
    <style:style style:name="P642" style:family="paragraph" style:parent-style-name="Standard">
      <style:paragraph-properties fo:margin-left="0.9598in" fo:margin-right="1.9236in" fo:margin-top="0.0035in" fo:margin-bottom="0in" style:contextual-spacing="false" fo:line-height="103%" fo:text-align="justify" style:justify-single-word="false" fo:text-indent="0in" style:auto-text-indent="false"/>
    </style:style>
    <style:style style:name="P643" style:family="paragraph" style:parent-style-name="Text_20_body">
      <style:paragraph-properties fo:margin-left="0.9598in" fo:margin-right="1.9228in" fo:line-height="103%" fo:text-align="justify" style:justify-single-word="false"/>
    </style:style>
    <style:style style:name="P644" style:family="paragraph" style:parent-style-name="Text_20_body">
      <style:paragraph-properties fo:margin-left="0.9598in" fo:margin-right="1.9209in" fo:line-height="103%" fo:text-align="justify" style:justify-single-word="false"/>
    </style:style>
    <style:style style:name="P645" style:family="paragraph" style:parent-style-name="Text_20_body">
      <style:paragraph-properties fo:margin-left="0.9598in" fo:margin-right="0in" fo:line-height="0.1256in" fo:text-align="justify" style:justify-single-word="false"/>
    </style:style>
    <style:style style:name="P646" style:family="paragraph" style:parent-style-name="Text_20_body">
      <style:paragraph-properties fo:margin-left="0.9598in" fo:margin-right="1.9209in" fo:margin-top="0.0008in" fo:margin-bottom="0in" style:contextual-spacing="false" fo:line-height="103%" fo:text-align="justify" style:justify-single-word="false"/>
    </style:style>
    <style:style style:name="P647" style:family="paragraph" style:parent-style-name="Text_20_body">
      <style:paragraph-properties fo:margin-left="0.9598in" fo:margin-right="1.9189in" fo:line-height="103%" fo:text-align="justify" style:justify-single-word="false"/>
    </style:style>
    <style:style style:name="P648" style:family="paragraph" style:parent-style-name="Standard">
      <style:paragraph-properties fo:margin-left="0.9598in" fo:margin-right="0in" fo:margin-top="0in" fo:margin-bottom="0in" style:contextual-spacing="false" fo:line-height="0.1256in" fo:text-align="justify" style:justify-single-word="false" fo:text-indent="0in" style:auto-text-indent="false"/>
    </style:style>
    <style:style style:name="P649" style:family="paragraph" style:parent-style-name="Text_20_body">
      <style:paragraph-properties fo:margin-left="0.9598in" fo:margin-right="1.9252in" fo:margin-top="0.0008in" fo:margin-bottom="0in" style:contextual-spacing="false" fo:line-height="103%" fo:text-align="justify" style:justify-single-word="false"/>
    </style:style>
    <style:style style:name="P650" style:family="paragraph" style:parent-style-name="Standard">
      <style:paragraph-properties fo:margin-left="0.9598in" fo:margin-right="0in" fo:margin-top="0in" fo:margin-bottom="0in" style:contextual-spacing="false" fo:line-height="0.1264in" fo:text-align="justify" style:justify-single-word="false" fo:text-indent="0in" style:auto-text-indent="false"/>
    </style:style>
    <style:style style:name="P651" style:family="paragraph" style:parent-style-name="Text_20_body" style:master-page-name="Converted28">
      <style:paragraph-properties style:page-number="auto"/>
    </style:style>
    <style:style style:name="P652" style:family="paragraph" style:parent-style-name="Text_20_body">
      <style:paragraph-properties fo:margin-top="0.0236in" fo:margin-bottom="0in" style:contextual-spacing="false"/>
    </style:style>
    <style:style style:name="P653" style:family="paragraph" style:parent-style-name="Standard">
      <style:paragraph-properties fo:margin-left="1.0307in" fo:margin-right="0in" fo:margin-top="0in" fo:margin-bottom="0in" style:contextual-spacing="false" fo:text-align="left" style:justify-single-word="false" fo:text-indent="0in" style:auto-text-indent="false"/>
    </style:style>
    <style:style style:name="P654" style:family="paragraph" style:parent-style-name="Text_20_body">
      <style:paragraph-properties fo:margin-top="0.0047in" fo:margin-bottom="0in" style:contextual-spacing="false"/>
      <style:text-properties fo:font-weight="bold" style:font-weight-asian="bold"/>
    </style:style>
    <style:style style:name="P655" style:family="paragraph" style:parent-style-name="Text_20_body">
      <style:paragraph-properties fo:margin-left="1.0307in" fo:margin-right="0in"/>
    </style:style>
    <style:style style:name="P656" style:family="paragraph" style:parent-style-name="Standard">
      <style:paragraph-properties fo:margin-left="1.0307in" fo:margin-right="1.8555in" fo:margin-top="0.0028in" fo:margin-bottom="0in" style:contextual-spacing="false" fo:line-height="102%" fo:text-align="left" style:justify-single-word="false" fo:text-indent="0in" style:auto-text-indent="false"/>
    </style:style>
    <style:style style:name="P657" style:family="paragraph" style:parent-style-name="Text_20_body">
      <style:paragraph-properties fo:margin-left="1.0307in" fo:margin-right="1.8839in" fo:line-height="102%" fo:text-align="justify" style:justify-single-word="false"/>
    </style:style>
    <style:style style:name="P658" style:family="paragraph" style:parent-style-name="Text_20_body">
      <style:paragraph-properties fo:margin-left="1.0307in" fo:margin-right="0in" fo:line-height="0.128in" fo:text-align="justify" style:justify-single-word="false"/>
    </style:style>
    <style:style style:name="P659" style:family="paragraph" style:parent-style-name="Text_20_body">
      <style:paragraph-properties fo:margin-left="1.0307in" fo:margin-right="1.8835in" fo:margin-top="0.002in" fo:margin-bottom="0in" style:contextual-spacing="false" fo:line-height="102%" fo:text-align="justify" style:justify-single-word="false"/>
    </style:style>
    <style:style style:name="P660" style:family="paragraph" style:parent-style-name="Text_20_body">
      <style:paragraph-properties fo:margin-left="1.0307in" fo:margin-right="1.8811in" fo:line-height="102%" fo:text-align="justify" style:justify-single-word="false"/>
    </style:style>
    <style:style style:name="P661" style:family="paragraph" style:parent-style-name="Standard">
      <style:paragraph-properties fo:margin-left="1.0307in" fo:margin-right="0in" fo:margin-top="0in" fo:margin-bottom="0in" style:contextual-spacing="false" fo:line-height="0.128in" fo:text-align="left" style:justify-single-word="false" fo:text-indent="0in" style:auto-text-indent="false"/>
    </style:style>
    <style:style style:name="P662" style:family="paragraph" style:parent-style-name="Text_20_body">
      <style:paragraph-properties fo:margin-left="1.0307in" fo:margin-right="1.8898in" fo:margin-top="0.0028in" fo:margin-bottom="0in" style:contextual-spacing="false" fo:line-height="102%" fo:text-align="justify" style:justify-single-word="false"/>
    </style:style>
    <style:style style:name="P663" style:family="paragraph" style:parent-style-name="Standard">
      <style:paragraph-properties fo:margin-left="1.0307in" fo:margin-right="0in" fo:margin-top="0.002in" fo:margin-bottom="0in" style:contextual-spacing="false" fo:text-align="justify" style:justify-single-word="false" fo:text-indent="0in" style:auto-text-indent="false"/>
    </style:style>
    <style:style style:name="P664" style:family="paragraph" style:parent-style-name="Text_20_body" style:master-page-name="Converted29">
      <style:paragraph-properties style:page-number="auto"/>
    </style:style>
    <style:style style:name="P665" style:family="paragraph" style:parent-style-name="Text_20_body">
      <style:paragraph-properties fo:margin-top="0.0409in" fo:margin-bottom="0in" style:contextual-spacing="false"/>
    </style:style>
    <style:style style:name="P666" style:family="paragraph" style:parent-style-name="Standard">
      <style:paragraph-properties fo:margin-left="1.0256in" fo:margin-right="0in" fo:margin-top="0in" fo:margin-bottom="0in" style:contextual-spacing="false" fo:text-align="left" style:justify-single-word="false" fo:text-indent="0in" style:auto-text-indent="false"/>
    </style:style>
    <style:style style:name="P667" style:family="paragraph" style:parent-style-name="Text_20_body">
      <style:paragraph-properties fo:margin-top="0.0055in" fo:margin-bottom="0in" style:contextual-spacing="false"/>
      <style:text-properties fo:font-weight="bold" style:font-weight-asian="bold"/>
    </style:style>
    <style:style style:name="P668" style:family="paragraph" style:parent-style-name="Text_20_body">
      <style:paragraph-properties fo:margin-left="1.0256in" fo:margin-right="0in"/>
    </style:style>
    <style:style style:name="P669" style:family="paragraph" style:parent-style-name="Text_20_body">
      <style:paragraph-properties fo:margin-left="1.0256in" fo:margin-right="0in" fo:margin-top="0.0028in" fo:margin-bottom="0in" style:contextual-spacing="false"/>
    </style:style>
    <style:style style:name="P670" style:family="paragraph" style:parent-style-name="Text_20_body">
      <style:paragraph-properties fo:margin-left="1.0256in" fo:margin-right="2.7654in" fo:margin-top="0.0028in" fo:margin-bottom="0in" style:contextual-spacing="false" fo:line-height="102%"/>
    </style:style>
    <style:style style:name="P671" style:family="paragraph" style:parent-style-name="Text_20_body">
      <style:paragraph-properties fo:margin-left="1.0256in" fo:margin-right="3.8209in" fo:line-height="102%"/>
    </style:style>
    <style:style style:name="P672" style:family="paragraph" style:parent-style-name="Text_20_body">
      <style:paragraph-properties fo:margin-left="1.0256in" fo:margin-right="0in" fo:margin-top="0.0008in" fo:margin-bottom="0in" style:contextual-spacing="false"/>
    </style:style>
    <style:style style:name="P673" style:family="paragraph" style:parent-style-name="Text_20_body">
      <style:paragraph-properties fo:margin-left="1.0252in" fo:margin-right="3.6575in" fo:margin-top="0.0008in" fo:margin-bottom="0in" style:contextual-spacing="false" fo:line-height="102%"/>
    </style:style>
    <style:style style:name="P674" style:family="paragraph" style:parent-style-name="Text_20_body">
      <style:paragraph-properties fo:margin-left="1.0252in" fo:margin-right="4.3665in" fo:line-height="102%"/>
    </style:style>
    <style:style style:name="P675" style:family="paragraph" style:parent-style-name="Text_20_body">
      <style:paragraph-properties fo:margin-left="1.0252in" fo:margin-right="4.3665in" fo:margin-top="0.0008in" fo:margin-bottom="0in" style:contextual-spacing="false" fo:line-height="102%"/>
    </style:style>
    <style:style style:name="P676" style:family="paragraph" style:parent-style-name="Text_20_body">
      <style:paragraph-properties fo:margin-left="1.0256in" fo:margin-right="1.8555in" fo:line-height="102%"/>
    </style:style>
    <style:style style:name="P677" style:family="paragraph" style:parent-style-name="Standard">
      <style:paragraph-properties fo:margin-left="1.0256in" fo:margin-right="0in" fo:margin-top="0.0008in" fo:margin-bottom="0in" style:contextual-spacing="false" fo:text-align="left" style:justify-single-word="false" fo:text-indent="0in" style:auto-text-indent="false"/>
    </style:style>
    <style:style style:name="P678" style:family="paragraph" style:parent-style-name="Text_20_body">
      <style:paragraph-properties fo:margin-left="1.0256in" fo:margin-right="1.8772in" fo:margin-top="0.0028in" fo:margin-bottom="0in" style:contextual-spacing="false" fo:line-height="102%" fo:text-align="justify" style:justify-single-word="false"/>
    </style:style>
    <style:style style:name="P679" style:family="paragraph" style:parent-style-name="Text_20_body">
      <style:paragraph-properties fo:margin-left="1.0256in" fo:margin-right="0in" fo:margin-top="0.0028in" fo:margin-bottom="0in" style:contextual-spacing="false" fo:text-align="justify" style:justify-single-word="false"/>
    </style:style>
    <style:style style:name="P680" style:family="paragraph" style:parent-style-name="Text_20_body" style:master-page-name="Converted30">
      <style:paragraph-properties style:page-number="auto"/>
    </style:style>
    <style:style style:name="P681" style:family="paragraph" style:parent-style-name="Text_20_body">
      <style:paragraph-properties fo:margin-top="0.1209in" fo:margin-bottom="0in" style:contextual-spacing="false"/>
    </style:style>
    <style:style style:name="P682" style:family="paragraph" style:parent-style-name="Standard">
      <style:paragraph-properties fo:margin-left="1.0661in" fo:margin-right="4.9673in" fo:margin-top="0in" fo:margin-bottom="0in" style:contextual-spacing="false" style:line-height-at-least="0.2571in" fo:text-align="left" style:justify-single-word="false" fo:text-indent="0in" style:auto-text-indent="false"/>
    </style:style>
    <style:style style:name="P683" style:family="paragraph" style:parent-style-name="Text_20_body">
      <style:paragraph-properties fo:margin-left="1.0661in" fo:margin-right="1.6571in" fo:margin-top="0.0008in" fo:margin-bottom="0in" style:contextual-spacing="false"/>
    </style:style>
    <style:style style:name="P684" style:family="paragraph" style:parent-style-name="Text_20_body">
      <style:paragraph-properties fo:margin-left="1.0661in" fo:margin-right="0in" fo:margin-top="0.0016in" fo:margin-bottom="0in" style:contextual-spacing="false"/>
    </style:style>
    <style:style style:name="P685" style:family="paragraph" style:parent-style-name="Text_20_body">
      <style:paragraph-properties fo:margin-left="1.0661in" fo:margin-right="1.9154in" fo:margin-top="0.0008in" fo:margin-bottom="0in" style:contextual-spacing="false" fo:text-align="justify" style:justify-single-word="false"/>
    </style:style>
    <style:style style:name="P686" style:family="paragraph" style:parent-style-name="Standard">
      <style:paragraph-properties fo:margin-left="1.0661in" fo:margin-right="0in" fo:margin-top="0.0043in" fo:margin-bottom="0in" style:contextual-spacing="false" fo:text-align="justify" style:justify-single-word="false" fo:text-indent="0in" style:auto-text-indent="false"/>
    </style:style>
    <style:style style:name="P687" style:family="paragraph" style:parent-style-name="Standard">
      <style:paragraph-properties fo:margin-left="1.0661in" fo:margin-right="0in" fo:margin-top="0.0008in" fo:margin-bottom="0in" style:contextual-spacing="false" fo:text-align="left" style:justify-single-word="false" fo:text-indent="0in" style:auto-text-indent="false"/>
    </style:style>
    <style:style style:name="P688" style:family="paragraph" style:parent-style-name="Standard">
      <style:paragraph-properties fo:margin-left="1.0661in" fo:margin-right="0in" fo:margin-top="0.0016in" fo:margin-bottom="0in" style:contextual-spacing="false" fo:text-align="left" style:justify-single-word="false" fo:text-indent="0in" style:auto-text-indent="false"/>
    </style:style>
    <style:style style:name="P689" style:family="paragraph" style:parent-style-name="Text_20_body" style:master-page-name="Converted31">
      <style:paragraph-properties style:page-number="auto"/>
    </style:style>
    <style:style style:name="P690" style:family="paragraph" style:parent-style-name="Text_20_body">
      <style:paragraph-properties fo:margin-top="0.0862in" fo:margin-bottom="0in" style:contextual-spacing="false"/>
    </style:style>
    <style:style style:name="P691" style:family="paragraph" style:parent-style-name="Standard">
      <style:paragraph-properties fo:margin-left="1.2492in" fo:margin-right="1.7736in" fo:margin-top="0.0008in" fo:margin-bottom="0in" style:contextual-spacing="false" fo:text-align="center" style:justify-single-word="false" fo:text-indent="0in" style:auto-text-indent="false"/>
    </style:style>
    <style:style style:name="P692" style:family="paragraph" style:parent-style-name="Text_20_body">
      <style:text-properties fo:font-weight="bold" style:font-weight-asian="bold"/>
    </style:style>
    <style:style style:name="P693" style:family="paragraph" style:parent-style-name="Text_20_body">
      <style:paragraph-properties fo:margin-top="0.011in" fo:margin-bottom="0in" style:contextual-spacing="false"/>
      <style:text-properties fo:font-weight="bold" style:font-weight-asian="bold"/>
    </style:style>
    <style:style style:name="P694" style:family="paragraph" style:parent-style-name="Text_20_body">
      <style:paragraph-properties fo:margin-left="1.1646in" fo:margin-right="1.6902in" fo:margin-top="0.0008in" fo:margin-bottom="0in" style:contextual-spacing="false" fo:line-height="103%" fo:text-align="justify" style:justify-single-word="false"/>
    </style:style>
    <style:style style:name="P695" style:family="paragraph" style:parent-style-name="Text_20_body">
      <style:paragraph-properties fo:margin-top="0.0047in" fo:margin-bottom="0in" style:contextual-spacing="false"/>
    </style:style>
    <style:style style:name="P696" style:family="paragraph" style:parent-style-name="Text_20_body">
      <style:paragraph-properties fo:margin-left="1.1654in" fo:margin-right="0in" fo:text-align="justify" style:justify-single-word="false"/>
    </style:style>
    <style:style style:name="P697" style:family="paragraph" style:parent-style-name="Text_20_body">
      <style:paragraph-properties fo:margin-top="0.0201in" fo:margin-bottom="0in" style:contextual-spacing="false"/>
    </style:style>
    <style:style style:name="P698" style:family="paragraph" style:parent-style-name="Text_20_body">
      <style:paragraph-properties fo:margin-left="1.2492in" fo:margin-right="1.7752in" fo:text-align="center" style:justify-single-word="false"/>
    </style:style>
    <style:style style:name="P699" style:family="paragraph" style:parent-style-name="Text_20_body">
      <style:paragraph-properties fo:margin-left="1.2492in" fo:margin-right="1.7752in" fo:margin-top="0.0043in" fo:margin-bottom="0in" style:contextual-spacing="false" fo:text-align="center" style:justify-single-word="false"/>
    </style:style>
    <style:style style:name="P700" style:family="paragraph" style:parent-style-name="Text_20_body">
      <style:paragraph-properties fo:margin-top="0.0626in" fo:margin-bottom="0in" style:contextual-spacing="false"/>
    </style:style>
    <style:style style:name="P701" style:family="paragraph" style:parent-style-name="Standard">
      <style:paragraph-properties fo:margin-left="1.3209in" fo:margin-right="1.7398in" fo:margin-top="0in" fo:margin-bottom="0in" style:contextual-spacing="false" fo:text-align="center" style:justify-single-word="false" fo:text-indent="0in" style:auto-text-indent="false"/>
    </style:style>
    <style:style style:name="P702" style:family="paragraph" style:parent-style-name="Text_20_body">
      <style:paragraph-properties fo:margin-top="0.0118in" fo:margin-bottom="0in" style:contextual-spacing="false"/>
      <style:text-properties fo:font-weight="bold" style:font-weight-asian="bold"/>
    </style:style>
    <style:style style:name="P703" style:family="paragraph" style:parent-style-name="Text_20_body">
      <style:paragraph-properties fo:margin-left="1.2181in" fo:margin-right="1.6366in" fo:line-height="103%" fo:text-align="justify" style:justify-single-word="false"/>
    </style:style>
    <style:style style:name="P704" style:family="paragraph" style:parent-style-name="Text_20_body">
      <style:paragraph-properties fo:margin-top="0.0055in" fo:margin-bottom="0in" style:contextual-spacing="false"/>
    </style:style>
    <style:style style:name="P705" style:family="paragraph" style:parent-style-name="Text_20_body">
      <style:paragraph-properties fo:margin-left="1.2181in" fo:margin-right="0in" fo:text-align="justify" style:justify-single-word="false"/>
    </style:style>
    <style:style style:name="P706" style:family="paragraph" style:parent-style-name="Text_20_body">
      <style:paragraph-properties fo:margin-top="0.0193in" fo:margin-bottom="0in" style:contextual-spacing="false"/>
    </style:style>
    <style:style style:name="P707" style:family="paragraph" style:parent-style-name="Text_20_body">
      <style:paragraph-properties fo:margin-left="1.3193in" fo:margin-right="1.7398in" fo:text-align="center" style:justify-single-word="false"/>
    </style:style>
    <style:style style:name="P708" style:family="paragraph" style:parent-style-name="Text_20_body">
      <style:paragraph-properties fo:margin-left="1.3193in" fo:margin-right="1.7398in" fo:margin-top="0.0043in" fo:margin-bottom="0in" style:contextual-spacing="false" fo:text-align="center" style:justify-single-word="false"/>
    </style:style>
    <style:style style:name="P709" style:family="paragraph" style:parent-style-name="Text_20_body" style:master-page-name="Converted32">
      <style:paragraph-properties fo:margin-top="0.1189in" fo:margin-bottom="0in" style:contextual-spacing="false" style:page-number="auto"/>
      <style:text-properties fo:font-size="11pt" style:font-size-asian="11pt"/>
    </style:style>
    <style:style style:name="P710" style:family="paragraph" style:parent-style-name="Heading_20_5">
      <style:paragraph-properties fo:margin-left="1.8929in" fo:margin-right="0in" fo:line-height="100%"/>
    </style:style>
    <style:style style:name="P711" style:family="paragraph" style:parent-style-name="Text_20_body">
      <style:text-properties style:font-name="Source Sans Pro" fo:font-weight="bold" style:font-weight-asian="bold"/>
    </style:style>
    <style:style style:name="P712" style:family="paragraph" style:parent-style-name="Text_20_body">
      <style:paragraph-properties fo:margin-top="0.0457in" fo:margin-bottom="0in" style:contextual-spacing="false"/>
      <style:text-properties style:font-name="Source Sans Pro" fo:font-weight="bold" style:font-weight-asian="bold"/>
    </style:style>
    <style:style style:name="P713" style:family="paragraph" style:parent-style-name="Standard">
      <style:paragraph-properties fo:margin-left="1.6043in" fo:margin-right="0in" fo:margin-top="0.0008in" fo:margin-bottom="0in" style:contextual-spacing="false" fo:text-align="left" style:justify-single-word="false" fo:text-indent="0in" style:auto-text-indent="false"/>
    </style:style>
    <style:style style:name="P714" style:family="paragraph" style:parent-style-name="Standard">
      <style:paragraph-properties fo:margin-left="1.6043in" fo:margin-right="3.0228in" fo:margin-top="0in" fo:margin-bottom="0in" style:contextual-spacing="false" fo:line-height="209%" fo:text-align="left" style:justify-single-word="false" fo:text-indent="0in" style:auto-text-indent="false"/>
    </style:style>
    <style:style style:name="P715" style:family="paragraph" style:parent-style-name="Text_20_body">
      <style:paragraph-properties fo:margin-top="0.022in" fo:margin-bottom="0in" style:contextual-spacing="false"/>
      <style:text-properties fo:font-weight="bold" style:font-weight-asian="bold"/>
    </style:style>
    <style:style style:name="P716" style:family="paragraph" style:parent-style-name="Standard">
      <style:paragraph-properties fo:margin-left="1.6043in" fo:margin-right="2.0618in" fo:margin-top="0in" fo:margin-bottom="0in" style:contextual-spacing="false" fo:line-height="209%" fo:text-align="left" style:justify-single-word="false" fo:text-indent="0in" style:auto-text-indent="false"/>
    </style:style>
    <style:style style:name="P717" style:family="paragraph" style:parent-style-name="Text_20_body">
      <style:paragraph-properties fo:margin-left="1.6043in" fo:margin-right="1.722in" fo:text-align="justify" style:justify-single-word="false"/>
    </style:style>
    <style:style style:name="P718" style:family="paragraph" style:parent-style-name="Text_20_body">
      <style:paragraph-properties fo:margin-top="0.0098in" fo:margin-bottom="0in" style:contextual-spacing="false"/>
    </style:style>
    <style:style style:name="P719" style:family="paragraph" style:parent-style-name="Text_20_body">
      <style:paragraph-properties fo:margin-top="0.0075in" fo:margin-bottom="0in" style:contextual-spacing="false"/>
    </style:style>
    <style:style style:name="P720" style:family="paragraph" style:parent-style-name="Text_20_body">
      <style:paragraph-properties fo:margin-left="1.6043in" fo:margin-right="1.7209in" fo:margin-top="0.0008in" fo:margin-bottom="0in" style:contextual-spacing="false" fo:text-align="justify" style:justify-single-word="false"/>
    </style:style>
    <style:style style:name="P721" style:family="paragraph" style:parent-style-name="Text_20_body">
      <style:paragraph-properties fo:margin-left="1.6043in" fo:margin-right="1.7217in" fo:text-align="justify" style:justify-single-word="false"/>
    </style:style>
    <style:style style:name="P722" style:family="paragraph" style:parent-style-name="Text_20_body">
      <style:paragraph-properties fo:margin-top="0.0091in" fo:margin-bottom="0in" style:contextual-spacing="false"/>
    </style:style>
    <style:style style:name="P723" style:family="paragraph" style:parent-style-name="Text_20_body">
      <style:paragraph-properties fo:margin-left="1.6043in" fo:margin-right="1.7173in" fo:margin-top="0.0008in" fo:margin-bottom="0in" style:contextual-spacing="false" fo:text-align="justify" style:justify-single-word="false"/>
    </style:style>
    <style:style style:name="P724" style:family="paragraph" style:parent-style-name="Text_20_body">
      <style:paragraph-properties fo:margin-left="1.6043in" fo:margin-right="1.722in" fo:margin-top="0.0008in" fo:margin-bottom="0in" style:contextual-spacing="false" fo:text-align="justify" style:justify-single-word="false"/>
    </style:style>
    <style:style style:name="P725" style:family="paragraph" style:parent-style-name="Text_20_body">
      <style:paragraph-properties fo:margin-left="1.6043in" fo:margin-right="1.7181in" fo:text-align="justify" style:justify-single-word="false"/>
    </style:style>
    <style:style style:name="P726" style:family="paragraph" style:parent-style-name="Standard">
      <style:paragraph-properties fo:margin-left="1.6043in" fo:margin-right="1.7189in" fo:margin-top="0in" fo:margin-bottom="0in" style:contextual-spacing="false" fo:text-align="justify" style:justify-single-word="false" fo:text-indent="0in" style:auto-text-indent="false"/>
    </style:style>
    <style:style style:name="P727" style:family="paragraph" style:parent-style-name="Text_20_body">
      <style:paragraph-properties fo:margin-top="0.0055in" fo:margin-bottom="0in" style:contextual-spacing="false"/>
      <style:text-properties fo:font-size="10pt" style:font-size-asian="10pt"/>
    </style:style>
    <style:style style:name="P728" style:family="paragraph" style:parent-style-name="Text_20_body">
      <style:text-properties fo:font-size="10pt" style:font-size-asian="10pt"/>
    </style:style>
    <style:style style:name="P729" style:family="paragraph" style:parent-style-name="Text_20_body">
      <style:paragraph-properties fo:margin-top="0.0354in" fo:margin-bottom="0in" style:contextual-spacing="false"/>
      <style:text-properties fo:font-size="10pt" style:font-size-asian="10pt"/>
    </style:style>
    <style:style style:name="P730" style:family="paragraph" style:parent-style-name="Text_20_body" style:master-page-name="Converted33">
      <style:paragraph-properties fo:margin-top="0.172in" fo:margin-bottom="0in" style:contextual-spacing="false" style:page-number="auto"/>
      <style:text-properties fo:font-size="11pt" style:font-size-asian="11pt"/>
    </style:style>
    <style:style style:name="P731" style:family="paragraph" style:parent-style-name="Heading_20_5">
      <style:paragraph-properties fo:margin-left="2.5882in" fo:margin-right="0in" fo:margin-top="0.0008in" fo:margin-bottom="0in" style:contextual-spacing="false" fo:line-height="100%"/>
    </style:style>
    <style:style style:name="P732" style:family="paragraph" style:parent-style-name="Text_20_body">
      <style:paragraph-properties fo:margin-top="0.0008in" fo:margin-bottom="0in" style:contextual-spacing="false"/>
      <style:text-properties style:font-name="Source Sans Pro" fo:font-size="10pt" fo:font-weight="bold" style:font-size-asian="10pt" style:font-weight-asian="bold"/>
    </style:style>
    <style:style style:name="P733" style:family="paragraph" style:parent-style-name="Text_20_body" style:master-page-name="Converted34">
      <style:paragraph-properties style:page-number="auto"/>
      <style:text-properties style:font-name="Source Sans Pro" fo:font-size="10pt" fo:font-weight="bold" style:font-size-asian="10pt" style:font-weight-asian="bold"/>
    </style:style>
    <style:style style:name="P734" style:family="paragraph" style:parent-style-name="Text_20_body">
      <style:paragraph-properties fo:margin-top="0.0547in" fo:margin-bottom="0.0008in" style:contextual-spacing="false"/>
      <style:text-properties style:font-name="Source Sans Pro" fo:font-size="10pt" fo:font-weight="bold" style:font-size-asian="10pt" style:font-weight-asian="bold"/>
    </style:style>
    <style:style style:name="P735" style:family="paragraph" style:parent-style-name="Standard">
      <style:paragraph-properties fo:margin-left="0.9409in" fo:margin-right="0in" fo:margin-top="0in" fo:margin-bottom="0in" style:contextual-spacing="false" fo:line-height="100%" fo:text-indent="0in" style:auto-text-indent="false"/>
    </style:style>
    <style:style style:name="P736" style:family="paragraph" style:parent-style-name="Text_20_body" style:master-page-name="Converted35">
      <style:paragraph-properties style:page-number="auto"/>
      <style:text-properties style:font-name="Source Sans Pro" fo:font-size="10pt" fo:font-weight="bold" style:font-size-asian="10pt" style:font-weight-asian="bold"/>
    </style:style>
    <style:style style:name="P737" style:family="paragraph" style:parent-style-name="Text_20_body">
      <style:paragraph-properties fo:margin-top="0.0484in" fo:margin-bottom="0in" style:contextual-spacing="false"/>
      <style:text-properties style:font-name="Source Sans Pro" fo:font-size="10pt" fo:font-weight="bold" style:font-size-asian="10pt" style:font-weight-asian="bold"/>
    </style:style>
    <style:style style:name="P738" style:family="paragraph" style:parent-style-name="Standard">
      <style:paragraph-properties fo:margin-left="0.9516in" fo:margin-right="0in" fo:margin-top="0in" fo:margin-bottom="0in" style:contextual-spacing="false" fo:line-height="100%" fo:text-indent="0in" style:auto-text-indent="false"/>
    </style:style>
    <style:style style:name="P739" style:family="paragraph" style:parent-style-name="Text_20_body" style:master-page-name="Converted36">
      <style:paragraph-properties style:page-number="auto"/>
      <style:text-properties style:font-name="Source Sans Pro" fo:font-size="10pt" fo:font-weight="bold" style:font-size-asian="10pt" style:font-weight-asian="bold"/>
    </style:style>
    <style:style style:name="P740" style:family="paragraph" style:parent-style-name="Text_20_body" style:master-page-name="Converted37">
      <style:paragraph-properties style:page-number="auto"/>
      <style:text-properties style:font-name="Source Sans Pro" fo:font-size="10pt" fo:font-weight="bold" style:font-size-asian="10pt" style:font-weight-asian="bold"/>
    </style:style>
    <style:style style:name="P741" style:family="paragraph" style:parent-style-name="Text_20_body">
      <style:paragraph-properties fo:margin-top="0.0764in" fo:margin-bottom="0in" style:contextual-spacing="false"/>
      <style:text-properties style:font-name="Source Sans Pro" fo:font-size="10pt" fo:font-weight="bold" style:font-size-asian="10pt" style:font-weight-asian="bold"/>
    </style:style>
    <style:style style:name="P742" style:family="paragraph" style:parent-style-name="Standard">
      <style:paragraph-properties fo:margin-left="0.8819in" fo:margin-right="0in" fo:margin-top="0in" fo:margin-bottom="0in" style:contextual-spacing="false" fo:line-height="100%" fo:text-indent="0in" style:auto-text-indent="false"/>
    </style:style>
    <style:style style:name="P743" style:family="paragraph" style:parent-style-name="Text_20_body" style:master-page-name="Converted38">
      <style:paragraph-properties style:page-number="auto"/>
      <style:text-properties style:font-name="Source Sans Pro" fo:font-size="10pt" fo:font-weight="bold" style:font-size-asian="10pt" style:font-weight-asian="bold"/>
    </style:style>
    <style:style style:name="P744" style:family="paragraph" style:parent-style-name="Text_20_body">
      <style:paragraph-properties fo:margin-top="0.0555in" fo:margin-bottom="0in" style:contextual-spacing="false"/>
      <style:text-properties style:font-name="Source Sans Pro" fo:font-size="10pt" fo:font-weight="bold" style:font-size-asian="10pt" style:font-weight-asian="bold"/>
    </style:style>
    <style:style style:name="P745" style:family="paragraph" style:parent-style-name="Text_20_body" style:master-page-name="Converted39">
      <style:paragraph-properties style:page-number="auto"/>
      <style:text-properties style:font-name="Source Sans Pro" fo:font-size="10pt" fo:font-weight="bold" style:font-size-asian="10pt" style:font-weight-asian="bold"/>
    </style:style>
    <style:style style:name="P746" style:family="paragraph" style:parent-style-name="Text_20_body">
      <style:paragraph-properties fo:margin-top="0.022in" fo:margin-bottom="0in" style:contextual-spacing="false"/>
      <style:text-properties style:font-name="Source Sans Pro" fo:font-size="10pt" fo:font-weight="bold" style:font-size-asian="10pt" style:font-weight-asian="bold"/>
    </style:style>
    <style:style style:name="P747" style:family="paragraph" style:parent-style-name="Text_20_body" style:master-page-name="Converted40">
      <style:paragraph-properties style:page-number="auto"/>
      <style:text-properties style:font-name="Source Sans Pro" fo:font-size="10pt" fo:font-weight="bold" style:font-size-asian="10pt" style:font-weight-asian="bold"/>
    </style:style>
    <style:style style:name="P748" style:family="paragraph" style:parent-style-name="Text_20_body" style:master-page-name="Converted41">
      <style:paragraph-properties fo:margin-top="0.0772in" fo:margin-bottom="0in" style:contextual-spacing="false" style:page-number="auto"/>
      <style:text-properties style:font-name="Source Sans Pro" fo:font-size="11pt" fo:font-weight="bold" style:font-size-asian="11pt" style:font-weight-asian="bold"/>
    </style:style>
    <style:style style:name="P749" style:family="paragraph" style:parent-style-name="Heading_20_5">
      <style:paragraph-properties fo:margin-left="1.9882in" fo:margin-right="0in" fo:margin-top="0.0008in" fo:margin-bottom="0in" style:contextual-spacing="false" fo:line-height="100%"/>
    </style:style>
    <style:style style:name="P750" style:family="paragraph" style:parent-style-name="Text_20_body">
      <style:paragraph-properties fo:margin-top="0.0362in" fo:margin-bottom="0in" style:contextual-spacing="false"/>
      <style:text-properties style:font-name="Source Sans Pro" fo:font-size="10pt" fo:font-weight="bold" style:font-size-asian="10pt" style:font-weight-asian="bold"/>
    </style:style>
    <style:style style:name="P751" style:family="paragraph" style:parent-style-name="Text_20_body" style:master-page-name="Converted42">
      <style:paragraph-properties style:page-number="auto"/>
      <style:text-properties style:font-name="Source Sans Pro" fo:font-size="11pt" fo:font-weight="bold" style:font-size-asian="11pt" style:font-weight-asian="bold"/>
    </style:style>
    <style:style style:name="P752" style:family="paragraph" style:parent-style-name="Text_20_body">
      <style:paragraph-properties fo:margin-top="0.0453in" fo:margin-bottom="0in" style:contextual-spacing="false"/>
      <style:text-properties style:font-name="Source Sans Pro" fo:font-size="11pt" fo:font-weight="bold" style:font-size-asian="11pt" style:font-weight-asian="bold"/>
    </style:style>
    <style:style style:name="P753" style:family="paragraph" style:parent-style-name="Heading_20_5">
      <style:paragraph-properties fo:margin-left="1.348in" fo:margin-right="1.7398in" fo:line-height="100%" fo:text-align="center" style:justify-single-word="false"/>
    </style:style>
    <style:style style:name="P754" style:family="paragraph" style:parent-style-name="Text_20_body">
      <style:paragraph-properties fo:margin-top="0.011in" fo:margin-bottom="0in" style:contextual-spacing="false"/>
      <style:text-properties style:font-name="Source Sans Pro" fo:font-size="10pt" fo:font-weight="bold" style:font-size-asian="10pt" style:font-weight-asian="bold"/>
    </style:style>
    <style:style style:name="P755" style:family="paragraph" style:parent-style-name="Text_20_body" style:master-page-name="Converted43">
      <style:paragraph-properties style:page-number="auto"/>
      <style:text-properties style:font-name="Source Sans Pro" fo:font-size="10pt" fo:font-weight="bold" style:font-size-asian="10pt" style:font-weight-asian="bold"/>
    </style:style>
    <style:style style:name="P756" style:family="paragraph" style:parent-style-name="Text_20_body">
      <style:paragraph-properties fo:margin-top="0.0744in" fo:margin-bottom="0in" style:contextual-spacing="false"/>
      <style:text-properties style:font-name="Source Sans Pro" fo:font-size="10pt" fo:font-weight="bold" style:font-size-asian="10pt" style:font-weight-asian="bold"/>
    </style:style>
    <style:style style:name="P757" style:family="paragraph" style:parent-style-name="Standard">
      <style:paragraph-properties fo:margin-left="0.9354in" fo:margin-right="0in" fo:margin-top="0in" fo:margin-bottom="0in" style:contextual-spacing="false" fo:line-height="100%" fo:text-indent="0in" style:auto-text-indent="false"/>
    </style:style>
    <style:style style:name="P758" style:family="paragraph" style:parent-style-name="Text_20_body" style:master-page-name="Converted44">
      <style:paragraph-properties style:page-number="auto"/>
      <style:text-properties style:font-name="Source Sans Pro" fo:font-size="10pt" fo:font-weight="bold" style:font-size-asian="10pt" style:font-weight-asian="bold"/>
    </style:style>
    <style:style style:name="P759" style:family="paragraph" style:parent-style-name="Standard">
      <style:paragraph-properties fo:margin-left="1.2335in" fo:margin-right="0in" fo:line-height="100%" fo:text-indent="0in" style:auto-text-indent="false"/>
    </style:style>
    <style:style style:name="P760" style:family="paragraph" style:parent-style-name="Standard">
      <style:paragraph-properties fo:margin-left="1.3063in" fo:margin-right="1.7398in" fo:margin-top="0.0957in" fo:margin-bottom="0in" style:contextual-spacing="false" fo:text-align="center" style:justify-single-word="false" fo:text-indent="0in" style:auto-text-indent="false"/>
    </style:style>
    <style:style style:name="P761" style:family="paragraph" style:parent-style-name="Standard">
      <style:paragraph-properties fo:margin-left="1.3047in" fo:margin-right="1.7398in" fo:margin-top="0.0047in" fo:margin-bottom="0in" style:contextual-spacing="false" fo:text-align="center" style:justify-single-word="false" fo:text-indent="0in" style:auto-text-indent="false"/>
    </style:style>
    <style:style style:name="P762" style:family="paragraph" style:parent-style-name="Text_20_body">
      <style:text-properties fo:font-size="7.5pt" fo:font-weight="bold" style:font-size-asian="7.5pt" style:font-weight-asian="bold"/>
    </style:style>
    <style:style style:name="P763" style:family="paragraph" style:parent-style-name="Text_20_body">
      <style:paragraph-properties fo:margin-top="0.0181in" fo:margin-bottom="0in" style:contextual-spacing="false"/>
      <style:text-properties fo:font-size="7.5pt" fo:font-weight="bold" style:font-size-asian="7.5pt" style:font-weight-asian="bold"/>
    </style:style>
    <style:style style:name="P764" style:family="paragraph" style:parent-style-name="Standard">
      <style:paragraph-properties fo:margin-left="1.1835in" fo:margin-right="1.6173in" fo:margin-top="0in" fo:margin-bottom="0in" style:contextual-spacing="false" fo:line-height="104%" fo:text-align="justify" style:justify-single-word="false" fo:text-indent="0in" style:auto-text-indent="false"/>
    </style:style>
    <style:style style:name="P765" style:family="paragraph" style:parent-style-name="Text_20_body">
      <style:paragraph-properties fo:margin-top="0.0028in" fo:margin-bottom="0in" style:contextual-spacing="false"/>
      <style:text-properties fo:font-size="7.5pt" style:font-size-asian="7.5pt"/>
    </style:style>
    <style:style style:name="P766" style:family="paragraph" style:parent-style-name="Standard">
      <style:paragraph-properties fo:margin-left="1.1835in" fo:margin-right="1.6217in" fo:margin-top="0in" fo:margin-bottom="0in" style:contextual-spacing="false" fo:line-height="104%" fo:text-align="justify" style:justify-single-word="false" fo:text-indent="0in" style:auto-text-indent="false"/>
    </style:style>
    <style:style style:name="P767" style:family="paragraph" style:parent-style-name="Standard">
      <style:paragraph-properties fo:margin-left="1.1835in" fo:margin-right="0in" fo:margin-top="0in" fo:margin-bottom="0in" style:contextual-spacing="false" fo:text-align="justify" style:justify-single-word="false" fo:text-indent="0in" style:auto-text-indent="false"/>
    </style:style>
    <style:style style:name="P768" style:family="paragraph" style:parent-style-name="Text_20_body">
      <style:paragraph-properties fo:margin-top="0.0063in" fo:margin-bottom="0in" style:contextual-spacing="false"/>
      <style:text-properties fo:font-size="7.5pt" style:font-size-asian="7.5pt"/>
    </style:style>
    <style:style style:name="P769" style:family="paragraph" style:parent-style-name="Table_20_Paragraph">
      <style:paragraph-properties fo:margin-left="0.0264in" fo:margin-right="0in" fo:margin-top="0.0291in" fo:margin-bottom="0in" style:contextual-spacing="false" fo:text-align="left" style:justify-single-word="false"/>
    </style:style>
    <style:style style:name="P770" style:family="paragraph" style:parent-style-name="Table_20_Paragraph">
      <style:paragraph-properties fo:margin-left="0.0071in" fo:margin-right="0in" fo:margin-top="0.0291in" fo:margin-bottom="0in" style:contextual-spacing="false"/>
    </style:style>
    <style:style style:name="P771" style:family="paragraph" style:parent-style-name="Table_20_Paragraph">
      <style:paragraph-properties fo:margin-left="0.0264in" fo:margin-right="0in" fo:margin-top="0.0283in" fo:margin-bottom="0in" style:contextual-spacing="false" fo:text-align="left" style:justify-single-word="false"/>
    </style:style>
    <style:style style:name="P772" style:family="paragraph" style:parent-style-name="Table_20_Paragraph">
      <style:paragraph-properties fo:margin-left="0.0071in" fo:margin-right="0in" fo:margin-top="0.0283in" fo:margin-bottom="0in" style:contextual-spacing="false"/>
    </style:style>
    <style:style style:name="P773" style:family="paragraph" style:parent-style-name="Text_20_body">
      <style:paragraph-properties fo:margin-top="0.0075in" fo:margin-bottom="0in" style:contextual-spacing="false"/>
      <style:text-properties fo:font-size="7.5pt" style:font-size-asian="7.5pt"/>
    </style:style>
    <style:style style:name="P774" style:family="paragraph" style:parent-style-name="Standard">
      <style:paragraph-properties fo:margin-left="1.1835in" fo:margin-right="2.0618in" fo:margin-top="0in" fo:margin-bottom="0in" style:contextual-spacing="false" fo:line-height="119%" fo:text-align="left" style:justify-single-word="false" fo:text-indent="0in" style:auto-text-indent="false"/>
    </style:style>
    <style:style style:name="P775" style:family="paragraph" style:parent-style-name="Standard">
      <style:paragraph-properties fo:margin-left="1.1835in" fo:margin-right="0in" fo:margin-top="0in" fo:margin-bottom="0in" style:contextual-spacing="false" fo:text-align="left" style:justify-single-word="false" fo:text-indent="0in" style:auto-text-indent="false"/>
    </style:style>
    <style:style style:name="P776" style:family="paragraph" style:parent-style-name="Text_20_body">
      <style:paragraph-properties fo:margin-top="0.05in" fo:margin-bottom="0in" style:contextual-spacing="false"/>
      <style:text-properties fo:font-size="7.5pt" fo:font-weight="bold" style:font-size-asian="7.5pt" style:font-weight-asian="bold"/>
    </style:style>
    <style:style style:name="P777" style:family="paragraph" style:parent-style-name="Standard">
      <style:paragraph-properties fo:margin-left="3.9366in" fo:margin-right="0in" fo:margin-top="0in" fo:margin-bottom="0in" style:contextual-spacing="false" fo:text-align="left" style:justify-single-word="false" fo:text-indent="0in" style:auto-text-indent="false"/>
    </style:style>
    <style:style style:name="P778" style:family="paragraph" style:parent-style-name="Text_20_body">
      <style:paragraph-properties fo:margin-top="0.028in" fo:margin-bottom="0in" style:contextual-spacing="false"/>
      <style:text-properties fo:font-size="7.5pt" style:font-size-asian="7.5pt"/>
    </style:style>
    <style:style style:name="P779" style:family="paragraph" style:parent-style-name="Standard">
      <style:paragraph-properties fo:margin-left="2.878in" fo:margin-right="3.3118in" fo:margin-top="0in" fo:margin-bottom="0in" style:contextual-spacing="false" fo:line-height="104%" fo:text-align="center" style:justify-single-word="false" fo:text-indent="0in" style:auto-text-indent="false"/>
    </style:style>
    <style:style style:name="P780" style:family="paragraph" style:parent-style-name="Text_20_body">
      <style:paragraph-properties fo:margin-top="0.0228in" fo:margin-bottom="0in" style:contextual-spacing="false"/>
      <style:text-properties fo:font-size="7.5pt" fo:font-weight="bold" style:font-size-asian="7.5pt" style:font-weight-asian="bold"/>
    </style:style>
    <style:style style:name="P781" style:family="paragraph" style:parent-style-name="Standard">
      <style:paragraph-properties fo:margin-left="2.289in" fo:margin-right="2.0134in" fo:margin-top="0in" fo:margin-bottom="0in" style:contextual-spacing="false" fo:line-height="104%" fo:text-align="left" style:justify-single-word="false" fo:text-indent="-0.9547in" style:auto-text-indent="false"/>
    </style:style>
    <style:style style:name="P782" style:family="paragraph" style:parent-style-name="Text_20_body" style:master-page-name="Converted45">
      <style:paragraph-properties style:page-number="auto"/>
      <style:text-properties style:font-name="Times New Roman" fo:font-size="10pt" style:font-size-asian="10pt"/>
    </style:style>
    <style:style style:name="P783" style:family="paragraph" style:parent-style-name="Text_20_body">
      <style:paragraph-properties fo:margin-top="0.1429in" fo:margin-bottom="0.0008in" style:contextual-spacing="false"/>
      <style:text-properties style:font-name="Times New Roman" fo:font-size="10pt" style:font-size-asian="10pt"/>
    </style:style>
    <style:style style:name="P784" style:family="paragraph" style:parent-style-name="Standard">
      <style:paragraph-properties fo:margin-left="1.3618in" fo:margin-right="0in" fo:line-height="100%" fo:text-indent="0in" style:auto-text-indent="false"/>
    </style:style>
    <style:style style:name="P785" style:family="paragraph" style:parent-style-name="Text_20_body">
      <style:paragraph-properties fo:margin-top="0.0854in" fo:margin-bottom="0in" style:contextual-spacing="false"/>
      <style:text-properties style:font-name="Times New Roman" fo:font-size="8.5pt" style:font-size-asian="8.5pt"/>
    </style:style>
    <style:style style:name="P786" style:family="paragraph" style:parent-style-name="Standard">
      <style:paragraph-properties fo:margin-left="2.589in" fo:margin-right="2.9409in" fo:margin-top="0in" fo:margin-bottom="0in" style:contextual-spacing="false" fo:line-height="102%" fo:text-align="left" style:justify-single-word="false" fo:text-indent="0.0862in" style:auto-text-indent="false"/>
    </style:style>
    <style:style style:name="P787" style:family="paragraph" style:parent-style-name="Standard">
      <style:paragraph-properties fo:margin-left="3.1638in" fo:margin-right="0in" fo:margin-top="0in" fo:margin-bottom="0in" style:contextual-spacing="false" fo:line-height="0.1354in" fo:text-align="left" style:justify-single-word="false" fo:text-indent="0in" style:auto-text-indent="false"/>
    </style:style>
    <style:style style:name="P788" style:family="paragraph" style:parent-style-name="Text_20_body">
      <style:paragraph-properties fo:margin-top="0.0047in" fo:margin-bottom="0in" style:contextual-spacing="false"/>
      <style:text-properties fo:font-size="8.5pt" style:font-size-asian="8.5pt"/>
    </style:style>
    <style:style style:name="P789" style:family="paragraph" style:parent-style-name="Standard">
      <style:paragraph-properties fo:margin-left="1.3516in" fo:margin-right="1.698in" fo:margin-top="0.0008in" fo:margin-bottom="0in" style:contextual-spacing="false" fo:line-height="102%" fo:text-align="justify" style:justify-single-word="false" fo:text-indent="0in" style:auto-text-indent="false"/>
    </style:style>
    <style:style style:name="P790" style:family="paragraph" style:parent-style-name="Text_20_body">
      <style:paragraph-properties fo:margin-top="0.0008in" fo:margin-bottom="0in" style:contextual-spacing="false"/>
      <style:text-properties fo:font-size="8.5pt" style:font-size-asian="8.5pt"/>
    </style:style>
    <style:style style:name="P791" style:family="paragraph" style:parent-style-name="Standard">
      <style:paragraph-properties fo:margin-left="1.3516in" fo:margin-right="1.7043in" fo:margin-top="0in" fo:margin-bottom="0in" style:contextual-spacing="false" fo:line-height="102%" fo:text-align="justify" style:justify-single-word="false" fo:text-indent="0in" style:auto-text-indent="false"/>
    </style:style>
    <style:style style:name="P792" style:family="paragraph" style:parent-style-name="Text_20_body">
      <style:paragraph-properties fo:margin-top="0.0016in" fo:margin-bottom="0in" style:contextual-spacing="false"/>
      <style:text-properties fo:font-size="8.5pt" style:font-size-asian="8.5pt"/>
    </style:style>
    <style:style style:name="P793" style:family="paragraph" style:parent-style-name="Standard">
      <style:paragraph-properties fo:margin-left="1.3516in" fo:margin-right="1.6965in" fo:margin-top="0.0008in" fo:margin-bottom="0in" style:contextual-spacing="false" fo:line-height="102%" fo:text-align="justify" style:justify-single-word="false" fo:text-indent="0in" style:auto-text-indent="false"/>
    </style:style>
    <style:style style:name="P794" style:family="paragraph" style:parent-style-name="Standard">
      <style:paragraph-properties fo:margin-left="1.3516in" fo:margin-right="1.7382in" fo:margin-top="0in" fo:margin-bottom="0in" style:contextual-spacing="false" fo:line-height="102%" fo:text-align="left" style:justify-single-word="false" fo:text-indent="0in" style:auto-text-indent="false"/>
    </style:style>
    <style:style style:name="P795" style:family="paragraph" style:parent-style-name="Text_20_body">
      <style:paragraph-properties fo:margin-top="0.002in" fo:margin-bottom="0in" style:contextual-spacing="false"/>
      <style:text-properties fo:font-size="8.5pt" style:font-size-asian="8.5pt"/>
    </style:style>
    <style:style style:name="P796" style:family="paragraph" style:parent-style-name="Standard">
      <style:paragraph-properties fo:margin-left="1.3516in" fo:margin-right="3.7854in" fo:margin-top="0in" fo:margin-bottom="0in" style:contextual-spacing="false" fo:line-height="102%" fo:text-align="left" style:justify-single-word="false" fo:text-indent="0in" style:auto-text-indent="false"/>
    </style:style>
    <style:style style:name="P797" style:family="paragraph" style:parent-style-name="Standard">
      <style:paragraph-properties fo:margin-left="1.3516in" fo:margin-right="1.7in" fo:margin-top="0.0008in" fo:margin-bottom="0in" style:contextual-spacing="false" fo:line-height="102%" fo:text-align="justify" style:justify-single-word="false" fo:text-indent="0in" style:auto-text-indent="false"/>
    </style:style>
    <style:style style:name="P798" style:family="paragraph" style:parent-style-name="Standard">
      <style:paragraph-properties fo:margin-left="1.3516in" fo:margin-right="0in" fo:margin-top="0.0008in" fo:margin-bottom="0in" style:contextual-spacing="false" fo:text-align="left" style:justify-single-word="false" fo:text-indent="0in" style:auto-text-indent="false"/>
    </style:style>
    <style:style style:name="P799" style:family="paragraph" style:parent-style-name="Standard">
      <style:paragraph-properties fo:margin-left="1.3516in" fo:margin-right="0in" fo:margin-top="0.002in" fo:margin-bottom="0in" style:contextual-spacing="false" fo:text-align="left" style:justify-single-word="false" fo:text-indent="0in" style:auto-text-indent="false"/>
    </style:style>
    <style:style style:name="P800" style:family="paragraph" style:parent-style-name="Standard">
      <style:paragraph-properties fo:margin-left="1.3516in" fo:margin-right="2.3209in" fo:margin-top="0.0028in" fo:margin-bottom="0in" style:contextual-spacing="false" fo:line-height="102%" fo:text-align="left" style:justify-single-word="false" fo:text-indent="0in" style:auto-text-indent="false"/>
    </style:style>
    <style:style style:name="P801" style:family="paragraph" style:parent-style-name="Standard">
      <style:paragraph-properties fo:margin-left="1.3516in" fo:margin-right="0in" fo:margin-top="0in" fo:margin-bottom="0in" style:contextual-spacing="false" fo:line-height="0.1354in" fo:text-align="left" style:justify-single-word="false" fo:text-indent="0in" style:auto-text-indent="false"/>
    </style:style>
    <style:style style:name="P802" style:family="paragraph" style:parent-style-name="Text_20_body">
      <style:text-properties fo:font-size="8.5pt" style:font-size-asian="8.5pt"/>
    </style:style>
    <style:style style:name="P803" style:family="paragraph" style:parent-style-name="Text_20_body">
      <style:paragraph-properties fo:margin-top="0.0071in" fo:margin-bottom="0in" style:contextual-spacing="false"/>
      <style:text-properties fo:font-size="8.5pt" style:font-size-asian="8.5pt"/>
    </style:style>
    <style:style style:name="P804" style:family="paragraph" style:parent-style-name="Standard">
      <style:paragraph-properties fo:margin-left="1.3516in" fo:margin-right="1.6953in" fo:margin-top="0.0008in" fo:margin-bottom="0in" style:contextual-spacing="false" fo:line-height="102%" fo:text-align="justify" style:justify-single-word="false" fo:text-indent="0in" style:auto-text-indent="false"/>
    </style:style>
    <style:style style:name="P805" style:family="paragraph" style:parent-style-name="Text_20_body">
      <style:paragraph-properties fo:margin-top="0.0043in" fo:margin-bottom="0in" style:contextual-spacing="false"/>
      <style:text-properties fo:font-size="8.5pt" style:font-size-asian="8.5pt"/>
    </style:style>
    <style:style style:name="P806" style:family="paragraph" style:parent-style-name="Standard">
      <style:paragraph-properties fo:margin-left="3.4063in" fo:margin-right="0in" fo:margin-top="0in" fo:margin-bottom="0in" style:contextual-spacing="false" fo:text-align="left" style:justify-single-word="false" fo:text-indent="0in" style:auto-text-indent="false"/>
    </style:style>
    <style:style style:name="P807" style:family="paragraph" style:parent-style-name="Text_20_body">
      <style:paragraph-properties fo:margin-top="0.0146in" fo:margin-bottom="0in" style:contextual-spacing="false"/>
      <style:text-properties fo:font-size="8.5pt" style:font-size-asian="8.5pt"/>
    </style:style>
    <style:style style:name="P808" style:family="paragraph" style:parent-style-name="Standard">
      <style:paragraph-properties fo:margin-left="2.8827in" fo:margin-right="3.2272in" fo:margin-top="0in" fo:margin-bottom="0in" style:contextual-spacing="false" fo:line-height="102%" fo:text-align="center" style:justify-single-word="false" fo:text-indent="0in" style:auto-text-indent="false"/>
    </style:style>
    <style:style style:name="P809" style:family="paragraph" style:parent-style-name="Text_20_body">
      <style:paragraph-properties fo:margin-top="0.1252in" fo:margin-bottom="0in" style:contextual-spacing="false"/>
      <style:text-properties fo:font-size="8.5pt" style:font-size-asian="8.5pt"/>
    </style:style>
    <style:style style:name="P810" style:family="paragraph" style:parent-style-name="Standard">
      <style:paragraph-properties fo:margin-left="1.3965in" fo:margin-right="1.7398in" fo:margin-top="0in" fo:margin-bottom="0in" style:contextual-spacing="false" fo:text-align="center" style:justify-single-word="false" fo:text-indent="0in" style:auto-text-indent="false"/>
    </style:style>
    <style:style style:name="P811" style:family="paragraph" style:parent-style-name="Standard">
      <style:paragraph-properties fo:margin-left="1.3291in" fo:margin-right="1.6744in" fo:margin-top="0.0035in" fo:margin-bottom="0in" style:contextual-spacing="false" fo:line-height="103%" fo:text-align="center" style:justify-single-word="false" fo:text-indent="0in" style:auto-text-indent="false"/>
    </style:style>
    <style:style style:name="P812" style:family="paragraph" style:parent-style-name="Text_20_body" style:master-page-name="Converted46">
      <style:paragraph-properties style:page-number="auto"/>
      <style:text-properties fo:font-size="8.5pt" style:font-size-asian="8.5pt"/>
    </style:style>
    <style:style style:name="P813" style:family="paragraph" style:parent-style-name="Text_20_body">
      <style:paragraph-properties fo:margin-top="0.0346in" fo:margin-bottom="0in" style:contextual-spacing="false"/>
      <style:text-properties fo:font-size="8.5pt" style:font-size-asian="8.5pt"/>
    </style:style>
    <style:style style:name="P814" style:family="paragraph" style:parent-style-name="Heading_20_9">
      <style:paragraph-properties fo:line-height="206%"/>
    </style:style>
    <style:style style:name="P815" style:family="paragraph" style:parent-style-name="Standard">
      <style:paragraph-properties fo:margin-left="1.2028in" fo:margin-right="1.6902in" fo:margin-top="0in" fo:margin-bottom="0in" style:contextual-spacing="false" fo:line-height="102%" fo:text-align="justify" style:justify-single-word="false" fo:text-indent="0in" style:auto-text-indent="false"/>
    </style:style>
    <style:style style:name="P816" style:family="paragraph" style:parent-style-name="Text_20_body">
      <style:paragraph-properties fo:margin-top="0.0035in" fo:margin-bottom="0in" style:contextual-spacing="false"/>
      <style:text-properties fo:font-size="8.5pt" style:font-size-asian="8.5pt"/>
    </style:style>
    <style:style style:name="P817" style:family="paragraph" style:parent-style-name="Standard">
      <style:paragraph-properties fo:margin-left="1.2028in" fo:margin-right="1.6917in" fo:margin-top="0in" fo:margin-bottom="0in" style:contextual-spacing="false" fo:line-height="102%" fo:text-align="justify" style:justify-single-word="false" fo:text-indent="0in" style:auto-text-indent="false"/>
    </style:style>
    <style:style style:name="P818" style:family="paragraph" style:parent-style-name="Standard">
      <style:paragraph-properties fo:margin-left="1.2028in" fo:margin-right="1.6929in" fo:margin-top="0in" fo:margin-bottom="0in" style:contextual-spacing="false" fo:line-height="102%" fo:text-align="justify" style:justify-single-word="false" fo:text-indent="0in" style:auto-text-indent="false"/>
    </style:style>
    <style:style style:name="P819" style:family="paragraph" style:parent-style-name="Standard">
      <style:paragraph-properties fo:margin-left="1.2028in" fo:margin-right="1.6909in" fo:margin-top="0in" fo:margin-bottom="0in" style:contextual-spacing="false" fo:line-height="102%" fo:text-align="justify" style:justify-single-word="false" fo:text-indent="0in" style:auto-text-indent="false"/>
    </style:style>
    <style:style style:name="P820" style:family="paragraph" style:parent-style-name="Text_20_body">
      <style:paragraph-properties fo:margin-top="0.0264in" fo:margin-bottom="0in" style:contextual-spacing="false"/>
      <style:text-properties fo:font-size="8.5pt" style:font-size-asian="8.5pt"/>
    </style:style>
    <style:style style:name="P821" style:family="paragraph" style:parent-style-name="Heading_20_9">
      <style:paragraph-properties fo:margin-left="1.2528in" fo:margin-right="1.7398in"/>
    </style:style>
    <style:style style:name="P822" style:family="paragraph" style:parent-style-name="Standard">
      <style:paragraph-properties fo:margin-left="1.252in" fo:margin-right="1.7398in" fo:margin-top="0.0035in" fo:margin-bottom="0in" style:contextual-spacing="false" fo:text-align="center" style:justify-single-word="false" fo:text-indent="0in" style:auto-text-indent="false"/>
    </style:style>
    <style:style style:name="P823" style:family="paragraph" style:parent-style-name="Text_20_body" style:master-page-name="Converted47">
      <style:paragraph-properties style:page-number="48"/>
      <style:text-properties fo:font-size="11pt" fo:font-weight="bold" style:font-size-asian="11pt" style:font-weight-asian="bold"/>
    </style:style>
    <style:style style:name="P824" style:family="paragraph" style:parent-style-name="Text_20_body">
      <style:paragraph-properties fo:margin-top="0.0528in" fo:margin-bottom="0in" style:contextual-spacing="false"/>
      <style:text-properties fo:font-size="11pt" fo:font-weight="bold" style:font-size-asian="11pt" style:font-weight-asian="bold"/>
    </style:style>
    <style:style style:name="P825" style:family="paragraph" style:parent-style-name="Text_20_body">
      <style:paragraph-properties fo:margin-top="0.1362in" fo:margin-bottom="0in" style:contextual-spacing="false"/>
      <style:text-properties style:font-name="Source Sans Pro" fo:font-size="10.5pt" fo:font-weight="bold" style:font-size-asian="10.5pt" style:font-weight-asian="bold"/>
    </style:style>
    <style:style style:name="P826" style:family="paragraph" style:parent-style-name="Text_20_body">
      <style:text-properties style:font-name="Calibri1" fo:font-size="10.5pt" fo:font-weight="bold" style:font-size-asian="10.5pt" style:font-weight-asian="bold"/>
    </style:style>
    <style:style style:name="P827" style:family="paragraph" style:parent-style-name="Text_20_body">
      <style:paragraph-properties fo:margin-top="0.0165in" fo:margin-bottom="0in" style:contextual-spacing="false"/>
      <style:text-properties style:font-name="Calibri1" fo:font-size="10.5pt" fo:font-weight="bold" style:font-size-asian="10.5pt" style:font-weight-asian="bold"/>
    </style:style>
    <style:style style:name="P828" style:family="paragraph" style:parent-style-name="Standard">
      <style:paragraph-properties fo:margin-left="1.3846in" fo:margin-right="4.0453in" fo:margin-top="0in" fo:margin-bottom="0in" style:contextual-spacing="false" fo:line-height="114%" fo:text-align="left" style:justify-single-word="false" fo:text-indent="0in" style:auto-text-indent="false"/>
    </style:style>
    <style:style style:name="P829" style:family="paragraph" style:parent-style-name="Standard">
      <style:paragraph-properties fo:margin-left="1.3846in" fo:margin-right="0in" fo:margin-top="0.002in" fo:margin-bottom="0in" style:contextual-spacing="false" fo:text-align="left" style:justify-single-word="false" fo:text-indent="0in" style:auto-text-indent="false"/>
    </style:style>
    <style:style style:name="P830" style:family="paragraph" style:parent-style-name="Standard">
      <style:paragraph-properties fo:margin-left="1.3846in" fo:margin-right="1.9118in" fo:margin-top="0.0189in" fo:margin-bottom="0in" style:contextual-spacing="false" fo:line-height="114%" fo:text-align="justify" style:justify-single-word="false" fo:text-indent="0in" style:auto-text-indent="false"/>
    </style:style>
    <style:style style:name="P831" style:family="paragraph" style:parent-style-name="Standard">
      <style:paragraph-properties fo:margin-left="1.3846in" fo:margin-right="0in" fo:margin-top="0.002in" fo:margin-bottom="0in" style:contextual-spacing="false" fo:text-align="justify" style:justify-single-word="false" fo:text-indent="0in" style:auto-text-indent="false"/>
    </style:style>
    <style:style style:name="P832" style:family="paragraph" style:parent-style-name="Standard">
      <style:paragraph-properties fo:margin-left="1.3846in" fo:margin-right="1.9209in" fo:margin-top="0.0201in" fo:margin-bottom="0in" style:contextual-spacing="false" fo:line-height="114%" fo:text-align="justify" style:justify-single-word="false" fo:text-indent="0in" style:auto-text-indent="false"/>
    </style:style>
    <style:style style:name="P833" style:family="paragraph" style:parent-style-name="Standard">
      <style:paragraph-properties fo:margin-left="1.3846in" fo:margin-right="0in" fo:margin-top="0.0008in" fo:margin-bottom="0in" style:contextual-spacing="false" fo:text-align="justify" style:justify-single-word="false" fo:text-indent="0in" style:auto-text-indent="false"/>
    </style:style>
    <style:style style:name="P834" style:family="paragraph" style:parent-style-name="Standard">
      <style:paragraph-properties fo:margin-left="1.3846in" fo:margin-right="1.9138in" fo:margin-top="0.0193in" fo:margin-bottom="0in" style:contextual-spacing="false" fo:line-height="114%" fo:text-align="justify" style:justify-single-word="false" fo:text-indent="0in" style:auto-text-indent="false"/>
    </style:style>
    <style:style style:name="P835" style:family="paragraph" style:parent-style-name="Standard">
      <style:paragraph-properties fo:margin-left="1.3846in" fo:margin-right="0in" fo:margin-top="0.0016in" fo:margin-bottom="0in" style:contextual-spacing="false" fo:text-align="justify" style:justify-single-word="false" fo:text-indent="0in" style:auto-text-indent="false"/>
    </style:style>
    <style:style style:name="P836" style:family="paragraph" style:parent-style-name="Text_20_body">
      <style:paragraph-properties fo:margin-top="0.0374in" fo:margin-bottom="0in" style:contextual-spacing="false"/>
      <style:text-properties fo:font-size="8.5pt" fo:font-weight="bold" style:font-size-asian="8.5pt" style:font-weight-asian="bold"/>
    </style:style>
    <style:style style:name="P837" style:family="paragraph" style:parent-style-name="Standard">
      <style:paragraph-properties fo:margin-left="1.2492in" fo:margin-right="1.7764in" fo:margin-top="0in" fo:margin-bottom="0in" style:contextual-spacing="false" fo:text-align="center" style:justify-single-word="false" fo:text-indent="0in" style:auto-text-indent="false"/>
    </style:style>
    <style:style style:name="P838" style:family="paragraph" style:parent-style-name="Text_20_body">
      <style:paragraph-properties fo:margin-top="0.1339in" fo:margin-bottom="0in" style:contextual-spacing="false"/>
      <style:text-properties fo:font-size="8.5pt" style:font-size-asian="8.5pt"/>
    </style:style>
    <style:style style:name="P839" style:family="paragraph" style:parent-style-name="Heading_20_9">
      <style:paragraph-properties fo:margin-left="1.2492in" fo:margin-right="1.7752in"/>
    </style:style>
    <style:style style:name="P840" style:family="paragraph" style:parent-style-name="Standard">
      <style:paragraph-properties fo:margin-left="1.2492in" fo:margin-right="1.7728in" fo:margin-top="0.078in" fo:margin-bottom="0in" style:contextual-spacing="false" fo:text-align="center" style:justify-single-word="false" fo:text-indent="0in" style:auto-text-indent="false"/>
    </style:style>
    <style:style style:name="P841" style:family="paragraph" style:parent-style-name="Heading_20_1" style:master-page-name="Converted48">
      <style:paragraph-properties fo:margin-top="0.0591in" fo:margin-bottom="0in" style:contextual-spacing="false" style:page-number="auto"/>
    </style:style>
    <style:style style:name="P842" style:family="paragraph" style:parent-style-name="Standard">
      <style:paragraph-properties fo:margin-left="1.3728in" fo:margin-right="1.7398in" fo:margin-top="0.2193in" fo:margin-bottom="0in" style:contextual-spacing="false" fo:line-height="0.1953in" fo:text-align="center" style:justify-single-word="false" fo:text-indent="0in" style:auto-text-indent="false"/>
    </style:style>
    <style:style style:name="P843" style:family="paragraph" style:parent-style-name="Standard">
      <style:paragraph-properties fo:margin-left="1.3728in" fo:margin-right="1.7398in" fo:margin-top="0in" fo:margin-bottom="0in" style:contextual-spacing="false" fo:line-height="0.1953in" fo:text-align="center" style:justify-single-word="false" fo:text-indent="0in" style:auto-text-indent="false"/>
    </style:style>
    <style:style style:name="P844" style:family="paragraph" style:parent-style-name="Text_20_body">
      <style:paragraph-properties fo:margin-top="0.0862in" fo:margin-bottom="0in" style:contextual-spacing="false"/>
      <style:text-properties style:font-name="Source Sans Pro" fo:font-size="10pt" style:font-size-asian="10pt"/>
    </style:style>
    <style:style style:name="P845"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846" style:family="paragraph" style:parent-style-name="Text_20_body">
      <style:paragraph-properties fo:margin-top="0.1244in" fo:margin-bottom="0in" style:contextual-spacing="false"/>
      <style:text-properties style:font-name="Source Sans Pro" fo:font-size="10pt" style:font-size-asian="10pt"/>
    </style:style>
    <style:style style:name="P847"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848"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849"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850"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851"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852"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853"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fo:letter-spacing="-0.0134in"/>
    </style:style>
    <style:style style:name="T41" style:family="text">
      <style:text-properties fo:color="#231f20" style:font-name="Source Sans Pro" fo:font-size="12pt" style:font-size-asian="12pt"/>
    </style:style>
    <style:style style:name="T42" style:family="text">
      <style:text-properties fo:color="#231f20" style:font-name="Source Sans Pro" fo:font-size="12pt" fo:letter-spacing="-0.0063in" style:font-size-asian="12pt"/>
    </style:style>
    <style:style style:name="T43" style:family="text">
      <style:text-properties fo:color="#231f20" style:font-name="Source Sans Pro" fo:font-size="12pt" fo:letter-spacing="-0.0016in" style:font-size-asian="12pt"/>
    </style:style>
    <style:style style:name="T44" style:family="text">
      <style:text-properties fo:color="#25408f" fo:font-weight="bold" style:font-weight-asian="bold"/>
    </style:style>
    <style:style style:name="T45" style:family="text">
      <style:text-properties fo:color="#25408f" fo:letter-spacing="-0.0008in" fo:font-weight="bold" style:font-weight-asian="bold"/>
    </style:style>
    <style:style style:name="T46" style:family="text">
      <style:text-properties fo:color="#25408f" fo:letter-spacing="-0.0016in" fo:font-weight="bold" style:font-weight-asian="bold"/>
    </style:style>
    <style:style style:name="T47" style:family="text">
      <style:text-properties fo:color="#231f20" style:font-name="Source Sans Pro" fo:font-size="10pt" style:font-size-asian="10pt"/>
    </style:style>
    <style:style style:name="T48" style:family="text">
      <style:text-properties fo:color="#231f20" style:font-name="Source Sans Pro" fo:font-size="10pt" fo:letter-spacing="-0.0035in" style:font-size-asian="10pt"/>
    </style:style>
    <style:style style:name="T49" style:family="text">
      <style:text-properties fo:color="#231f20" style:font-name="Source Sans Pro" fo:font-size="10pt" fo:letter-spacing="-0.0028in" style:font-size-asian="10pt"/>
    </style:style>
    <style:style style:name="T50" style:family="text">
      <style:text-properties fo:color="#231f20" style:font-name="Source Sans Pro" fo:font-size="10pt" fo:letter-spacing="-0.0016in" style:font-size-asian="10pt"/>
    </style:style>
    <style:style style:name="T51" style:family="text">
      <style:text-properties fo:color="#25408f" fo:letter-spacing="-0.0047in" fo:font-weight="bold" style:font-weight-asian="bold"/>
    </style:style>
    <style:style style:name="T52" style:family="text">
      <style:text-properties fo:color="#25408f" fo:letter-spacing="-0.0028in" fo:font-weight="bold" style:font-weight-asian="bold"/>
    </style:style>
    <style:style style:name="T53" style:family="text">
      <style:text-properties fo:color="#231f20" style:font-name="Source Sans Pro" fo:font-size="10pt" fo:letter-spacing="-0.002in" style:font-size-asian="10pt"/>
    </style:style>
    <style:style style:name="T54" style:family="text">
      <style:text-properties fo:color="#25408f" fo:letter-spacing="-0.0043in" fo:font-weight="bold" style:font-weight-asian="bold"/>
    </style:style>
    <style:style style:name="T55" style:family="text">
      <style:text-properties fo:color="#25408f" fo:letter-spacing="-0.0035in" fo:font-weight="bold" style:font-weight-asian="bold"/>
    </style:style>
    <style:style style:name="T56" style:family="text">
      <style:text-properties fo:color="#25408f" fo:letter-spacing="-0.002in" fo:font-weight="bold" style:font-weight-asian="bold"/>
    </style:style>
    <style:style style:name="T57" style:family="text">
      <style:text-properties fo:color="#25408f" style:font-name="Source Sans Pro Semibold" fo:letter-spacing="-0.0016in" fo:font-weight="bold" style:font-weight-asian="bold"/>
    </style:style>
    <style:style style:name="T58" style:family="text">
      <style:text-properties fo:color="#25408f" style:font-name="Source Sans Pro Semibold" fo:letter-spacing="-0.0043in" fo:font-weight="bold" style:font-weight-asian="bold"/>
    </style:style>
    <style:style style:name="T59" style:family="text">
      <style:text-properties fo:color="#231f20" style:font-name="Source Sans Pro" fo:font-size="10pt" fo:letter-spacing="-0.0047in" style:font-size-asian="10pt"/>
    </style:style>
    <style:style style:name="T60" style:family="text">
      <style:text-properties fo:color="#25408f" fo:letter-spacing="-0.0083in" fo:font-weight="bold" style:font-weight-asian="bold"/>
    </style:style>
    <style:style style:name="T61" style:family="text">
      <style:text-properties fo:color="#25408f" fo:letter-spacing="-0.0071in" fo:font-weight="bold" style:font-weight-asian="bold"/>
    </style:style>
    <style:style style:name="T62" style:family="text">
      <style:text-properties fo:color="#231f20" style:font-name="Source Sans Pro" fo:font-size="10pt" fo:letter-spacing="0.0228in" style:font-size-asian="10pt"/>
    </style:style>
    <style:style style:name="T63" style:family="text">
      <style:text-properties fo:color="#25408f" fo:letter-spacing="-0.0063in" fo:font-weight="bold" style:font-weight-asian="bold"/>
    </style:style>
    <style:style style:name="T64" style:family="text">
      <style:text-properties fo:color="#25408f" fo:letter-spacing="-0.0055in" fo:font-weight="bold" style:font-weight-asian="bold"/>
    </style:style>
    <style:style style:name="T65" style:family="text">
      <style:text-properties fo:color="#231f20" style:font-name="Source Sans Pro" fo:font-size="10pt" fo:letter-spacing="-0.0043in" style:font-size-asian="10pt"/>
    </style:style>
    <style:style style:name="T66" style:family="text">
      <style:text-properties fo:color="#25408f" fo:letter-spacing="-0.0075in" fo:font-weight="bold" style:font-weight-asian="bold"/>
    </style:style>
    <style:style style:name="T67" style:family="text">
      <style:text-properties fo:color="#25408f" fo:letter-spacing="0.0008in" fo:font-weight="bold" style:font-weight-asian="bold"/>
    </style:style>
    <style:style style:name="T68" style:family="text">
      <style:text-properties fo:color="#25408f" fo:letter-spacing="0.002in" fo:font-weight="bold" style:font-weight-asian="bold"/>
    </style:style>
    <style:style style:name="T69" style:family="text">
      <style:text-properties fo:color="#231f20" fo:letter-spacing="-0.0118in"/>
    </style:style>
    <style:style style:name="T70" style:family="text">
      <style:text-properties fo:color="#231f20" style:font-name="Source Sans Pro" fo:font-size="19pt" style:font-size-asian="19pt"/>
    </style:style>
    <style:style style:name="T71" style:family="text">
      <style:text-properties fo:color="#231f20" style:font-name="Source Sans Pro" fo:font-size="19pt" fo:letter-spacing="-0.0138in" style:font-size-asian="19pt"/>
    </style:style>
    <style:style style:name="T72" style:family="text">
      <style:text-properties fo:color="#231f20" style:font-name="Source Sans Pro" fo:font-size="19pt" fo:letter-spacing="-0.0134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fo:letter-spacing="0.0417in"/>
    </style:style>
    <style:style style:name="T82" style:family="text">
      <style:text-properties fo:color="#231f20" style:font-name="Source Sans Pro" fo:letter-spacing="-0.0047in"/>
    </style:style>
    <style:style style:name="T83" style:family="text">
      <style:text-properties style:font-name="Verdana" fo:font-size="9.5pt" style:text-underline-style="solid" style:text-underline-width="auto" style:text-underline-color="font-color" fo:font-weight="bold" style:font-size-asian="9.5pt" style:font-weight-asian="bold"/>
    </style:style>
    <style:style style:name="T84" style:family="text">
      <style:text-properties style:font-name="Verdana" fo:font-size="9.5pt" fo:letter-spacing="0.0028in" style:text-underline-style="solid" style:text-underline-width="auto" style:text-underline-color="font-color" fo:font-weight="bold" style:font-size-asian="9.5pt" style:font-weight-asian="bold"/>
    </style:style>
    <style:style style:name="T85"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86" style:family="text">
      <style:text-properties style:font-name="Verdana" fo:font-size="7.5pt" fo:font-weight="bold" style:font-size-asian="7.5pt" style:font-weight-asian="bold"/>
    </style:style>
    <style:style style:name="T87" style:family="text">
      <style:text-properties style:font-name="Verdana" fo:font-size="7.5pt" fo:letter-spacing="-0.0016in" fo:font-weight="bold" style:font-size-asian="7.5pt" style:font-weight-asian="bold"/>
    </style:style>
    <style:style style:name="T88" style:family="text">
      <style:text-properties style:font-name="Verdana" fo:font-size="7.5pt" fo:letter-spacing="0.0402in" fo:font-weight="bold" style:font-size-asian="7.5pt" style:font-weight-asian="bold"/>
    </style:style>
    <style:style style:name="T89" style:family="text">
      <style:text-properties style:font-name="Verdana" fo:font-size="7.5pt" fo:letter-spacing="0.0417in" fo:font-weight="bold" style:font-size-asian="7.5pt" style:font-weight-asian="bold"/>
    </style:style>
    <style:style style:name="T90" style:family="text">
      <style:text-properties style:font-name="Verdana" fo:font-size="7.5pt" fo:letter-spacing="0.039in" fo:font-weight="bold" style:font-size-asian="7.5pt" style:font-weight-asian="bold"/>
    </style:style>
    <style:style style:name="T91" style:family="text">
      <style:text-properties style:font-name="Verdana" fo:font-size="7.5pt" fo:letter-spacing="0.0429in" fo:font-weight="bold" style:font-size-asian="7.5pt" style:font-weight-asian="bold"/>
    </style:style>
    <style:style style:name="T92" style:family="text">
      <style:text-properties style:font-name="Verdana" fo:font-size="7.5pt" fo:letter-spacing="-0.0035in" fo:font-weight="bold" style:font-size-asian="7.5pt" style:font-weight-asian="bold"/>
    </style:style>
    <style:style style:name="T93" style:family="text">
      <style:text-properties style:font-name="Verdana" fo:font-size="7.5pt" style:font-size-asian="7.5pt"/>
    </style:style>
    <style:style style:name="T94" style:family="text">
      <style:text-properties style:font-name="Verdana"/>
    </style:style>
    <style:style style:name="T95" style:family="text">
      <style:text-properties style:font-name="Verdana" fo:font-size="8pt" fo:font-weight="bold" style:font-size-asian="8pt" style:font-weight-asian="bold"/>
    </style:style>
    <style:style style:name="T96" style:family="text">
      <style:text-properties style:font-name="Verdana" fo:font-size="8pt" style:font-size-asian="8pt"/>
    </style:style>
    <style:style style:name="T97" style:family="text">
      <style:text-properties style:font-name="Verdana" fo:font-size="7.5pt" fo:letter-spacing="0.028in" style:font-size-asian="7.5pt"/>
    </style:style>
    <style:style style:name="T98" style:family="text">
      <style:text-properties style:font-name="Verdana" fo:font-size="8pt" fo:font-style="italic" fo:font-weight="bold" style:font-size-asian="8pt" style:font-style-asian="italic" style:font-weight-asian="bold"/>
    </style:style>
    <style:style style:name="T99" style:family="text">
      <style:text-properties style:font-name="Verdana" fo:font-size="8pt" fo:font-style="italic" style:font-size-asian="8pt" style:font-style-asian="italic"/>
    </style:style>
    <style:style style:name="T100" style:family="text">
      <style:text-properties style:font-name="Verdana" fo:font-size="8pt" fo:letter-spacing="-0.002in" fo:font-style="italic" style:font-size-asian="8pt" style:font-style-asian="italic"/>
    </style:style>
    <style:style style:name="T101" style:family="text">
      <style:text-properties style:font-name="Verdana" fo:font-size="8pt" fo:letter-spacing="-0.0035in" fo:font-style="italic" style:font-size-asian="8pt" style:font-style-asian="italic"/>
    </style:style>
    <style:style style:name="T102" style:family="text">
      <style:text-properties style:font-name="Verdana" fo:font-size="8pt" fo:letter-spacing="-0.0016in" fo:font-style="italic" style:font-size-asian="8pt" style:font-style-asian="italic"/>
    </style:style>
    <style:style style:name="T103" style:family="text">
      <style:text-properties style:font-name="Verdana" fo:font-size="8pt" fo:letter-spacing="-0.0028in" fo:font-style="italic" style:font-size-asian="8pt" style:font-style-asian="italic"/>
    </style:style>
    <style:style style:name="T104" style:family="text">
      <style:text-properties style:font-name="Verdana" fo:font-size="8pt" fo:letter-spacing="-0.0016in" fo:font-style="italic" fo:font-weight="bold" style:font-size-asian="8pt" style:font-style-asian="italic" style:font-weight-asian="bold"/>
    </style:style>
    <style:style style:name="T105" style:family="text">
      <style:text-properties style:font-name="Verdana" fo:font-weight="bold" style:font-weight-asian="bold"/>
    </style:style>
    <style:style style:name="T106" style:family="text">
      <style:text-properties style:font-name="Verdana" fo:letter-spacing="-0.0035in" fo:font-weight="bold" style:font-weight-asian="bold"/>
    </style:style>
    <style:style style:name="T107" style:family="text">
      <style:text-properties style:font-name="Verdana" fo:letter-spacing="-0.0028in" fo:font-weight="bold" style:font-weight-asian="bold"/>
    </style:style>
    <style:style style:name="T108" style:family="text">
      <style:text-properties style:font-name="Verdana" fo:letter-spacing="-0.0028in"/>
    </style:style>
    <style:style style:name="T109" style:family="text">
      <style:text-properties style:font-name="Verdana" fo:letter-spacing="-0.002in"/>
    </style:style>
    <style:style style:name="T110" style:family="text">
      <style:text-properties style:font-name="Verdana" fo:letter-spacing="-0.0008in"/>
    </style:style>
    <style:style style:name="T111" style:family="text">
      <style:text-properties style:font-name="Verdana" fo:letter-spacing="-0.0035in"/>
    </style:style>
    <style:style style:name="T112" style:family="text">
      <style:text-properties style:font-name="Verdana" fo:letter-spacing="-0.0016in"/>
    </style:style>
    <style:style style:name="T113" style:family="text">
      <style:text-properties style:font-name="Verdana" fo:letter-spacing="-0.0047in"/>
    </style:style>
    <style:style style:name="T114" style:family="text">
      <style:text-properties style:font-name="Verdana" fo:letter-spacing="-0.0043in"/>
    </style:style>
    <style:style style:name="T115" style:family="text">
      <style:text-properties style:font-name="Verdana" fo:font-size="8pt" fo:letter-spacing="-0.0047in" fo:font-weight="bold" style:font-size-asian="8pt" style:font-weight-asian="bold"/>
    </style:style>
    <style:style style:name="T116" style:family="text">
      <style:text-properties style:font-name="Verdana" fo:font-size="8pt" fo:letter-spacing="-0.0043in" fo:font-weight="bold" style:font-size-asian="8pt" style:font-weight-asian="bold"/>
    </style:style>
    <style:style style:name="T117" style:family="text">
      <style:text-properties style:font-name="Verdana" fo:font-size="8pt" fo:letter-spacing="-0.0016in" fo:font-weight="bold" style:font-size-asian="8pt" style:font-weight-asian="bold"/>
    </style:style>
    <style:style style:name="T118" style:family="text">
      <style:text-properties style:font-name="Verdana" fo:font-size="8pt" fo:letter-spacing="-0.0055in" fo:font-weight="bold" style:font-size-asian="8pt" style:font-weight-asian="bold"/>
    </style:style>
    <style:style style:name="T119" style:family="text">
      <style:text-properties style:font-name="Verdana" fo:font-size="9pt" style:text-underline-style="solid" style:text-underline-width="auto" style:text-underline-color="font-color" fo:font-weight="bold" style:font-size-asian="9pt" style:font-weight-asian="bold"/>
    </style:style>
    <style:style style:name="T120" style:family="text">
      <style:text-properties style:font-name="Verdana" fo:font-size="9pt" fo:letter-spacing="0.0075in" style:text-underline-style="solid" style:text-underline-width="auto" style:text-underline-color="font-color" fo:font-weight="bold" style:font-size-asian="9pt" style:font-weight-asian="bold"/>
    </style:style>
    <style:style style:name="T121" style:family="text">
      <style:text-properties style:font-name="Verdana" fo:font-size="9pt" fo:letter-spacing="-0.0016in" style:text-underline-style="solid" style:text-underline-width="auto" style:text-underline-color="font-color" fo:font-weight="bold" style:font-size-asian="9pt" style:font-weight-asian="bold"/>
    </style:style>
    <style:style style:name="T122" style:family="text">
      <style:text-properties style:font-name="Verdana" fo:font-size="7.5pt" fo:letter-spacing="0.028in" fo:font-weight="bold" style:font-size-asian="7.5pt" style:font-weight-asian="bold"/>
    </style:style>
    <style:style style:name="T123" style:family="text">
      <style:text-properties style:font-name="Verdana" fo:font-size="7.5pt" fo:letter-spacing="0.0217in" style:font-size-asian="7.5pt"/>
    </style:style>
    <style:style style:name="T124" style:family="text">
      <style:text-properties style:font-name="Verdana" fo:font-size="7.5pt" fo:letter-spacing="0.0236in" style:font-size-asian="7.5pt"/>
    </style:style>
    <style:style style:name="T125" style:family="text">
      <style:text-properties style:font-name="Verdana" fo:font-size="7.5pt" fo:letter-spacing="0.0228in" style:font-size-asian="7.5pt"/>
    </style:style>
    <style:style style:name="T126" style:family="text">
      <style:text-properties style:font-name="Verdana" fo:font-size="7.5pt" fo:letter-spacing="0.022in" style:font-size-asian="7.5pt"/>
    </style:style>
    <style:style style:name="T127" style:family="text">
      <style:text-properties style:font-name="Verdana" fo:font-size="7.5pt" fo:letter-spacing="0.0047in" fo:font-weight="bold" style:font-size-asian="7.5pt" style:font-weight-asian="bold"/>
    </style:style>
    <style:style style:name="T128" style:family="text">
      <style:text-properties style:font-name="Verdana" fo:font-size="7.5pt" fo:letter-spacing="0.0075in" fo:font-weight="bold" style:font-size-asian="7.5pt" style:font-weight-asian="bold"/>
    </style:style>
    <style:style style:name="T129" style:family="text">
      <style:text-properties style:font-name="Verdana" fo:font-size="7.5pt" fo:letter-spacing="0.0083in" style:font-size-asian="7.5pt"/>
    </style:style>
    <style:style style:name="T130" style:family="text">
      <style:text-properties style:font-name="Verdana" fo:font-size="7.5pt" fo:letter-spacing="0.0075in" style:font-size-asian="7.5pt"/>
    </style:style>
    <style:style style:name="T131" style:family="text">
      <style:text-properties style:font-name="Verdana" fo:font-size="7.5pt" fo:letter-spacing="-0.0016in" style:font-size-asian="7.5pt"/>
    </style:style>
    <style:style style:name="T132" style:family="text">
      <style:text-properties style:font-name="Verdana" fo:font-size="7.5pt" fo:letter-spacing="0.0091in" fo:font-weight="bold" style:font-size-asian="7.5pt" style:font-weight-asian="bold"/>
    </style:style>
    <style:style style:name="T133" style:family="text">
      <style:text-properties style:font-name="Verdana" fo:font-size="7.5pt" fo:letter-spacing="0.0098in" fo:font-weight="bold" style:font-size-asian="7.5pt" style:font-weight-asian="bold"/>
    </style:style>
    <style:style style:name="T134" style:family="text">
      <style:text-properties style:font-name="Verdana" fo:font-size="7.5pt" fo:letter-spacing="0.0102in" fo:font-weight="bold" style:font-size-asian="7.5pt" style:font-weight-asian="bold"/>
    </style:style>
    <style:style style:name="T135" style:family="text">
      <style:text-properties style:font-name="Verdana" fo:font-size="7.5pt" fo:letter-spacing="0.0083in" fo:font-weight="bold" style:font-size-asian="7.5pt" style:font-weight-asian="bold"/>
    </style:style>
    <style:style style:name="T136" style:family="text">
      <style:text-properties style:font-name="Verdana" fo:font-size="7.5pt" fo:letter-spacing="0.0063in" fo:font-weight="bold" style:font-size-asian="7.5pt" style:font-weight-asian="bold"/>
    </style:style>
    <style:style style:name="T137" style:family="text">
      <style:text-properties style:font-name="Verdana" fo:font-size="7.5pt" fo:letter-spacing="0.0071in" fo:font-weight="bold" style:font-size-asian="7.5pt" style:font-weight-asian="bold"/>
    </style:style>
    <style:style style:name="T138" style:family="text">
      <style:text-properties style:font-name="Verdana" fo:font-size="7.5pt" fo:letter-spacing="0.0098in" style:font-size-asian="7.5pt"/>
    </style:style>
    <style:style style:name="T139" style:family="text">
      <style:text-properties style:font-name="Verdana" fo:font-size="7.5pt" fo:letter-spacing="0.0091in" style:font-size-asian="7.5pt"/>
    </style:style>
    <style:style style:name="T140" style:family="text">
      <style:text-properties fo:color="#030303" fo:font-size="8pt" fo:font-weight="bold" style:font-size-asian="8pt" style:font-weight-asian="bold" style:text-scale="110%"/>
    </style:style>
    <style:style style:name="T141" style:family="text">
      <style:text-properties fo:color="#030303" fo:font-size="8pt" fo:letter-spacing="0.0236in" fo:font-weight="bold" style:font-size-asian="8pt" style:font-weight-asian="bold" style:text-scale="110%"/>
    </style:style>
    <style:style style:name="T142" style:family="text">
      <style:text-properties fo:color="#030303" fo:font-size="8pt" fo:letter-spacing="0.0154in" fo:font-weight="bold" style:font-size-asian="8pt" style:font-weight-asian="bold" style:text-scale="110%"/>
    </style:style>
    <style:style style:name="T143" style:family="text">
      <style:text-properties fo:color="#030303" fo:font-size="8pt" fo:letter-spacing="0.0189in" fo:font-weight="bold" style:font-size-asian="8pt" style:font-weight-asian="bold" style:text-scale="110%"/>
    </style:style>
    <style:style style:name="T144" style:family="text">
      <style:text-properties fo:color="#030303" fo:font-size="8pt" fo:letter-spacing="0.0244in" fo:font-weight="bold" style:font-size-asian="8pt" style:font-weight-asian="bold" style:text-scale="110%"/>
    </style:style>
    <style:style style:name="T145" style:family="text">
      <style:text-properties fo:color="#030303" fo:font-size="8pt" fo:letter-spacing="0.022in" fo:font-weight="bold" style:font-size-asian="8pt" style:font-weight-asian="bold" style:text-scale="110%"/>
    </style:style>
    <style:style style:name="T146" style:family="text">
      <style:text-properties fo:color="#030303" fo:font-size="8pt" fo:letter-spacing="0.0165in" fo:font-weight="bold" style:font-size-asian="8pt" style:font-weight-asian="bold" style:text-scale="110%"/>
    </style:style>
    <style:style style:name="T147" style:family="text">
      <style:text-properties fo:color="#030303" fo:font-size="8pt" fo:letter-spacing="0.0228in" fo:font-weight="bold" style:font-size-asian="8pt" style:font-weight-asian="bold" style:text-scale="110%"/>
    </style:style>
    <style:style style:name="T148" style:family="text">
      <style:text-properties fo:color="#030303" fo:font-size="8pt" fo:letter-spacing="0.028in" fo:font-weight="bold" style:font-size-asian="8pt" style:font-weight-asian="bold" style:text-scale="110%"/>
    </style:style>
    <style:style style:name="T149" style:family="text">
      <style:text-properties fo:color="#030303" style:text-scale="105%"/>
    </style:style>
    <style:style style:name="T150" style:family="text">
      <style:text-properties fo:color="#464646" style:text-scale="105%"/>
    </style:style>
    <style:style style:name="T151" style:family="text">
      <style:text-properties fo:color="#464646" fo:letter-spacing="-0.0075in" style:text-scale="105%"/>
    </style:style>
    <style:style style:name="T152" style:family="text">
      <style:text-properties fo:color="#030303" fo:letter-spacing="-0.0028in" style:text-scale="105%"/>
    </style:style>
    <style:style style:name="T153" style:family="text">
      <style:text-properties fo:color="#030303" fo:letter-spacing="0.0008in" style:text-scale="105%"/>
    </style:style>
    <style:style style:name="T154" style:family="text">
      <style:text-properties fo:color="#161616" style:text-scale="105%"/>
    </style:style>
    <style:style style:name="T155" style:family="text">
      <style:text-properties fo:color="#030303" fo:font-size="8pt" fo:letter-spacing="0.002in" fo:font-weight="bold" style:font-size-asian="8pt" style:font-weight-asian="bold" style:text-scale="110%"/>
    </style:style>
    <style:style style:name="T156" style:family="text">
      <style:text-properties fo:color="#030303" fo:font-size="8pt" fo:letter-spacing="0.0008in" fo:font-weight="bold" style:font-size-asian="8pt" style:font-weight-asian="bold" style:text-scale="110%"/>
    </style:style>
    <style:style style:name="T157" style:family="text">
      <style:text-properties fo:color="#030303" fo:font-size="8pt" fo:letter-spacing="0.0043in" fo:font-weight="bold" style:font-size-asian="8pt" style:font-weight-asian="bold" style:text-scale="110%"/>
    </style:style>
    <style:style style:name="T158" style:family="text">
      <style:text-properties fo:color="#030303" fo:font-size="8pt" fo:letter-spacing="-0.0008in" fo:font-weight="bold" style:font-size-asian="8pt" style:font-weight-asian="bold" style:text-scale="110%"/>
    </style:style>
    <style:style style:name="T159" style:family="text">
      <style:text-properties fo:color="#030303" fo:font-size="8pt" fo:letter-spacing="-0.0016in" fo:font-weight="bold" style:font-size-asian="8pt" style:font-weight-asian="bold" style:text-scale="110%"/>
    </style:style>
    <style:style style:name="T160" style:family="text">
      <style:text-properties fo:color="#030303" fo:font-size="8pt" fo:letter-spacing="-0.0055in" fo:font-weight="bold" style:font-size-asian="8pt" style:font-weight-asian="bold" style:text-scale="110%"/>
    </style:style>
    <style:style style:name="T161" style:family="text">
      <style:text-properties fo:color="#030303" fo:font-size="8pt" fo:letter-spacing="0.0102in" fo:font-weight="bold" style:font-size-asian="8pt" style:font-weight-asian="bold" style:text-scale="110%"/>
    </style:style>
    <style:style style:name="T162" style:family="text">
      <style:text-properties fo:color="#030303" fo:font-size="8pt" fo:letter-spacing="-0.0028in" fo:font-weight="bold" style:font-size-asian="8pt" style:font-weight-asian="bold" style:text-scale="110%"/>
    </style:style>
    <style:style style:name="T163" style:family="text">
      <style:text-properties fo:color="#030303" fo:letter-spacing="0.028in" style:text-scale="105%"/>
    </style:style>
    <style:style style:name="T164" style:family="text">
      <style:text-properties fo:color="#030303" fo:font-size="8pt" style:font-size-asian="8pt" style:text-scale="110%"/>
    </style:style>
    <style:style style:name="T165" style:family="text">
      <style:text-properties fo:color="#030303" fo:font-size="8pt" fo:font-weight="bold" style:font-size-asian="8pt" style:font-weight-asian="bold" style:text-scale="105%"/>
    </style:style>
    <style:style style:name="T166" style:family="text">
      <style:text-properties fo:color="#030303" fo:font-size="8pt" fo:letter-spacing="0.0165in" fo:font-weight="bold" style:font-size-asian="8pt" style:font-weight-asian="bold" style:text-scale="105%"/>
    </style:style>
    <style:style style:name="T167" style:family="text">
      <style:text-properties fo:color="#030303" fo:font-size="8pt" fo:letter-spacing="0.011in" fo:font-weight="bold" style:font-size-asian="8pt" style:font-weight-asian="bold" style:text-scale="105%"/>
    </style:style>
    <style:style style:name="T168" style:family="text">
      <style:text-properties fo:color="#030303" fo:font-size="8pt" fo:letter-spacing="0.0071in" fo:font-weight="bold" style:font-size-asian="8pt" style:font-weight-asian="bold" style:text-scale="105%"/>
    </style:style>
    <style:style style:name="T169" style:family="text">
      <style:text-properties fo:color="#030303" fo:font-size="8pt" fo:letter-spacing="0.0209in" fo:font-weight="bold" style:font-size-asian="8pt" style:font-weight-asian="bold" style:text-scale="105%"/>
    </style:style>
    <style:style style:name="T170" style:family="text">
      <style:text-properties fo:color="#030303" fo:font-size="8pt" fo:letter-spacing="0.0016in" fo:font-weight="bold" style:font-size-asian="8pt" style:font-weight-asian="bold" style:text-scale="105%"/>
    </style:style>
    <style:style style:name="T171" style:family="text">
      <style:text-properties fo:color="#030303" fo:font-size="8pt" fo:letter-spacing="0.0063in" fo:font-weight="bold" style:font-size-asian="8pt" style:font-weight-asian="bold" style:text-scale="105%"/>
    </style:style>
    <style:style style:name="T172" style:family="text">
      <style:text-properties fo:color="#030303" fo:font-size="8pt" fo:letter-spacing="0.0201in" fo:font-weight="bold" style:font-size-asian="8pt" style:font-weight-asian="bold" style:text-scale="105%"/>
    </style:style>
    <style:style style:name="T173" style:family="text">
      <style:text-properties fo:color="#030303" fo:font-size="8pt" fo:letter-spacing="-0.0028in" fo:font-weight="bold" style:font-size-asian="8pt" style:font-weight-asian="bold" style:text-scale="105%"/>
    </style:style>
    <style:style style:name="T174" style:family="text">
      <style:text-properties fo:color="#030303" fo:letter-spacing="0.0091in" style:text-scale="105%"/>
    </style:style>
    <style:style style:name="T175" style:family="text">
      <style:text-properties fo:color="#030303" fo:letter-spacing="0.0075in" style:text-scale="105%"/>
    </style:style>
    <style:style style:name="T176" style:family="text">
      <style:text-properties fo:color="#030303" fo:letter-spacing="0.0102in" style:text-scale="105%"/>
    </style:style>
    <style:style style:name="T177" style:family="text">
      <style:text-properties fo:color="#030303" fo:letter-spacing="-0.0016in" style:text-scale="105%"/>
    </style:style>
    <style:style style:name="T178" style:family="text">
      <style:text-properties fo:color="#030303" fo:letter-spacing="0.0146in" style:text-scale="105%"/>
    </style:style>
    <style:style style:name="T179" style:family="text">
      <style:text-properties fo:color="#030303" fo:letter-spacing="0.0098in" style:text-scale="105%"/>
    </style:style>
    <style:style style:name="T180" style:family="text">
      <style:text-properties fo:color="#030303" fo:letter-spacing="0.002in" style:text-scale="105%"/>
    </style:style>
    <style:style style:name="T181" style:family="text">
      <style:text-properties fo:color="#030303" fo:letter-spacing="0.0063in" style:text-scale="105%"/>
    </style:style>
    <style:style style:name="T182" style:family="text">
      <style:text-properties fo:color="#030303" fo:font-size="8pt" fo:letter-spacing="-0.002in" fo:font-weight="bold" style:font-size-asian="8pt" style:font-weight-asian="bold" style:text-scale="110%"/>
    </style:style>
    <style:style style:name="T183" style:family="text">
      <style:text-properties fo:color="#030303" fo:font-size="8pt" fo:letter-spacing="-0.0035in" fo:font-weight="bold" style:font-size-asian="8pt" style:font-weight-asian="bold" style:text-scale="110%"/>
    </style:style>
    <style:style style:name="T184" style:family="text">
      <style:text-properties fo:color="#030303" fo:font-size="8pt" fo:letter-spacing="0.0035in" fo:font-weight="bold" style:font-size-asian="8pt" style:font-weight-asian="bold" style:text-scale="110%"/>
    </style:style>
    <style:style style:name="T185" style:family="text">
      <style:text-properties fo:color="#030303" fo:font-size="8pt" fo:letter-spacing="0.0118in" fo:font-weight="bold" style:font-size-asian="8pt" style:font-weight-asian="bold" style:text-scale="110%"/>
    </style:style>
    <style:style style:name="T186" style:family="text">
      <style:text-properties fo:color="#030303" fo:font-size="8pt" fo:letter-spacing="0.0555in" fo:font-weight="bold" style:font-size-asian="8pt" style:font-weight-asian="bold" style:text-scale="110%"/>
    </style:style>
    <style:style style:name="T187" style:family="text">
      <style:text-properties fo:color="#030303" fo:letter-spacing="0.0134in" style:text-scale="105%"/>
    </style:style>
    <style:style style:name="T188" style:family="text">
      <style:text-properties fo:color="#030303" fo:letter-spacing="0.0035in" style:text-scale="105%"/>
    </style:style>
    <style:style style:name="T189" style:family="text">
      <style:text-properties fo:color="#030303" fo:font-size="8pt" fo:letter-spacing="0.028in" fo:font-weight="bold" style:font-size-asian="8pt" style:font-weight-asian="bold" style:text-scale="105%"/>
    </style:style>
    <style:style style:name="T190" style:family="text">
      <style:text-properties fo:color="#030303" fo:font-size="8pt" fo:letter-spacing="0.022in" fo:font-weight="bold" style:font-size-asian="8pt" style:font-weight-asian="bold" style:text-scale="105%"/>
    </style:style>
    <style:style style:name="T191" style:family="text">
      <style:text-properties fo:color="#030303" fo:font-size="8pt" fo:letter-spacing="0.0193in" fo:font-weight="bold" style:font-size-asian="8pt" style:font-weight-asian="bold" style:text-scale="105%"/>
    </style:style>
    <style:style style:name="T192" style:family="text">
      <style:text-properties fo:color="#030303" fo:font-size="8pt" fo:letter-spacing="0.0161in" fo:font-weight="bold" style:font-size-asian="8pt" style:font-weight-asian="bold" style:text-scale="105%"/>
    </style:style>
    <style:style style:name="T193" style:family="text">
      <style:text-properties fo:color="#030303" fo:font-size="8pt" fo:letter-spacing="0.0217in" fo:font-weight="bold" style:font-size-asian="8pt" style:font-weight-asian="bold" style:text-scale="105%"/>
    </style:style>
    <style:style style:name="T194" style:family="text">
      <style:text-properties fo:color="#030303" fo:font-size="8pt" fo:letter-spacing="-0.0016in" fo:font-weight="bold" style:font-size-asian="8pt" style:font-weight-asian="bold" style:text-scale="105%"/>
    </style:style>
    <style:style style:name="T195" style:family="text">
      <style:text-properties fo:color="#030303" fo:font-size="8pt" fo:letter-spacing="0.0181in" fo:font-weight="bold" style:font-size-asian="8pt" style:font-weight-asian="bold" style:text-scale="110%"/>
    </style:style>
    <style:style style:name="T196" style:family="text">
      <style:text-properties fo:color="#030303" fo:letter-spacing="0.0555in" style:text-scale="105%"/>
    </style:style>
    <style:style style:name="T197" style:family="text">
      <style:text-properties fo:color="#030303" fo:font-weight="bold" style:font-weight-asian="bold" style:text-scale="105%"/>
    </style:style>
    <style:style style:name="T198" style:family="text">
      <style:text-properties fo:color="#030303" fo:letter-spacing="0.0244in" fo:font-weight="bold" style:font-weight-asian="bold" style:text-scale="105%"/>
    </style:style>
    <style:style style:name="T199" style:family="text">
      <style:text-properties fo:color="#030303" fo:letter-spacing="0.0272in" fo:font-weight="bold" style:font-weight-asian="bold" style:text-scale="105%"/>
    </style:style>
    <style:style style:name="T200" style:family="text">
      <style:text-properties fo:color="#030303" fo:letter-spacing="0.0193in" style:text-scale="105%"/>
    </style:style>
    <style:style style:name="T201" style:family="text">
      <style:text-properties fo:color="#030303" fo:letter-spacing="0.0244in" style:text-scale="105%"/>
    </style:style>
    <style:style style:name="T202" style:family="text">
      <style:text-properties fo:color="#030303" fo:letter-spacing="0.0236in" style:text-scale="105%"/>
    </style:style>
    <style:style style:name="T203" style:family="text">
      <style:text-properties fo:color="#030303" fo:letter-spacing="0.0217in" style:text-scale="105%"/>
    </style:style>
    <style:style style:name="T204" style:family="text">
      <style:text-properties fo:color="#161616" fo:letter-spacing="0.0217in" style:text-scale="105%"/>
    </style:style>
    <style:style style:name="T205" style:family="text">
      <style:text-properties fo:color="#030303" fo:letter-spacing="0.0181in" style:text-scale="105%"/>
    </style:style>
    <style:style style:name="T206" style:family="text">
      <style:text-properties fo:color="#030303" fo:letter-spacing="0.0161in" style:text-scale="105%"/>
    </style:style>
    <style:style style:name="T207" style:family="text">
      <style:text-properties fo:color="#030303" fo:letter-spacing="0.0228in" style:text-scale="105%"/>
    </style:style>
    <style:style style:name="T208" style:family="text">
      <style:text-properties fo:color="#030303" fo:letter-spacing="0.0252in" style:text-scale="105%"/>
    </style:style>
    <style:style style:name="T209" style:family="text">
      <style:text-properties fo:color="#030303" fo:letter-spacing="0.022in" style:text-scale="105%"/>
    </style:style>
    <style:style style:name="T210" style:family="text">
      <style:text-properties fo:color="#030303" fo:letter-spacing="-0.0016in" style:text-scale="110%"/>
    </style:style>
    <style:style style:name="T211" style:family="text">
      <style:text-properties fo:color="#030303" fo:letter-spacing="0.0055in" style:text-scale="110%"/>
    </style:style>
    <style:style style:name="T212" style:family="text">
      <style:text-properties fo:color="#030303" fo:letter-spacing="-0.0055in" style:text-scale="110%"/>
    </style:style>
    <style:style style:name="T213" style:family="text">
      <style:text-properties fo:color="#030303" fo:letter-spacing="-0.0035in" style:text-scale="110%"/>
    </style:style>
    <style:style style:name="T214" style:family="text">
      <style:text-properties fo:color="#030303" fo:letter-spacing="-0.0028in" style:text-scale="110%"/>
    </style:style>
    <style:style style:name="T215" style:family="text">
      <style:text-properties fo:color="#030303" fo:letter-spacing="0.0028in" style:text-scale="110%"/>
    </style:style>
    <style:style style:name="T216" style:family="text">
      <style:text-properties fo:color="#030303" fo:letter-spacing="0.0035in" style:text-scale="110%"/>
    </style:style>
    <style:style style:name="T217" style:family="text">
      <style:text-properties fo:color="#030303" fo:font-size="8pt" fo:letter-spacing="0.0035in" fo:font-weight="bold" style:font-size-asian="8pt" style:font-weight-asian="bold" style:text-scale="105%"/>
    </style:style>
    <style:style style:name="T218" style:family="text">
      <style:text-properties fo:color="#030303" fo:font-size="8pt" fo:letter-spacing="0.0047in" fo:font-weight="bold" style:font-size-asian="8pt" style:font-weight-asian="bold" style:text-scale="105%"/>
    </style:style>
    <style:style style:name="T219" style:family="text">
      <style:text-properties fo:color="#030303" fo:font-size="8pt" fo:letter-spacing="0.0134in" fo:font-weight="bold" style:font-size-asian="8pt" style:font-weight-asian="bold" style:text-scale="110%"/>
    </style:style>
    <style:style style:name="T220" style:family="text">
      <style:text-properties fo:color="#425970" style:text-position="8% 100%" fo:font-size="6pt" style:font-size-asian="6pt"/>
    </style:style>
    <style:style style:name="T221" style:family="text">
      <style:text-properties fo:color="#647789" style:text-position="8% 100%" fo:font-size="6pt" style:font-size-asian="6pt"/>
    </style:style>
    <style:style style:name="T222" style:family="text">
      <style:text-properties fo:color="#647789" style:text-position="8% 100%" fo:font-size="6pt" fo:letter-spacing="-0.0047in" style:font-size-asian="6pt"/>
    </style:style>
    <style:style style:name="T223" style:family="text">
      <style:text-properties fo:color="#425970" style:text-position="8% 100%" fo:font-size="6pt" fo:letter-spacing="0.0055in" style:font-size-asian="6pt"/>
    </style:style>
    <style:style style:name="T224" style:family="text">
      <style:text-properties fo:color="#425970" style:text-position="8% 100%" fo:font-size="6pt" fo:letter-spacing="-0.002in" style:font-size-asian="6pt"/>
    </style:style>
    <style:style style:name="T225" style:family="text">
      <style:text-properties fo:color="#425970" style:text-position="8% 100%" fo:font-size="6pt" fo:letter-spacing="-0.0016in" style:font-size-asian="6pt"/>
    </style:style>
    <style:style style:name="T226" style:family="text">
      <style:text-properties fo:color="#40586f" style:font-name="Lato Black" fo:font-size="6pt" fo:letter-spacing="-0.0035in" fo:font-weight="bold" style:font-size-asian="6pt" style:font-weight-asian="bold"/>
    </style:style>
    <style:style style:name="T227" style:family="text">
      <style:text-properties fo:color="#231f20" style:font-name="Times New Roman" fo:font-size="9.5pt" fo:font-weight="bold" style:font-size-asian="9.5pt" style:font-weight-asian="bold"/>
    </style:style>
    <style:style style:name="T228" style:family="text">
      <style:text-properties fo:color="#231f20" style:font-name="Times New Roman" fo:font-size="9.5pt" fo:letter-spacing="0.0028in" fo:font-weight="bold" style:font-size-asian="9.5pt" style:font-weight-asian="bold"/>
    </style:style>
    <style:style style:name="T229" style:family="text">
      <style:text-properties fo:color="#231f20" style:font-name="Times New Roman" fo:font-size="9.5pt" fo:letter-spacing="0.0035in" fo:font-weight="bold" style:font-size-asian="9.5pt" style:font-weight-asian="bold"/>
    </style:style>
    <style:style style:name="T230" style:family="text">
      <style:text-properties fo:color="#231f20" style:font-name="Times New Roman" fo:font-size="9.5pt" style:font-size-asian="9.5pt"/>
    </style:style>
    <style:style style:name="T231" style:family="text">
      <style:text-properties fo:color="#231f20" style:font-name="Times New Roman" fo:font-size="9.5pt" fo:letter-spacing="0.0035in" style:font-size-asian="9.5pt"/>
    </style:style>
    <style:style style:name="T232" style:family="text">
      <style:text-properties fo:color="#231f20" style:font-name="Times New Roman" fo:font-size="9.5pt" fo:letter-spacing="-0.0028in" style:font-size-asian="9.5pt"/>
    </style:style>
    <style:style style:name="T233" style:family="text">
      <style:text-properties fo:color="#231f20" style:font-name="Times New Roman" fo:font-size="9.5pt" fo:font-style="italic" fo:font-weight="bold" style:font-size-asian="9.5pt" style:font-style-asian="italic" style:font-weight-asian="bold"/>
    </style:style>
    <style:style style:name="T234" style:family="text">
      <style:text-properties fo:color="#231f20" style:font-name="Times New Roman" fo:font-size="9.5pt" fo:letter-spacing="0.0028in" fo:font-style="italic" fo:font-weight="bold" style:font-size-asian="9.5pt" style:font-style-asian="italic" style:font-weight-asian="bold"/>
    </style:style>
    <style:style style:name="T235" style:family="text">
      <style:text-properties fo:color="#231f20" style:font-name="Times New Roman" fo:font-size="9.5pt" fo:letter-spacing="0.0035in" fo:font-style="italic" fo:font-weight="bold" style:font-size-asian="9.5pt" style:font-style-asian="italic" style:font-weight-asian="bold"/>
    </style:style>
    <style:style style:name="T236" style:family="text">
      <style:text-properties fo:color="#231f20" style:font-name="Times New Roman" fo:font-size="9.5pt" fo:letter-spacing="-0.0016in" fo:font-style="italic" fo:font-weight="bold" style:font-size-asian="9.5pt" style:font-style-asian="italic" style:font-weight-asian="bold"/>
    </style:style>
    <style:style style:name="T237" style:family="text">
      <style:text-properties fo:color="#231f20" style:font-name="Times New Roman" fo:font-size="9.5pt" fo:letter-spacing="0.0555in" fo:font-weight="bold" style:font-size-asian="9.5pt" style:font-weight-asian="bold"/>
    </style:style>
    <style:style style:name="T238" style:family="text">
      <style:text-properties fo:color="#231f20" style:font-name="Times New Roman" fo:font-size="9.5pt" fo:letter-spacing="-0.0016in" fo:font-weight="bold" style:font-size-asian="9.5pt" style:font-weight-asian="bold"/>
    </style:style>
    <style:style style:name="T239" style:family="text">
      <style:text-properties fo:color="#231f20" style:font-name="Times New Roman" fo:letter-spacing="-0.0016in" style:text-underline-style="none"/>
    </style:style>
    <style:style style:name="T240" style:family="text">
      <style:text-properties fo:color="#231f20" style:font-name="Times New Roman" fo:font-size="9.5pt" fo:letter-spacing="0.028in" style:font-size-asian="9.5pt"/>
    </style:style>
    <style:style style:name="T241" style:family="text">
      <style:text-properties fo:color="#231f20" style:font-name="Times New Roman" fo:font-size="9.5pt" fo:letter-spacing="0.0555in" style:font-size-asian="9.5pt"/>
    </style:style>
    <style:style style:name="T242" style:family="text">
      <style:text-properties fo:color="#231f20" style:font-name="Times New Roman" fo:font-size="9.5pt" fo:letter-spacing="0.002in" style:font-size-asian="9.5pt"/>
    </style:style>
    <style:style style:name="T243" style:family="text">
      <style:text-properties fo:color="#231f20" style:font-name="Times New Roman" fo:font-size="9.5pt" fo:letter-spacing="-0.0016in" style:font-size-asian="9.5pt"/>
    </style:style>
    <style:style style:name="T244" style:family="text">
      <style:text-properties fo:color="#231f20" style:font-name="Times New Roman" fo:font-size="7pt" style:font-size-asian="7pt"/>
    </style:style>
    <style:style style:name="T245" style:family="text">
      <style:text-properties fo:color="#231f20" style:font-name="Times New Roman" fo:font-size="7pt" fo:letter-spacing="0.0075in" style:font-size-asian="7pt"/>
    </style:style>
    <style:style style:name="T246" style:family="text">
      <style:text-properties fo:color="#231f20" style:font-name="Times New Roman" fo:font-size="7pt" fo:letter-spacing="0.0083in" style:font-size-asian="7pt"/>
    </style:style>
    <style:style style:name="T247" style:family="text">
      <style:text-properties fo:color="#231f20" style:font-name="Times New Roman" fo:font-size="7pt" fo:letter-spacing="-0.0016in" style:font-size-asian="7pt"/>
    </style:style>
    <style:style style:name="T248" style:family="text">
      <style:text-properties fo:color="#231f20" style:font-name="Times New Roman" fo:font-size="7pt" fo:font-weight="bold" style:font-size-asian="7pt" style:font-weight-asian="bold"/>
    </style:style>
    <style:style style:name="T249" style:family="text">
      <style:text-properties fo:color="#231f20" style:font-name="Times New Roman" fo:font-size="7pt" fo:letter-spacing="0.0102in" fo:font-weight="bold" style:font-size-asian="7pt" style:font-weight-asian="bold"/>
    </style:style>
    <style:style style:name="T250" style:family="text">
      <style:text-properties fo:color="#231f20" style:font-name="Times New Roman" fo:font-size="7pt" fo:letter-spacing="-0.0016in" fo:font-weight="bold" style:font-size-asian="7pt" style:font-weight-asian="bold"/>
    </style:style>
    <style:style style:name="T251" style:family="text">
      <style:text-properties fo:color="#231f20" style:font-name="Times New Roman" fo:font-size="7pt" fo:letter-spacing="-0.0016in" fo:font-weight="bold" style:font-size-asian="7pt" style:font-weight-asian="bold" style:text-scale="105%"/>
    </style:style>
    <style:style style:name="T252" style:family="text">
      <style:text-properties style:font-name="Verdana" fo:font-size="9.5pt" style:text-underline-style="solid" style:text-underline-width="auto" style:text-underline-color="font-color" fo:font-weight="bold" style:font-size-asian="9.5pt" style:font-weight-asian="bold" style:text-scale="105%"/>
    </style:style>
    <style:style style:name="T253" style:family="text">
      <style:text-properties style:font-name="Verdana" fo:font-size="9.5pt" fo:letter-spacing="-0.0071in" style:text-underline-style="solid" style:text-underline-width="auto" style:text-underline-color="font-color" fo:font-weight="bold" style:font-size-asian="9.5pt" style:font-weight-asian="bold" style:text-scale="105%"/>
    </style:style>
    <style:style style:name="T254" style:family="text">
      <style:text-properties style:font-name="Verdana" fo:font-size="9.5pt" fo:letter-spacing="-0.0016in" style:text-underline-style="solid" style:text-underline-width="auto" style:text-underline-color="font-color" fo:font-weight="bold" style:font-size-asian="9.5pt" style:font-weight-asian="bold" style:text-scale="105%"/>
    </style:style>
    <style:style style:name="T255" style:family="text">
      <style:text-properties style:font-name="Verdana" fo:font-size="8pt" fo:letter-spacing="0.028in" fo:font-weight="bold" style:font-size-asian="8pt" style:font-weight-asian="bold"/>
    </style:style>
    <style:style style:name="T256" style:family="text">
      <style:text-properties style:font-name="Verdana" fo:font-size="8pt" fo:letter-spacing="0.0402in" fo:font-weight="bold" style:font-size-asian="8pt" style:font-weight-asian="bold"/>
    </style:style>
    <style:style style:name="T257" style:family="text">
      <style:text-properties style:font-name="Verdana" fo:font-size="8pt" fo:letter-spacing="0.0409in" fo:font-weight="bold" style:font-size-asian="8pt" style:font-weight-asian="bold"/>
    </style:style>
    <style:style style:name="T258" style:family="text">
      <style:text-properties style:font-name="Verdana" fo:letter-spacing="0.028in"/>
    </style:style>
    <style:style style:name="T259" style:family="text">
      <style:text-properties style:font-name="Verdana" fo:font-size="8pt" fo:letter-spacing="0.028in" style:font-size-asian="8pt"/>
    </style:style>
    <style:style style:name="T260" style:family="text">
      <style:text-properties style:font-name="Verdana" fo:font-size="6.5pt" style:font-size-asian="6.5pt"/>
    </style:style>
    <style:style style:name="T261" style:family="text">
      <style:text-properties style:font-name="Verdana" fo:font-size="6.5pt" fo:letter-spacing="0.002in" style:font-size-asian="6.5pt"/>
    </style:style>
    <style:style style:name="T262" style:family="text">
      <style:text-properties style:font-name="Verdana" fo:font-size="6.5pt" fo:letter-spacing="0.0028in" style:font-size-asian="6.5pt"/>
    </style:style>
    <style:style style:name="T263" style:family="text">
      <style:text-properties style:font-name="Verdana" fo:font-size="6.5pt" fo:letter-spacing="-0.0016in" style:font-size-asian="6.5pt"/>
    </style:style>
    <style:style style:name="T264" style:family="text">
      <style:text-properties style:font-name="Verdana" fo:font-size="6.5pt" fo:letter-spacing="0.0008in" style:font-size-asian="6.5pt"/>
    </style:style>
    <style:style style:name="T265" style:family="text">
      <style:text-properties style:font-name="Verdana" fo:font-size="6.5pt" fo:letter-spacing="0.0016in" style:font-size-asian="6.5pt"/>
    </style:style>
    <style:style style:name="T266" style:family="text">
      <style:text-properties style:font-name="Verdana" fo:font-size="6.5pt" fo:letter-spacing="0.0035in" style:font-size-asian="6.5pt"/>
    </style:style>
    <style:style style:name="T267" style:family="text">
      <style:text-properties style:font-name="Verdana" fo:font-size="6.5pt" fo:letter-spacing="-0.0055in" style:font-size-asian="6.5pt"/>
    </style:style>
    <style:style style:name="T268" style:family="text">
      <style:text-properties style:font-name="Verdana" fo:font-size="6.5pt" fo:letter-spacing="-0.0028in" style:font-size-asian="6.5pt"/>
    </style:style>
    <style:style style:name="T269" style:family="text">
      <style:text-properties style:font-name="Verdana" fo:font-size="6.5pt" fo:letter-spacing="-0.0043in" style:font-size-asian="6.5pt"/>
    </style:style>
    <style:style style:name="T270" style:family="text">
      <style:text-properties style:font-name="Verdana" fo:font-size="6.5pt" fo:letter-spacing="-0.0047in" style:font-size-asian="6.5pt"/>
    </style:style>
    <style:style style:name="T271" style:family="text">
      <style:text-properties style:font-name="Verdana" fo:font-size="6.5pt" fo:letter-spacing="-0.0035in" style:font-size-asian="6.5pt"/>
    </style:style>
    <style:style style:name="T272" style:family="text">
      <style:text-properties style:font-name="Verdana" fo:font-size="6.5pt" fo:letter-spacing="-0.0063in" style:font-size-asian="6.5pt"/>
    </style:style>
    <style:style style:name="T273" style:family="text">
      <style:text-properties style:font-name="Verdana" fo:font-size="6.5pt" fo:letter-spacing="-0.0075in" style:font-size-asian="6.5pt"/>
    </style:style>
    <style:style style:name="T274" style:family="text">
      <style:text-properties style:font-name="Verdana" fo:font-size="6.5pt" fo:letter-spacing="-0.0071in" style:font-size-asian="6.5pt"/>
    </style:style>
    <style:style style:name="T275" style:family="text">
      <style:text-properties style:font-name="Verdana" fo:font-size="6.5pt" fo:letter-spacing="0.0126in" style:font-size-asian="6.5pt"/>
    </style:style>
    <style:style style:name="T276" style:family="text">
      <style:text-properties style:font-name="Verdana" fo:font-size="6.5pt" fo:letter-spacing="0.0118in" style:font-size-asian="6.5pt"/>
    </style:style>
    <style:style style:name="T277" style:family="text">
      <style:text-properties style:font-name="Verdana" fo:font-size="6.5pt" fo:letter-spacing="0.0102in" style:font-size-asian="6.5pt"/>
    </style:style>
    <style:style style:name="T278" style:family="text">
      <style:text-properties style:font-name="Verdana" fo:font-size="6.5pt" fo:letter-spacing="0.0134in" style:font-size-asian="6.5pt"/>
    </style:style>
    <style:style style:name="T279" style:family="text">
      <style:text-properties style:font-name="Verdana" fo:font-size="6.5pt" fo:letter-spacing="0.011in" style:font-size-asian="6.5pt"/>
    </style:style>
    <style:style style:name="T280" style:family="text">
      <style:text-properties style:font-name="Verdana" fo:font-size="6.5pt" fo:letter-spacing="0.0138in" style:font-size-asian="6.5pt"/>
    </style:style>
    <style:style style:name="T281" style:family="text">
      <style:text-properties style:font-name="Verdana" fo:font-size="6.5pt" fo:letter-spacing="-0.0083in" style:font-size-asian="6.5pt"/>
    </style:style>
    <style:style style:name="T282" style:family="text">
      <style:text-properties style:font-name="Verdana" fo:font-size="6.5pt" fo:letter-spacing="-0.0091in" style:font-size-asian="6.5pt"/>
    </style:style>
    <style:style style:name="T283" style:family="text">
      <style:text-properties style:font-name="Verdana" fo:letter-spacing="0.0055in" fo:font-weight="bold" style:font-weight-asian="bold"/>
    </style:style>
    <style:style style:name="T284" style:family="text">
      <style:text-properties style:font-name="Verdana" fo:letter-spacing="0.0063in" fo:font-weight="bold" style:font-weight-asian="bold"/>
    </style:style>
    <style:style style:name="T285" style:family="text">
      <style:text-properties style:font-name="Verdana" fo:letter-spacing="0.0055in"/>
    </style:style>
    <style:style style:name="T286" style:family="text">
      <style:text-properties style:font-name="Verdana" fo:letter-spacing="0.0063in"/>
    </style:style>
    <style:style style:name="T287" style:family="text">
      <style:text-properties style:font-name="Verdana" fo:letter-spacing="0.0047in"/>
    </style:style>
    <style:style style:name="T288" style:family="text">
      <style:text-properties style:font-name="Verdana" fo:letter-spacing="0.0043in"/>
    </style:style>
    <style:style style:name="T289" style:family="text">
      <style:text-properties style:font-name="Verdana" fo:letter-spacing="0.0071in"/>
    </style:style>
    <style:style style:name="T290" style:family="text">
      <style:text-properties style:font-name="Verdana" fo:letter-spacing="0.0075in"/>
    </style:style>
    <style:style style:name="T291" style:family="text">
      <style:text-properties style:font-name="Verdana" fo:letter-spacing="0.0083in"/>
    </style:style>
    <style:style style:name="T292" style:family="text">
      <style:text-properties style:font-name="Verdana" fo:letter-spacing="0.0091in"/>
    </style:style>
    <style:style style:name="T293" style:family="text">
      <style:text-properties style:font-name="Verdana" fo:font-size="8pt" fo:letter-spacing="0.011in" fo:font-weight="bold" style:font-size-asian="8pt" style:font-weight-asian="bold"/>
    </style:style>
    <style:style style:name="T294" style:family="text">
      <style:text-properties style:font-name="Verdana" fo:font-size="8pt" fo:letter-spacing="0.0091in" fo:font-weight="bold" style:font-size-asian="8pt" style:font-weight-asian="bold"/>
    </style:style>
    <style:style style:name="T295" style:family="text">
      <style:text-properties style:font-name="Verdana" fo:font-size="8pt" fo:letter-spacing="0.0126in" fo:font-weight="bold" style:font-size-asian="8pt" style:font-weight-asian="bold"/>
    </style:style>
    <style:style style:name="T296" style:family="text">
      <style:text-properties style:font-name="Verdana" fo:font-size="8pt" fo:letter-spacing="0.0102in" fo:font-weight="bold" style:font-size-asian="8pt" style:font-weight-asian="bold"/>
    </style:style>
    <style:style style:name="T297" style:family="text">
      <style:text-properties style:font-name="Verdana" fo:font-size="10pt" style:text-underline-style="solid" style:text-underline-width="bold" style:text-underline-color="font-color" fo:font-weight="bold" style:font-size-asian="10pt" style:font-weight-asian="bold"/>
    </style:style>
    <style:style style:name="T298" style:family="text">
      <style:text-properties style:font-name="Verdana" fo:font-size="10pt" fo:letter-spacing="-0.0028in" style:text-underline-style="solid" style:text-underline-width="bold" style:text-underline-color="font-color" fo:font-weight="bold" style:font-size-asian="10pt" style:font-weight-asian="bold"/>
    </style:style>
    <style:style style:name="T299" style:family="text">
      <style:text-properties style:font-name="Verdana" fo:font-size="10pt" fo:letter-spacing="-0.0016in" style:text-underline-style="solid" style:text-underline-width="bold" style:text-underline-color="font-color" fo:font-weight="bold" style:font-size-asian="10pt" style:font-weight-asian="bold"/>
    </style:style>
    <style:style style:name="T300" style:family="text">
      <style:text-properties style:font-name="Verdana" fo:font-size="8pt" fo:font-weight="bold" style:font-size-asian="8pt" style:font-weight-asian="bold" style:text-scale="105%"/>
    </style:style>
    <style:style style:name="T301" style:family="text">
      <style:text-properties style:font-name="Verdana" fo:font-size="8pt" fo:letter-spacing="0.0201in" fo:font-weight="bold" style:font-size-asian="8pt" style:font-weight-asian="bold" style:text-scale="105%"/>
    </style:style>
    <style:style style:name="T302" style:family="text">
      <style:text-properties style:font-name="Verdana" fo:font-size="8pt" fo:letter-spacing="0.0209in" fo:font-weight="bold" style:font-size-asian="8pt" style:font-weight-asian="bold" style:text-scale="105%"/>
    </style:style>
    <style:style style:name="T303" style:family="text">
      <style:text-properties style:font-name="Verdana" fo:font-size="8pt" fo:letter-spacing="0.022in" fo:font-weight="bold" style:font-size-asian="8pt" style:font-weight-asian="bold" style:text-scale="105%"/>
    </style:style>
    <style:style style:name="T304" style:family="text">
      <style:text-properties style:font-name="Verdana" fo:font-size="8pt" fo:letter-spacing="0.0217in" fo:font-weight="bold" style:font-size-asian="8pt" style:font-weight-asian="bold" style:text-scale="105%"/>
    </style:style>
    <style:style style:name="T305" style:family="text">
      <style:text-properties style:font-name="Verdana" fo:font-size="8pt" fo:letter-spacing="-0.0016in" fo:font-weight="bold" style:font-size-asian="8pt" style:font-weight-asian="bold" style:text-scale="105%"/>
    </style:style>
    <style:style style:name="T306" style:family="text">
      <style:text-properties style:font-name="Verdana" fo:font-weight="bold" style:font-weight-asian="bold" style:text-scale="105%"/>
    </style:style>
    <style:style style:name="T307" style:family="text">
      <style:text-properties style:font-name="Verdana" style:text-scale="105%"/>
    </style:style>
    <style:style style:name="T308" style:family="text">
      <style:text-properties style:font-name="Verdana" fo:font-style="italic" fo:font-weight="bold" style:font-style-asian="italic" style:font-weight-asian="bold" style:text-scale="105%"/>
    </style:style>
    <style:style style:name="T309" style:family="text">
      <style:text-properties style:font-name="Verdana" fo:font-style="italic" style:font-style-asian="italic" style:text-scale="105%"/>
    </style:style>
    <style:style style:name="T310" style:family="text">
      <style:text-properties style:font-name="Verdana" fo:letter-spacing="-0.0016in" style:text-scale="105%"/>
    </style:style>
    <style:style style:name="T311" style:family="text">
      <style:text-properties style:font-name="Verdana" fo:font-size="8pt" fo:font-style="italic" fo:font-weight="bold" style:font-size-asian="8pt" style:font-style-asian="italic" style:font-weight-asian="bold" style:text-scale="105%"/>
    </style:style>
    <style:style style:name="T312" style:family="text">
      <style:text-properties style:font-name="Verdana" fo:font-size="8pt" style:font-size-asian="8pt" style:text-scale="105%"/>
    </style:style>
    <style:style style:name="T313" style:family="text">
      <style:text-properties style:font-name="Verdana" fo:font-size="8pt" fo:font-style="italic" style:font-size-asian="8pt" style:font-style-asian="italic" style:text-scale="105%"/>
    </style:style>
    <style:style style:name="T314" style:family="text">
      <style:text-properties style:font-name="Verdana" fo:font-size="8pt" fo:letter-spacing="-0.002in" style:font-size-asian="8pt" style:text-scale="105%"/>
    </style:style>
    <style:style style:name="T315" style:family="text">
      <style:text-properties style:font-name="Verdana" fo:font-size="8pt" fo:letter-spacing="-0.0028in" style:font-size-asian="8pt" style:text-scale="105%"/>
    </style:style>
    <style:style style:name="T316" style:family="text">
      <style:text-properties style:font-name="Verdana" fo:font-size="8pt" fo:letter-spacing="-0.0008in" style:font-size-asian="8pt" style:text-scale="105%"/>
    </style:style>
    <style:style style:name="T317" style:family="text">
      <style:text-properties style:font-name="Verdana" fo:font-size="8pt" fo:letter-spacing="-0.0035in" style:font-size-asian="8pt" style:text-scale="105%"/>
    </style:style>
    <style:style style:name="T318" style:family="text">
      <style:text-properties style:font-name="Verdana" fo:font-size="8pt" fo:letter-spacing="-0.0016in" style:font-size-asian="8pt" style:text-scale="105%"/>
    </style:style>
    <style:style style:name="T319" style:family="text">
      <style:text-properties style:font-name="Verdana" fo:letter-spacing="-0.0043in" fo:font-weight="bold" style:font-weight-asian="bold" style:text-scale="105%"/>
    </style:style>
    <style:style style:name="T320" style:family="text">
      <style:text-properties style:font-name="Verdana" fo:letter-spacing="-0.0035in" fo:font-weight="bold" style:font-weight-asian="bold" style:text-scale="105%"/>
    </style:style>
    <style:style style:name="T321" style:family="text">
      <style:text-properties style:font-name="Verdana" fo:letter-spacing="-0.0028in" style:text-scale="105%"/>
    </style:style>
    <style:style style:name="T322" style:family="text">
      <style:text-properties style:font-name="Verdana" fo:letter-spacing="-0.0047in" style:text-scale="105%"/>
    </style:style>
    <style:style style:name="T323" style:family="text">
      <style:text-properties style:font-name="Verdana" fo:letter-spacing="-0.0035in" style:text-scale="105%"/>
    </style:style>
    <style:style style:name="T324" style:family="text">
      <style:text-properties style:font-name="Verdana" fo:letter-spacing="-0.002in" style:text-scale="105%"/>
    </style:style>
    <style:style style:name="T325" style:family="text">
      <style:text-properties style:font-name="Verdana" fo:font-size="8pt" fo:letter-spacing="-0.0043in" fo:font-weight="bold" style:font-size-asian="8pt" style:font-weight-asian="bold" style:text-scale="105%"/>
    </style:style>
    <style:style style:name="T326" style:family="text">
      <style:text-properties style:font-name="Verdana" fo:font-size="8pt" fo:letter-spacing="-0.0055in" fo:font-weight="bold" style:font-size-asian="8pt" style:font-weight-asian="bold" style:text-scale="105%"/>
    </style:style>
    <style:style style:name="T327" style:family="text">
      <style:text-properties style:font-name="Verdana" fo:font-size="8pt" fo:letter-spacing="-0.0035in" fo:font-weight="bold" style:font-size-asian="8pt" style:font-weight-asian="bold" style:text-scale="105%"/>
    </style:style>
    <style:style style:name="T328" style:family="text">
      <style:text-properties style:font-name="Verdana" fo:font-size="8pt" fo:letter-spacing="-0.0047in" fo:font-weight="bold" style:font-size-asian="8pt" style:font-weight-asian="bold" style:text-scale="105%"/>
    </style:style>
    <style:style style:name="T329" style:family="text">
      <style:text-properties fo:color="#231f20" style:font-name="Times New Roman" fo:font-size="9.5pt" fo:letter-spacing="0.0075in" fo:font-weight="bold" style:font-size-asian="9.5pt" style:font-weight-asian="bold"/>
    </style:style>
    <style:style style:name="T330" style:family="text">
      <style:text-properties fo:color="#231f20" style:font-name="Times New Roman" fo:font-size="9.5pt" fo:letter-spacing="0.0075in" style:font-size-asian="9.5pt"/>
    </style:style>
    <style:style style:name="T331" style:family="text">
      <style:text-properties fo:color="#231f20" style:font-name="Times New Roman" fo:font-size="9.5pt" fo:letter-spacing="0.0091in" fo:font-style="italic" fo:font-weight="bold" style:font-size-asian="9.5pt" style:font-style-asian="italic" style:font-weight-asian="bold"/>
    </style:style>
    <style:style style:name="T332" style:family="text">
      <style:text-properties fo:color="#231f20" style:font-name="Times New Roman" fo:font-size="9.5pt" fo:letter-spacing="0.0181in" style:font-size-asian="9.5pt"/>
    </style:style>
    <style:style style:name="T333" style:family="text">
      <style:text-properties fo:color="#231f20" style:font-name="Times New Roman" fo:font-size="9.5pt" fo:letter-spacing="0.0047in" style:font-size-asian="9.5pt"/>
    </style:style>
    <style:style style:name="T334" style:family="text">
      <style:text-properties fo:color="#231f20" style:font-name="Times New Roman" fo:font-size="9.5pt" fo:letter-spacing="0.0055in" style:font-size-asian="9.5pt"/>
    </style:style>
    <style:style style:name="T335" style:family="text">
      <style:text-properties style:font-name="Verdana" fo:font-size="7.5pt" fo:letter-spacing="-0.0016in" style:text-underline-style="solid" style:text-underline-width="auto" style:text-underline-color="font-color" fo:font-weight="bold" style:font-size-asian="7.5pt" style:font-weight-asian="bold" style:text-scale="105%"/>
    </style:style>
    <style:style style:name="T336" style:family="text">
      <style:text-properties style:font-name="Verdana" fo:font-size="7.5pt" fo:letter-spacing="-0.0047in" style:text-underline-style="solid" style:text-underline-width="auto" style:text-underline-color="font-color" fo:font-weight="bold" style:font-size-asian="7.5pt" style:font-weight-asian="bold" style:text-scale="105%"/>
    </style:style>
    <style:style style:name="T337" style:family="text">
      <style:text-properties style:font-name="Verdana" fo:font-size="7.5pt" fo:letter-spacing="-0.0016in" fo:font-weight="bold" style:font-size-asian="7.5pt" style:font-weight-asian="bold" style:text-scale="105%"/>
    </style:style>
    <style:style style:name="T338" style:family="text">
      <style:text-properties style:font-name="Verdana" fo:font-size="7.5pt" fo:letter-spacing="-0.0028in" fo:font-weight="bold" style:font-size-asian="7.5pt" style:font-weight-asian="bold" style:text-scale="105%"/>
    </style:style>
    <style:style style:name="T339" style:family="text">
      <style:text-properties style:font-name="Verdana" fo:font-size="7.5pt" fo:font-weight="bold" style:font-size-asian="7.5pt" style:font-weight-asian="bold" style:text-scale="105%"/>
    </style:style>
    <style:style style:name="T340" style:family="text">
      <style:text-properties style:font-name="Verdana" fo:font-size="7.5pt" style:font-size-asian="7.5pt" style:text-scale="105%"/>
    </style:style>
    <style:style style:name="T341" style:family="text">
      <style:text-properties style:font-name="Verdana" fo:font-size="7.5pt" fo:letter-spacing="0.0146in" style:font-size-asian="7.5pt" style:text-scale="105%"/>
    </style:style>
    <style:style style:name="T342" style:family="text">
      <style:text-properties style:font-name="Verdana" fo:font-size="7.5pt" fo:letter-spacing="0.0165in" fo:font-weight="bold" style:font-size-asian="7.5pt" style:font-weight-asian="bold" style:text-scale="105%"/>
    </style:style>
    <style:style style:name="T343" style:family="text">
      <style:text-properties style:font-name="Verdana" fo:font-size="7.5pt" fo:letter-spacing="0.0161in" fo:font-weight="bold" style:font-size-asian="7.5pt" style:font-weight-asian="bold" style:text-scale="105%"/>
    </style:style>
    <style:style style:name="T344" style:family="text">
      <style:text-properties style:font-name="Verdana" fo:font-size="7.5pt" fo:letter-spacing="-0.0098in" style:font-size-asian="7.5pt" style:text-scale="105%"/>
    </style:style>
    <style:style style:name="T345" style:family="text">
      <style:text-properties style:font-name="Verdana" fo:font-size="7.5pt" fo:letter-spacing="-0.0016in" style:font-size-asian="7.5pt" style:text-scale="105%"/>
    </style:style>
    <style:style style:name="T346" style:family="text">
      <style:text-properties style:font-name="Verdana" fo:font-size="7.5pt" fo:letter-spacing="0.0382in" fo:font-weight="bold" style:font-size-asian="7.5pt" style:font-weight-asian="bold" style:text-scale="105%"/>
    </style:style>
    <style:style style:name="T347" style:family="text">
      <style:text-properties style:font-name="Verdana" fo:font-size="7.5pt" fo:letter-spacing="0.039in" fo:font-weight="bold" style:font-size-asian="7.5pt" style:font-weight-asian="bold" style:text-scale="105%"/>
    </style:style>
    <style:style style:name="T348" style:family="text">
      <style:text-properties style:font-name="Verdana" fo:font-size="7.5pt" fo:letter-spacing="0.0382in" style:font-size-asian="7.5pt" style:text-scale="105%"/>
    </style:style>
    <style:style style:name="T349" style:family="text">
      <style:text-properties style:font-name="Verdana" fo:font-size="7.5pt" fo:letter-spacing="0.0402in" style:font-size-asian="7.5pt" style:text-scale="105%"/>
    </style:style>
    <style:style style:name="T350" style:family="text">
      <style:text-properties style:font-name="Verdana" fo:font-size="7.5pt" fo:letter-spacing="0.0075in" fo:font-weight="bold" style:font-size-asian="7.5pt" style:font-weight-asian="bold" style:text-scale="105%"/>
    </style:style>
    <style:style style:name="T351" style:family="text">
      <style:text-properties style:font-name="Verdana" fo:font-size="7.5pt" fo:letter-spacing="0.0083in" fo:font-weight="bold" style:font-size-asian="7.5pt" style:font-weight-asian="bold" style:text-scale="105%"/>
    </style:style>
    <style:style style:name="T352" style:family="text">
      <style:text-properties style:font-name="Verdana" fo:font-size="5pt" fo:letter-spacing="-0.0016in" fo:font-weight="bold" style:font-size-asian="5pt" style:font-weight-asian="bold"/>
    </style:style>
    <style:style style:name="T353" style:family="text">
      <style:text-properties style:font-name="Verdana" fo:font-size="5pt" fo:font-weight="bold" style:font-size-asian="5pt" style:font-weight-asian="bold"/>
    </style:style>
    <style:style style:name="T354" style:family="text">
      <style:text-properties style:font-name="Verdana" fo:font-size="5pt" fo:letter-spacing="-0.0055in" fo:font-weight="bold" style:font-size-asian="5pt" style:font-weight-asian="bold"/>
    </style:style>
    <style:style style:name="T355" style:family="text">
      <style:text-properties style:font-name="Verdana" fo:font-size="5pt" fo:letter-spacing="-0.0035in" fo:font-weight="bold" style:font-size-asian="5pt" style:font-weight-asian="bold"/>
    </style:style>
    <style:style style:name="T356" style:family="text">
      <style:text-properties style:font-name="Verdana" fo:font-size="5pt" fo:letter-spacing="-0.0047in" fo:font-weight="bold" style:font-size-asian="5pt" style:font-weight-asian="bold"/>
    </style:style>
    <style:style style:name="T357" style:family="text">
      <style:text-properties style:font-name="Verdana" fo:font-size="5pt" fo:letter-spacing="0.028in" fo:font-weight="bold" style:font-size-asian="5pt" style:font-weight-asian="bold"/>
    </style:style>
    <style:style style:name="T358" style:family="text">
      <style:text-properties style:font-name="Verdana" fo:font-size="5pt" fo:letter-spacing="-0.0016in" style:font-size-asian="5pt"/>
    </style:style>
    <style:style style:name="T359" style:family="text">
      <style:text-properties style:font-name="Verdana" fo:font-size="5pt" fo:letter-spacing="0.028in" style:font-size-asian="5pt"/>
    </style:style>
    <style:style style:name="T360" style:family="text">
      <style:text-properties style:font-name="Verdana" fo:font-size="5pt" style:font-size-asian="5pt"/>
    </style:style>
    <style:style style:name="T361" style:family="text">
      <style:text-properties style:font-name="Verdana" fo:font-size="5pt" fo:letter-spacing="-0.0055in" style:font-size-asian="5pt"/>
    </style:style>
    <style:style style:name="T362" style:family="text">
      <style:text-properties style:font-name="Verdana" fo:font-size="5pt" fo:letter-spacing="-0.0063in" style:font-size-asian="5pt"/>
    </style:style>
    <style:style style:name="T363" style:family="text">
      <style:text-properties style:font-name="Verdana" fo:font-size="7.5pt" fo:letter-spacing="-0.0063in" style:font-size-asian="7.5pt" style:text-scale="105%"/>
    </style:style>
    <style:style style:name="T364" style:family="text">
      <style:text-properties style:font-name="Verdana" fo:font-size="7.5pt" fo:letter-spacing="-0.0028in" style:font-size-asian="7.5pt" style:text-scale="105%"/>
    </style:style>
    <style:style style:name="T365" style:family="text">
      <style:text-properties style:font-name="Verdana" fo:font-size="7.5pt" fo:letter-spacing="-0.0071in" style:font-size-asian="7.5pt" style:text-scale="105%"/>
    </style:style>
    <style:style style:name="T366" style:family="text">
      <style:text-properties fo:color="#070707" fo:font-size="8pt" style:font-size-asian="8pt" style:text-scale="105%"/>
    </style:style>
    <style:style style:name="T367" style:family="text">
      <style:text-properties fo:color="#070707" fo:font-size="8pt" fo:letter-spacing="0.028in" style:font-size-asian="8pt" style:text-scale="105%"/>
    </style:style>
    <style:style style:name="T368" style:family="text">
      <style:text-properties fo:color="#070707" fo:font-size="8pt" fo:letter-spacing="0.0264in" style:font-size-asian="8pt" style:text-scale="105%"/>
    </style:style>
    <style:style style:name="T369" style:family="text">
      <style:text-properties fo:color="#070707" fo:font-size="8pt" style:font-size-asian="8pt" style:text-scale="110%"/>
    </style:style>
    <style:style style:name="T370" style:family="text">
      <style:text-properties fo:color="#070707" fo:font-size="8.5pt" style:font-size-asian="8.5pt" style:text-scale="110%"/>
    </style:style>
    <style:style style:name="T371" style:family="text">
      <style:text-properties fo:color="#1c1c1c" fo:font-size="8pt" style:font-size-asian="8pt" style:text-scale="110%"/>
    </style:style>
    <style:style style:name="T372" style:family="text">
      <style:text-properties fo:color="#1c1c1c" fo:font-size="8pt" fo:letter-spacing="-0.0028in" style:font-size-asian="8pt" style:text-scale="110%"/>
    </style:style>
    <style:style style:name="T373" style:family="text">
      <style:text-properties fo:color="#070707" fo:font-size="8pt" fo:letter-spacing="-0.0035in" style:font-size-asian="8pt" style:text-scale="110%"/>
    </style:style>
    <style:style style:name="T374" style:family="text">
      <style:text-properties fo:color="#070707" fo:font-size="8pt" fo:letter-spacing="0.0272in" style:font-size-asian="8pt" style:text-scale="110%"/>
    </style:style>
    <style:style style:name="T375" style:family="text">
      <style:text-properties fo:color="#070707" style:font-name="Times New Roman" fo:font-size="8.5pt" style:font-size-asian="8.5pt" style:text-scale="110%"/>
    </style:style>
    <style:style style:name="T376" style:family="text">
      <style:text-properties fo:color="#070707" fo:font-size="7.5pt" style:font-size-asian="7.5pt" style:text-scale="110%"/>
    </style:style>
    <style:style style:name="T377" style:family="text">
      <style:text-properties fo:color="#070707" fo:font-weight="bold" style:font-weight-asian="bold" style:text-scale="105%"/>
    </style:style>
    <style:style style:name="T378" style:family="text">
      <style:text-properties fo:color="#070707" style:text-scale="105%"/>
    </style:style>
    <style:style style:name="T379" style:family="text">
      <style:text-properties fo:color="#070707" fo:letter-spacing="0.0555in" style:text-scale="105%"/>
    </style:style>
    <style:style style:name="T380" style:family="text">
      <style:text-properties fo:color="#070707" fo:letter-spacing="0.028in" style:text-scale="105%"/>
    </style:style>
    <style:style style:name="T381" style:family="text">
      <style:text-properties fo:color="#070707" fo:letter-spacing="0.022in" style:text-scale="105%"/>
    </style:style>
    <style:style style:name="T382" style:family="text">
      <style:text-properties fo:color="#070707" fo:letter-spacing="0.0256in" style:text-scale="105%"/>
    </style:style>
    <style:style style:name="T383" style:family="text">
      <style:text-properties fo:color="#070707" fo:letter-spacing="0.0193in" style:text-scale="105%"/>
    </style:style>
    <style:style style:name="T384" style:family="text">
      <style:text-properties fo:color="#070707" fo:letter-spacing="0.0252in" style:text-scale="105%"/>
    </style:style>
    <style:style style:name="T385" style:family="text">
      <style:text-properties fo:color="#070707" fo:letter-spacing="0.0272in" style:text-scale="105%"/>
    </style:style>
    <style:style style:name="T386" style:family="text">
      <style:text-properties fo:color="#070707" fo:letter-spacing="0.0209in" style:text-scale="105%"/>
    </style:style>
    <style:style style:name="T387" style:family="text">
      <style:text-properties fo:color="#070707" fo:letter-spacing="0.0228in" style:text-scale="105%"/>
    </style:style>
    <style:style style:name="T388" style:family="text">
      <style:text-properties fo:color="#070707" fo:font-size="8pt" fo:font-weight="bold" style:font-size-asian="8pt" style:font-weight-asian="bold" style:text-scale="110%"/>
    </style:style>
    <style:style style:name="T389" style:family="text">
      <style:text-properties fo:color="#070707" fo:font-size="8pt" fo:font-style="italic" fo:font-weight="bold" style:font-size-asian="8pt" style:font-style-asian="italic" style:font-weight-asian="bold" style:text-scale="110%"/>
    </style:style>
    <style:style style:name="T390" style:family="text">
      <style:text-properties fo:color="#070707" fo:letter-spacing="0.0181in" style:text-scale="105%"/>
    </style:style>
    <style:style style:name="T391" style:family="text">
      <style:text-properties fo:color="#070707" fo:letter-spacing="0.0047in" style:text-scale="105%"/>
    </style:style>
    <style:style style:name="T392" style:family="text">
      <style:text-properties fo:color="#070707" fo:letter-spacing="0.0165in" style:text-scale="105%"/>
    </style:style>
    <style:style style:name="T393" style:family="text">
      <style:text-properties fo:color="#070707" fo:letter-spacing="0.0091in" style:text-scale="105%"/>
    </style:style>
    <style:style style:name="T394" style:family="text">
      <style:text-properties fo:color="#070707" fo:letter-spacing="0.0126in" style:text-scale="105%"/>
    </style:style>
    <style:style style:name="T395" style:family="text">
      <style:text-properties fo:color="#070707" fo:letter-spacing="0.0138in" style:text-scale="105%"/>
    </style:style>
    <style:style style:name="T396" style:family="text">
      <style:text-properties fo:color="#070707" fo:letter-spacing="-0.0016in" style:text-scale="105%"/>
    </style:style>
    <style:style style:name="T397" style:family="text">
      <style:text-properties fo:color="#070707" fo:font-size="7.5pt" fo:font-weight="bold" style:font-size-asian="7.5pt" style:font-weight-asian="bold" style:text-scale="115%"/>
    </style:style>
    <style:style style:name="T398" style:family="text">
      <style:text-properties fo:color="#070707" fo:font-size="7.5pt" fo:letter-spacing="-0.0035in" fo:font-weight="bold" style:font-size-asian="7.5pt" style:font-weight-asian="bold" style:text-scale="115%"/>
    </style:style>
    <style:style style:name="T399" style:family="text">
      <style:text-properties fo:color="#070707" fo:font-size="7.5pt" fo:letter-spacing="0.0091in" fo:font-weight="bold" style:font-size-asian="7.5pt" style:font-weight-asian="bold" style:text-scale="115%"/>
    </style:style>
    <style:style style:name="T400" style:family="text">
      <style:text-properties fo:color="#070707" fo:font-size="7.5pt" fo:letter-spacing="0.0008in" fo:font-weight="bold" style:font-size-asian="7.5pt" style:font-weight-asian="bold" style:text-scale="115%"/>
    </style:style>
    <style:style style:name="T401" style:family="text">
      <style:text-properties fo:color="#070707" fo:font-size="7.5pt" fo:letter-spacing="-0.0016in" fo:font-weight="bold" style:font-size-asian="7.5pt" style:font-weight-asian="bold" style:text-scale="115%"/>
    </style:style>
    <style:style style:name="T402" style:family="text">
      <style:text-properties fo:color="#070707" fo:font-size="8pt" fo:letter-spacing="0.0118in" fo:font-weight="bold" style:font-size-asian="8pt" style:font-weight-asian="bold" style:text-scale="110%"/>
    </style:style>
    <style:style style:name="T403" style:family="text">
      <style:text-properties fo:color="#070707" fo:font-size="8pt" fo:letter-spacing="0.0083in" fo:font-weight="bold" style:font-size-asian="8pt" style:font-weight-asian="bold" style:text-scale="110%"/>
    </style:style>
    <style:style style:name="T404" style:family="text">
      <style:text-properties fo:color="#070707" fo:font-size="8pt" fo:letter-spacing="-0.0016in" fo:font-weight="bold" style:font-size-asian="8pt" style:font-weight-asian="bold" style:text-scale="110%"/>
    </style:style>
    <style:style style:name="T405" style:family="text">
      <style:text-properties style:font-name="Verdana" fo:font-size="7pt" style:text-underline-style="solid" style:text-underline-width="auto" style:text-underline-color="font-color" fo:font-weight="bold" style:font-size-asian="7pt" style:font-weight-asian="bold"/>
    </style:style>
    <style:style style:name="T406" style:family="text">
      <style:text-properties style:font-name="Verdana" fo:font-size="7pt" fo:letter-spacing="0.0043in" style:text-underline-style="solid" style:text-underline-width="auto" style:text-underline-color="font-color" fo:font-weight="bold" style:font-size-asian="7pt" style:font-weight-asian="bold"/>
    </style:style>
    <style:style style:name="T407" style:family="text">
      <style:text-properties style:font-name="Verdana" fo:font-size="7pt" fo:letter-spacing="-0.0016in" style:text-underline-style="solid" style:text-underline-width="auto" style:text-underline-color="font-color" fo:font-weight="bold" style:font-size-asian="7pt" style:font-weight-asian="bold"/>
    </style:style>
    <style:style style:name="T408" style:family="text">
      <style:text-properties style:font-name="Verdana" fo:font-size="7pt" fo:letter-spacing="-0.0016in" fo:font-weight="bold" style:font-size-asian="7pt" style:font-weight-asian="bold"/>
    </style:style>
    <style:style style:name="T409" style:family="text">
      <style:text-properties style:font-name="Verdana" fo:font-size="7pt" fo:font-weight="bold" style:font-size-asian="7pt" style:font-weight-asian="bold"/>
    </style:style>
    <style:style style:name="T410" style:family="text">
      <style:text-properties style:font-name="Verdana" fo:font-size="7pt" fo:letter-spacing="-0.0028in" fo:font-weight="bold" style:font-size-asian="7pt" style:font-weight-asian="bold"/>
    </style:style>
    <style:style style:name="T411" style:family="text">
      <style:text-properties style:font-name="Verdana" fo:font-size="7pt" fo:letter-spacing="0.028in" fo:font-weight="bold" style:font-size-asian="7pt" style:font-weight-asian="bold"/>
    </style:style>
    <style:style style:name="T412" style:family="text">
      <style:text-properties style:font-name="Verdana" fo:font-size="7pt" style:font-size-asian="7pt"/>
    </style:style>
    <style:style style:name="T413" style:family="text">
      <style:text-properties style:font-name="Verdana" fo:font-size="7pt" fo:letter-spacing="0.0398in" style:font-size-asian="7pt" style:text-scale="150%"/>
    </style:style>
    <style:style style:name="T414" style:family="text">
      <style:text-properties style:font-name="Verdana" fo:font-size="7pt" fo:letter-spacing="0.0398in" fo:font-weight="bold" style:font-size-asian="7pt" style:font-weight-asian="bold" style:text-scale="150%"/>
    </style:style>
    <style:style style:name="T415" style:family="text">
      <style:text-properties style:font-name="Verdana" fo:font-size="7pt" fo:letter-spacing="0.0402in" fo:font-weight="bold" style:font-size-asian="7pt" style:font-weight-asian="bold" style:text-scale="150%"/>
    </style:style>
    <style:style style:name="T416" style:family="text">
      <style:text-properties style:font-name="Verdana" fo:font-size="7pt" fo:letter-spacing="0.0425in" fo:font-weight="bold" style:font-size-asian="7pt" style:font-weight-asian="bold" style:text-scale="150%"/>
    </style:style>
    <style:style style:name="T417" style:family="text">
      <style:text-properties style:font-name="Verdana" fo:font-size="7pt" fo:letter-spacing="-0.0035in" style:font-size-asian="7pt"/>
    </style:style>
    <style:style style:name="T418" style:family="text">
      <style:text-properties style:font-name="Verdana" fo:font-size="7pt" fo:letter-spacing="0.028in" style:font-size-asian="7pt"/>
    </style:style>
    <style:style style:name="T419" style:family="text">
      <style:text-properties style:font-name="Verdana" fo:font-size="7pt" fo:letter-spacing="0.0465in" fo:font-weight="bold" style:font-size-asian="7pt" style:font-weight-asian="bold"/>
    </style:style>
    <style:style style:name="T420" style:family="text">
      <style:text-properties style:font-name="Verdana" fo:font-size="7pt" fo:letter-spacing="0.048in" fo:font-weight="bold" style:font-size-asian="7pt" style:font-weight-asian="bold"/>
    </style:style>
    <style:style style:name="T421" style:family="text">
      <style:text-properties style:font-name="Verdana" fo:font-size="7pt" fo:letter-spacing="0.0472in" style:font-size-asian="7pt"/>
    </style:style>
    <style:style style:name="T422" style:family="text">
      <style:text-properties style:font-name="Verdana" fo:font-size="7pt" fo:letter-spacing="0.048in" style:font-size-asian="7pt"/>
    </style:style>
    <style:style style:name="T423" style:family="text">
      <style:text-properties style:font-name="Verdana" fo:font-size="7pt" fo:letter-spacing="0.0484in" style:font-size-asian="7pt"/>
    </style:style>
    <style:style style:name="T424" style:family="text">
      <style:text-properties style:font-name="Verdana" fo:font-size="7pt" fo:letter-spacing="-0.0035in" fo:font-weight="bold" style:font-size-asian="7pt" style:font-weight-asian="bold"/>
    </style:style>
    <style:style style:name="T425" style:family="text">
      <style:text-properties style:font-name="Verdana" fo:font-size="7pt" fo:letter-spacing="0.0417in" fo:font-weight="bold" style:font-size-asian="7pt" style:font-weight-asian="bold"/>
    </style:style>
    <style:style style:name="T426" style:family="text">
      <style:text-properties style:font-name="Verdana" fo:font-size="7pt" fo:letter-spacing="0.0429in" fo:font-weight="bold" style:font-size-asian="7pt" style:font-weight-asian="bold"/>
    </style:style>
    <style:style style:name="T427" style:family="text">
      <style:text-properties style:font-name="Verdana" fo:font-size="7pt" fo:letter-spacing="0.0425in" style:font-size-asian="7pt"/>
    </style:style>
    <style:style style:name="T428" style:family="text">
      <style:text-properties style:font-name="Verdana" fo:font-size="7pt" fo:letter-spacing="0.0437in" style:font-size-asian="7pt"/>
    </style:style>
    <style:style style:name="T429" style:family="text">
      <style:text-properties style:font-name="Verdana" fo:font-size="7pt" fo:letter-spacing="0.0201in" style:font-size-asian="7pt"/>
    </style:style>
    <style:style style:name="T430" style:family="text">
      <style:text-properties style:font-name="Verdana" fo:font-size="7pt" fo:letter-spacing="0.0429in" style:font-size-asian="7pt"/>
    </style:style>
    <style:style style:name="T431" style:family="text">
      <style:text-properties style:font-name="Verdana" fo:font-size="7pt" fo:letter-spacing="0.0437in" fo:font-weight="bold" style:font-size-asian="7pt" style:font-weight-asian="bold"/>
    </style:style>
    <style:style style:name="T432" style:family="text">
      <style:text-properties style:font-name="Verdana" fo:font-size="7pt" fo:letter-spacing="0.0075in" style:font-size-asian="7pt"/>
    </style:style>
    <style:style style:name="T433" style:family="text">
      <style:text-properties style:font-name="Verdana" fo:font-size="7pt" fo:letter-spacing="0.0555in" style:font-size-asian="7pt"/>
    </style:style>
    <style:style style:name="T434" style:family="text">
      <style:text-properties style:font-name="Verdana" fo:font-size="7pt" fo:letter-spacing="-0.0016in" fo:font-style="italic" fo:font-weight="bold" style:font-size-asian="7pt" style:font-style-asian="italic" style:font-weight-asian="bold"/>
    </style:style>
    <style:style style:name="T435" style:family="text">
      <style:text-properties style:font-name="Verdana" fo:font-size="7pt" fo:letter-spacing="0.0028in" style:font-size-asian="7pt"/>
    </style:style>
    <style:style style:name="T436" style:family="text">
      <style:text-properties style:font-name="Verdana" fo:font-size="7pt" fo:letter-spacing="0.0035in" style:font-size-asian="7pt"/>
    </style:style>
    <style:style style:name="T437" style:family="text">
      <style:text-properties style:font-name="Verdana" fo:font-size="7pt" fo:letter-spacing="-0.0016in" style:font-size-asian="7pt"/>
    </style:style>
    <style:style style:name="T438" style:family="text">
      <style:text-properties style:font-name="Verdana" fo:font-size="7pt" fo:letter-spacing="-0.0055in" fo:font-weight="bold" style:font-size-asian="7pt" style:font-weight-asian="bold"/>
    </style:style>
    <style:style style:name="T439" style:family="text">
      <style:text-properties style:font-name="Verdana" fo:font-size="7pt" fo:letter-spacing="-0.0047in" fo:font-weight="bold" style:font-size-asian="7pt" style:font-weight-asian="bold"/>
    </style:style>
    <style:style style:name="T440" style:family="text">
      <style:text-properties style:font-name="Verdana" fo:font-size="7pt" fo:letter-spacing="-0.0075in" fo:font-weight="bold" style:font-size-asian="7pt" style:font-weight-asian="bold"/>
    </style:style>
    <style:style style:name="T441" style:family="text">
      <style:text-properties style:font-name="Verdana" fo:font-size="7pt" fo:letter-spacing="-0.0071in" fo:font-weight="bold" style:font-size-asian="7pt" style:font-weight-asian="bold"/>
    </style:style>
    <style:style style:name="T442" style:family="text">
      <style:text-properties fo:font-size="8.5pt" fo:letter-spacing="-0.0283in" style:text-underline-style="solid" style:text-underline-width="bold" style:text-underline-color="font-color" fo:font-weight="bold" style:font-size-asian="8.5pt" style:font-weight-asian="bold" style:text-scale="110%"/>
    </style:style>
    <style:style style:name="T443" style:family="text">
      <style:text-properties fo:font-size="8.5pt" style:text-underline-style="solid" style:text-underline-width="bold" style:text-underline-color="font-color" fo:font-weight="bold" style:font-size-asian="8.5pt" style:font-weight-asian="bold" style:text-scale="110%"/>
    </style:style>
    <style:style style:name="T444" style:family="text">
      <style:text-properties fo:font-size="8.5pt" fo:letter-spacing="-0.002in" style:text-underline-style="solid" style:text-underline-width="bold" style:text-underline-color="font-color" fo:font-weight="bold" style:font-size-asian="8.5pt" style:font-weight-asian="bold" style:text-scale="110%"/>
    </style:style>
    <style:style style:name="T445" style:family="text">
      <style:text-properties fo:font-size="8.5pt" fo:letter-spacing="-0.0028in" style:text-underline-style="solid" style:text-underline-width="bold" style:text-underline-color="font-color" fo:font-weight="bold" style:font-size-asian="8.5pt" style:font-weight-asian="bold" style:text-scale="110%"/>
    </style:style>
    <style:style style:name="T446" style:family="text">
      <style:text-properties fo:font-size="8.5pt" fo:letter-spacing="0.022in" style:text-underline-style="solid" style:text-underline-width="bold" style:text-underline-color="font-color" fo:font-weight="bold" style:font-size-asian="8.5pt" style:font-weight-asian="bold" style:text-scale="110%"/>
    </style:style>
    <style:style style:name="T447" style:family="text">
      <style:text-properties fo:font-size="8.5pt" fo:letter-spacing="-0.0035in" style:text-underline-style="solid" style:text-underline-width="bold" style:text-underline-color="font-color" fo:font-weight="bold" style:font-size-asian="8.5pt" style:font-weight-asian="bold" style:text-scale="110%"/>
    </style:style>
    <style:style style:name="T448" style:family="text">
      <style:text-properties fo:font-size="8.5pt" fo:letter-spacing="0.0161in" style:text-underline-style="solid" style:text-underline-width="bold" style:text-underline-color="font-color" fo:font-weight="bold" style:font-size-asian="8.5pt" style:font-weight-asian="bold" style:text-scale="110%"/>
    </style:style>
    <style:style style:name="T449" style:family="text">
      <style:text-properties fo:font-size="8.5pt" fo:letter-spacing="-0.0016in" style:text-underline-style="solid" style:text-underline-width="bold" style:text-underline-color="font-color" fo:font-weight="bold" style:font-size-asian="8.5pt" style:font-weight-asian="bold" style:text-scale="110%"/>
    </style:style>
    <style:style style:name="T450" style:family="text">
      <style:text-properties fo:color="#696969" fo:font-size="8.5pt" fo:letter-spacing="-0.0016in" style:text-underline-style="none" fo:font-weight="bold" style:font-size-asian="8.5pt" style:font-weight-asian="bold" style:text-scale="110%"/>
    </style:style>
    <style:style style:name="T451" style:family="text">
      <style:text-properties fo:font-size="5pt" fo:font-weight="bold" style:font-size-asian="5pt" style:font-weight-asian="bold" style:text-scale="110%"/>
    </style:style>
    <style:style style:name="T452" style:family="text">
      <style:text-properties fo:font-size="5pt" fo:letter-spacing="-0.0043in" fo:font-weight="bold" style:font-size-asian="5pt" style:font-weight-asian="bold" style:text-scale="110%"/>
    </style:style>
    <style:style style:name="T453" style:family="text">
      <style:text-properties fo:font-size="5pt" fo:letter-spacing="0.028in" fo:font-weight="bold" style:font-size-asian="5pt" style:font-weight-asian="bold" style:text-scale="110%"/>
    </style:style>
    <style:style style:name="T454" style:family="text">
      <style:text-properties fo:color="#1a1a1a" fo:font-size="5pt" fo:font-weight="bold" style:font-size-asian="5pt" style:font-weight-asian="bold" style:text-scale="110%"/>
    </style:style>
    <style:style style:name="T455" style:family="text">
      <style:text-properties fo:color="#1a1a1a" fo:font-size="5pt" fo:letter-spacing="-0.0016in" fo:font-weight="bold" style:font-size-asian="5pt" style:font-weight-asian="bold" style:text-scale="110%"/>
    </style:style>
    <style:style style:name="T456" style:family="text">
      <style:text-properties fo:font-size="5pt" fo:letter-spacing="-0.0016in" fo:font-weight="bold" style:font-size-asian="5pt" style:font-weight-asian="bold" style:text-scale="110%"/>
    </style:style>
    <style:style style:name="T457" style:family="text">
      <style:text-properties fo:font-size="5pt" fo:font-weight="bold" style:font-size-asian="5pt" style:font-weight-asian="bold" style:text-scale="105%"/>
    </style:style>
    <style:style style:name="T458" style:family="text">
      <style:text-properties fo:font-size="5pt" fo:letter-spacing="0.0035in" fo:font-weight="bold" style:font-size-asian="5pt" style:font-weight-asian="bold" style:text-scale="105%"/>
    </style:style>
    <style:style style:name="T459" style:family="text">
      <style:text-properties fo:font-size="5pt" fo:letter-spacing="-0.0016in" fo:font-weight="bold" style:font-size-asian="5pt" style:font-weight-asian="bold" style:text-scale="105%"/>
    </style:style>
    <style:style style:name="T460" style:family="text">
      <style:text-properties fo:color="#2b2b2b" fo:font-size="5pt" style:font-size-asian="5pt"/>
    </style:style>
    <style:style style:name="T461" style:family="text">
      <style:text-properties fo:color="#2b2b2b" fo:font-size="5pt" fo:letter-spacing="0.0134in" style:font-size-asian="5pt"/>
    </style:style>
    <style:style style:name="T462" style:family="text">
      <style:text-properties fo:color="#2b2b2b" fo:font-size="5pt" fo:letter-spacing="0.0075in" style:font-size-asian="5pt"/>
    </style:style>
    <style:style style:name="T463" style:family="text">
      <style:text-properties fo:color="#1a1a1a" fo:font-size="5pt" fo:letter-spacing="-0.0035in" style:font-size-asian="5pt"/>
    </style:style>
    <style:style style:name="T464" style:family="text">
      <style:text-properties fo:color="#2b2b2b" fo:font-size="5pt" fo:letter-spacing="-0.0016in" style:font-size-asian="5pt"/>
    </style:style>
    <style:style style:name="T465" style:family="text">
      <style:text-properties fo:color="#2b2b2b" fo:font-size="5pt" fo:letter-spacing="-0.0035in" style:font-size-asian="5pt"/>
    </style:style>
    <style:style style:name="T466" style:family="text">
      <style:text-properties fo:color="#1a1a1a" fo:font-size="5pt" fo:letter-spacing="-0.0016in" style:font-size-asian="5pt"/>
    </style:style>
    <style:style style:name="T467" style:family="text">
      <style:text-properties fo:color="#2b2b2b" fo:font-size="5pt" fo:letter-spacing="0.028in" style:font-size-asian="5pt"/>
    </style:style>
    <style:style style:name="T468" style:family="text">
      <style:text-properties fo:color="#1a1a1a" fo:font-size="5pt" style:font-size-asian="5pt"/>
    </style:style>
    <style:style style:name="T469" style:family="text">
      <style:text-properties fo:color="#1a1a1a" fo:font-size="5pt" fo:letter-spacing="0.0134in" style:font-size-asian="5pt"/>
    </style:style>
    <style:style style:name="T470" style:family="text">
      <style:text-properties fo:color="#2b2b2b" fo:font-size="5pt" fo:letter-spacing="-0.0016in" fo:font-weight="bold" style:font-size-asian="5pt" style:font-weight-asian="bold"/>
    </style:style>
    <style:style style:name="T471" style:family="text">
      <style:text-properties fo:color="#2b2b2b" fo:font-size="5pt" fo:letter-spacing="-0.0028in" fo:font-weight="bold" style:font-size-asian="5pt" style:font-weight-asian="bold"/>
    </style:style>
    <style:style style:name="T472" style:family="text">
      <style:text-properties fo:color="#2b2b2b" fo:font-size="5pt" fo:letter-spacing="-0.0035in" fo:font-weight="bold" style:font-size-asian="5pt" style:font-weight-asian="bold"/>
    </style:style>
    <style:style style:name="T473" style:family="text">
      <style:text-properties fo:color="#1a1a1a" fo:font-size="5pt" fo:letter-spacing="-0.0016in" fo:font-weight="bold" style:font-size-asian="5pt" style:font-weight-asian="bold"/>
    </style:style>
    <style:style style:name="T474" style:family="text">
      <style:text-properties fo:color="#1a1a1a" fo:font-size="5pt" fo:letter-spacing="0.028in" fo:font-weight="bold" style:font-size-asian="5pt" style:font-weight-asian="bold"/>
    </style:style>
    <style:style style:name="T475" style:family="text">
      <style:text-properties fo:color="#1a1a1a" fo:font-size="5pt" fo:letter-spacing="0.0075in" style:font-size-asian="5pt"/>
    </style:style>
    <style:style style:name="T476" style:family="text">
      <style:text-properties fo:color="#2b2b2b" fo:font-size="5pt" fo:letter-spacing="-0.0028in" style:font-size-asian="5pt"/>
    </style:style>
    <style:style style:name="T477" style:family="text">
      <style:text-properties fo:color="#2b2b2b" fo:font-size="5pt" fo:letter-spacing="0.0055in" style:font-size-asian="5pt"/>
    </style:style>
    <style:style style:name="T478" style:family="text">
      <style:text-properties fo:color="#1a1a1a" fo:font-size="5pt" fo:letter-spacing="-0.0028in" style:font-size-asian="5pt"/>
    </style:style>
    <style:style style:name="T479" style:family="text">
      <style:text-properties fo:color="#1a1a1a" fo:font-size="5pt" fo:letter-spacing="0.0035in" style:font-size-asian="5pt"/>
    </style:style>
    <style:style style:name="T480" style:family="text">
      <style:text-properties fo:color="#2b2b2b" fo:font-size="5pt" fo:letter-spacing="0.0035in" style:font-size-asian="5pt"/>
    </style:style>
    <style:style style:name="T481" style:family="text">
      <style:text-properties fo:color="#2b2b2b" fo:font-size="5pt" fo:letter-spacing="-0.0047in" style:font-size-asian="5pt"/>
    </style:style>
    <style:style style:name="T482" style:family="text">
      <style:text-properties fo:color="#1a1a1a" fo:font-size="5pt" fo:letter-spacing="0.0016in" style:font-size-asian="5pt"/>
    </style:style>
    <style:style style:name="T483" style:family="text">
      <style:text-properties fo:color="#1a1a1a" fo:font-size="5pt" fo:letter-spacing="-0.0047in" style:font-size-asian="5pt"/>
    </style:style>
    <style:style style:name="T484" style:family="text">
      <style:text-properties fo:color="#1a1a1a" fo:font-size="5pt" fo:letter-spacing="0.028in" style:font-size-asian="5pt"/>
    </style:style>
    <style:style style:name="T485" style:family="text">
      <style:text-properties fo:color="#1a1a1a" fo:font-size="5pt" fo:letter-spacing="-0.0028in" fo:font-weight="bold" style:font-size-asian="5pt" style:font-weight-asian="bold"/>
    </style:style>
    <style:style style:name="T486" style:family="text">
      <style:text-properties fo:color="#1a1a1a" fo:font-size="5pt" fo:letter-spacing="0.0075in" fo:font-weight="bold" style:font-size-asian="5pt" style:font-weight-asian="bold"/>
    </style:style>
    <style:style style:name="T487" style:family="text">
      <style:text-properties fo:color="#2b2b2b" fo:font-size="5pt" fo:letter-spacing="-0.0008in" fo:font-weight="bold" style:font-size-asian="5pt" style:font-weight-asian="bold"/>
    </style:style>
    <style:style style:name="T488" style:family="text">
      <style:text-properties fo:color="#1a1a1a" fo:font-size="5.5pt" fo:letter-spacing="-0.0016in" fo:font-weight="bold" style:font-size-asian="5.5pt" style:font-weight-asian="bold" style:text-scale="95%"/>
    </style:style>
    <style:style style:name="T489" style:family="text">
      <style:text-properties fo:color="#2b2b2b" fo:font-size="5pt" fo:letter-spacing="0.0071in" style:font-size-asian="5pt"/>
    </style:style>
    <style:style style:name="T490" style:family="text">
      <style:text-properties fo:color="#1a1a1a" fo:font-size="5pt" fo:letter-spacing="0.0083in" style:font-size-asian="5pt"/>
    </style:style>
    <style:style style:name="T491" style:family="text">
      <style:text-properties fo:color="#1a1a1a" fo:font-size="5pt" fo:letter-spacing="0.0091in" style:font-size-asian="5pt"/>
    </style:style>
    <style:style style:name="T492" style:family="text">
      <style:text-properties fo:color="#1a1a1a" fo:font-size="5pt" fo:letter-spacing="0.0063in" style:font-size-asian="5pt"/>
    </style:style>
    <style:style style:name="T493" style:family="text">
      <style:text-properties fo:color="#1a1a1a" fo:font-size="5pt" fo:letter-spacing="0.0098in" style:font-size-asian="5pt"/>
    </style:style>
    <style:style style:name="T494" style:family="text">
      <style:text-properties fo:color="#1a1a1a" fo:font-size="5.5pt" fo:letter-spacing="-0.0016in" fo:font-weight="bold" style:font-size-asian="5.5pt" style:font-weight-asian="bold"/>
    </style:style>
    <style:style style:name="T495" style:family="text">
      <style:text-properties fo:color="#1a1a1a" fo:font-size="5pt" fo:letter-spacing="-0.0008in" style:font-size-asian="5pt"/>
    </style:style>
    <style:style style:name="T496" style:family="text">
      <style:text-properties fo:color="#2b2b2b" fo:font-size="5.5pt" fo:font-weight="bold" style:font-size-asian="5.5pt" style:font-weight-asian="bold" style:text-scale="85%"/>
    </style:style>
    <style:style style:name="T497" style:family="text">
      <style:text-properties fo:color="#2b2b2b" fo:font-size="5.5pt" fo:letter-spacing="0.0016in" fo:font-weight="bold" style:font-size-asian="5.5pt" style:font-weight-asian="bold"/>
    </style:style>
    <style:style style:name="T498" style:family="text">
      <style:text-properties fo:color="#2b2b2b" fo:font-size="5.5pt" fo:letter-spacing="-0.002in" fo:font-weight="bold" style:font-size-asian="5.5pt" style:font-weight-asian="bold"/>
    </style:style>
    <style:style style:name="T499" style:family="text">
      <style:text-properties fo:color="#1a1a1a" fo:font-size="5.5pt" fo:letter-spacing="-0.0016in" fo:font-weight="bold" style:font-size-asian="5.5pt" style:font-weight-asian="bold" style:text-scale="85%"/>
    </style:style>
    <style:style style:name="T500" style:family="text">
      <style:text-properties fo:color="#1a1a1a" fo:font-size="5pt" fo:letter-spacing="0.0055in" style:font-size-asian="5pt"/>
    </style:style>
    <style:style style:name="T501" style:family="text">
      <style:text-properties fo:color="#1a1a1a" fo:font-size="5pt" fo:letter-spacing="0.002in" style:font-size-asian="5pt"/>
    </style:style>
    <style:style style:name="T502" style:family="text">
      <style:text-properties fo:color="#2b2b2b" fo:font-size="5pt" fo:letter-spacing="0.0063in" fo:font-weight="bold" style:font-size-asian="5pt" style:font-weight-asian="bold"/>
    </style:style>
    <style:style style:name="T503" style:family="text">
      <style:text-properties fo:color="#2b2b2b" fo:font-size="5pt" fo:letter-spacing="0.0016in" fo:font-weight="bold" style:font-size-asian="5pt" style:font-weight-asian="bold"/>
    </style:style>
    <style:style style:name="T504" style:family="text">
      <style:text-properties fo:color="#1a1a1a" fo:font-size="5pt" fo:letter-spacing="0.0008in" style:font-size-asian="5pt"/>
    </style:style>
    <style:style style:name="T505" style:family="text">
      <style:text-properties fo:color="#2b2b2b" fo:font-size="5.5pt" fo:letter-spacing="0.002in" fo:font-weight="bold" style:font-size-asian="5.5pt" style:font-weight-asian="bold"/>
    </style:style>
    <style:style style:name="T506" style:family="text">
      <style:text-properties fo:color="#1a1a1a" fo:font-size="5.5pt" fo:font-weight="bold" style:font-size-asian="5.5pt" style:font-weight-asian="bold" style:text-scale="85%"/>
    </style:style>
    <style:style style:name="T507" style:family="text">
      <style:text-properties fo:color="#1a1a1a" fo:font-size="5.5pt" fo:letter-spacing="-0.0028in" fo:font-weight="bold" style:font-size-asian="5.5pt" style:font-weight-asian="bold"/>
    </style:style>
    <style:style style:name="T508" style:family="text">
      <style:text-properties fo:color="#1a1a1a" fo:font-size="5pt" fo:letter-spacing="0.0028in" style:font-size-asian="5pt"/>
    </style:style>
    <style:style style:name="T509" style:family="text">
      <style:text-properties fo:color="#1a1a1a" fo:font-size="5pt" fo:letter-spacing="0.0043in" style:font-size-asian="5pt"/>
    </style:style>
    <style:style style:name="T510" style:family="text">
      <style:text-properties fo:color="#2b2b2b" fo:font-size="5pt" fo:letter-spacing="-0.0008in" style:font-size-asian="5pt"/>
    </style:style>
    <style:style style:name="T511" style:family="text">
      <style:text-properties fo:color="#1a1a1a" fo:font-size="5pt" fo:letter-spacing="0.0118in" style:font-size-asian="5pt"/>
    </style:style>
    <style:style style:name="T512" style:family="text">
      <style:text-properties fo:color="#2b2b2b" fo:font-size="5pt" fo:letter-spacing="0.0028in" style:font-size-asian="5pt"/>
    </style:style>
    <style:style style:name="T513" style:family="text">
      <style:text-properties fo:color="#1a1a1a" fo:font-size="5pt" fo:letter-spacing="-0.002in" style:font-size-asian="5pt"/>
    </style:style>
    <style:style style:name="T514" style:family="text">
      <style:text-properties fo:color="#1a1a1a" fo:font-size="5pt" fo:letter-spacing="0.0047in" style:font-size-asian="5pt"/>
    </style:style>
    <style:style style:name="T515" style:family="text">
      <style:text-properties fo:color="#2b2b2b" fo:font-size="5pt" fo:letter-spacing="0.0047in" style:font-size-asian="5pt"/>
    </style:style>
    <style:style style:name="T516" style:family="text">
      <style:text-properties fo:color="#2b2b2b" fo:font-size="5pt" fo:letter-spacing="0.0083in" style:font-size-asian="5pt"/>
    </style:style>
    <style:style style:name="T517" style:family="text">
      <style:text-properties fo:color="#2b2b2b" fo:font-size="5pt" fo:letter-spacing="-0.002in" style:font-size-asian="5pt"/>
    </style:style>
    <style:style style:name="T518" style:family="text">
      <style:text-properties fo:color="#2b2b2b" fo:font-size="5pt" fo:letter-spacing="0.0016in" style:font-size-asian="5pt"/>
    </style:style>
    <style:style style:name="T519" style:family="text">
      <style:text-properties fo:color="#3b3b3b" fo:font-size="5pt" fo:letter-spacing="-0.0028in" style:font-size-asian="5pt"/>
    </style:style>
    <style:style style:name="T520" style:family="text">
      <style:text-properties fo:color="#3b3b3b" fo:font-size="5pt" fo:letter-spacing="-0.002in" style:font-size-asian="5pt"/>
    </style:style>
    <style:style style:name="T521" style:family="text">
      <style:text-properties fo:color="#1a1a1a" fo:font-size="5pt" fo:letter-spacing="0.0071in" style:font-size-asian="5pt"/>
    </style:style>
    <style:style style:name="T522" style:family="text">
      <style:text-properties style:font-name="Verdana" fo:font-size="8.5pt" style:text-underline-style="solid" style:text-underline-width="auto" style:text-underline-color="font-color" fo:font-weight="bold" style:font-size-asian="8.5pt" style:font-weight-asian="bold"/>
    </style:style>
    <style:style style:name="T523"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524"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525" style:family="text">
      <style:text-properties fo:letter-spacing="-0.0016in"/>
    </style:style>
    <style:style style:name="T526" style:family="text">
      <style:text-properties fo:letter-spacing="-0.0028in"/>
    </style:style>
    <style:style style:name="T527" style:family="text">
      <style:text-properties style:font-name="Verdana" fo:font-size="8.5pt" style:font-size-asian="8.5pt"/>
    </style:style>
    <style:style style:name="T528" style:family="text">
      <style:text-properties style:font-name="Verdana" fo:font-size="8.5pt" fo:font-weight="bold" style:font-size-asian="8.5pt" style:font-weight-asian="bold"/>
    </style:style>
    <style:style style:name="T529" style:family="text">
      <style:text-properties style:font-name="Verdana" fo:font-size="8.5pt" fo:letter-spacing="0.039in" fo:font-weight="bold" style:font-size-asian="8.5pt" style:font-weight-asian="bold" style:text-scale="150%"/>
    </style:style>
    <style:style style:name="T530" style:family="text">
      <style:text-properties style:font-name="Verdana" fo:font-size="8.5pt" fo:letter-spacing="0.0398in" fo:font-weight="bold" style:font-size-asian="8.5pt" style:font-weight-asian="bold" style:text-scale="150%"/>
    </style:style>
    <style:style style:name="T531" style:family="text">
      <style:text-properties style:font-name="Verdana" fo:font-size="8.5pt" fo:letter-spacing="-0.0035in" fo:font-weight="bold" style:font-size-asian="8.5pt" style:font-weight-asian="bold"/>
    </style:style>
    <style:style style:name="T532" style:family="text">
      <style:text-properties style:font-name="Verdana" fo:font-size="8.5pt" fo:letter-spacing="-0.0008in" fo:font-weight="bold" style:font-size-asian="8.5pt" style:font-weight-asian="bold"/>
    </style:style>
    <style:style style:name="T533" style:family="text">
      <style:text-properties style:font-name="Verdana" fo:font-size="8.5pt" fo:letter-spacing="-0.002in" style:font-size-asian="8.5pt"/>
    </style:style>
    <style:style style:name="T534" style:family="text">
      <style:text-properties style:font-name="Verdana" fo:font-size="8.5pt" fo:letter-spacing="-0.0016in" style:font-size-asian="8.5pt"/>
    </style:style>
    <style:style style:name="T535" style:family="text">
      <style:text-properties style:font-name="Verdana" fo:font-size="6.5pt" fo:font-weight="bold" style:font-size-asian="6.5pt" style:font-weight-asian="bold"/>
    </style:style>
    <style:style style:name="T536" style:family="text">
      <style:text-properties style:font-name="Verdana" fo:font-size="6.5pt" fo:letter-spacing="-0.0016in" fo:font-weight="bold" style:font-size-asian="6.5pt" style:font-weight-asian="bold"/>
    </style:style>
    <style:style style:name="T537" style:family="text">
      <style:text-properties style:font-name="Verdana" fo:font-size="6.5pt" fo:letter-spacing="-0.0043in" fo:font-weight="bold" style:font-size-asian="6.5pt" style:font-weight-asian="bold"/>
    </style:style>
    <style:style style:name="T538" style:family="text">
      <style:text-properties style:font-name="Verdana" fo:font-size="6.5pt" fo:letter-spacing="-0.0028in" fo:font-weight="bold" style:font-size-asian="6.5pt" style:font-weight-asian="bold"/>
    </style:style>
    <style:style style:name="T539" style:family="text">
      <style:text-properties style:font-name="Verdana" fo:font-size="8.5pt" fo:letter-spacing="0.0244in" fo:font-weight="bold" style:font-size-asian="8.5pt" style:font-weight-asian="bold"/>
    </style:style>
    <style:style style:name="T540" style:family="text">
      <style:text-properties style:font-name="Verdana" fo:font-size="8.5pt" fo:letter-spacing="0.0256in" fo:font-weight="bold" style:font-size-asian="8.5pt" style:font-weight-asian="bold"/>
    </style:style>
    <style:style style:name="T541" style:family="text">
      <style:text-properties style:font-name="Verdana" fo:font-size="8.5pt" fo:letter-spacing="0.0244in" style:font-size-asian="8.5pt"/>
    </style:style>
    <style:style style:name="T542" style:family="text">
      <style:text-properties style:font-name="Verdana" fo:font-size="8.5pt" fo:letter-spacing="-0.0035in" style:font-size-asian="8.5pt"/>
    </style:style>
    <style:style style:name="T543" style:family="text">
      <style:text-properties style:font-name="Verdana" fo:font-size="8.5pt" fo:letter-spacing="-0.0008in" style:font-size-asian="8.5pt"/>
    </style:style>
    <style:style style:name="T544" style:family="text">
      <style:text-properties style:font-name="Verdana" fo:font-size="8.5pt" fo:letter-spacing="-0.0028in" style:font-size-asian="8.5pt"/>
    </style:style>
    <style:style style:name="T545" style:family="text">
      <style:text-properties fo:letter-spacing="-0.0035in"/>
    </style:style>
    <style:style style:name="T546" style:family="text">
      <style:text-properties style:font-name="Verdana" fo:font-size="8.5pt" fo:letter-spacing="-0.0028in" fo:font-weight="bold" style:font-size-asian="8.5pt" style:font-weight-asian="bold"/>
    </style:style>
    <style:style style:name="T547" style:family="text">
      <style:text-properties style:font-name="Verdana" fo:font-size="8.5pt" fo:letter-spacing="-0.002in" fo:font-weight="bold" style:font-size-asian="8.5pt" style:font-weight-asian="bold"/>
    </style:style>
    <style:style style:name="T548" style:family="text">
      <style:text-properties style:font-name="Verdana" fo:font-size="8.5pt" fo:letter-spacing="0.0402in" style:font-size-asian="8.5pt"/>
    </style:style>
    <style:style style:name="T549" style:family="text">
      <style:text-properties style:font-name="Verdana" fo:font-size="8.5pt" fo:letter-spacing="0.0417in" fo:font-weight="bold" style:font-size-asian="8.5pt" style:font-weight-asian="bold"/>
    </style:style>
    <style:style style:name="T550" style:family="text">
      <style:text-properties style:font-name="Verdana" fo:font-size="8.5pt" fo:letter-spacing="0.028in" style:font-size-asian="8.5pt"/>
    </style:style>
    <style:style style:name="T551" style:family="text">
      <style:text-properties style:font-name="Verdana" fo:font-size="8.5pt" fo:letter-spacing="0.0327in" fo:font-weight="bold" style:font-size-asian="8.5pt" style:font-weight-asian="bold"/>
    </style:style>
    <style:style style:name="T552" style:family="text">
      <style:text-properties style:font-name="Verdana" fo:font-size="8.5pt" fo:letter-spacing="0.0319in" style:font-size-asian="8.5pt"/>
    </style:style>
    <style:style style:name="T553" style:family="text">
      <style:text-properties style:font-name="Verdana" fo:font-size="8.5pt" fo:letter-spacing="0.0327in" style:font-size-asian="8.5pt"/>
    </style:style>
    <style:style style:name="T554" style:family="text">
      <style:text-properties style:font-name="Verdana" fo:font-size="8.5pt" fo:letter-spacing="0.0319in" fo:font-weight="bold" style:font-size-asian="8.5pt" style:font-weight-asian="bold"/>
    </style:style>
    <style:style style:name="T555" style:family="text">
      <style:text-properties style:font-name="Verdana" fo:font-size="8.5pt" fo:letter-spacing="-0.0016in" fo:font-weight="bold" style:font-size-asian="8.5pt" style:font-weight-asian="bold"/>
    </style:style>
    <style:style style:name="T556" style:family="text">
      <style:text-properties style:font-name="Verdana" fo:font-size="6.5pt" fo:letter-spacing="-0.0063in" fo:font-weight="bold" style:font-size-asian="6.5pt" style:font-weight-asian="bold"/>
    </style:style>
    <style:style style:name="T557" style:family="text">
      <style:text-properties style:font-name="Verdana" fo:font-size="6.5pt" fo:letter-spacing="-0.0071in" fo:font-weight="bold" style:font-size-asian="6.5pt" style:font-weight-asian="bold"/>
    </style:style>
    <style:style style:name="T558" style:family="text">
      <style:text-properties style:font-name="Verdana" fo:font-size="6.5pt" fo:letter-spacing="-0.0035in" fo:font-weight="bold" style:font-size-asian="6.5pt" style:font-weight-asian="bold"/>
    </style:style>
    <style:style style:name="T559" style:family="text">
      <style:text-properties style:font-name="Verdana" fo:font-size="8.5pt" fo:letter-spacing="0.0555in" style:font-size-asian="8.5pt"/>
    </style:style>
    <style:style style:name="T560" style:family="text">
      <style:text-properties style:font-name="Verdana" fo:font-size="8.5pt" fo:font-style="italic" fo:font-weight="bold" style:font-size-asian="8.5pt" style:font-style-asian="italic" style:font-weight-asian="bold"/>
    </style:style>
    <style:style style:name="T561" style:family="text">
      <style:text-properties fo:letter-spacing="-0.0008in"/>
    </style:style>
    <style:style style:name="T562" style:family="text">
      <style:text-properties style:font-name="Verdana" fo:font-size="8.5pt" fo:letter-spacing="0.0465in" style:font-size-asian="8.5pt"/>
    </style:style>
    <style:style style:name="T563" style:family="text">
      <style:text-properties style:font-name="Verdana" fo:font-size="8.5pt" fo:letter-spacing="0.048in" fo:font-weight="bold" style:font-size-asian="8.5pt" style:font-weight-asian="bold"/>
    </style:style>
    <style:style style:name="T564" style:family="text">
      <style:text-properties style:font-name="Verdana" fo:font-size="8.5pt" fo:letter-spacing="0.0484in" fo:font-weight="bold" style:font-size-asian="8.5pt" style:font-weight-asian="bold"/>
    </style:style>
    <style:style style:name="T565" style:family="text">
      <style:text-properties style:font-name="Verdana" fo:font-size="8.5pt" fo:letter-spacing="0.0335in" fo:font-weight="bold" style:font-size-asian="8.5pt" style:font-weight-asian="bold"/>
    </style:style>
    <style:style style:name="T566" style:family="text">
      <style:text-properties style:font-name="Verdana" fo:font-size="8.5pt" fo:letter-spacing="0.0366in" fo:font-weight="bold" style:font-size-asian="8.5pt" style:font-weight-asian="bold"/>
    </style:style>
    <style:style style:name="T567" style:family="text">
      <style:text-properties style:font-name="Verdana" fo:font-size="8.5pt" fo:letter-spacing="0.0354in" style:font-size-asian="8.5pt"/>
    </style:style>
    <style:style style:name="T568" style:family="text">
      <style:text-properties style:font-name="Verdana" fo:font-size="8.5pt" fo:letter-spacing="0.0354in" fo:font-weight="bold" style:font-size-asian="8.5pt" style:font-weight-asian="bold"/>
    </style:style>
    <style:style style:name="T569" style:family="text">
      <style:text-properties style:font-name="Verdana" fo:font-size="5pt" fo:letter-spacing="-0.0028in" fo:font-weight="bold" style:font-size-asian="5pt" style:font-weight-asian="bold"/>
    </style:style>
    <style:style style:name="T570" style:family="text">
      <style:text-properties style:font-name="Verdana" fo:font-size="5pt" fo:letter-spacing="-0.0043in" fo:font-weight="bold" style:font-size-asian="5pt" style:font-weight-asian="bold"/>
    </style:style>
    <style:style style:name="T571" style:family="text">
      <style:text-properties style:font-name="Verdana" fo:font-size="5pt" fo:letter-spacing="-0.0008in" fo:font-weight="bold" style:font-size-asian="5pt" style:font-weight-asian="bold"/>
    </style:style>
    <style:style style:name="T572" style:family="text">
      <style:text-properties style:font-name="Verdana" fo:font-size="5pt" fo:letter-spacing="-0.002in" fo:font-weight="bold" style:font-size-asian="5pt" style:font-weight-asian="bold"/>
    </style:style>
    <style:style style:name="T573" style:family="text">
      <style:text-properties style:font-name="Verdana" fo:font-size="5pt" fo:letter-spacing="-0.0035in" style:font-size-asian="5pt"/>
    </style:style>
    <style:style style:name="T574" style:family="text">
      <style:text-properties style:font-name="Verdana" fo:font-size="5pt" fo:letter-spacing="-0.0028in" style:font-size-asian="5pt"/>
    </style:style>
    <style:style style:name="T575" style:family="text">
      <style:text-properties style:font-name="Verdana" fo:font-size="5pt" fo:letter-spacing="-0.0071in" style:font-size-asian="5pt"/>
    </style:style>
    <style:style style:name="T576" style:family="text">
      <style:text-properties fo:color="#000009" style:font-name="Verdana" fo:font-size="7.5pt" style:text-underline-style="solid" style:text-underline-width="auto" style:text-underline-color="#000009" fo:font-weight="bold" style:font-size-asian="7.5pt" style:font-weight-asian="bold" style:text-scale="105%"/>
    </style:style>
    <style:style style:name="T577" style:family="text">
      <style:text-properties fo:color="#000009" style:font-name="Verdana" fo:font-size="7.5pt" fo:letter-spacing="-0.0083in" style:text-underline-style="solid" style:text-underline-width="auto" style:text-underline-color="#000009" fo:font-weight="bold" style:font-size-asian="7.5pt" style:font-weight-asian="bold" style:text-scale="105%"/>
    </style:style>
    <style:style style:name="T578" style:family="text">
      <style:text-properties fo:color="#000009" style:font-name="Verdana" fo:font-size="7.5pt" fo:letter-spacing="-0.0075in" style:text-underline-style="solid" style:text-underline-width="auto" style:text-underline-color="#000009" fo:font-weight="bold" style:font-size-asian="7.5pt" style:font-weight-asian="bold" style:text-scale="105%"/>
    </style:style>
    <style:style style:name="T579" style:family="text">
      <style:text-properties fo:color="#000009" style:font-name="Verdana" fo:font-size="7.5pt" fo:letter-spacing="-0.0016in" style:text-underline-style="solid" style:text-underline-width="auto" style:text-underline-color="#000009" fo:font-weight="bold" style:font-size-asian="7.5pt" style:font-weight-asian="bold" style:text-scale="105%"/>
    </style:style>
    <style:style style:name="T580" style:family="text">
      <style:text-properties fo:color="#000009" style:font-name="Verdana" fo:font-size="7.5pt" fo:font-weight="bold" style:font-size-asian="7.5pt" style:font-weight-asian="bold" style:text-scale="105%"/>
    </style:style>
    <style:style style:name="T581" style:family="text">
      <style:text-properties style:font-name="Verdana" fo:font-size="7.5pt" fo:letter-spacing="0.048in" style:font-size-asian="7.5pt" style:text-scale="105%"/>
    </style:style>
    <style:style style:name="T582" style:family="text">
      <style:text-properties style:font-name="Verdana" fo:font-size="7.5pt" fo:letter-spacing="0.0492in" fo:font-weight="bold" style:font-size-asian="7.5pt" style:font-weight-asian="bold" style:text-scale="105%"/>
    </style:style>
    <style:style style:name="T583" style:family="text">
      <style:text-properties style:font-name="Verdana" fo:font-size="7.5pt" fo:letter-spacing="0.0484in" fo:font-weight="bold" style:font-size-asian="7.5pt" style:font-weight-asian="bold" style:text-scale="105%"/>
    </style:style>
    <style:style style:name="T584" style:family="text">
      <style:text-properties style:font-name="Verdana" fo:font-size="7.5pt" fo:letter-spacing="-0.0035in" fo:font-weight="bold" style:font-size-asian="7.5pt" style:font-weight-asian="bold" style:text-scale="105%"/>
    </style:style>
    <style:style style:name="T585" style:family="text">
      <style:text-properties style:font-name="Verdana" fo:font-size="7.5pt" fo:letter-spacing="-0.0055in" style:font-size-asian="7.5pt" style:text-scale="105%"/>
    </style:style>
    <style:style style:name="T586" style:family="text">
      <style:text-properties style:font-name="Verdana" fo:font-size="7.5pt" fo:letter-spacing="0.0154in" fo:font-weight="bold" style:font-size-asian="7.5pt" style:font-weight-asian="bold" style:text-scale="105%"/>
    </style:style>
    <style:style style:name="T587" style:family="text">
      <style:text-properties style:font-name="Verdana" fo:font-size="7.5pt" fo:letter-spacing="0.0173in" fo:font-weight="bold" style:font-size-asian="7.5pt" style:font-weight-asian="bold" style:text-scale="105%"/>
    </style:style>
    <style:style style:name="T588" style:family="text">
      <style:text-properties style:font-name="Verdana" fo:font-size="7.5pt" fo:letter-spacing="0.0154in" style:font-size-asian="7.5pt" style:text-scale="105%"/>
    </style:style>
    <style:style style:name="T589" style:family="text">
      <style:text-properties fo:color="#000009" style:font-name="Verdana" fo:font-size="5pt" fo:letter-spacing="-0.0016in" fo:font-weight="bold" style:font-size-asian="5pt" style:font-weight-asian="bold"/>
    </style:style>
    <style:style style:name="T590" style:family="text">
      <style:text-properties fo:color="#000009" style:font-name="Verdana" fo:font-size="5pt" fo:letter-spacing="-0.0047in" fo:font-weight="bold" style:font-size-asian="5pt" style:font-weight-asian="bold"/>
    </style:style>
    <style:style style:name="T591" style:family="text">
      <style:text-properties fo:color="#000009" style:font-name="Verdana" fo:font-size="5pt" fo:letter-spacing="0.028in" fo:font-weight="bold" style:font-size-asian="5pt" style:font-weight-asian="bold"/>
    </style:style>
    <style:style style:name="T592" style:family="text">
      <style:text-properties fo:color="#000009" style:font-name="Verdana" fo:font-size="5pt" fo:font-weight="bold" style:font-size-asian="5pt" style:font-weight-asian="bold"/>
    </style:style>
    <style:style style:name="T593" style:family="text">
      <style:text-properties fo:color="#000009" style:font-name="Verdana" fo:font-size="5pt" fo:letter-spacing="-0.0043in" fo:font-weight="bold" style:font-size-asian="5pt" style:font-weight-asian="bold"/>
    </style:style>
    <style:style style:name="T594" style:family="text">
      <style:text-properties fo:color="#000009" style:font-name="Verdana" fo:font-size="5pt" fo:letter-spacing="-0.0035in" fo:font-weight="bold" style:font-size-asian="5pt" style:font-weight-asian="bold"/>
    </style:style>
    <style:style style:name="T595" style:family="text">
      <style:text-properties style:font-name="Verdana" fo:font-size="5pt" fo:letter-spacing="-0.0063in" fo:font-weight="bold" style:font-size-asian="5pt" style:font-weight-asian="bold"/>
    </style:style>
    <style:style style:name="T596" style:family="text">
      <style:text-properties style:font-name="Verdana" fo:font-size="5pt" fo:letter-spacing="0.0008in" style:font-size-asian="5pt"/>
    </style:style>
    <style:style style:name="T597" style:family="text">
      <style:text-properties fo:color="#000009" style:font-name="Verdana" fo:font-size="7.5pt" fo:letter-spacing="-0.0028in" fo:font-weight="bold" style:font-size-asian="7.5pt" style:font-weight-asian="bold" style:text-scale="105%"/>
    </style:style>
    <style:style style:name="T598" style:family="text">
      <style:text-properties fo:color="#000009" style:font-name="Verdana" fo:font-size="7.5pt" fo:letter-spacing="-0.0016in" fo:font-weight="bold" style:font-size-asian="7.5pt" style:font-weight-asian="bold" style:text-scale="105%"/>
    </style:style>
    <style:style style:name="T599" style:family="text">
      <style:text-properties fo:color="#000009" style:font-name="Verdana" fo:font-size="7.5pt" style:font-size-asian="7.5pt" style:text-scale="105%"/>
    </style:style>
    <style:style style:name="T600" style:family="text">
      <style:text-properties fo:color="#000009" style:font-name="Verdana" fo:font-size="7.5pt" fo:letter-spacing="-0.0028in" style:font-size-asian="7.5pt" style:text-scale="105%"/>
    </style:style>
    <style:style style:name="T601" style:family="text">
      <style:text-properties fo:color="#000009" style:font-name="Verdana" fo:font-size="7.5pt" fo:letter-spacing="-0.0035in" style:font-size-asian="7.5pt" style:text-scale="105%"/>
    </style:style>
    <style:style style:name="T602" style:family="text">
      <style:text-properties fo:color="#000009" style:font-name="Verdana" fo:font-size="7.5pt" fo:letter-spacing="-0.0016in" style:font-size-asian="7.5pt" style:text-scale="105%"/>
    </style:style>
    <style:style style:name="T603" style:family="text">
      <style:text-properties fo:color="#000009" style:font-name="Verdana" fo:font-size="7.5pt" fo:letter-spacing="-0.0071in" style:font-size-asian="7.5pt" style:text-scale="105%"/>
    </style:style>
    <style:style style:name="T604" style:family="text">
      <style:text-properties fo:color="#000009" style:font-name="Verdana" fo:font-size="7.5pt" fo:letter-spacing="-0.0055in" style:font-size-asian="7.5pt" style:text-scale="105%"/>
    </style:style>
    <style:style style:name="T605" style:family="text">
      <style:text-properties fo:color="#000009" style:font-name="Verdana" fo:font-size="7.5pt" fo:letter-spacing="-0.0063in" style:font-size-asian="7.5pt" style:text-scale="105%"/>
    </style:style>
    <style:style style:name="T606" style:family="text">
      <style:text-properties fo:color="#000009" style:font-name="Verdana" fo:font-size="7.5pt" fo:letter-spacing="-0.0055in" fo:font-weight="bold" style:font-size-asian="7.5pt" style:font-weight-asian="bold" style:text-scale="105%"/>
    </style:style>
    <style:style style:name="T607" style:family="text">
      <style:text-properties fo:color="#000009" style:font-name="Verdana" fo:font-size="7.5pt" fo:letter-spacing="-0.0075in" fo:font-weight="bold" style:font-size-asian="7.5pt" style:font-weight-asian="bold" style:text-scale="105%"/>
    </style:style>
    <style:style style:name="T608" style:family="text">
      <style:text-properties fo:color="#000009" style:font-name="Verdana" fo:font-size="7.5pt" fo:letter-spacing="-0.0071in" fo:font-weight="bold" style:font-size-asian="7.5pt" style:font-weight-asian="bold" style:text-scale="105%"/>
    </style:style>
    <style:style style:name="T609" style:family="text">
      <style:text-properties fo:color="#000009" style:font-name="Verdana" fo:font-size="7.5pt" fo:letter-spacing="-0.0063in" fo:font-weight="bold" style:font-size-asian="7.5pt" style:font-weight-asian="bold" style:text-scale="105%"/>
    </style:style>
    <style:style style:name="T610" style:family="text">
      <style:text-properties style:font-name="Verdana" fo:font-size="7pt" fo:letter-spacing="-0.0035in" style:text-underline-style="solid" style:text-underline-width="auto" style:text-underline-color="font-color" fo:font-weight="bold" style:font-size-asian="7pt" style:font-weight-asian="bold"/>
    </style:style>
    <style:style style:name="T611" style:family="text">
      <style:text-properties style:font-name="Verdana" fo:font-size="7pt" fo:letter-spacing="-0.0043in" fo:font-weight="bold" style:font-size-asian="7pt" style:font-weight-asian="bold"/>
    </style:style>
    <style:style style:name="T612" style:family="text">
      <style:text-properties style:font-name="Verdana" fo:font-size="7pt" fo:letter-spacing="0.0465in" style:font-size-asian="7pt"/>
    </style:style>
    <style:style style:name="T613" style:family="text">
      <style:text-properties style:font-name="Verdana" fo:font-size="7pt" fo:letter-spacing="0.0484in" fo:font-weight="bold" style:font-size-asian="7pt" style:font-weight-asian="bold"/>
    </style:style>
    <style:style style:name="T614" style:family="text">
      <style:text-properties style:font-name="Verdana" fo:font-size="7pt" fo:letter-spacing="0.05in" fo:font-weight="bold" style:font-size-asian="7pt" style:font-weight-asian="bold" style:text-scale="150%"/>
    </style:style>
    <style:style style:name="T615" style:family="text">
      <style:text-properties style:font-name="Verdana" fo:font-size="7pt" fo:letter-spacing="0.0516in" fo:font-weight="bold" style:font-size-asian="7pt" style:font-weight-asian="bold" style:text-scale="150%"/>
    </style:style>
    <style:style style:name="T616" style:family="text">
      <style:text-properties style:font-name="Verdana" fo:font-size="7pt" fo:letter-spacing="0.05in" style:font-size-asian="7pt" style:text-scale="150%"/>
    </style:style>
    <style:style style:name="T617" style:family="text">
      <style:text-properties style:font-name="Verdana" fo:font-size="7pt" fo:letter-spacing="0.0492in" style:font-size-asian="7pt" style:text-scale="150%"/>
    </style:style>
    <style:style style:name="T618" style:family="text">
      <style:text-properties style:font-name="Verdana" fo:font-size="7pt" fo:letter-spacing="0.022in" style:font-size-asian="7pt"/>
    </style:style>
    <style:style style:name="T619" style:family="text">
      <style:text-properties style:font-name="Verdana" fo:font-size="7pt" fo:letter-spacing="-0.0043in" style:font-size-asian="7pt"/>
    </style:style>
    <style:style style:name="T620" style:family="text">
      <style:text-properties style:font-name="Verdana" fo:font-size="7pt" fo:letter-spacing="-0.0028in" style:font-size-asian="7pt"/>
    </style:style>
    <style:style style:name="T621" style:family="text">
      <style:text-properties style:font-name="Verdana" fo:font-size="7pt" fo:letter-spacing="-0.0016in" style:text-underline-style="solid" style:text-underline-width="auto" style:text-underline-color="font-color" style:font-size-asian="7pt"/>
    </style:style>
    <style:style style:name="T622" style:family="text">
      <style:text-properties style:font-name="Verdana" fo:font-size="7pt" fo:letter-spacing="-0.0016in" style:text-underline-style="none" style:font-size-asian="7pt"/>
    </style:style>
    <style:style style:name="T623" style:family="text">
      <style:text-properties style:font-name="Verdana" fo:font-size="7pt" style:text-underline-style="solid" style:text-underline-width="auto" style:text-underline-color="font-color" style:font-size-asian="7pt"/>
    </style:style>
    <style:style style:name="T624" style:family="text">
      <style:text-properties style:font-name="Verdana" fo:font-size="7pt" fo:letter-spacing="0.0555in" style:text-underline-style="none" style:font-size-asian="7pt"/>
    </style:style>
    <style:style style:name="T625" style:family="text">
      <style:text-properties style:font-name="Verdana" fo:font-size="7pt" fo:letter-spacing="0.0555in" style:text-underline-style="solid" style:text-underline-width="auto" style:text-underline-color="font-color" fo:font-weight="bold" style:font-size-asian="7pt" style:font-weight-asian="bold"/>
    </style:style>
    <style:style style:name="T626" style:family="text">
      <style:text-properties style:font-name="Verdana" fo:font-size="7pt" fo:letter-spacing="0.028in" style:text-underline-style="none" fo:font-weight="bold" style:font-size-asian="7pt" style:font-weight-asian="bold"/>
    </style:style>
    <style:style style:name="T627" style:family="text">
      <style:text-properties style:font-name="Verdana" fo:font-size="7pt" fo:letter-spacing="-0.0008in" style:font-size-asian="7pt"/>
    </style:style>
    <style:style style:name="T628" style:family="text">
      <style:text-properties fo:color="#0a0a0a" fo:font-size="7pt" style:font-size-asian="7pt" style:text-scale="105%"/>
    </style:style>
    <style:style style:name="T629" style:family="text">
      <style:text-properties fo:color="#0a0a0a" fo:font-size="7pt" fo:letter-spacing="0.0118in" style:font-size-asian="7pt" style:text-scale="105%"/>
    </style:style>
    <style:style style:name="T630" style:family="text">
      <style:text-properties fo:color="#0a0a0a" style:font-name="Times New Roman" fo:font-size="7.5pt" fo:font-weight="bold" style:font-size-asian="7.5pt" style:font-weight-asian="bold" style:text-scale="105%"/>
    </style:style>
    <style:style style:name="T631" style:family="text">
      <style:text-properties fo:color="#0a0a0a" style:font-name="Times New Roman" fo:font-size="7.5pt" fo:letter-spacing="-0.0071in" fo:font-weight="bold" style:font-size-asian="7.5pt" style:font-weight-asian="bold" style:text-scale="105%"/>
    </style:style>
    <style:style style:name="T632" style:family="text">
      <style:text-properties fo:color="#0a0a0a" style:font-name="Times New Roman" fo:font-size="11pt" style:font-size-asian="11pt" style:text-scale="105%"/>
    </style:style>
    <style:style style:name="T633" style:family="text">
      <style:text-properties fo:color="#0a0a0a" style:font-name="Times New Roman" fo:font-size="11pt" fo:letter-spacing="-0.0083in" style:font-size-asian="11pt" style:text-scale="105%"/>
    </style:style>
    <style:style style:name="T634" style:family="text">
      <style:text-properties fo:color="#0a0a0a" fo:font-size="7.5pt" style:font-size-asian="7.5pt" style:text-scale="105%"/>
    </style:style>
    <style:style style:name="T635" style:family="text">
      <style:text-properties fo:color="#0a0a0a" fo:font-size="7.5pt" fo:letter-spacing="0.0146in" style:font-size-asian="7.5pt" style:text-scale="105%"/>
    </style:style>
    <style:style style:name="T636" style:family="text">
      <style:text-properties fo:color="#0a0a0a" fo:font-size="7.5pt" fo:letter-spacing="0.0165in" style:font-size-asian="7.5pt" style:text-scale="105%"/>
    </style:style>
    <style:style style:name="T637" style:family="text">
      <style:text-properties fo:color="#0a0a0a" fo:font-size="7.5pt" fo:letter-spacing="0.0209in" style:font-size-asian="7.5pt" style:text-scale="105%"/>
    </style:style>
    <style:style style:name="T638" style:family="text">
      <style:text-properties fo:color="#0a0a0a" fo:font-size="7.5pt" fo:letter-spacing="0.022in" style:font-size-asian="7.5pt" style:text-scale="105%"/>
    </style:style>
    <style:style style:name="T639" style:family="text">
      <style:text-properties fo:color="#0a0a0a" fo:font-size="7.5pt" fo:letter-spacing="0.0154in" style:font-size-asian="7.5pt" style:text-scale="105%"/>
    </style:style>
    <style:style style:name="T640" style:family="text">
      <style:text-properties fo:color="#0a0a0a" fo:font-size="7.5pt" fo:letter-spacing="0.0236in" style:font-size-asian="7.5pt" style:text-scale="105%"/>
    </style:style>
    <style:style style:name="T641" style:family="text">
      <style:text-properties fo:color="#0a0a0a" fo:font-size="7.5pt" fo:letter-spacing="0.0173in" style:font-size-asian="7.5pt" style:text-scale="105%"/>
    </style:style>
    <style:style style:name="T642" style:family="text">
      <style:text-properties fo:color="#0a0a0a" fo:font-size="7.5pt" fo:letter-spacing="0.0217in" style:font-size-asian="7.5pt" style:text-scale="105%"/>
    </style:style>
    <style:style style:name="T643" style:family="text">
      <style:text-properties fo:color="#0a0a0a" fo:font-size="7pt" fo:letter-spacing="0.028in" style:font-size-asian="7pt" style:text-scale="105%"/>
    </style:style>
    <style:style style:name="T644" style:family="text">
      <style:text-properties fo:color="#0a0a0a" fo:font-size="7pt" fo:font-weight="bold" style:font-size-asian="7pt" style:font-weight-asian="bold" style:text-scale="105%"/>
    </style:style>
    <style:style style:name="T645" style:family="text">
      <style:text-properties fo:color="#0a0a0a" fo:font-size="7pt" fo:letter-spacing="0.028in" fo:font-weight="bold" style:font-size-asian="7pt" style:font-weight-asian="bold" style:text-scale="105%"/>
    </style:style>
    <style:style style:name="T646" style:family="text">
      <style:text-properties fo:color="#0a0a0a" fo:font-size="7.5pt" fo:letter-spacing="0.028in" style:font-size-asian="7.5pt" style:text-scale="105%"/>
    </style:style>
    <style:style style:name="T647" style:family="text">
      <style:text-properties fo:color="#0a0a0a" fo:font-size="7.5pt" fo:font-weight="bold" style:font-size-asian="7.5pt" style:font-weight-asian="bold" style:text-scale="105%"/>
    </style:style>
    <style:style style:name="T648" style:family="text">
      <style:text-properties fo:color="#0a0a0a" fo:font-size="7.5pt" fo:letter-spacing="0.0146in" fo:font-weight="bold" style:font-size-asian="7.5pt" style:font-weight-asian="bold" style:text-scale="105%"/>
    </style:style>
    <style:style style:name="T649" style:family="text">
      <style:text-properties fo:color="#0a0a0a" fo:font-size="7.5pt" fo:letter-spacing="-0.0016in" style:font-size-asian="7.5pt" style:text-scale="105%"/>
    </style:style>
    <style:style style:name="T650" style:family="text">
      <style:text-properties fo:color="#0a0a0a" fo:font-size="7.5pt" style:font-size-asian="7.5pt"/>
    </style:style>
    <style:style style:name="T651" style:family="text">
      <style:text-properties fo:color="#0a0a0a" fo:font-size="7.5pt" fo:letter-spacing="-0.0028in" style:font-size-asian="7.5pt" style:text-scale="105%"/>
    </style:style>
    <style:style style:name="T652" style:family="text">
      <style:text-properties fo:color="#0a0a0a" fo:font-size="7.5pt" fo:letter-spacing="-0.0071in" style:font-size-asian="7.5pt" style:text-scale="105%"/>
    </style:style>
    <style:style style:name="T653" style:family="text">
      <style:text-properties fo:color="#0a0a0a" fo:font-size="7.5pt" fo:letter-spacing="-0.0043in" style:font-size-asian="7.5pt" style:text-scale="105%"/>
    </style:style>
    <style:style style:name="T654" style:family="text">
      <style:text-properties fo:color="#0a0a0a" fo:font-size="7.5pt" fo:letter-spacing="-0.0138in" style:font-size-asian="7.5pt" style:text-scale="105%"/>
    </style:style>
    <style:style style:name="T655" style:family="text">
      <style:text-properties fo:color="#4f4f4f" fo:font-size="7.5pt" style:font-size-asian="7.5pt" style:text-scale="105%"/>
    </style:style>
    <style:style style:name="T656" style:family="text">
      <style:text-properties fo:color="#0a0a0a" fo:font-size="7.5pt" fo:letter-spacing="-0.0102in" style:font-size-asian="7.5pt" style:text-scale="105%"/>
    </style:style>
    <style:style style:name="T657" style:family="text">
      <style:text-properties fo:color="#0a0a0a" fo:font-size="7.5pt" fo:letter-spacing="-0.0016in" style:text-underline-style="solid" style:text-underline-width="auto" style:text-underline-color="#000000" style:font-size-asian="7.5pt" style:text-scale="105%"/>
    </style:style>
    <style:style style:name="T658" style:family="text">
      <style:text-properties fo:color="#0a0a0a" fo:font-size="7.5pt" fo:letter-spacing="0.0437in" style:font-size-asian="7.5pt" style:text-scale="105%"/>
    </style:style>
    <style:style style:name="T659" style:family="text">
      <style:text-properties fo:color="#0a0a0a" fo:font-size="7.5pt" fo:letter-spacing="0.0409in" style:font-size-asian="7.5pt" style:text-scale="105%"/>
    </style:style>
    <style:style style:name="T660" style:family="text">
      <style:text-properties fo:color="#0a0a0a" fo:font-size="7.5pt" fo:letter-spacing="0.0429in" style:font-size-asian="7.5pt" style:text-scale="105%"/>
    </style:style>
    <style:style style:name="T661" style:family="text">
      <style:text-properties fo:color="#0a0a0a" fo:font-size="7.5pt" fo:letter-spacing="0.0417in" style:font-size-asian="7.5pt" style:text-scale="105%"/>
    </style:style>
    <style:style style:name="T662" style:family="text">
      <style:text-properties fo:color="#0a0a0a" fo:font-size="7.5pt" fo:letter-spacing="-0.0091in" style:text-underline-style="solid" style:text-underline-width="auto" style:text-underline-color="#000000" style:font-size-asian="7.5pt" style:text-scale="105%"/>
    </style:style>
    <style:style style:name="T663" style:family="text">
      <style:text-properties fo:color="#0a0a0a" fo:font-size="7.5pt" style:text-underline-style="solid" style:text-underline-width="auto" style:text-underline-color="#000000" style:font-size-asian="7.5pt" style:text-scale="105%"/>
    </style:style>
    <style:style style:name="T664" style:family="text">
      <style:text-properties fo:color="#0a0a0a" fo:font-size="7.5pt" style:text-underline-style="none" style:font-size-asian="7.5pt" style:text-scale="105%"/>
    </style:style>
    <style:style style:name="T665" style:family="text">
      <style:text-properties fo:color="#0a0a0a" fo:font-size="7.5pt" fo:letter-spacing="0.0071in" style:font-size-asian="7.5pt" style:text-scale="105%"/>
    </style:style>
    <style:style style:name="T666" style:family="text">
      <style:text-properties fo:color="#0a0a0a" fo:font-size="7.5pt" fo:letter-spacing="0.0075in" style:font-size-asian="7.5pt" style:text-scale="105%"/>
    </style:style>
    <style:style style:name="T667" style:family="text">
      <style:text-properties fo:color="#0a0a0a" fo:font-size="7.5pt" fo:letter-spacing="0.0035in" style:font-size-asian="7.5pt" style:text-scale="105%"/>
    </style:style>
    <style:style style:name="T668" style:family="text">
      <style:text-properties fo:color="#0a0a0a" fo:font-size="7.5pt" fo:letter-spacing="-0.0008in" style:font-size-asian="7.5pt" style:text-scale="105%"/>
    </style:style>
    <style:style style:name="T669" style:family="text">
      <style:text-properties fo:color="#0a0a0a" fo:font-size="7.5pt" fo:letter-spacing="0.002in" style:font-size-asian="7.5pt" style:text-scale="105%"/>
    </style:style>
    <style:style style:name="T670" style:family="text">
      <style:text-properties fo:color="#0a0a0a" fo:font-size="7.5pt" fo:letter-spacing="0.0256in" style:font-size-asian="7.5pt" style:text-scale="105%"/>
    </style:style>
    <style:style style:name="T671" style:family="text">
      <style:text-properties fo:color="#0a0a0a" fo:font-size="7.5pt" fo:letter-spacing="0.011in" style:font-size-asian="7.5pt" style:text-scale="105%"/>
    </style:style>
    <style:style style:name="T672" style:family="text">
      <style:text-properties fo:color="#0a0a0a" fo:font-size="7.5pt" fo:letter-spacing="0.0118in" style:font-size-asian="7.5pt" style:text-scale="105%"/>
    </style:style>
    <style:style style:name="T673" style:family="text">
      <style:text-properties fo:color="#0a0a0a" fo:font-size="8pt" style:font-size-asian="8pt" style:text-scale="105%"/>
    </style:style>
    <style:style style:name="T674" style:family="text">
      <style:text-properties fo:color="#0a0a0a" fo:font-size="7.5pt" fo:letter-spacing="0.028in" fo:font-weight="bold" style:font-size-asian="7.5pt" style:font-weight-asian="bold" style:text-scale="105%"/>
    </style:style>
    <style:style style:name="T675" style:family="text">
      <style:text-properties fo:color="#0a0a0a" fo:font-size="7.5pt" fo:letter-spacing="0.0201in" style:font-size-asian="7.5pt" style:text-scale="105%"/>
    </style:style>
    <style:style style:name="T676" style:family="text">
      <style:text-properties fo:color="#0a0a0a" fo:font-size="7.5pt" fo:letter-spacing="0.0193in" style:font-size-asian="7.5pt" style:text-scale="105%"/>
    </style:style>
    <style:style style:name="T677" style:family="text">
      <style:text-properties fo:color="#0a0a0a" fo:font-size="7.5pt" fo:letter-spacing="0.0193in" fo:font-weight="bold" style:font-size-asian="7.5pt" style:font-weight-asian="bold" style:text-scale="105%"/>
    </style:style>
    <style:style style:name="T678" style:family="text">
      <style:text-properties fo:color="#0a0a0a" fo:font-size="7.5pt" fo:letter-spacing="0.022in" fo:font-weight="bold" style:font-size-asian="7.5pt" style:font-weight-asian="bold" style:text-scale="105%"/>
    </style:style>
    <style:style style:name="T679" style:family="text">
      <style:text-properties fo:color="#0a0a0a" fo:font-size="7.5pt" fo:letter-spacing="0.0189in" style:font-size-asian="7.5pt" style:text-scale="105%"/>
    </style:style>
    <style:style style:name="T680" style:family="text">
      <style:text-properties fo:color="#0a0a0a" fo:font-size="7.5pt" fo:letter-spacing="0.0181in" style:font-size-asian="7.5pt" style:text-scale="105%"/>
    </style:style>
    <style:style style:name="T681" style:family="text">
      <style:text-properties fo:color="#0a0a0a" fo:font-size="7.5pt" fo:letter-spacing="-0.0035in" style:font-size-asian="7.5pt" style:text-scale="105%"/>
    </style:style>
    <style:style style:name="T682" style:family="text">
      <style:text-properties fo:color="#0a0a0a" fo:font-size="7.5pt" fo:letter-spacing="0.011in" style:font-size-asian="7.5pt"/>
    </style:style>
    <style:style style:name="T683" style:family="text">
      <style:text-properties fo:color="#0a0a0a" fo:font-size="7.5pt" fo:letter-spacing="-0.0016in" style:font-size-asian="7.5pt"/>
    </style:style>
    <style:style style:name="T684" style:family="text">
      <style:text-properties fo:color="#0a0a0a" fo:font-size="7.5pt" fo:letter-spacing="0.0091in" style:font-size-asian="7.5pt" style:text-scale="105%"/>
    </style:style>
    <style:style style:name="T685" style:family="text">
      <style:text-properties fo:color="#0a0a0a" fo:font-size="7.5pt" fo:letter-spacing="0.0063in" style:font-size-asian="7.5pt" style:text-scale="105%"/>
    </style:style>
    <style:style style:name="T686" style:family="text">
      <style:text-properties fo:color="#0a0a0a" fo:font-size="7pt" fo:font-weight="bold" style:font-size-asian="7pt" style:font-weight-asian="bold" style:text-scale="110%"/>
    </style:style>
    <style:style style:name="T687" style:family="text">
      <style:text-properties fo:color="#0a0a0a" fo:font-size="7pt" fo:letter-spacing="0.0146in" fo:font-weight="bold" style:font-size-asian="7pt" style:font-weight-asian="bold" style:text-scale="110%"/>
    </style:style>
    <style:style style:name="T688" style:family="text">
      <style:text-properties fo:color="#0a0a0a" fo:font-size="7pt" fo:letter-spacing="0.011in" fo:font-weight="bold" style:font-size-asian="7pt" style:font-weight-asian="bold" style:text-scale="110%"/>
    </style:style>
    <style:style style:name="T689" style:family="text">
      <style:text-properties fo:color="#0a0a0a" fo:font-size="7pt" fo:letter-spacing="0.0161in" fo:font-weight="bold" style:font-size-asian="7pt" style:font-weight-asian="bold" style:text-scale="110%"/>
    </style:style>
    <style:style style:name="T690" style:family="text">
      <style:text-properties fo:color="#0a0a0a" fo:font-size="7pt" fo:letter-spacing="-0.0016in" fo:font-weight="bold" style:font-size-asian="7pt" style:font-weight-asian="bold" style:text-scale="110%"/>
    </style:style>
    <style:style style:name="T691" style:family="text">
      <style:text-properties fo:color="#0a0a0a" fo:font-size="7.5pt" fo:font-weight="bold" style:font-size-asian="7.5pt" style:font-weight-asian="bold" style:text-scale="110%"/>
    </style:style>
    <style:style style:name="T692" style:family="text">
      <style:text-properties fo:color="#0a0a0a" fo:font-size="7.5pt" fo:letter-spacing="-0.0008in" fo:font-weight="bold" style:font-size-asian="7.5pt" style:font-weight-asian="bold" style:text-scale="110%"/>
    </style:style>
    <style:style style:name="T693" style:family="text">
      <style:text-properties fo:color="#0a0a0a" fo:font-size="7.5pt" fo:letter-spacing="-0.0016in" fo:font-weight="bold" style:font-size-asian="7.5pt" style:font-weight-asian="bold" style:text-scale="110%"/>
    </style:style>
    <style:style style:name="T694" style:family="text">
      <style:text-properties fo:color="#0a0a0a" fo:font-size="7.5pt" fo:letter-spacing="-0.0047in" fo:font-weight="bold" style:font-size-asian="7.5pt" style:font-weight-asian="bold" style:text-scale="110%"/>
    </style:style>
    <style:style style:name="T695" style:family="text">
      <style:text-properties fo:color="#425970" style:text-position="8% 100%" fo:font-size="6pt" fo:font-weight="bold" style:font-size-asian="6pt" style:font-weight-asian="bold"/>
    </style:style>
    <style:style style:name="T696" style:family="text">
      <style:text-properties fo:color="#647789" style:text-position="8% 100%" fo:font-size="6pt" fo:font-weight="bold" style:font-size-asian="6pt" style:font-weight-asian="bold"/>
    </style:style>
    <style:style style:name="T697" style:family="text">
      <style:text-properties fo:color="#647789" style:text-position="8% 100%" fo:font-size="6pt" fo:letter-spacing="-0.0063in" fo:font-weight="bold" style:font-size-asian="6pt" style:font-weight-asian="bold"/>
    </style:style>
    <style:style style:name="T698" style:family="text">
      <style:text-properties fo:color="#425970" style:text-position="8% 100%" fo:font-size="6pt" fo:letter-spacing="-0.0008in" fo:font-weight="bold" style:font-size-asian="6pt" style:font-weight-asian="bold"/>
    </style:style>
    <style:style style:name="T699" style:family="text">
      <style:text-properties fo:color="#425970" style:text-position="8% 100%" fo:font-size="6pt" fo:letter-spacing="0.0016in" fo:font-weight="bold" style:font-size-asian="6pt" style:font-weight-asian="bold"/>
    </style:style>
    <style:style style:name="T700" style:family="text">
      <style:text-properties fo:color="#425970" style:text-position="8% 100%" fo:font-size="6pt" fo:letter-spacing="-0.0047in" fo:font-weight="bold" style:font-size-asian="6pt" style:font-weight-asian="bold"/>
    </style:style>
    <style:style style:name="T701" style:family="text">
      <style:text-properties fo:color="#425970" style:text-position="8% 100%" fo:font-size="6pt" fo:letter-spacing="-0.0016in" fo:font-weight="bold" style:font-size-asian="6pt" style:font-weight-asian="bold"/>
    </style:style>
    <style:style style:name="T702" style:family="text">
      <style:text-properties style:text-position="40% 100%" style:font-name="Lato Black" fo:font-size="10pt" style:font-size-asian="10pt"/>
    </style:style>
    <style:style style:name="T703" style:family="text">
      <style:text-properties style:text-position="130% 100%" style:font-name="Lato Black" fo:font-size="10pt" style:font-size-asian="10pt"/>
    </style:style>
    <style:style style:name="T704" style:family="text">
      <style:text-properties fo:color="#000009" style:font-name="Verdana" fo:font-size="7.5pt" style:text-underline-style="solid" style:text-underline-width="auto" style:text-underline-color="#000009" fo:font-weight="bold" style:font-size-asian="7.5pt" style:font-weight-asian="bold"/>
    </style:style>
    <style:style style:name="T705" style:family="text">
      <style:text-properties fo:color="#000009" style:font-name="Verdana" fo:font-size="7.5pt" fo:letter-spacing="0.0055in" style:text-underline-style="solid" style:text-underline-width="auto" style:text-underline-color="#000009" fo:font-weight="bold" style:font-size-asian="7.5pt" style:font-weight-asian="bold"/>
    </style:style>
    <style:style style:name="T706" style:family="text">
      <style:text-properties fo:color="#000009" style:font-name="Verdana" fo:font-size="7.5pt" fo:letter-spacing="-0.0016in" style:text-underline-style="solid" style:text-underline-width="auto" style:text-underline-color="#000009" fo:font-weight="bold" style:font-size-asian="7.5pt" style:font-weight-asian="bold"/>
    </style:style>
    <style:style style:name="T707" style:family="text">
      <style:text-properties fo:color="#000009" style:font-name="Verdana" fo:font-size="7.5pt" fo:font-weight="bold" style:font-size-asian="7.5pt" style:font-weight-asian="bold"/>
    </style:style>
    <style:style style:name="T708" style:family="text">
      <style:text-properties style:font-name="Verdana" fo:font-size="7.5pt" fo:letter-spacing="0.0535in" style:font-size-asian="7.5pt"/>
    </style:style>
    <style:style style:name="T709" style:family="text">
      <style:text-properties style:font-name="Verdana" fo:font-size="7.5pt" fo:letter-spacing="0.0547in" fo:font-weight="bold" style:font-size-asian="7.5pt" style:font-weight-asian="bold"/>
    </style:style>
    <style:style style:name="T710" style:family="text">
      <style:text-properties style:font-name="Verdana" fo:font-size="7.5pt" fo:letter-spacing="0.0543in" fo:font-weight="bold" style:font-size-asian="7.5pt" style:font-weight-asian="bold"/>
    </style:style>
    <style:style style:name="T711" style:family="text">
      <style:text-properties fo:color="#000009" style:font-name="Verdana" fo:font-size="7.5pt" fo:letter-spacing="0.0047in" fo:font-weight="bold" style:font-size-asian="7.5pt" style:font-weight-asian="bold"/>
    </style:style>
    <style:style style:name="T712" style:family="text">
      <style:text-properties fo:color="#000009" style:font-name="Verdana" fo:font-size="7.5pt" fo:letter-spacing="0.0071in" fo:font-weight="bold" style:font-size-asian="7.5pt" style:font-weight-asian="bold"/>
    </style:style>
    <style:style style:name="T713" style:family="text">
      <style:text-properties fo:color="#000009" style:font-name="Verdana" fo:font-size="7.5pt" style:font-size-asian="7.5pt"/>
    </style:style>
    <style:style style:name="T714" style:family="text">
      <style:text-properties fo:color="#000009" style:font-name="Verdana" fo:font-size="7.5pt" fo:letter-spacing="0.0055in" style:font-size-asian="7.5pt"/>
    </style:style>
    <style:style style:name="T715" style:family="text">
      <style:text-properties fo:color="#000009" style:font-name="Verdana" fo:font-size="7.5pt" fo:letter-spacing="0.0047in" style:font-size-asian="7.5pt"/>
    </style:style>
    <style:style style:name="T716" style:family="text">
      <style:text-properties fo:color="#000009" style:font-name="Verdana" fo:font-size="7.5pt" fo:letter-spacing="-0.0028in" style:font-size-asian="7.5pt"/>
    </style:style>
    <style:style style:name="T717" style:family="text">
      <style:text-properties fo:color="#000009" style:font-name="Verdana" fo:font-size="7.5pt" fo:letter-spacing="0.0028in" style:font-size-asian="7.5pt"/>
    </style:style>
    <style:style style:name="T718" style:family="text">
      <style:text-properties fo:color="#000009" style:font-name="Verdana" fo:font-size="7.5pt" fo:letter-spacing="-0.0016in" style:font-size-asian="7.5pt"/>
    </style:style>
    <style:style style:name="T719" style:family="text">
      <style:text-properties fo:color="#000009" style:font-name="Verdana" fo:font-size="7.5pt" fo:letter-spacing="0.0043in" style:font-size-asian="7.5pt"/>
    </style:style>
    <style:style style:name="T720" style:family="text">
      <style:text-properties fo:color="#000009" style:font-name="Verdana" fo:font-size="7.5pt" fo:letter-spacing="-0.0016in" fo:font-weight="bold" style:font-size-asian="7.5pt" style:font-weight-asian="bold"/>
    </style:style>
    <style:style style:name="T721" style:family="text">
      <style:text-properties fo:color="#000009" style:font-name="Verdana" fo:font-size="7.5pt" fo:letter-spacing="0.0075in" fo:font-weight="bold" style:font-size-asian="7.5pt" style:font-weight-asian="bold"/>
    </style:style>
    <style:style style:name="T722"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723" style:family="text">
      <style:text-properties style:font-name="Verdana" fo:font-size="8.5pt" fo:letter-spacing="0.0417in" style:font-size-asian="8.5pt" style:text-scale="150%"/>
    </style:style>
    <style:style style:name="T724" style:family="text">
      <style:text-properties style:font-name="Verdana" fo:font-size="8.5pt" fo:letter-spacing="0.0429in" fo:font-weight="bold" style:font-size-asian="8.5pt" style:font-weight-asian="bold" style:text-scale="150%"/>
    </style:style>
    <style:style style:name="T725" style:family="text">
      <style:text-properties style:font-name="Verdana" fo:font-size="8.5pt" fo:letter-spacing="0.0173in" style:font-size-asian="8.5pt"/>
    </style:style>
    <style:style style:name="T726" style:family="text">
      <style:text-properties style:font-name="Verdana" fo:font-size="8.5pt" fo:letter-spacing="0.028in" fo:font-style="italic" fo:font-weight="bold" style:font-size-asian="8.5pt" style:font-style-asian="italic" style:font-weight-asian="bold"/>
    </style:style>
    <style:style style:name="T727" style:family="text">
      <style:text-properties style:font-name="Verdana" fo:font-size="8.5pt" fo:letter-spacing="0.0008in" style:font-size-asian="8.5pt"/>
    </style:style>
    <style:style style:name="T728" style:family="text">
      <style:text-properties style:font-name="Verdana" fo:font-size="8.5pt" fo:letter-spacing="0.0016in" style:font-size-asian="8.5pt"/>
    </style:style>
    <style:style style:name="T729" style:family="text">
      <style:text-properties fo:letter-spacing="0.0028in"/>
    </style:style>
    <style:style style:name="T730" style:family="text">
      <style:text-properties fo:letter-spacing="0.0035in"/>
    </style:style>
    <style:style style:name="T731" style:family="text">
      <style:text-properties style:font-name="Verdana" fo:font-size="8.5pt" fo:letter-spacing="0.0028in" fo:font-weight="bold" style:font-size-asian="8.5pt" style:font-weight-asian="bold"/>
    </style:style>
    <style:style style:name="T732" style:family="text">
      <style:text-properties style:font-name="Verdana" fo:font-size="8.5pt" fo:letter-spacing="0.0035in" fo:font-weight="bold" style:font-size-asian="8.5pt" style:font-weight-asian="bold"/>
    </style:style>
    <style:style style:name="T733" style:family="text">
      <style:text-properties fo:font-size="8pt" fo:font-weight="bold" style:font-size-asian="8pt" style:font-weight-asian="bold"/>
    </style:style>
    <style:style style:name="T734" style:family="text">
      <style:text-properties fo:font-size="8pt" fo:letter-spacing="0.0016in" fo:font-weight="bold" style:font-size-asian="8pt" style:font-weight-asian="bold"/>
    </style:style>
    <style:style style:name="T735" style:family="text">
      <style:text-properties fo:font-size="8pt" fo:letter-spacing="0.0028in" fo:font-weight="bold" style:font-size-asian="8pt" style:font-weight-asian="bold"/>
    </style:style>
    <style:style style:name="T736" style:family="text">
      <style:text-properties fo:font-size="8pt" fo:letter-spacing="-0.0016in" fo:font-weight="bold" style:font-size-asian="8pt" style:font-weight-asian="bold"/>
    </style:style>
    <style:style style:name="T737" style:family="text">
      <style:text-properties fo:font-weight="bold" style:font-weight-asian="bold"/>
    </style:style>
    <style:style style:name="T738" style:family="text">
      <style:text-properties fo:letter-spacing="0.0055in" fo:font-weight="bold" style:font-weight-asian="bold"/>
    </style:style>
    <style:style style:name="T739" style:family="text">
      <style:text-properties fo:letter-spacing="-0.0083in"/>
    </style:style>
    <style:style style:name="T740" style:family="text">
      <style:text-properties fo:letter-spacing="0.0063in"/>
    </style:style>
    <style:style style:name="T741" style:family="text">
      <style:text-properties fo:letter-spacing="0.0055in"/>
    </style:style>
    <style:style style:name="T742" style:family="text">
      <style:text-properties fo:font-size="8pt" fo:letter-spacing="-0.0008in" fo:font-weight="bold" style:font-size-asian="8pt" style:font-weight-asian="bold"/>
    </style:style>
    <style:style style:name="T743" style:family="text">
      <style:text-properties fo:font-size="8pt" fo:letter-spacing="-0.0055in" fo:font-weight="bold" style:font-size-asian="8pt" style:font-weight-asian="bold"/>
    </style:style>
    <style:style style:name="T744" style:family="text">
      <style:text-properties fo:font-size="8pt" fo:letter-spacing="-0.002in" fo:font-weight="bold" style:font-size-asian="8pt" style:font-weight-asian="bold"/>
    </style:style>
    <style:style style:name="T745" style:family="text">
      <style:text-properties fo:font-size="8pt" style:font-size-asian="8pt"/>
    </style:style>
    <style:style style:name="T746" style:family="text">
      <style:text-properties fo:font-size="8pt" fo:letter-spacing="-0.0035in" style:font-size-asian="8pt"/>
    </style:style>
    <style:style style:name="T747" style:family="text">
      <style:text-properties fo:font-size="8pt" fo:letter-spacing="0.002in" style:font-size-asian="8pt"/>
    </style:style>
    <style:style style:name="T748" style:family="text">
      <style:text-properties fo:font-size="8pt" fo:letter-spacing="0.0028in" style:font-size-asian="8pt"/>
    </style:style>
    <style:style style:name="T749" style:family="text">
      <style:text-properties fo:font-size="8pt" fo:letter-spacing="-0.0028in" style:font-size-asian="8pt"/>
    </style:style>
    <style:style style:name="T750" style:family="text">
      <style:text-properties fo:font-size="8pt" fo:letter-spacing="0.028in" fo:font-weight="bold" style:font-size-asian="8pt" style:font-weight-asian="bold"/>
    </style:style>
    <style:style style:name="T751" style:family="text">
      <style:text-properties fo:font-size="8pt" fo:letter-spacing="-0.0016in" style:font-size-asian="8pt"/>
    </style:style>
    <style:style style:name="T752" style:family="text">
      <style:text-properties fo:letter-spacing="0.028in"/>
    </style:style>
    <style:style style:name="T753" style:family="text">
      <style:text-properties fo:letter-spacing="0.0126in"/>
    </style:style>
    <style:style style:name="T754" style:family="text">
      <style:text-properties fo:letter-spacing="0.0118in"/>
    </style:style>
    <style:style style:name="T755" style:family="text">
      <style:text-properties fo:letter-spacing="0.0043in"/>
    </style:style>
    <style:style style:name="T756" style:family="text">
      <style:text-properties fo:letter-spacing="0.0098in"/>
    </style:style>
    <style:style style:name="T757" style:family="text">
      <style:text-properties fo:letter-spacing="0.0035in" fo:font-weight="bold" style:font-weight-asian="bold"/>
    </style:style>
    <style:style style:name="T758" style:family="text">
      <style:text-properties fo:letter-spacing="0.0264in" fo:font-weight="bold" style:font-weight-asian="bold"/>
    </style:style>
    <style:style style:name="T759" style:family="text">
      <style:text-properties fo:letter-spacing="0.028in" fo:font-weight="bold" style:font-weight-asian="bold"/>
    </style:style>
    <style:style style:name="T760" style:family="text">
      <style:text-properties fo:letter-spacing="0.0264in"/>
    </style:style>
    <style:style style:name="T761" style:family="text">
      <style:text-properties fo:letter-spacing="0.0193in" fo:font-weight="bold" style:font-weight-asian="bold"/>
    </style:style>
    <style:style style:name="T762" style:family="text">
      <style:text-properties fo:letter-spacing="0.0146in" fo:font-weight="bold" style:font-weight-asian="bold"/>
    </style:style>
    <style:style style:name="T763" style:family="text">
      <style:text-properties fo:letter-spacing="0.0228in" fo:font-weight="bold" style:font-weight-asian="bold"/>
    </style:style>
    <style:style style:name="T764" style:family="text">
      <style:text-properties fo:letter-spacing="0.0193in"/>
    </style:style>
    <style:style style:name="T765" style:family="text">
      <style:text-properties fo:letter-spacing="0.0236in"/>
    </style:style>
    <style:style style:name="T766" style:family="text">
      <style:text-properties fo:letter-spacing="0.0075in"/>
    </style:style>
    <style:style style:name="T767" style:family="text">
      <style:text-properties fo:font-size="8pt" fo:letter-spacing="-0.0063in" fo:font-weight="bold" style:font-size-asian="8pt" style:font-weight-asian="bold"/>
    </style:style>
    <style:style style:name="T768" style:family="text">
      <style:text-properties fo:font-size="8pt" fo:letter-spacing="0.0091in" fo:font-weight="bold" style:font-size-asian="8pt" style:font-weight-asian="bold"/>
    </style:style>
    <style:style style:name="T769" style:family="text">
      <style:text-properties fo:font-size="8pt" fo:letter-spacing="-0.0028in" fo:font-weight="bold" style:font-size-asian="8pt" style:font-weight-asian="bold"/>
    </style:style>
    <style:style style:name="T770" style:family="text">
      <style:text-properties fo:letter-spacing="0.0016in" fo:font-weight="bold" style:font-weight-asian="bold"/>
    </style:style>
    <style:style style:name="T771" style:family="text">
      <style:text-properties fo:letter-spacing="-0.0043in"/>
    </style:style>
    <style:style style:name="T772" style:family="text">
      <style:text-properties fo:letter-spacing="-0.0102in"/>
    </style:style>
    <style:style style:name="T773" style:family="text">
      <style:text-properties fo:letter-spacing="0.002in"/>
    </style:style>
    <style:style style:name="T774" style:family="text">
      <style:text-properties fo:font-size="8pt" fo:letter-spacing="0.0154in" fo:font-weight="bold" style:font-size-asian="8pt" style:font-weight-asian="bold"/>
    </style:style>
    <style:style style:name="T775" style:family="text">
      <style:text-properties fo:font-size="8pt" fo:letter-spacing="0.0126in" style:font-size-asian="8pt"/>
    </style:style>
    <style:style style:name="T776" style:family="text">
      <style:text-properties fo:font-size="8pt" fo:letter-spacing="0.028in" style:font-size-asian="8pt"/>
    </style:style>
    <style:style style:name="T777" style:family="text">
      <style:text-properties fo:letter-spacing="0.0091in"/>
    </style:style>
    <style:style style:name="T778" style:family="text">
      <style:text-properties fo:letter-spacing="0.0071in"/>
    </style:style>
    <style:style style:name="T779" style:family="text">
      <style:text-properties fo:letter-spacing="0.0008in"/>
    </style:style>
    <style:style style:name="T780" style:family="text">
      <style:text-properties fo:letter-spacing="0.0016in"/>
    </style:style>
    <style:style style:name="T781" style:family="text">
      <style:text-properties fo:letter-spacing="-0.0071in"/>
    </style:style>
    <style:style style:name="T782" style:family="text">
      <style:text-properties fo:letter-spacing="0.0555in"/>
    </style:style>
    <style:style style:name="T783" style:family="text">
      <style:text-properties fo:letter-spacing="0.0165in" fo:font-weight="bold" style:font-weight-asian="bold"/>
    </style:style>
    <style:style style:name="T784" style:family="text">
      <style:text-properties fo:letter-spacing="0.0209in" fo:font-weight="bold" style:font-weight-asian="bold"/>
    </style:style>
    <style:style style:name="T785" style:family="text">
      <style:text-properties fo:letter-spacing="0.0165in"/>
    </style:style>
    <style:style style:name="T786" style:family="text">
      <style:text-properties fo:font-size="8pt" fo:letter-spacing="0.002in" fo:font-weight="bold" style:font-size-asian="8pt" style:font-weight-asian="bold"/>
    </style:style>
    <style:style style:name="T787" style:family="text">
      <style:text-properties fo:font-size="8pt" fo:letter-spacing="-0.0047in" fo:font-weight="bold" style:font-size-asian="8pt" style:font-weight-asian="bold"/>
    </style:style>
    <style:style style:name="T788" style:family="text">
      <style:text-properties fo:font-size="8pt" fo:letter-spacing="-0.0035in" fo:font-weight="bold" style:font-size-asian="8pt" style:font-weight-asian="bold"/>
    </style:style>
    <style:style style:name="T789" style:family="text">
      <style:text-properties fo:font-size="8pt" fo:letter-spacing="0.0035in" fo:font-weight="bold" style:font-size-asian="8pt" style:font-weight-asian="bold"/>
    </style:style>
    <style:style style:name="T790" style:family="text">
      <style:text-properties fo:letter-spacing="0.0043in" fo:font-weight="bold" style:font-weight-asian="bold"/>
    </style:style>
    <style:style style:name="T791" style:family="text">
      <style:text-properties fo:letter-spacing="-0.0098in"/>
    </style:style>
    <style:style style:name="T792" style:family="text">
      <style:text-properties fo:letter-spacing="0.0047in" fo:font-weight="bold" style:font-weight-asian="bold"/>
    </style:style>
    <style:style style:name="T793" style:family="text">
      <style:text-properties fo:letter-spacing="0.0047in"/>
    </style:style>
    <style:style style:name="T794" style:family="text">
      <style:text-properties fo:letter-spacing="-0.0063in"/>
    </style:style>
    <style:style style:name="T795" style:family="text">
      <style:text-properties fo:letter-spacing="-0.0055in"/>
    </style:style>
    <style:style style:name="T796" style:family="text">
      <style:text-properties fo:letter-spacing="-0.0075in"/>
    </style:style>
    <style:style style:name="T797" style:family="text">
      <style:text-properties fo:letter-spacing="-0.0047in"/>
    </style:style>
    <style:style style:name="T798" style:family="text">
      <style:text-properties fo:font-size="8pt" fo:letter-spacing="-0.0071in" fo:font-weight="bold" style:font-size-asian="8pt" style:font-weight-asian="bold"/>
    </style:style>
    <style:style style:name="T799" style:family="text">
      <style:text-properties fo:letter-spacing="0.0102in" fo:font-weight="bold" style:font-weight-asian="bold"/>
    </style:style>
    <style:style style:name="T800" style:family="text">
      <style:text-properties fo:font-size="8pt" fo:letter-spacing="-0.0043in" fo:font-weight="bold" style:font-size-asian="8pt" style:font-weight-asian="bold"/>
    </style:style>
    <style:style style:name="T801" style:family="text">
      <style:text-properties fo:font-size="8pt" fo:letter-spacing="-0.0055in" style:font-size-asian="8pt"/>
    </style:style>
    <style:style style:name="T802" style:family="text">
      <style:text-properties fo:font-size="8pt" fo:letter-spacing="-0.0043in" style:font-size-asian="8pt"/>
    </style:style>
    <style:style style:name="T803" style:family="text">
      <style:text-properties fo:letter-spacing="0.0154in"/>
    </style:style>
    <style:style style:name="T804" style:family="text">
      <style:text-properties fo:letter-spacing="-0.002in"/>
    </style:style>
    <style:style style:name="T805" style:family="text">
      <style:text-properties fo:font-size="8pt" fo:letter-spacing="-0.0083in" fo:font-weight="bold" style:font-size-asian="8pt" style:font-weight-asian="bold"/>
    </style:style>
    <style:style style:name="T806" style:family="text">
      <style:text-properties fo:font-size="8pt" fo:letter-spacing="-0.0016in" fo:font-weight="bold" style:font-size-asian="8pt" style:font-weight-asian="bold" style:text-scale="105%"/>
    </style:style>
    <style:style style:name="T807" style:family="text">
      <style:text-properties style:text-scale="105%"/>
    </style:style>
    <style:style style:name="T808" style:family="text">
      <style:text-properties fo:letter-spacing="-0.0063in" style:text-scale="105%"/>
    </style:style>
    <style:style style:name="T809" style:family="text">
      <style:text-properties fo:letter-spacing="-0.0016in" style:text-scale="105%"/>
    </style:style>
    <style:style style:name="T810" style:family="text">
      <style:text-properties fo:color="#111111"/>
    </style:style>
    <style:style style:name="T811" style:family="text">
      <style:text-properties fo:color="#111111" fo:letter-spacing="0.0043in"/>
    </style:style>
    <style:style style:name="T812" style:family="text">
      <style:text-properties fo:color="#111111" fo:letter-spacing="0.0134in"/>
    </style:style>
    <style:style style:name="T813" style:family="text">
      <style:text-properties fo:color="#111111" fo:letter-spacing="-0.0028in"/>
    </style:style>
    <style:style style:name="T814" style:family="text">
      <style:text-properties fo:color="#111111" fo:letter-spacing="-0.0016in" style:text-scale="105%"/>
    </style:style>
    <style:style style:name="T815" style:family="text">
      <style:text-properties fo:color="#111111" fo:letter-spacing="-0.0028in" style:text-scale="105%"/>
    </style:style>
    <style:style style:name="T816" style:family="text">
      <style:text-properties fo:color="#231f20" style:font-name="Source Sans Pro" fo:letter-spacing="0.0035in"/>
    </style:style>
    <style:style style:name="T817" style:family="text">
      <style:text-properties fo:color="#231f20" style:font-name="Source Sans Pro" fo:letter-spacing="0.0043in"/>
    </style:style>
    <style:style style:name="T818" style:family="text">
      <style:text-properties fo:color="#000009" fo:font-size="7.5pt" fo:letter-spacing="-0.0016in" fo:font-weight="bold" style:font-size-asian="7.5pt" style:font-weight-asian="bold" style:text-scale="105%"/>
    </style:style>
    <style:style style:name="T819" style:family="text">
      <style:text-properties fo:color="#000009" fo:font-size="7.5pt" fo:letter-spacing="-0.0035in" fo:font-weight="bold" style:font-size-asian="7.5pt" style:font-weight-asian="bold" style:text-scale="105%"/>
    </style:style>
    <style:style style:name="T820" style:family="text">
      <style:text-properties fo:font-size="7.5pt" fo:font-weight="bold" style:font-size-asian="7.5pt" style:font-weight-asian="bold"/>
    </style:style>
    <style:style style:name="T821" style:family="text">
      <style:text-properties fo:font-size="7.5pt" fo:letter-spacing="0.0075in" fo:font-weight="bold" style:font-size-asian="7.5pt" style:font-weight-asian="bold"/>
    </style:style>
    <style:style style:name="T822" style:family="text">
      <style:text-properties fo:font-size="7.5pt" fo:letter-spacing="-0.0016in" fo:font-weight="bold" style:font-size-asian="7.5pt" style:font-weight-asian="bold"/>
    </style:style>
    <style:style style:name="T823" style:family="text">
      <style:text-properties fo:font-size="7.5pt" fo:letter-spacing="-0.0016in" fo:font-weight="bold" style:font-size-asian="7.5pt" style:font-weight-asian="bold" style:text-scale="105%"/>
    </style:style>
    <style:style style:name="T824" style:family="text">
      <style:text-properties fo:font-size="7.5pt" fo:letter-spacing="-0.0008in" fo:font-weight="bold" style:font-size-asian="7.5pt" style:font-weight-asian="bold" style:text-scale="105%"/>
    </style:style>
    <style:style style:name="T825" style:family="text">
      <style:text-properties fo:color="#000009" fo:font-size="7.5pt" style:font-size-asian="7.5pt" style:text-scale="105%"/>
    </style:style>
    <style:style style:name="T826" style:family="text">
      <style:text-properties fo:font-size="7.5pt" style:font-size-asian="7.5pt" style:text-scale="105%"/>
    </style:style>
    <style:style style:name="T827" style:family="text">
      <style:text-properties fo:font-size="7.5pt" fo:letter-spacing="-0.0008in" style:font-size-asian="7.5pt" style:text-scale="105%"/>
    </style:style>
    <style:style style:name="T828" style:family="text">
      <style:text-properties fo:color="#000080" fo:font-size="7.5pt" style:text-underline-style="solid" style:text-underline-width="auto" style:text-underline-color="#000080" style:font-size-asian="7.5pt" style:text-scale="105%"/>
    </style:style>
    <style:style style:name="T829" style:family="text">
      <style:text-properties fo:font-size="7.5pt" style:text-underline-style="none" style:font-size-asian="7.5pt" style:text-scale="105%"/>
    </style:style>
    <style:style style:name="T830" style:family="text">
      <style:text-properties fo:color="#000080" fo:font-size="7.5pt" style:text-underline-style="none" style:font-size-asian="7.5pt" style:text-scale="105%"/>
    </style:style>
    <style:style style:name="T831" style:family="text">
      <style:text-properties fo:font-size="7.5pt" fo:letter-spacing="-0.0016in" style:text-underline-style="none" style:font-size-asian="7.5pt" style:text-scale="105%"/>
    </style:style>
    <style:style style:name="T832" style:family="text">
      <style:text-properties fo:font-size="7.5pt" fo:font-weight="bold" style:font-size-asian="7.5pt" style:font-weight-asian="bold" style:text-scale="105%"/>
    </style:style>
    <style:style style:name="T833" style:family="text">
      <style:text-properties fo:font-size="7.5pt" fo:letter-spacing="-0.0047in" style:font-size-asian="7.5pt" style:text-scale="105%"/>
    </style:style>
    <style:style style:name="T834" style:family="text">
      <style:text-properties fo:font-size="7.5pt" fo:letter-spacing="-0.0055in" style:font-size-asian="7.5pt" style:text-scale="105%"/>
    </style:style>
    <style:style style:name="T835" style:family="text">
      <style:text-properties fo:font-size="7.5pt" fo:letter-spacing="-0.0016in" style:font-size-asian="7.5pt" style:text-scale="105%"/>
    </style:style>
    <style:style style:name="T836" style:family="text">
      <style:text-properties fo:font-size="7.5pt" fo:letter-spacing="-0.002in" style:font-size-asian="7.5pt" style:text-scale="105%"/>
    </style:style>
    <style:style style:name="T837" style:family="text">
      <style:text-properties fo:font-size="7.5pt" fo:letter-spacing="0.0043in" fo:font-weight="bold" style:font-size-asian="7.5pt" style:font-weight-asian="bold"/>
    </style:style>
    <style:style style:name="T838" style:family="text">
      <style:text-properties fo:font-size="7.5pt" fo:letter-spacing="0.0047in" fo:font-weight="bold" style:font-size-asian="7.5pt" style:font-weight-asian="bold"/>
    </style:style>
    <style:style style:name="T839" style:family="text">
      <style:text-properties fo:font-size="7.5pt" style:font-size-asian="7.5pt"/>
    </style:style>
    <style:style style:name="T840" style:family="text">
      <style:text-properties fo:font-size="7.5pt" fo:letter-spacing="0.0075in" style:font-size-asian="7.5pt"/>
    </style:style>
    <style:style style:name="T841" style:family="text">
      <style:text-properties fo:font-size="7.5pt" fo:letter-spacing="-0.0016in" style:font-size-asian="7.5pt"/>
    </style:style>
    <style:style style:name="T842" style:family="text">
      <style:text-properties fo:font-size="7.5pt" fo:letter-spacing="-0.002in" fo:font-weight="bold" style:font-size-asian="7.5pt" style:font-weight-asian="bold" style:text-scale="105%"/>
    </style:style>
    <style:style style:name="T843" style:family="text">
      <style:text-properties fo:font-size="7.5pt" fo:letter-spacing="0.0083in" style:font-size-asian="7.5pt"/>
    </style:style>
    <style:style style:name="T844" style:family="text">
      <style:text-properties fo:color="#000080" fo:font-size="7.5pt" fo:letter-spacing="-0.0016in" style:text-underline-style="solid" style:text-underline-width="auto" style:text-underline-color="#000080" style:font-size-asian="7.5pt" style:text-scale="105%"/>
    </style:style>
    <style:style style:name="T845" style:family="text">
      <style:text-properties fo:color="#000080" fo:font-size="7.5pt" fo:letter-spacing="-0.0016in" style:text-underline-style="none" style:font-size-asian="7.5pt" style:text-scale="105%"/>
    </style:style>
    <style:style style:name="T846" style:family="text">
      <style:text-properties fo:font-size="7.5pt" style:text-underline-style="none" fo:font-weight="bold" style:font-size-asian="7.5pt" style:font-weight-asian="bold" style:text-scale="105%"/>
    </style:style>
    <style:style style:name="T847" style:family="text">
      <style:text-properties fo:font-size="7.5pt" fo:letter-spacing="0.0063in" style:font-size-asian="7.5pt"/>
    </style:style>
    <style:style style:name="T848" style:family="text">
      <style:text-properties fo:color="#000009" fo:font-size="7.5pt" fo:letter-spacing="-0.0016in" style:font-size-asian="7.5pt" style:text-scale="105%"/>
    </style:style>
    <style:style style:name="T849" style:family="text">
      <style:text-properties fo:color="#000009" fo:font-size="7.5pt" fo:letter-spacing="-0.0071in" style:font-size-asian="7.5pt" style:text-scale="105%"/>
    </style:style>
    <style:style style:name="T850" style:family="text">
      <style:text-properties fo:color="#000009" fo:font-size="7.5pt" fo:letter-spacing="-0.0008in" style:font-size-asian="7.5pt" style:text-scale="105%"/>
    </style:style>
    <style:style style:name="T851" style:family="text">
      <style:text-properties fo:color="#000009" fo:font-size="7.5pt" fo:letter-spacing="-0.0028in" style:font-size-asian="7.5pt" style:text-scale="105%"/>
    </style:style>
    <style:style style:name="T852" style:family="text">
      <style:text-properties fo:color="#000009" fo:font-size="7.5pt" fo:letter-spacing="-0.0047in" fo:font-weight="bold" style:font-size-asian="7.5pt" style:font-weight-asian="bold" style:text-scale="105%"/>
    </style:style>
    <style:style style:name="T853" style:family="text">
      <style:text-properties fo:color="#000009" fo:font-size="7.5pt" fo:letter-spacing="-0.0063in" fo:font-weight="bold" style:font-size-asian="7.5pt" style:font-weight-asian="bold" style:text-scale="105%"/>
    </style:style>
    <style:style style:name="T854" style:family="text">
      <style:text-properties style:font-name="Times New Roman" fo:font-size="7.5pt" style:font-size-asian="7.5pt" style:text-scale="105%"/>
    </style:style>
    <style:style style:name="T855" style:family="text">
      <style:text-properties style:font-name="Times New Roman" fo:font-size="7.5pt" fo:letter-spacing="-0.0071in" style:font-size-asian="7.5pt" style:text-scale="105%"/>
    </style:style>
    <style:style style:name="T856" style:family="text">
      <style:text-properties style:font-name="Times New Roman" fo:font-size="7.5pt" fo:letter-spacing="-0.0055in" style:font-size-asian="7.5pt" style:text-scale="105%"/>
    </style:style>
    <style:style style:name="T857" style:family="text">
      <style:text-properties style:font-name="Times New Roman" fo:font-size="7.5pt" fo:letter-spacing="-0.0047in" style:font-size-asian="7.5pt" style:text-scale="105%"/>
    </style:style>
    <style:style style:name="T858" style:family="text">
      <style:text-properties style:font-name="Times New Roman" fo:font-size="7.5pt" fo:letter-spacing="0.028in" style:font-size-asian="7.5pt" style:text-scale="105%"/>
    </style:style>
    <style:style style:name="T859" style:family="text">
      <style:text-properties fo:font-size="8.5pt" style:font-size-asian="8.5pt"/>
    </style:style>
    <style:style style:name="T860" style:family="text">
      <style:text-properties fo:font-size="8.5pt" fo:letter-spacing="0.028in" style:font-size-asian="8.5pt"/>
    </style:style>
    <style:style style:name="T861" style:family="text">
      <style:text-properties fo:font-size="8.5pt" fo:letter-spacing="0.002in" style:font-size-asian="8.5pt"/>
    </style:style>
    <style:style style:name="T862" style:family="text">
      <style:text-properties fo:font-size="8.5pt" fo:letter-spacing="-0.0016in" style:font-size-asian="8.5pt"/>
    </style:style>
    <style:style style:name="T863" style:family="text">
      <style:text-properties fo:font-size="8.5pt" fo:letter-spacing="0.0161in" style:font-size-asian="8.5pt"/>
    </style:style>
    <style:style style:name="T864" style:family="text">
      <style:text-properties fo:font-size="8.5pt" style:font-size-asian="8.5pt" style:text-scale="110%"/>
    </style:style>
    <style:style style:name="T865" style:family="text">
      <style:text-properties fo:font-size="8.5pt" fo:letter-spacing="-0.0075in" style:font-size-asian="8.5pt" style:text-scale="110%"/>
    </style:style>
    <style:style style:name="T866" style:family="text">
      <style:text-properties fo:font-size="8.5pt" fo:letter-spacing="-0.0071in" style:font-size-asian="8.5pt" style:text-scale="110%"/>
    </style:style>
    <style:style style:name="T867" style:family="text">
      <style:text-properties fo:font-size="8.5pt" fo:letter-spacing="-0.0091in" style:font-size-asian="8.5pt" style:text-scale="110%"/>
    </style:style>
    <style:style style:name="T868" style:family="text">
      <style:text-properties fo:font-size="8.5pt" fo:letter-spacing="-0.0008in" style:font-size-asian="8.5pt" style:text-scale="110%"/>
    </style:style>
    <style:style style:name="T869" style:family="text">
      <style:text-properties fo:font-size="8.5pt" fo:letter-spacing="-0.0016in" style:font-size-asian="8.5pt" style:text-scale="110%"/>
    </style:style>
    <style:style style:name="T870" style:family="text">
      <style:text-properties fo:font-size="8.5pt" fo:letter-spacing="-0.0008in" style:font-size-asian="8.5pt"/>
    </style:style>
    <style:style style:name="T871" style:family="text">
      <style:text-properties fo:font-size="8.5pt" fo:letter-spacing="-0.002in" style:font-size-asian="8.5pt"/>
    </style:style>
    <style:style style:name="T872" style:family="text">
      <style:text-properties fo:font-size="8.5pt" fo:letter-spacing="0.0016in" style:font-size-asian="8.5pt"/>
    </style:style>
    <style:style style:name="T873" style:family="text">
      <style:text-properties fo:color="#00007e" fo:font-size="8.5pt" style:text-underline-style="solid" style:text-underline-width="auto" style:text-underline-color="#00007e" style:font-size-asian="8.5pt"/>
    </style:style>
    <style:style style:name="T874" style:family="text">
      <style:text-properties fo:color="#00007e" fo:font-size="8.5pt" style:text-underline-style="none" style:font-size-asian="8.5pt"/>
    </style:style>
    <style:style style:name="T875" style:family="text">
      <style:text-properties fo:font-size="8.5pt" style:text-underline-style="none" style:font-size-asian="8.5pt"/>
    </style:style>
    <style:style style:name="T876" style:family="text">
      <style:text-properties fo:font-size="8.5pt" fo:letter-spacing="-0.0016in" style:text-underline-style="none" style:font-size-asian="8.5pt"/>
    </style:style>
    <style:style style:name="T877" style:family="text">
      <style:text-properties fo:font-size="8.5pt" fo:letter-spacing="0.0008in" style:font-size-asian="8.5pt"/>
    </style:style>
    <style:style style:name="T878" style:family="text">
      <style:text-properties fo:font-size="8.5pt" fo:letter-spacing="-0.0071in" style:font-size-asian="8.5pt"/>
    </style:style>
    <style:style style:name="T879" style:family="text">
      <style:text-properties fo:font-size="8.5pt" fo:letter-spacing="-0.0055in" style:font-size-asian="8.5pt"/>
    </style:style>
    <style:style style:name="T880" style:family="text">
      <style:text-properties fo:font-size="7pt" fo:letter-spacing="-0.0016in" style:font-size-asian="7pt" style:text-scale="105%"/>
    </style:style>
    <style:style style:name="T881" style:family="text">
      <style:text-properties fo:font-size="7pt" fo:letter-spacing="0.0008in" style:font-size-asian="7pt" style:text-scale="105%"/>
    </style:style>
    <style:style style:name="T882" style:family="text">
      <style:text-properties fo:font-size="7pt" style:font-size-asian="7pt" style:text-scale="105%"/>
    </style:style>
    <style:style style:name="T883" style:family="text">
      <style:text-properties fo:font-size="7pt" fo:letter-spacing="-0.0075in" style:font-size-asian="7pt" style:text-scale="105%"/>
    </style:style>
    <style:style style:name="T884" style:family="text">
      <style:text-properties fo:font-size="7pt" fo:letter-spacing="-0.0071in" style:font-size-asian="7pt" style:text-scale="105%"/>
    </style:style>
    <style:style style:name="T885" style:family="text">
      <style:text-properties fo:font-size="7pt" fo:letter-spacing="-0.0047in" style:font-size-asian="7pt" style:text-scale="105%"/>
    </style:style>
    <style:style style:name="T886" style:family="text">
      <style:text-properties fo:font-size="7pt" fo:letter-spacing="-0.0063in" style:font-size-asian="7pt" style:text-scale="105%"/>
    </style:style>
    <style:style style:name="T887" style:family="text">
      <style:text-properties fo:font-size="7pt" fo:letter-spacing="0.0193in" style:font-size-asian="7pt" style:text-scale="105%"/>
    </style:style>
    <style:style style:name="T888" style:family="text">
      <style:text-properties fo:font-size="7pt" fo:letter-spacing="-0.0028in" style:font-size-asian="7pt" style:text-scale="105%"/>
    </style:style>
    <style:style style:name="T889" style:family="text">
      <style:text-properties fo:color="#00007e" fo:font-size="7pt" style:text-underline-style="solid" style:text-underline-width="auto" style:text-underline-color="#00007e" style:font-size-asian="7pt" style:text-scale="105%"/>
    </style:style>
    <style:style style:name="T890" style:family="text">
      <style:text-properties fo:color="#00007e" fo:font-size="7pt" fo:letter-spacing="-0.0047in" style:text-underline-style="none" style:font-size-asian="7pt" style:text-scale="105%"/>
    </style:style>
    <style:style style:name="T891" style:family="text">
      <style:text-properties fo:font-size="7pt" style:text-underline-style="none" style:font-size-asian="7pt" style:text-scale="105%"/>
    </style:style>
    <style:style style:name="T892" style:family="text">
      <style:text-properties fo:font-size="7pt" fo:letter-spacing="-0.0063in" style:text-underline-style="none" style:font-size-asian="7pt" style:text-scale="105%"/>
    </style:style>
    <style:style style:name="T893" style:family="text">
      <style:text-properties style:font-name="Arial"/>
    </style:style>
    <style:style style:name="T894" style:family="text">
      <style:text-properties style:font-name="Arial" fo:letter-spacing="-0.0016in"/>
    </style:style>
    <style:style style:name="T895" style:family="text">
      <style:text-properties fo:font-size="8.5pt" fo:font-weight="bold" style:font-size-asian="8.5pt" style:font-weight-asian="bold"/>
    </style:style>
    <style:style style:name="T896" style:family="text">
      <style:text-properties fo:font-size="8.5pt" fo:letter-spacing="0.028in" fo:font-weight="bold" style:font-size-asian="8.5pt" style:font-weight-asian="bold"/>
    </style:style>
    <style:style style:name="T897" style:family="text">
      <style:text-properties style:font-name="Arial" fo:letter-spacing="0.0016in"/>
    </style:style>
    <style:style style:name="T898" style:family="text">
      <style:text-properties style:font-name="Arial" fo:letter-spacing="0.0035in"/>
    </style:style>
    <style:style style:name="T899" style:family="text">
      <style:text-properties fo:font-size="8.5pt" fo:letter-spacing="0.0083in" fo:font-weight="bold" style:font-size-asian="8.5pt" style:font-weight-asian="bold"/>
    </style:style>
    <style:style style:name="T900" style:family="text">
      <style:text-properties fo:font-size="8.5pt" fo:letter-spacing="-0.0016in" fo:font-weight="bold" style:font-size-asian="8.5pt" style:font-weight-asian="bold"/>
    </style:style>
    <style:style style:name="T901" style:family="text">
      <style:text-properties fo:color="#231f20" style:font-name="Source Sans Pro" fo:letter-spacing="-0.002in"/>
    </style:style>
    <style:style style:name="T902" style:family="text">
      <style:text-properties fo:font-size="8.5pt" fo:letter-spacing="-0.0083in" fo:font-weight="bold" style:font-size-asian="8.5pt" style:font-weight-asian="bold"/>
    </style:style>
    <style:style style:name="T903" style:family="text">
      <style:text-properties fo:font-size="8.5pt" fo:letter-spacing="-0.0083in" style:font-size-asian="8.5pt"/>
    </style:style>
    <style:style style:name="T904" style:family="text">
      <style:text-properties fo:font-size="8.5pt" fo:letter-spacing="-0.0035in" fo:font-weight="bold" style:font-size-asian="8.5pt" style:font-weight-asian="bold"/>
    </style:style>
    <style:style style:name="T905" style:family="text">
      <style:text-properties fo:font-size="8.5pt" fo:letter-spacing="-0.0126in" fo:font-weight="bold" style:font-size-asian="8.5pt" style:font-weight-asian="bold"/>
    </style:style>
    <style:style style:name="T906" style:family="text">
      <style:text-properties fo:font-size="8.5pt" fo:letter-spacing="-0.0043in" fo:font-weight="bold" style:font-size-asian="8.5pt" style:font-weight-asian="bold"/>
    </style:style>
    <style:style style:name="T907" style:family="text">
      <style:text-properties fo:font-size="8.5pt" fo:letter-spacing="-0.0063in" style:font-size-asian="8.5pt"/>
    </style:style>
    <style:style style:name="T908" style:family="text">
      <style:text-properties fo:font-size="8.5pt" fo:letter-spacing="-0.0047in" fo:font-weight="bold" style:font-size-asian="8.5pt" style:font-weight-asian="bold"/>
    </style:style>
    <style:style style:name="T909" style:family="text">
      <style:text-properties fo:font-size="8.5pt" fo:letter-spacing="-0.0028in" fo:font-weight="bold" style:font-size-asian="8.5pt" style:font-weight-asian="bold"/>
    </style:style>
    <style:style style:name="T910" style:family="text">
      <style:text-properties fo:font-size="8.5pt" fo:letter-spacing="-0.0047in" style:font-size-asian="8.5pt"/>
    </style:style>
    <style:style style:name="T911" style:family="text">
      <style:text-properties fo:font-size="8.5pt" fo:letter-spacing="-0.0035in" style:font-size-asian="8.5pt"/>
    </style:style>
    <style:style style:name="T912" style:family="text">
      <style:text-properties fo:font-size="8.5pt" fo:letter-spacing="-0.0043in" style:font-size-asian="8.5pt"/>
    </style:style>
    <style:style style:name="T913" style:family="text">
      <style:text-properties fo:font-size="8.5pt" fo:letter-spacing="-0.0028in" style:font-size-asian="8.5pt"/>
    </style:style>
    <style:style style:name="T914" style:family="text">
      <style:text-properties fo:color="#000000" fo:font-size="8.5pt" fo:font-weight="bold" fo:background-color="#c0c0c0" style:font-size-asian="8.5pt" style:font-weight-asian="bold"/>
    </style:style>
    <style:style style:name="T915" style:family="text">
      <style:text-properties fo:color="#000000" fo:font-size="8.5pt" fo:letter-spacing="-0.0083in" fo:font-weight="bold" fo:background-color="#c0c0c0" style:font-size-asian="8.5pt" style:font-weight-asian="bold"/>
    </style:style>
    <style:style style:name="T916" style:family="text">
      <style:text-properties fo:color="#000000" fo:font-size="8.5pt" fo:letter-spacing="-0.0075in" fo:font-weight="bold" fo:background-color="#c0c0c0" style:font-size-asian="8.5pt" style:font-weight-asian="bold"/>
    </style:style>
    <style:style style:name="T917" style:family="text">
      <style:text-properties fo:color="#000000" fo:font-size="8.5pt" fo:letter-spacing="-0.0071in" fo:font-weight="bold" fo:background-color="#c0c0c0" style:font-size-asian="8.5pt" style:font-weight-asian="bold"/>
    </style:style>
    <style:style style:name="T918" style:family="text">
      <style:text-properties fo:color="#000000" fo:font-size="8.5pt" fo:letter-spacing="-0.0016in" fo:font-weight="bold" fo:background-color="#c0c0c0" style:font-size-asian="8.5pt" style:font-weight-asian="bold"/>
    </style:style>
    <style:style style:name="T919" style:family="text">
      <style:text-properties fo:font-size="8.5pt" fo:letter-spacing="0.0228in" fo:font-weight="bold" style:font-size-asian="8.5pt" style:font-weight-asian="bold"/>
    </style:style>
    <style:style style:name="T920" style:family="text">
      <style:text-properties style:font-name="Arial" fo:letter-spacing="-0.0028in"/>
    </style:style>
    <style:style style:name="T921" style:family="text">
      <style:text-properties style:font-name="Arial" fo:letter-spacing="-0.0043in"/>
    </style:style>
    <style:style style:name="T922" style:family="text">
      <style:text-properties fo:color="#ffffff" style:font-name="Source Sans Pro" fo:font-size="10pt" style:font-size-asian="10pt"/>
    </style:style>
    <style:style style:name="T923" style:family="text">
      <style:text-properties fo:color="#ffffff" style:font-name="Source Sans Pro" fo:font-size="10pt" fo:letter-spacing="-0.0075in" style:font-size-asian="10pt"/>
    </style:style>
    <style:style style:name="T924" style:family="text">
      <style:text-properties fo:color="#ffffff" style:font-name="Source Sans Pro" fo:font-size="10pt" fo:letter-spacing="-0.0071in" style:font-size-asian="10pt"/>
    </style:style>
    <style:style style:name="T925" style:family="text">
      <style:text-properties fo:color="#ffffff" style:font-name="Source Sans Pro" fo:font-size="10pt" fo:letter-spacing="-0.0016in" style:font-size-asian="10pt"/>
    </style:style>
    <style:style style:name="T926" style:family="text">
      <style:text-properties fo:color="#40586f" style:font-name="Lato Black" fo:font-size="6pt" fo:font-weight="bold" style:font-size-asian="6pt" style:font-weight-asian="bold"/>
    </style:style>
    <style:style style:name="T927" style:family="text">
      <style:text-properties fo:color="#40586f" style:font-name="Lato Black" fo:font-size="6pt" fo:letter-spacing="0.0134in" fo:font-weight="bold" style:font-size-asian="6pt" style:font-weight-asian="bold"/>
    </style:style>
    <style:style style:name="T928" style:family="text">
      <style:text-properties fo:color="#40586f" style:font-name="Lato Black" fo:font-size="6pt" fo:letter-spacing="0.0083in" fo:font-weight="bold" style:font-size-asian="6pt" style:font-weight-asian="bold"/>
    </style:style>
    <style:style style:name="T929" style:family="text">
      <style:text-properties fo:color="#40586f" style:font-name="Lato Black" fo:font-size="6pt" fo:letter-spacing="0.0098in" fo:font-weight="bold" style:font-size-asian="6pt" style:font-weight-asian="bold"/>
    </style:style>
    <style:style style:name="T930" style:family="text">
      <style:text-properties fo:color="#40586f" style:font-name="Lato Black" fo:font-size="6pt" fo:letter-spacing="0.0138in" fo:font-weight="bold" style:font-size-asian="6pt" style:font-weight-asian="bold"/>
    </style:style>
    <style:style style:name="T931" style:family="text">
      <style:text-properties fo:color="#40586f" style:font-name="Lato Black" fo:font-size="6pt" fo:letter-spacing="-0.0016in" fo:font-weight="bold" style:font-size-asian="6pt" style:font-weight-asian="bold"/>
    </style:style>
    <style:style style:name="T932" style:family="text">
      <style:text-properties fo:color="#ffffff" style:font-name="Source Sans Pro" fo:font-size="10pt" fo:letter-spacing="-0.0008in" style:font-size-asian="10pt"/>
    </style:style>
    <style:style style:name="T933" style:family="text">
      <style:text-properties fo:color="#ffffff" style:font-name="Source Sans Pro" fo:font-size="10pt" fo:letter-spacing="-0.0028in" style:font-size-asian="10pt"/>
    </style:style>
    <style:style style:name="T934" style:family="text">
      <style:text-properties fo:color="#ffffff" style:font-name="Source Sans Pro Semibold" fo:font-size="11pt" fo:font-weight="bold" style:font-size-asian="11pt" style:font-weight-asian="bold"/>
    </style:style>
    <style:style style:name="T935" style:family="text">
      <style:text-properties fo:color="#ffffff" style:font-name="Source Sans Pro Semibold" fo:font-size="11pt" fo:letter-spacing="0.0091in" fo:font-weight="bold" style:font-size-asian="11pt" style:font-weight-asian="bold"/>
    </style:style>
    <style:style style:name="T936" style:family="text">
      <style:text-properties fo:color="#ffffff" style:font-name="Source Sans Pro Semibold" fo:font-size="11pt" fo:letter-spacing="0.0098in" fo:font-weight="bold" style:font-size-asian="11pt" style:font-weight-asian="bold"/>
    </style:style>
    <style:style style:name="T937" style:family="text">
      <style:text-properties fo:color="#ffffff" style:font-name="Source Sans Pro Semibold" fo:font-size="11pt" fo:letter-spacing="-0.0016in" fo:font-weight="bold" style:font-size-asian="11pt" style:font-weight-asian="bold"/>
    </style:style>
    <style:style style:name="T938" style:family="text">
      <style:text-properties fo:color="#ffffff" style:font-name="Source Sans Pro Semibold" fo:font-size="11pt" fo:letter-spacing="0.0346in" fo:font-weight="bold" style:font-size-asian="11pt" style:font-weight-asian="bold"/>
    </style:style>
    <style:style style:name="T939" style:family="text">
      <style:text-properties fo:color="#ffffff" style:font-name="Source Sans Pro Semibold" fo:font-size="11pt" fo:letter-spacing="0.0299in" fo:font-weight="bold" style:font-size-asian="11pt" style:font-weight-asian="bold"/>
    </style:style>
    <style:style style:name="T940" style:family="text">
      <style:text-properties fo:color="#425970" fo:font-size="6pt" fo:font-weight="bold" style:font-size-asian="6pt" style:font-weight-asian="bold"/>
    </style:style>
    <style:style style:name="T941" style:family="text">
      <style:text-properties fo:color="#647789" fo:font-size="6pt" fo:font-weight="bold" style:font-size-asian="6pt" style:font-weight-asian="bold"/>
    </style:style>
    <style:style style:name="T942" style:family="text">
      <style:text-properties fo:color="#647789" fo:font-size="6pt" fo:letter-spacing="-0.0063in" fo:font-weight="bold" style:font-size-asian="6pt" style:font-weight-asian="bold"/>
    </style:style>
    <style:style style:name="T943" style:family="text">
      <style:text-properties fo:color="#425970" fo:font-size="6pt" fo:letter-spacing="-0.0008in" fo:font-weight="bold" style:font-size-asian="6pt" style:font-weight-asian="bold"/>
    </style:style>
    <style:style style:name="T944" style:family="text">
      <style:text-properties fo:color="#425970" fo:font-size="6pt" fo:letter-spacing="0.0016in" fo:font-weight="bold" style:font-size-asian="6pt" style:font-weight-asian="bold"/>
    </style:style>
    <style:style style:name="T945" style:family="text">
      <style:text-properties fo:color="#425970" fo:font-size="6pt" fo:letter-spacing="-0.0047in" fo:font-weight="bold" style:font-size-asian="6pt" style:font-weight-asian="bold"/>
    </style:style>
    <style:style style:name="T946" style:family="text">
      <style:text-properties fo:color="#425970" fo:font-size="6pt" fo:letter-spacing="-0.0016in" fo:font-weight="bold" style:font-size-asian="6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3960*" fo:start-indent="0in" fo:end-indent="0.0138in"/>
          <style:column style:rel-width="41575*" fo:start-indent="0.0138in" fo:end-indent="0in"/>
        </style:columns>
      </style:section-properties>
    </style:style>
    <style:style style:name="Sect6" style:family="section">
      <style:section-properties style:editable="false">
        <style:columns fo:column-count="2">
          <style:column style:rel-width="27022*" fo:start-indent="0in" fo:end-indent="0.0138in"/>
          <style:column style:rel-width="38513*" fo:start-indent="0.0138in" fo:end-indent="0in"/>
        </style:columns>
      </style:section-properties>
    </style:style>
    <style:style style:name="Sect7" style:family="section">
      <style:section-properties style:editable="false">
        <style:columns fo:column-count="2">
          <style:column style:rel-width="25434*" fo:start-indent="0in" fo:end-indent="0.0138in"/>
          <style:column style:rel-width="40101*"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27"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184"><draw:image xlink:href="Pictures/10000001000000890000007C1AA9694F.png" xlink:type="simple" xlink:show="embed" xlink:actuate="onLoad" draw:mime-type="image/png"/></draw:frame></text:p>
      <text:p text:style-name="P7"/>
      <draw:frame draw:style-name="fr1" draw:name="Image120" text:anchor-type="char" svg:x="0.7874in" svg:y="0.6102in" svg:width="6.6953in" svg:height="10.3791in" draw:z-index="189">
        <draw:image xlink:href="Pictures/100000010000053B0000081B7E5ACCB3.png" xlink:type="simple" xlink:show="embed" xlink:actuate="onLoad" draw:mime-type="image/png"/>
      </draw:frame>
      <draw:frame draw:style-name="fr2" draw:name="Image122" text:anchor-type="char" svg:x="5.8201in" svg:y="-0.2874in" svg:width="2.0508in" svg:height="1.502in" draw:z-index="192">
        <draw:image xlink:href="Pictures/100000010000019A0000012CF46A0DA6.png" xlink:type="simple" xlink:show="embed" xlink:actuate="onLoad" draw:mime-type="image/png"/>
      </draw:frame>
      <draw:frame draw:style-name="fr2" draw:name="Image123" text:anchor-type="char" svg:x="0.402in" svg:y="-0.2874in" svg:width="2.0508in" svg:height="1.502in" draw:z-index="193">
        <draw:image xlink:href="Pictures/100000010000019A0000012CF46A0DA6.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h text:style-name="P11"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2"><text:span text:style-name="T22">Prefeito</text:span><text:span text:style-name="T22"/></text:p>
        <text:h text:style-name="P13"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h text:style-name="P17"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8"><draw:frame draw:style-name="fr4" draw:name="Image23" text:anchor-type="char" svg:x="0.7945in" svg:y="0.0661in" svg:width="6.6929in" svg:height="0.0161in" draw:z-index="164"><draw:image xlink:href="Pictures/100000010000053A00000001B39746AB.png" xlink:type="simple" xlink:show="embed" xlink:actuate="onLoad" draw:mime-type="image/png"/></draw:frame></text:p>
        <text:p text:style-name="P19"/>
      </text:section>
      <text:section text:style-name="Sect3" text:name="Section3">
        <text:h text:style-name="P20" text:outline-level="8"><draw:frame draw:style-name="fr1" draw:name="Image8" text:anchor-type="char" svg:x="0.0047in" svg:y="2.2626in" svg:width="8.2634in" svg:height="5.8508in" draw:z-index="144"><draw:image xlink:href="Pictures/100000010000067400000492A90EB7A8.png" xlink:type="simple" xlink:show="embed" xlink:actuate="onLoad" draw:mime-type="image/png"/></draw:frame><draw:frame draw:style-name="fr5" draw:name="Image121" text:anchor-type="char" svg:x="1.6075in" svg:y="0in" svg:width="6.6602in" svg:height="1.3874in" draw:z-index="190"><draw:image xlink:href="Pictures/10000001000005340000011599C03542.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1"><text:span text:style-name="T35">Presidente</text:span><text:span text:style-name="T35"/></text:p>
        <text:h text:style-name="P22" text:outline-level="8"><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1"><text:span text:style-name="T38">1º </text:span><text:span text:style-name="T35">Secretário</text:span></text:p>
        <text:h text:style-name="P23" text:outline-level="8"><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4"><text:span text:style-name="T35">Vice-Presidente</text:span><text:span text:style-name="T35"/></text:p>
        <text:h text:style-name="P25" text:outline-level="8"><text:span text:style-name="T31">Marcos</text:span><text:span text:style-name="T39"> </text:span><text:span text:style-name="T31">Salles</text:span><text:span text:style-name="T36"> </text:span><text:span text:style-name="T34">Coelho</text:span></text:h>
        <text:p text:style-name="P24"><text:span text:style-name="T38">2º </text:span><text:span text:style-name="T35">Secretário</text:span></text:p>
      </text:section>
      <text:p text:style-name="P26"><draw:frame draw:style-name="fr1" draw:name="Image9" text:anchor-type="char" svg:x="0.7874in" svg:y="0.6102in" svg:width="6.6953in" svg:height="10.3791in" draw:z-index="145"><draw:image xlink:href="Pictures/100000010000053B0000081B7E5ACCB3.png" xlink:type="simple" xlink:show="embed" xlink:actuate="onLoad" draw:mime-type="image/png"/></draw:frame><draw:frame draw:style-name="fr1" draw:name="Image10" text:anchor-type="char" svg:x="0in" svg:y="0in" svg:width="8.2681in" svg:height="11.6929in" draw:z-index="146"><draw:image xlink:href="Pictures/1000000100000675000009223B4C6F44.png" xlink:type="simple" xlink:show="embed" xlink:actuate="onLoad" draw:mime-type="image/png"/></draw:frame></text:p>
      <text:h text:style-name="P27" text:outline-level="4"><draw:frame draw:style-name="fr6" draw:name="Image 41" text:anchor-type="char" svg:x="0.7874in" svg:y="-0.6138in" svg:width="1.2228in" svg:height="1.1008in" draw:z-index="24"><draw:image xlink:href="Pictures/10000001000000EB000000D463A43EBB.png" xlink:type="simple" xlink:show="embed" xlink:actuate="onLoad" draw:mime-type="image/png"/></draw:frame><text:span text:style-name="T31">(…) ESTOU CERCADO DE</text:span><text:span text:style-name="T40"> </text:span><text:span text:style-name="T31">LEMBRANÇAS</text:span><text:span text:style-name="T40"> </text:span><text:span text:style-name="T31">(…). SÃO DEZENAS (…) QUE DESFILAM SEM ORDEM</text:span><text:span text:style-name="T37"> </text:span><text:span text:style-name="T31">,</text:span><text:span text:style-name="T37"> </text:span><text:span text:style-name="T31">COMO</text:span><text:span text:style-name="T37"> </text:span><text:span text:style-name="T31">SE</text:span><text:span text:style-name="T37"> </text:span><text:span text:style-name="T31">EU SONHASSE (…).</text:span></text:h>
      <text:p text:style-name="P28"><text:span text:style-name="T41">Rubem</text:span><text:span text:style-name="T42"> </text:span><text:span text:style-name="T43">Braga</text:span></text:p>
      <text:p text:style-name="P29"/>
      <text:p text:style-name="P7"/>
      <text:p text:style-name="P30"/>
      <text:p text:style-name="P9"><draw:frame draw:style-name="fr3" draw:name="Image 45" text:anchor-type="as-char" svg:width="0.711in" svg:height="0.6402in" draw:z-index="56"><draw:image xlink:href="Pictures/10000001000000890000007B65EB5E14.png" xlink:type="simple" xlink:show="embed" xlink:actuate="onLoad" draw:mime-type="image/png"/></draw:frame></text:p>
      <text:p text:style-name="P31"/>
      <text:section text:style-name="Sect4" text:name="Section4">
        <text:h text:style-name="P32" text:outline-level="6"><draw:frame draw:style-name="fr2" draw:name="Image113" text:anchor-type="char" svg:x="1.6075in" svg:y="-1.5091in" svg:width="6.6602in" svg:height="1.3874in" draw:z-index="188"><draw:image xlink:href="Pictures/10000001000005340000011568EFA48A.png" xlink:type="simple" xlink:show="embed" xlink:actuate="onLoad" draw:mime-type="image/png"/></draw:frame><text:span text:style-name="T44">ALMIR</text:span><text:span text:style-name="T45"> </text:span><text:span text:style-name="T44">DE SOUZA </text:span><text:span text:style-name="T46">SCHERRER</text:span></text:h>
        <text:p text:style-name="P33"><text:span text:style-name="T47">Secretário</text:span><text:span text:style-name="T48"> </text:span><text:span text:style-name="T47">Executivo</text:span><text:span text:style-name="T48"> </text:span><text:span text:style-name="T47">de</text:span><text:span text:style-name="T49"> </text:span><text:span text:style-name="T50">Comunicação</text:span></text:p>
        <text:p text:style-name="P34"/>
        <text:h text:style-name="P35" text:outline-level="6"><text:span text:style-name="T44">ASTOR</text:span><text:span text:style-name="T51"> </text:span><text:span text:style-name="T44">DILEM</text:span><text:span text:style-name="T52"> </text:span><text:span text:style-name="T44">DOS</text:span><text:span text:style-name="T52"> </text:span><text:span text:style-name="T44">SANTOS</text:span><text:span text:style-name="T52"> </text:span><text:span text:style-name="T46">JUNIOR</text:span></text:h>
        <text:p text:style-name="P33"><text:span text:style-name="T47">Secretário</text:span><text:span text:style-name="T49"> </text:span><text:span text:style-name="T47">Municipal</text:span><text:span text:style-name="T53"> </text:span><text:span text:style-name="T47">de</text:span><text:span text:style-name="T49"> </text:span><text:span text:style-name="T47">Manutenção</text:span><text:span text:style-name="T53"> </text:span><text:span text:style-name="T47">e</text:span><text:span text:style-name="T53"> </text:span><text:span text:style-name="T50">Serviços</text:span></text:p>
        <text:p text:style-name="P36"/>
        <text:h text:style-name="P35" text:outline-level="6"><text:span text:style-name="T44">CLAYTON</text:span><text:span text:style-name="T54"> </text:span><text:span text:style-name="T44">SIQUEIRA</text:span><text:span text:style-name="T54"> </text:span><text:span text:style-name="T44">DO</text:span><text:span text:style-name="T55"> </text:span><text:span text:style-name="T46">NASCIMENTO</text:span></text:h>
        <text:p text:style-name="P33"><text:span text:style-name="T47">Secretário</text:span><text:span text:style-name="T48"> </text:span><text:span text:style-name="T47">Municipal</text:span><text:span text:style-name="T49"> </text:span><text:span text:style-name="T47">de</text:span><text:span text:style-name="T48"> </text:span><text:span text:style-name="T47">Segurança</text:span><text:span text:style-name="T49"> </text:span><text:span text:style-name="T47">e</text:span><text:span text:style-name="T49"> </text:span><text:span text:style-name="T50">Trânsito</text:span></text:p>
        <text:p text:style-name="P34"/>
        <text:h text:style-name="P37" text:outline-level="6"><text:span text:style-name="T46">DANIELLY</text:span><text:span text:style-name="T44"> </text:span><text:span text:style-name="T46">BRANDÃO</text:span><text:span text:style-name="T44"> </text:span><text:span text:style-name="T46">TÁVORA</text:span></text:h>
        <text:p text:style-name="P33"><text:span text:style-name="T47">Presidente</text:span><text:span text:style-name="T48"> </text:span><text:span text:style-name="T47">Executiva</text:span><text:span text:style-name="T49"> </text:span><text:span text:style-name="T47">do</text:span><text:span text:style-name="T49"> Ipaci</text:span></text:p>
        <text:p text:style-name="P34"/>
        <text:h text:style-name="P35" text:outline-level="6"><text:span text:style-name="T44">EDER</text:span><text:span text:style-name="T55"> </text:span><text:span text:style-name="T44">BOTELHO</text:span><text:span text:style-name="T56"> </text:span><text:span text:style-name="T44">DA</text:span><text:span text:style-name="T46"> FONSECA</text:span></text:h>
        <text:p text:style-name="P38"><text:span text:style-name="T47">Secretário</text:span><text:span text:style-name="T53"> </text:span><text:span text:style-name="T47">Municipal</text:span><text:span text:style-name="T53"> </text:span><text:span text:style-name="T47">de</text:span><text:span text:style-name="T53"> </text:span><text:span text:style-name="T47">Desenvolvimento</text:span><text:span text:style-name="T53"> </text:span><text:span text:style-name="T47">Social</text:span><text:span text:style-name="T53"> </text:span><text:span text:style-name="T47">(Inte-</text:span><text:span text:style-name="T50">rino)</text:span></text:p>
        <text:p text:style-name="P39"/>
        <text:h text:style-name="P40" text:outline-level="8"><text:span text:style-name="T57">EDNALVA</text:span><text:span text:style-name="T58"> </text:span><text:span text:style-name="T57">MARIN</text:span></text:h>
        <text:p text:style-name="P41"><text:span text:style-name="T47">Secretária</text:span><text:span text:style-name="T59"> </text:span><text:span text:style-name="T47">Municipal</text:span><text:span text:style-name="T59"> </text:span><text:span text:style-name="T47">de</text:span><text:span text:style-name="T59"> </text:span><text:span text:style-name="T47">Cidadania,</text:span><text:span text:style-name="T59"> </text:span><text:span text:style-name="T47">Trabalho</text:span><text:span text:style-name="T59"> </text:span><text:span text:style-name="T47">e</text:span><text:span text:style-name="T59"> </text:span><text:span text:style-name="T47">Direitos </text:span><text:span text:style-name="T50">Humanos</text:span></text:p>
        <text:p text:style-name="P42"/>
        <text:h text:style-name="P35" text:outline-level="6"><text:span text:style-name="T44">ELIZEU</text:span><text:span text:style-name="T52"> </text:span><text:span text:style-name="T44">CRISOSTOMO</text:span><text:span text:style-name="T52"> </text:span><text:span text:style-name="T44">DE</text:span><text:span text:style-name="T56"> </text:span><text:span text:style-name="T46">VARGAS</text:span></text:h>
        <text:p text:style-name="P33"><text:span text:style-name="T47">Secretário</text:span><text:span text:style-name="T49"> </text:span><text:span text:style-name="T47">Municipal</text:span><text:span text:style-name="T49"> </text:span><text:span text:style-name="T47">de</text:span><text:span text:style-name="T49"> </text:span><text:span text:style-name="T50">Fazenda</text:span></text:p>
        <text:p text:style-name="P34"/>
        <text:h text:style-name="P37" text:outline-level="6"><text:span text:style-name="T44">FABRÍCIO</text:span><text:span text:style-name="T54"> </text:span><text:span text:style-name="T44">FERREIRA</text:span><text:span text:style-name="T54"> </text:span><text:span text:style-name="T46">SOARES</text:span></text:h>
        <text:p text:style-name="P33"><text:span text:style-name="T47">Secretário</text:span><text:span text:style-name="T49"> </text:span><text:span text:style-name="T47">Municipal</text:span><text:span text:style-name="T49"> </text:span><text:span text:style-name="T47">de</text:span><text:span text:style-name="T49"> </text:span><text:span text:style-name="T50">Interior</text:span></text:p>
        <text:p text:style-name="P34"/>
        <text:h text:style-name="P35" text:outline-level="6"><text:span text:style-name="T44">FERNANDO</text:span><text:span text:style-name="T56"> </text:span><text:span text:style-name="T44">SANTOS</text:span><text:span text:style-name="T56"> </text:span><text:span text:style-name="T46">MOURA</text:span></text:h>
        <text:p text:style-name="P33"><text:span text:style-name="T47">Controlador</text:span><text:span text:style-name="T48"> </text:span><text:span text:style-name="T47">Geral</text:span><text:span text:style-name="T53"> </text:span><text:span text:style-name="T47">do</text:span><text:span text:style-name="T50"> Município</text:span></text:p>
        <text:p text:style-name="P34"/>
        <text:h text:style-name="P37" text:outline-level="6"><text:span text:style-name="T44">JOSÉ ARCANJO </text:span><text:span text:style-name="T46">NUNES</text:span></text:h>
        <text:p text:style-name="P33"><text:span text:style-name="T47">Secretário</text:span><text:span text:style-name="T49"> </text:span><text:span text:style-name="T47">Municipal</text:span><text:span text:style-name="T49"> </text:span><text:span text:style-name="T47">de</text:span><text:span text:style-name="T49"> </text:span><text:span text:style-name="T50">Agricultura</text:span></text:p>
        <text:p text:style-name="P34"/>
        <text:h text:style-name="P35" text:outline-level="6"><text:span text:style-name="T44">LUCIANO</text:span><text:span text:style-name="T60"> </text:span><text:span text:style-name="T44">BAPTISTA</text:span><text:span text:style-name="T61"> </text:span><text:span text:style-name="T44">OLIVEIRA</text:span><text:span text:style-name="T61"> </text:span><text:span text:style-name="T46">JUNIOR</text:span></text:h>
        <text:p text:style-name="P43"><text:span text:style-name="T47">Secretário Municipal de Desenvolvimento Urbano Secretário</text:span><text:span text:style-name="T62"> </text:span><text:span text:style-name="T47">Municipal</text:span><text:span text:style-name="T53"> </text:span><text:span text:style-name="T47">de</text:span><text:span text:style-name="T53"> </text:span><text:span text:style-name="T47">Limpeza</text:span><text:span text:style-name="T49"> </text:span><text:span text:style-name="T47">Urbana</text:span><text:span text:style-name="T53"> </text:span><text:span text:style-name="T50">(Interino)</text:span></text:p>
        <text:p text:style-name="P42"/>
        <text:h text:style-name="P35" text:outline-level="6"><text:span text:style-name="T44">LUIZ</text:span><text:span text:style-name="T63"> </text:span><text:span text:style-name="T44">CARLOS</text:span><text:span text:style-name="T64"> </text:span><text:span text:style-name="T44">ZANON</text:span><text:span text:style-name="T64"> </text:span><text:span text:style-name="T44">DA</text:span><text:span text:style-name="T64"> </text:span><text:span text:style-name="T44">SILVA</text:span><text:span text:style-name="T64"> </text:span><text:span text:style-name="T46">JUNIOR</text:span></text:h>
        <text:p text:style-name="P33"><text:span text:style-name="T47">Procurador</text:span><text:span text:style-name="T48"> </text:span><text:span text:style-name="T47">Geral</text:span><text:span text:style-name="T49"> </text:span><text:span text:style-name="T47">do</text:span><text:span text:style-name="T49"> </text:span><text:span text:style-name="T50">Município</text:span></text:p>
        <text:h text:style-name="P44" text:outline-level="6"><text:span text:style-name="T44">MARCELO</text:span><text:span text:style-name="T63"> </text:span><text:span text:style-name="T44">FÁVERO</text:span><text:span text:style-name="T51"> </text:span><text:span text:style-name="T44">DE</text:span><text:span text:style-name="T54"> </text:span><text:span text:style-name="T46">OLIVEIRA</text:span></text:h>
        <text:p text:style-name="P45"><text:span text:style-name="T47">Secretário</text:span><text:span text:style-name="T65"> </text:span><text:span text:style-name="T47">Executivo</text:span><text:span text:style-name="T48"> </text:span><text:span text:style-name="T47">de</text:span><text:span text:style-name="T65"> </text:span><text:span text:style-name="T47">Relações</text:span><text:span text:style-name="T48"> </text:span><text:span text:style-name="T50">Institucionais</text:span></text:p>
        <text:p text:style-name="P34"/>
        <text:h text:style-name="P46" text:outline-level="6"><text:span text:style-name="T44">MAURO</text:span><text:span text:style-name="T52"> </text:span><text:span text:style-name="T44">CÉSAR</text:span><text:span text:style-name="T45"> </text:span><text:span text:style-name="T44">DE</text:span><text:span text:style-name="T46"> </text:span><text:span text:style-name="T44">OLIVEIRA</text:span><text:span text:style-name="T45"> </text:span><text:span text:style-name="T55">SÁ</text:span></text:h>
        <text:p text:style-name="P45"><text:span text:style-name="T47">Secretário</text:span><text:span text:style-name="T49"> </text:span><text:span text:style-name="T47">Municipal</text:span><text:span text:style-name="T49"> </text:span><text:span text:style-name="T47">de</text:span><text:span text:style-name="T49"> </text:span><text:span text:style-name="T50">Transportes</text:span></text:p>
        <text:p text:style-name="P36"/>
        <text:h text:style-name="P46" text:outline-level="6"><text:span text:style-name="T44">RODOLPHO</text:span><text:span text:style-name="T66"> </text:span><text:span text:style-name="T44">SILVA</text:span><text:span text:style-name="T66"> </text:span><text:span text:style-name="T52">MAIA</text:span></text:h>
        <text:p text:style-name="P47"><text:span text:style-name="T47">Secretário Municipal de Esporte, Lazer e Qualidade de </text:span><text:span text:style-name="T49">Vida</text:span></text:p>
        <text:p text:style-name="P48"/>
        <text:h text:style-name="P46" text:outline-level="6"><text:span text:style-name="T44">RODOLFO</text:span><text:span text:style-name="T56"> </text:span><text:span text:style-name="T44">FERNANDES</text:span><text:span text:style-name="T45"> </text:span><text:span text:style-name="T44">DO</text:span><text:span text:style-name="T45"> </text:span><text:span text:style-name="T46">CARMO</text:span></text:h>
        <text:p text:style-name="P47"><text:span text:style-name="T50">Secretário</text:span><text:span text:style-name="T53"> </text:span><text:span text:style-name="T50">Municipal</text:span><text:span text:style-name="T53"> </text:span><text:span text:style-name="T50">de</text:span><text:span text:style-name="T53"> </text:span><text:span text:style-name="T50">Governo</text:span><text:span text:style-name="T53"> </text:span><text:span text:style-name="T50">e</text:span><text:span text:style-name="T53"> </text:span><text:span text:style-name="T50">Planejamento</text:span><text:span text:style-name="T53"> </text:span><text:span text:style-name="T50">Estra-tégico</text:span></text:p>
        <text:p text:style-name="P49"><text:span text:style-name="T47">Secretário Municipal de Captação de Recursos (Interi-</text:span><text:span text:style-name="T49">no)</text:span></text:p>
        <text:p text:style-name="P50"><text:span text:style-name="T47">Secretário</text:span><text:span text:style-name="T48"> </text:span><text:span text:style-name="T47">Municipal</text:span><text:span text:style-name="T49"> </text:span><text:span text:style-name="T47">de</text:span><text:span text:style-name="T48"> </text:span><text:span text:style-name="T47">Obras</text:span><text:span text:style-name="T49"> </text:span><text:span text:style-name="T50">(Interino)</text:span></text:p>
        <text:p text:style-name="P34"/>
        <text:h text:style-name="P46" text:outline-level="6"><text:span text:style-name="T44">ROGÉRIO</text:span><text:span text:style-name="T66"> </text:span><text:span text:style-name="T44">DA</text:span><text:span text:style-name="T64"> </text:span><text:span text:style-name="T44">SILVA</text:span><text:span text:style-name="T64"> </text:span><text:span text:style-name="T46">ATHAYDE</text:span></text:h>
        <text:p text:style-name="P45"><text:span text:style-name="T47">Secretário</text:span><text:span text:style-name="T49"> </text:span><text:span text:style-name="T47">Municipal</text:span><text:span text:style-name="T49"> </text:span><text:span text:style-name="T47">de</text:span><text:span text:style-name="T49"> </text:span><text:span text:style-name="T50">Administração</text:span></text:p>
        <text:p text:style-name="P34"/>
        <text:h text:style-name="P51" text:outline-level="6"><text:span text:style-name="T44">ROGÉRIO RIBEIRO DO </text:span><text:span text:style-name="T46">CARMO</text:span></text:h>
        <text:p text:style-name="P45"><text:span text:style-name="T47">Secretário</text:span><text:span text:style-name="T49"> </text:span><text:span text:style-name="T47">Municipal</text:span><text:span text:style-name="T49"> </text:span><text:span text:style-name="T47">de</text:span><text:span text:style-name="T49"> </text:span><text:span text:style-name="T47">Desenvolvimento</text:span><text:span text:style-name="T49"> </text:span><text:span text:style-name="T50">Econômico</text:span></text:p>
        <text:p text:style-name="P34"/>
        <text:h text:style-name="P46" text:outline-level="6"><text:span text:style-name="T44">SIMONE</text:span><text:span text:style-name="T45"> </text:span><text:span text:style-name="T44">DE SOUZA </text:span><text:span text:style-name="T46">BEIRIZ</text:span></text:h>
        <text:p text:style-name="P45"><text:span text:style-name="T47">Secretária</text:span><text:span text:style-name="T49"> </text:span><text:span text:style-name="T47">Municipal</text:span><text:span text:style-name="T49"> </text:span><text:span text:style-name="T47">de</text:span><text:span text:style-name="T49"> </text:span><text:span text:style-name="T50">Educação</text:span></text:p>
        <text:p text:style-name="P34"/>
        <text:h text:style-name="P51" text:outline-level="6"><text:span text:style-name="T46">TATIANA</text:span><text:span text:style-name="T67"> </text:span><text:span text:style-name="T46">APARECIDA</text:span><text:span text:style-name="T68"> </text:span><text:span text:style-name="T46">PIROVANI</text:span><text:span text:style-name="T68"> </text:span><text:span text:style-name="T46">RODRIGUES</text:span></text:h>
        <text:p text:style-name="P45"><text:span text:style-name="T47">Diretora</text:span><text:span text:style-name="T65"> </text:span><text:span text:style-name="T47">Presidente</text:span><text:span text:style-name="T65"> </text:span><text:span text:style-name="T47">da</text:span><text:span text:style-name="T65"> </text:span><text:span text:style-name="T47">Agersa</text:span><text:span text:style-name="T48"> </text:span><text:span text:style-name="T50">(Interino)</text:span></text:p>
        <text:p text:style-name="P34"/>
        <text:h text:style-name="P46" text:outline-level="6"><text:span text:style-name="T44">THIAGO</text:span><text:span text:style-name="T46"> </text:span><text:span text:style-name="T44">FIÓRIO</text:span><text:span text:style-name="T45"> </text:span><text:span text:style-name="T46">LONGUI</text:span></text:h>
        <text:p text:style-name="P45"><text:span text:style-name="T47">Secretário</text:span><text:span text:style-name="T48"> </text:span><text:span text:style-name="T47">Municipal</text:span><text:span text:style-name="T53"> </text:span><text:span text:style-name="T47">de</text:span><text:span text:style-name="T53"> </text:span><text:span text:style-name="T47">Meio</text:span><text:span text:style-name="T53"> </text:span><text:span text:style-name="T50">Ambiente</text:span></text:p>
        <text:p text:style-name="P34"/>
        <text:h text:style-name="P51" text:outline-level="6"><text:span text:style-name="T44">VILSON</text:span><text:span text:style-name="T51"> </text:span><text:span text:style-name="T44">CARLOS</text:span><text:span text:style-name="T52"> </text:span><text:span text:style-name="T44">GOMES</text:span><text:span text:style-name="T52"> </text:span><text:span text:style-name="T46">COELHO</text:span></text:h>
        <text:p text:style-name="P52"><text:span text:style-name="T47">Secretário</text:span><text:span text:style-name="T53"> </text:span><text:span text:style-name="T47">Municipal</text:span><text:span text:style-name="T53"> </text:span><text:span text:style-name="T47">de</text:span><text:span text:style-name="T53"> </text:span><text:span text:style-name="T47">Gestão</text:span><text:span text:style-name="T53"> </text:span><text:span text:style-name="T47">Especial Secretário</text:span><text:span text:style-name="T48"> </text:span><text:span text:style-name="T47">Municipal</text:span><text:span text:style-name="T53"> </text:span><text:span text:style-name="T47">de</text:span><text:span text:style-name="T53"> </text:span><text:span text:style-name="T47">Saúde</text:span><text:span text:style-name="T53"> </text:span><text:span text:style-name="T50">(Interino)</text:span></text:p>
        <text:p text:style-name="P42"/>
        <text:h text:style-name="P51" text:outline-level="6"><text:span text:style-name="T44">WANDERSON</text:span><text:span text:style-name="T46"> </text:span><text:span text:style-name="T44">AMORIM</text:span><text:span text:style-name="T46"> </text:span><text:span text:style-name="T52">DONA</text:span></text:h>
        <text:p text:style-name="P45"><text:span text:style-name="T47">Secretário</text:span><text:span text:style-name="T48"> </text:span><text:span text:style-name="T47">Municipal</text:span><text:span text:style-name="T49"> </text:span><text:span text:style-name="T47">de</text:span><text:span text:style-name="T48"> </text:span><text:span text:style-name="T47">Cultura</text:span><text:span text:style-name="T49"> </text:span><text:span text:style-name="T47">e</text:span><text:span text:style-name="T49"> </text:span><text:span text:style-name="T50">Turismo</text:span></text:p>
      </text:section>
      <text:p text:style-name="P53"><draw:frame draw:style-name="fr1" draw:name="Image12" text:anchor-type="char" svg:x="1.6953in" svg:y="0.6102in" svg:width="5.7862in" svg:height="0.3756in" draw:z-index="148"><draw:image xlink:href="Pictures/10000001000004850000004BA8DE727D.png" xlink:type="simple" xlink:show="embed" xlink:actuate="onLoad" draw:mime-type="image/png"/></draw:frame><draw:frame draw:style-name="fr1" draw:name="Image13" text:anchor-type="char" svg:x="0.0008in" svg:y="0in" svg:width="8.2673in" svg:height="11.6929in" draw:z-index="150"><draw:image xlink:href="Pictures/100000010000067500000922C23721C0.png" xlink:type="simple" xlink:show="embed" xlink:actuate="onLoad" draw:mime-type="image/png"/></draw:frame></text:p>
      <text:p text:style-name="P54"/>
      <text:p text:style-name="P54"/>
      <text:p text:style-name="P55"/>
      <text:h text:style-name="P56" text:outline-level="4"><text:span text:style-name="T31">BATEI, LAVADEIRAS! SÃO</text:span><text:span text:style-name="T69"> </text:span><text:span text:style-name="T31">OUTRAS</text:span><text:span text:style-name="T69"> </text:span><text:span text:style-name="T31">AS</text:span><text:span text:style-name="T69"> </text:span><text:span text:style-name="T31">ÁGUAS, SÃO SEMPRE OUTRAS</text:span></text:h>
      <text:p text:style-name="P57"><text:span text:style-name="T70">ÁGUAS: O RIO É O MESMO. SÓ EU QUE SOU OUTRO, TÃO</text:span><text:span text:style-name="T71"> </text:span><text:span text:style-name="T70">OUTRO</text:span><text:span text:style-name="T72"> </text:span><text:span text:style-name="T70">DAQUELE</text:span><text:span text:style-name="T72"> </text:span><text:span text:style-name="T70">QUE OUTRORA VOS VIU</text:span></text:p>
      <text:p text:style-name="P58"><text:span text:style-name="T41">Newton</text:span><text:span text:style-name="T73"> </text:span><text:span text:style-name="T43">Braga</text:span></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60"/>
      <text:p text:style-name="P61"><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62"/>
      <text:p text:style-name="P63"/>
      <text:p text:style-name="P63"/>
      <text:p text:style-name="P64"/>
      <text:p text:style-name="P9"><draw:frame draw:style-name="fr3" draw:name="Image 68" text:anchor-type="as-char" svg:width="0.711in" svg:height="0.6402in" draw:z-index="3"><draw:image xlink:href="Pictures/10000001000000890000007B65EB5E14.png" xlink:type="simple" xlink:show="embed" xlink:actuate="onLoad" draw:mime-type="image/png"/></draw:frame></text:p>
      <text:h text:style-name="Heading_20_2" text:outline-level="3"><draw:frame draw:style-name="fr2" draw:name="Image22" text:anchor-type="char" svg:x="1.6075in" svg:y="-1.3366in" svg:width="6.6602in" svg:height="1.3874in" draw:z-index="162"><draw:image xlink:href="Pictures/100000010000053400000115E9DFC105.png" xlink:type="simple" xlink:show="embed" xlink:actuate="onLoad" draw:mime-type="image/png"/></draw:frame><text:span text:style-name="T31">PODER</text:span><text:span text:style-name="T81"> </text:span><text:span text:style-name="T34">EXECUTIVO</text:span></text:h>
      <text:p text:style-name="P65"><draw:frame draw:style-name="fr4" draw:name="Image112" text:anchor-type="char" svg:x="0.7874in" svg:y="0.1217in" svg:width="6.6929in" svg:height="0.3874in" draw:z-index="187"><draw:image xlink:href="Pictures/100000010000053A0000004D7FA8675E.png" xlink:type="simple" xlink:show="embed" xlink:actuate="onLoad" draw:mime-type="image/png"/></draw:frame></text:p>
      <text:h text:style-name="P66" text:outline-level="6"><text:span text:style-name="T18">SECRETARIA</text:span><text:span text:style-name="T82"> </text:span><text:span text:style-name="T18">MUNICIPAL</text:span><text:span text:style-name="T82"> </text:span><text:span text:style-name="T18">DE</text:span><text:span text:style-name="T82"> </text:span><text:span text:style-name="T21">GOVERNO</text:span></text:h>
      <text:p text:style-name="P67"><draw:frame draw:style-name="fr7" draw:name="Image 76" text:anchor-type="char" svg:x="1.2417in" svg:y="0.3161in" svg:width="5.6543in" svg:height="0.0366in" draw:z-index="20"><draw:image xlink:href="Pictures/10000000000006110000000B2E1385CF.png" xlink:type="simple" xlink:show="embed" xlink:actuate="onLoad" draw:mime-type="image/png"/></draw:frame></text:p>
      <text:p text:style-name="P68"><text:span text:style-name="T83">DECRETO</text:span><text:span text:style-name="T84"> </text:span><text:span text:style-name="T83">Nº</text:span><text:span text:style-name="T84"> </text:span><text:span text:style-name="T85">37.583</text:span></text:p>
      <text:p text:style-name="P69"/>
      <text:p text:style-name="P70"><text:span text:style-name="T86">ACRESCENTA MEMBRO NA COMPOSIÇÃO DA COMISSÃO DE ACOMPANHAMENTO DOS TRABALHOS RELACIONADOS À ADEQUAÇÃO DAS </text:span><text:span text:style-name="T87">CONTRATAÇÕES</text:span><text:span text:style-name="T86"><text:tab/></text:span><text:span text:style-name="T87">TEMPORÁRIAS/CONCURSOS </text:span><text:span text:style-name="T86">PÚBLICOS, NO ÂMBITO DA ADMINISTRAÇÃO MUNICIPAL DA PREFEITURA MUNICIPAL DE CACHOEIRO DE ITAPEMIRIM/ES, INSTITUÍDA ATRAVÉS DO DECRETO N° 37.522, DE 27 DE JULHO DE 2026.</text:span></text:p>
      <text:p text:style-name="P71"/>
      <text:p text:style-name="P72"><text:span text:style-name="T86">O</text:span><text:span text:style-name="T88"> </text:span><text:span text:style-name="T86">PREFEITO</text:span><text:span text:style-name="T89"> </text:span><text:span text:style-name="T86">DO</text:span><text:span text:style-name="T88"> </text:span><text:span text:style-name="T86">MUNICÍPIO</text:span><text:span text:style-name="T89"> </text:span><text:span text:style-name="T86">DE</text:span><text:span text:style-name="T90"> </text:span><text:span text:style-name="T86">CACHOEIRO</text:span><text:span text:style-name="T91"> </text:span><text:span text:style-name="T92">DE</text:span></text:p>
      <text:p text:style-name="P73"><text:span text:style-name="T86">ITAPEMIRIM</text:span><text:span text:style-name="T93">, </text:span><text:span text:style-name="T94">Estado do Espírito Santo, no uso de suas atribuições legais, tendo em vista o que consta do Processo Digital n° 45390/2026,</text:span></text:p>
      <text:p text:style-name="P74"><text:span text:style-name="T87">RESOLVE:</text:span><text:span text:style-name="T87"/></text:p>
      <text:p text:style-name="P75"><text:span text:style-name="T95">Art. 1º </text:span><text:span text:style-name="T96">Acrescentar o inciso VIII, ao artigo 2° do Decreto n° 37.522, de 27/07/2026, que trata da composição da </text:span><text:span text:style-name="T86">Comissão de Acompanhamento dos Trabalhos relacionados à adequação das Contratações Temporárias/Concursos Públicos</text:span><text:span text:style-name="T93">, no âmbito da Administração Municipal da Prefeitura Municipal de Cachoeiro de Itapemirim/ES,</text:span><text:span text:style-name="T97"> </text:span><text:span text:style-name="T93">conforme segue:</text:span></text:p>
      <text:p text:style-name="P76"/>
      <text:p text:style-name="P77"><text:span text:style-name="T98">“</text:span><text:span text:style-name="T99">Art.</text:span><text:span text:style-name="T100"> </text:span><text:span text:style-name="T99">2º</text:span><text:span text:style-name="T101"> </text:span><text:span text:style-name="T102">(...)</text:span></text:p>
      <text:p text:style-name="P78"><text:span text:style-name="T102">(...)</text:span><text:span text:style-name="T102"/></text:p>
      <text:p text:style-name="P79"><text:span text:style-name="T99">VIII</text:span><text:span text:style-name="T101"> </text:span><text:span text:style-name="T99">-</text:span><text:span text:style-name="T100"> </text:span><text:span text:style-name="T99">FABRÍCIO</text:span><text:span text:style-name="T100"> </text:span><text:span text:style-name="T99">DA</text:span><text:span text:style-name="T103"> </text:span><text:span text:style-name="T102">SILVA.</text:span><text:span text:style-name="T104">”</text:span></text:p>
      <text:p text:style-name="P80"/>
      <text:p text:style-name="P81"><text:span text:style-name="T105">Art.</text:span><text:span text:style-name="T106"> </text:span><text:span text:style-name="T105">2º</text:span><text:span text:style-name="T107"> </text:span><text:span text:style-name="T94">Este</text:span><text:span text:style-name="T108"> </text:span><text:span text:style-name="T94">Decreto</text:span><text:span text:style-name="T109"> </text:span><text:span text:style-name="T94">entra</text:span><text:span text:style-name="T109"> </text:span><text:span text:style-name="T94">em</text:span><text:span text:style-name="T110"> </text:span><text:span text:style-name="T94">vigor</text:span><text:span text:style-name="T108"> </text:span><text:span text:style-name="T94">na</text:span><text:span text:style-name="T108"> </text:span><text:span text:style-name="T94">data</text:span><text:span text:style-name="T111"> </text:span><text:span text:style-name="T94">de</text:span><text:span text:style-name="T109"> </text:span><text:span text:style-name="T94">sua</text:span><text:span text:style-name="T111"> </text:span><text:span text:style-name="T112">publicação.</text:span></text:p>
      <text:p text:style-name="P82"/>
      <text:p text:style-name="P83"><text:span text:style-name="T94">Cachoeiro</text:span><text:span text:style-name="T113"> </text:span><text:span text:style-name="T94">de</text:span><text:span text:style-name="T111"> </text:span><text:span text:style-name="T94">Itapemirim/ES,</text:span><text:span text:style-name="T114"> </text:span><text:span text:style-name="T94">10</text:span><text:span text:style-name="T111"> </text:span><text:span text:style-name="T94">de</text:span><text:span text:style-name="T111"> </text:span><text:span text:style-name="T94">agosto</text:span><text:span text:style-name="T109"> </text:span><text:span text:style-name="T94">de</text:span><text:span text:style-name="T111"> </text:span><text:span text:style-name="T112">2026.</text:span></text:p>
      <text:p text:style-name="P84"/>
      <text:p text:style-name="P85"/>
      <text:p text:style-name="P86"><text:span text:style-name="T95">THEODORICO</text:span><text:span text:style-name="T115"> </text:span><text:span text:style-name="T95">DE</text:span><text:span text:style-name="T115"> </text:span><text:span text:style-name="T95">ASSIS</text:span><text:span text:style-name="T116"> </text:span><text:span text:style-name="T117">FERRAÇO</text:span></text:p>
      <text:p text:style-name="P87"><text:span text:style-name="T95">Prefeito</text:span><text:span text:style-name="T118"> </text:span><text:span text:style-name="T117">Municipal</text:span></text:p>
      <text:p text:style-name="P88"/>
      <text:p text:style-name="P89"/>
      <text:p text:style-name="P90"><draw:frame draw:style-name="fr3" draw:name="Image 83" text:anchor-type="as-char" svg:width="5.3547in" svg:height="0.0465in" draw:z-index="15"><draw:image xlink:href="Pictures/100000000000065E0000000FB8DDC463.png" xlink:type="simple" xlink:show="embed" xlink:actuate="onLoad" draw:mime-type="image/png"/></draw:frame></text:p>
      <text:section text:style-name="Sect5" text:name="Section5">
        <text:p text:style-name="P91"><text:span text:style-name="T119">DECRETO</text:span><text:span text:style-name="T120"> </text:span><text:span text:style-name="T119">N°</text:span><text:span text:style-name="T120"> </text:span><text:span text:style-name="T121">37.584</text:span></text:p>
        <text:p text:style-name="P92"/>
        <text:p text:style-name="P93"/>
        <text:p text:style-name="P94"><text:span text:style-name="T86">NOMEIA</text:span><text:span text:style-name="T122"> </text:span><text:span text:style-name="T86">MEMBROS</text:span><text:span text:style-name="T122"> </text:span><text:span text:style-name="T86">DO</text:span><text:span text:style-name="T122"> </text:span><text:span text:style-name="T86">CONSELHO</text:span><text:span text:style-name="T122"> </text:span><text:span text:style-name="T86">MUNICIPAL DE SEGURANÇA ALIMENTAR E NUTRICIONAL DO MUNICÍPIO DE CACHOEIRO DE ITAPEMIRIM, MANDATO AGOSTO/2026 A AGOSTO/2028 E DÁ OUTRAS PROVIDÊNCIAS</text:span><text:span text:style-name="T93">.</text:span></text:p>
        <text:p text:style-name="P95"><text:span text:style-name="T86">O Prefeito do Município de Cachoeiro de Itapemirim,</text:span><text:span text:style-name="T122"> </text:span><text:span text:style-name="T93">Estado</text:span><text:span text:style-name="T97"> </text:span><text:span text:style-name="T93">do</text:span><text:span text:style-name="T97"> </text:span><text:span text:style-name="T93">Espírito</text:span><text:span text:style-name="T97"> </text:span><text:span text:style-name="T93">Santo,</text:span><text:span text:style-name="T97"> </text:span><text:span text:style-name="T93">no</text:span><text:span text:style-name="T97"> </text:span><text:span text:style-name="T93">uso</text:span><text:span text:style-name="T97"> </text:span><text:span text:style-name="T93">de suas</text:span><text:span text:style-name="T123"> </text:span><text:span text:style-name="T93">atribuições</text:span><text:span text:style-name="T124"> </text:span><text:span text:style-name="T93">legais,</text:span><text:span text:style-name="T123"> </text:span><text:span text:style-name="T93">tendo</text:span><text:span text:style-name="T125"> </text:span><text:span text:style-name="T93">em</text:span><text:span text:style-name="T125"> </text:span><text:span text:style-name="T93">vista</text:span><text:span text:style-name="T126"> </text:span><text:span text:style-name="T93">o</text:span><text:span text:style-name="T125"> </text:span><text:span text:style-name="T93">que</text:span><text:span text:style-name="T123"> </text:span><text:span text:style-name="T93">consta do Processo Digital n° 57055/2026,</text:span></text:p>
        <text:p text:style-name="P96"><text:span text:style-name="T87">DECRETA:</text:span><text:span text:style-name="T87"/></text:p>
      </text:section>
      <text:section text:style-name="Sect1" text:name="Section6">
        <text:p text:style-name="P97"><text:span text:style-name="T86">Art.</text:span><text:span text:style-name="T122"> </text:span><text:span text:style-name="T86">1°</text:span><text:span text:style-name="T122"> </text:span><text:span text:style-name="T93">Ficam</text:span><text:span text:style-name="T97"> </text:span><text:span text:style-name="T93">nomeados</text:span><text:span text:style-name="T97"> </text:span><text:span text:style-name="T93">os</text:span><text:span text:style-name="T97"> </text:span><text:span text:style-name="T93">membros</text:span><text:span text:style-name="T97"> </text:span><text:span text:style-name="T93">do</text:span><text:span text:style-name="T97"> </text:span><text:span text:style-name="T93">Mandato</text:span><text:span text:style-name="T97"> </text:span><text:span text:style-name="T93">de</text:span><text:span text:style-name="T97"> </text:span><text:span text:style-name="T93">agosto/2026</text:span><text:span text:style-name="T97"> </text:span><text:span text:style-name="T93">a agosto/2028, para compor o </text:span><text:span text:style-name="T86">Conselho Municipal de Segurança Alimentar e Nutricional de Cachoeiro de Itapemirim - COMSEAN-CI</text:span><text:span text:style-name="T93">, da seguinte forma:</text:span></text:p>
        <text:p text:style-name="P98"><text:span text:style-name="T86">I</text:span><text:span text:style-name="T127"> </text:span><text:span text:style-name="T86">–</text:span><text:span text:style-name="T128"> </text:span><text:span text:style-name="T93">REPRESENTANTES</text:span><text:span text:style-name="T129"> </text:span><text:span text:style-name="T93">DO</text:span><text:span text:style-name="T130"> </text:span><text:span text:style-name="T131">GOVERNO:</text:span></text:p>
        <text:list text:style-name="WWNum1">
          <text:list-item>
            <text:p text:style-name="P99"><text:span text:style-name="T86">Secretaria</text:span><text:span text:style-name="T132"> </text:span><text:span text:style-name="T86">Municipal</text:span><text:span text:style-name="T133"> </text:span><text:span text:style-name="T86">de</text:span><text:span text:style-name="T134"> </text:span><text:span text:style-name="T86">Desenvolvimento</text:span><text:span text:style-name="T133"> </text:span><text:span text:style-name="T86">Social</text:span><text:span text:style-name="T133"> </text:span><text:span text:style-name="T86">-</text:span><text:span text:style-name="T134"> </text:span><text:span text:style-name="T87">SEMDES</text:span></text:p>
          </text:list-item>
        </text:list>
        <text:p text:style-name="P100"><text:span text:style-name="T93">Titular: Cid Alencar Fassarella de Souza Suplente: Patrícia Dutra de Vargas</text:span><text:span text:style-name="T93"/></text:p>
        <text:list text:continue-numbering="true" text:style-name="WWNum1">
          <text:list-item>
            <text:p text:style-name="P101"><text:span text:style-name="T86">Secretaria Municipal de Saúde - SEMUS </text:span><text:span text:style-name="T93">Titular: Gabriele Estofeles Louzada Suplente: Taíla da Silva Fernando Verneck</text:span></text:p>
          </text:list-item>
          <text:list-item>
            <text:p text:style-name="P102"><text:span text:style-name="T86">Secretaria Municipal de Educação - SEME </text:span><text:span text:style-name="T93">Titular: Caroline Rodrigues Souto Cardoso Suplente: Deborah Souza Araujo</text:span></text:p>
          </text:list-item>
          <text:list-item>
            <text:p text:style-name="P103"><text:span text:style-name="T86">Secretaria</text:span><text:span text:style-name="T135"> </text:span><text:span text:style-name="T86">Municipal</text:span><text:span text:style-name="T128"> </text:span><text:span text:style-name="T86">de</text:span><text:span text:style-name="T135"> </text:span><text:span text:style-name="T86">Meio</text:span><text:span text:style-name="T133"> </text:span><text:span text:style-name="T86">Ambiente</text:span><text:span text:style-name="T133"> </text:span><text:span text:style-name="T86">-</text:span><text:span text:style-name="T136"> </text:span><text:span text:style-name="T87">SEMMA</text:span></text:p>
          </text:list-item>
        </text:list>
        <text:p text:style-name="P104"><text:span text:style-name="T93">Titular: Miria Márcia da Silva Assad Suplente: Validoro Bazoni Giro</text:span><text:span text:style-name="T93"/></text:p>
        <text:list text:continue-numbering="true" text:style-name="WWNum1">
          <text:list-item>
            <text:p text:style-name="P105"><text:span text:style-name="T86">Secretaria</text:span><text:span text:style-name="T133"> </text:span><text:span text:style-name="T86">Municipal</text:span><text:span text:style-name="T128"> </text:span><text:span text:style-name="T86">de</text:span><text:span text:style-name="T132"> </text:span><text:span text:style-name="T86">Agricultura</text:span><text:span text:style-name="T133"> </text:span><text:span text:style-name="T86">-</text:span><text:span text:style-name="T132"> </text:span><text:span text:style-name="T87">SEMAG</text:span></text:p>
          </text:list-item>
        </text:list>
        <text:p text:style-name="P106"><text:span text:style-name="T93">Titular: Julcinara Oliveira Baptista</text:span><text:span text:style-name="T97"> </text:span><text:span text:style-name="T93">Suplente: Tânia de Franca Padilha Thomaz</text:span></text:p>
        <text:p text:style-name="P107"><text:span text:style-name="T86">II</text:span><text:span text:style-name="T137"> </text:span><text:span text:style-name="T86">–</text:span><text:span text:style-name="T134"> </text:span><text:span text:style-name="T93">REPRESENTANTES</text:span><text:span text:style-name="T138"> </text:span><text:span text:style-name="T93">DA</text:span><text:span text:style-name="T139"> </text:span><text:span text:style-name="T93">SOCIEDADE</text:span><text:span text:style-name="T130"> </text:span><text:span text:style-name="T131">CIVIL:</text:span></text:p>
        <text:list text:style-name="WWNum2">
          <text:list-item>
            <text:p text:style-name="P108"><text:span text:style-name="T86">União Cachoeirense de Mulheres - UCM </text:span><text:span text:style-name="T93">Titular: Adriana Pessim de Oliveira Suplente: Luzia de Cássia Soares</text:span></text:p>
          </text:list-item>
          <text:list-item>
            <text:p text:style-name="P109"><text:span text:style-name="T86">Representantes</text:span><text:span text:style-name="T122"> </text:span><text:span text:style-name="T86">de</text:span><text:span text:style-name="T122"> </text:span><text:span text:style-name="T86">Usuários</text:span><text:span text:style-name="T122"> </text:span><text:span text:style-name="T86">do</text:span><text:span text:style-name="T122"> </text:span><text:span text:style-name="T86">Programa</text:span><text:span text:style-name="T122"> </text:span><text:span text:style-name="T86">de</text:span><text:span text:style-name="T122"> </text:span><text:span text:style-name="T86">Segurança</text:span><text:span text:style-name="T122"> </text:span><text:span text:style-name="T86">Alimentar</text:span><text:span text:style-name="T122"> </text:span><text:span text:style-name="T86">e</text:span><text:span text:style-name="T122"> </text:span><text:span text:style-name="T86">Nutricional - SAN</text:span></text:p>
          </text:list-item>
        </text:list>
        <text:p text:style-name="P110"><draw:frame draw:style-name="fr7" draw:name="Image 84" text:anchor-type="char" svg:x="5.7661in" svg:y="0.2839in" svg:width="0.4098in" svg:height="0.0161in" draw:z-index="10"><draw:image xlink:href="Pictures/10000000000000780000000494F5104A.png" xlink:type="simple" xlink:show="embed" xlink:actuate="onLoad" draw:mime-type="image/png"/></draw:frame><text:span text:style-name="T93">Titular: Gessilda de Oliveira Moreira Suplente: Marinalva Goltara de Matos</text:span><text:span text:style-name="T93"/></text:p>
      </text:section>
      <text:p text:style-name="P111"/>
      <text:p text:style-name="P112"/>
      <text:p text:style-name="P112"/>
      <text:p text:style-name="P112"/>
      <text:p text:style-name="P112"/>
      <text:p text:style-name="P112"/>
      <text:p text:style-name="P112"/>
      <text:p text:style-name="P112"/>
      <text:p text:style-name="P112"/>
      <text:p text:style-name="P113"/>
      <text:p text:style-name="P114"><draw:frame draw:style-name="fr3" draw:name="Image 85" text:anchor-type="as-char" svg:width="5.3681in" svg:height="0.0602in" draw:z-index="91"><draw:image xlink:href="Pictures/100000000000064B0000001423A83300.png" xlink:type="simple" xlink:show="embed" xlink:actuate="onLoad" draw:mime-type="image/png"/></draw:frame></text:p>
      <text:list text:continue-numbering="true" text:style-name="WWNum2">
        <text:list-item>
          <text:p text:style-name="P115"><draw:frame draw:style-name="fr6" draw:name="Image 86" text:anchor-type="char" svg:x="0.4937in" svg:y="-1.8319in" svg:width="7.7736in" svg:height="1.3681in" draw:z-index="60"><draw:image xlink:href="Pictures/10000000000009180000019B2F5AA03B.png" xlink:type="simple" xlink:show="embed" xlink:actuate="onLoad" draw:mime-type="image/png"/></draw:frame><text:span text:style-name="T140">Federação</text:span><text:span text:style-name="T141"> </text:span><text:span text:style-name="T140">das</text:span><text:span text:style-name="T142"> </text:span><text:span text:style-name="T140">Associações</text:span><text:span text:style-name="T143"> </text:span><text:span text:style-name="T140">de</text:span><text:span text:style-name="T144"> </text:span><text:span text:style-name="T140">Moradores</text:span><text:span text:style-name="T145"> </text:span><text:span text:style-name="T140">e</text:span><text:span text:style-name="T146"> </text:span><text:span text:style-name="T140">Movimentos</text:span><text:span text:style-name="T147"> </text:span><text:span text:style-name="T140">Populares</text:span><text:span text:style-name="T143"> </text:span><text:span text:style-name="T140">de Cachoeiro de Itapemirim -</text:span><text:span text:style-name="T148"> </text:span><text:span text:style-name="T140">FAMMOPOCI</text:span></text:p>
        </text:list-item>
      </text:list>
      <text:p text:style-name="P116"><text:span text:style-name="T149">Titular: Cláudio Vilarinho Moraes Suplente</text:span><text:span text:style-name="T150">:</text:span><text:span text:style-name="T151"> </text:span><text:span text:style-name="T149">Ronaldo</text:span><text:span text:style-name="T152"> </text:span><text:span text:style-name="T149">Machado</text:span><text:span text:style-name="T153"> </text:span><text:span text:style-name="T154">Xavier</text:span></text:p>
      <text:list text:continue-numbering="true" text:style-name="WWNum2">
        <text:list-item>
          <text:p text:style-name="P117"><text:span text:style-name="T140">Centro</text:span><text:span text:style-name="T155"> </text:span><text:span text:style-name="T140">de</text:span><text:span text:style-name="T156"> </text:span><text:span text:style-name="T140">Defesa</text:span><text:span text:style-name="T157"> </text:span><text:span text:style-name="T140">dos</text:span><text:span text:style-name="T158"> </text:span><text:span text:style-name="T140">Direitos</text:span><text:span text:style-name="T155"> </text:span><text:span text:style-name="T140">Humanos</text:span><text:span text:style-name="T159"> </text:span><text:span text:style-name="T140">"Pedro</text:span><text:span text:style-name="T155"> </text:span><text:span text:style-name="T140">Reis"</text:span><text:span text:style-name="T160"> </text:span><text:span text:style-name="T140">-</text:span><text:span text:style-name="T161"> </text:span><text:span text:style-name="T162">CDDH</text:span></text:p>
        </text:list-item>
      </text:list>
      <text:p text:style-name="P118"><text:span text:style-name="T149">Titular: Elizangela de Miranda Altoé Suplente:</text:span><text:span text:style-name="T163"> </text:span><text:span text:style-name="T149">Márcio Toledo Vieira</text:span></text:p>
      <text:list text:continue-numbering="true" text:style-name="WWNum2">
        <text:list-item>
          <text:p text:style-name="P119"><text:span text:style-name="T140">Diocese de Cachoeiro de Itapemirim - DCI </text:span><text:span text:style-name="T164">Titular: Rayane Espolador de Almeida Suplente: Fernando Spoladore Coelho</text:span></text:p>
        </text:list-item>
        <text:list-item>
          <text:p text:style-name="P120"><text:span text:style-name="T165">Associação</text:span><text:span text:style-name="T166"> </text:span><text:span text:style-name="T165">de</text:span><text:span text:style-name="T166"> </text:span><text:span text:style-name="T165">Proteção</text:span><text:span text:style-name="T167"> </text:span><text:span text:style-name="T165">e</text:span><text:span text:style-name="T168"> </text:span><text:span text:style-name="T165">Assistência</text:span><text:span text:style-name="T169"> </text:span><text:span text:style-name="T165">às</text:span><text:span text:style-name="T170"> </text:span><text:span text:style-name="T165">Condenadas</text:span><text:span text:style-name="T171"> </text:span><text:span text:style-name="T165">-</text:span><text:span text:style-name="T172"> </text:span><text:span text:style-name="T173">APAC</text:span></text:p>
        </text:list-item>
      </text:list>
      <text:p text:style-name="P121"><text:span text:style-name="T149">Titular:</text:span><text:span text:style-name="T174"> </text:span><text:span text:style-name="T149">Milena</text:span><text:span text:style-name="T175"> </text:span><text:span text:style-name="T149">Pereira</text:span><text:span text:style-name="T176"> </text:span><text:span text:style-name="T177">Barbosa</text:span></text:p>
      <text:p text:style-name="P122"><text:span text:style-name="T149">Suplente:</text:span><text:span text:style-name="T178"> </text:span><text:span text:style-name="T149">Cleidilany</text:span><text:span text:style-name="T176"> </text:span><text:span text:style-name="T149">Oliveira</text:span><text:span text:style-name="T179"> </text:span><text:span text:style-name="T149">dos</text:span><text:span text:style-name="T180"> </text:span><text:span text:style-name="T149">Santos</text:span><text:span text:style-name="T181"> </text:span><text:span text:style-name="T149">de </text:span><text:span text:style-name="T177">Freitas</text:span></text:p>
      <text:p text:style-name="P123"/>
      <text:list text:continue-numbering="true" text:style-name="WWNum2">
        <text:list-item>
          <text:p text:style-name="P124"><text:span text:style-name="T140">Frente Nacional</text:span><text:span text:style-name="T158"> </text:span><text:span text:style-name="T140">de</text:span><text:span text:style-name="T182"> </text:span><text:span text:style-name="T140">Combate</text:span><text:span text:style-name="T157"> </text:span><text:span text:style-name="T140">ao</text:span><text:span text:style-name="T183"> </text:span><text:span text:style-name="T140">Câncer</text:span><text:span text:style-name="T184"> </text:span><text:span text:style-name="T140">-</text:span><text:span text:style-name="T185"> </text:span><text:span text:style-name="T162">FNCC</text:span></text:p>
        </text:list-item>
      </text:list>
      <text:p text:style-name="P125"><text:span text:style-name="T149">Titular: Morgana Valéria Rodrigues Lima Suplente:</text:span><text:span text:style-name="T163"> </text:span><text:span text:style-name="T149">Dheniff da Costa Sales</text:span></text:p>
      <text:list text:continue-numbering="true" text:style-name="WWNum2">
        <text:list-item>
          <text:p text:style-name="P126"><text:span text:style-name="T140">Cooperativa</text:span><text:span text:style-name="T186"> </text:span><text:span text:style-name="T140">de</text:span><text:span text:style-name="T148"> </text:span><text:span text:style-name="T140">Agricultores</text:span><text:span text:style-name="T148"> </text:span><text:span text:style-name="T140">Familiares</text:span><text:span text:style-name="T148"> </text:span><text:span text:style-name="T140">de</text:span><text:span text:style-name="T148"> </text:span><text:span text:style-name="T140">Cachoeiro</text:span><text:span text:style-name="T148"> </text:span><text:span text:style-name="T140">de</text:span><text:span text:style-name="T148"> </text:span><text:span text:style-name="T140">Itapemirim "CAF CACHOEIRO"</text:span></text:p>
        </text:list-item>
      </text:list>
      <text:p text:style-name="P127"><text:span text:style-name="T149">Titular:</text:span><text:span text:style-name="T178"> </text:span><text:span text:style-name="T149">Eliezer</text:span><text:span text:style-name="T187"> </text:span><text:span text:style-name="T149">da</text:span><text:span text:style-name="T179"> </text:span><text:span text:style-name="T177">Silva</text:span></text:p>
      <text:p text:style-name="P128"><text:span text:style-name="T149">Suplente:</text:span><text:span text:style-name="T174"> </text:span><text:span text:style-name="T149">Maristela</text:span><text:span text:style-name="T188"> </text:span><text:span text:style-name="T149">Coelho</text:span><text:span text:style-name="T188"> </text:span><text:span text:style-name="T149">Lamon </text:span><text:span text:style-name="T177">Silva</text:span></text:p>
      <text:list text:continue-numbering="true" text:style-name="WWNum2">
        <text:list-item>
          <text:p text:style-name="P129"><text:span text:style-name="T165">Associação</text:span><text:span text:style-name="T189"> </text:span><text:span text:style-name="T165">de</text:span><text:span text:style-name="T190"> </text:span><text:span text:style-name="T165">Pais e</text:span><text:span text:style-name="T191"> </text:span><text:span text:style-name="T165">Amigos</text:span><text:span text:style-name="T192"> </text:span><text:span text:style-name="T165">dos Excepcionais</text:span><text:span text:style-name="T193"> </text:span><text:span text:style-name="T165">-</text:span><text:span text:style-name="T189"> </text:span><text:span text:style-name="T165">APAE</text:span><text:span text:style-name="T192"> </text:span><text:span text:style-name="T165">de</text:span><text:span text:style-name="T189"> </text:span><text:span text:style-name="T165">Cachoeiro</text:span><text:span text:style-name="T191"> </text:span><text:span text:style-name="T165">de </text:span><text:span text:style-name="T194">Itapemirim</text:span></text:p>
        </text:list-item>
      </text:list>
      <text:p text:style-name="P130"><text:span text:style-name="T149">Titular: Maria Cristina Athayde Soares Suplente:</text:span><text:span text:style-name="T163"> </text:span><text:span text:style-name="T149">Vanir Carvalho</text:span></text:p>
      <text:list text:continue-numbering="true" text:style-name="WWNum2">
        <text:list-item>
          <text:p text:style-name="P131"><text:span text:style-name="T140">Representante</text:span><text:span text:style-name="T186"> </text:span><text:span text:style-name="T140">da</text:span><text:span text:style-name="T186"> </text:span><text:span text:style-name="T140">Associação</text:span><text:span text:style-name="T186"> </text:span><text:span text:style-name="T140">Comunitária</text:span><text:span text:style-name="T186"> </text:span><text:span text:style-name="T140">dos</text:span><text:span text:style-name="T186"> </text:span><text:span text:style-name="T140">Remanescentes</text:span><text:span text:style-name="T186"> </text:span><text:span text:style-name="T140">de Quilombo de Monte Alegre -</text:span><text:span text:style-name="T195"> </text:span><text:span text:style-name="T140">ACREQMA</text:span></text:p>
        </text:list-item>
      </text:list>
      <text:p text:style-name="P132"><text:span text:style-name="T149">Titular: Edson Ventura Paula</text:span><text:span text:style-name="T196"> </text:span><text:span text:style-name="T149">Suplente:</text:span><text:span text:style-name="T181"> </text:span><text:span text:style-name="T149">Elizangela Batista de</text:span><text:span text:style-name="T152"> </text:span><text:span text:style-name="T149">Souza</text:span></text:p>
      <text:p text:style-name="P133"><text:span text:style-name="T197">Art.</text:span><text:span text:style-name="T198"> </text:span><text:span text:style-name="T197">2°</text:span><text:span text:style-name="T199"> </text:span><text:span text:style-name="T149">Este</text:span><text:span text:style-name="T200"> </text:span><text:span text:style-name="T149">Decreto</text:span><text:span text:style-name="T201"> </text:span><text:span text:style-name="T149">entra</text:span><text:span text:style-name="T202"> </text:span><text:span text:style-name="T149">em</text:span><text:span text:style-name="T203"> </text:span><text:span text:style-name="T154">vigor</text:span><text:span text:style-name="T204"> </text:span><text:span text:style-name="T149">na</text:span><text:span text:style-name="T205"> </text:span><text:span text:style-name="T149">data</text:span><text:span text:style-name="T201"> </text:span><text:span text:style-name="T149">de</text:span><text:span text:style-name="T206"> </text:span><text:span text:style-name="T149">sua</text:span><text:span text:style-name="T207"> </text:span><text:span text:style-name="T149">publicação,</text:span><text:span text:style-name="T201"> </text:span><text:span text:style-name="T149">revogadas</text:span><text:span text:style-name="T208"> </text:span><text:span text:style-name="T149">as disposições</text:span><text:span text:style-name="T203"> </text:span><text:span text:style-name="T149">em contrário,</text:span><text:span text:style-name="T202"> </text:span><text:span text:style-name="T149">em especial</text:span><text:span text:style-name="T209"> </text:span><text:span text:style-name="T149">os Decretos</text:span><text:span text:style-name="T207"> </text:span><text:span text:style-name="T149">nº</text:span><text:span text:style-name="T163"> </text:span><text:span text:style-name="T149">34.008/2024</text:span><text:span text:style-name="T203"> </text:span><text:span text:style-name="T149">e nº</text:span><text:span text:style-name="T163"> </text:span><text:span text:style-name="T154">35.643/2025.</text:span></text:p>
      <text:p text:style-name="Text_20_body"/>
      <text:p text:style-name="P134"><text:span text:style-name="T210">Cachoeiro</text:span><text:span text:style-name="T211"> </text:span><text:span text:style-name="T210">de</text:span><text:span text:style-name="T212"> </text:span><text:span text:style-name="T210">Itapemirim/ES,</text:span><text:span text:style-name="T213"> </text:span><text:span text:style-name="T210">10</text:span><text:span text:style-name="T212"> </text:span><text:span text:style-name="T210">de</text:span><text:span text:style-name="T214"> </text:span><text:span text:style-name="T210">agosto</text:span><text:span text:style-name="T215"> </text:span><text:span text:style-name="T210">de</text:span><text:span text:style-name="T216"> </text:span><text:span text:style-name="T210">2026.</text:span></text:p>
      <text:p text:style-name="Text_20_body"/>
      <text:p text:style-name="P135"/>
      <text:p text:style-name="P136"><text:span text:style-name="T165">THEODORICO</text:span><text:span text:style-name="T191"> </text:span><text:span text:style-name="T165">DE</text:span><text:span text:style-name="T217"> </text:span><text:span text:style-name="T165">ASSIS</text:span><text:span text:style-name="T218"> </text:span><text:span text:style-name="T194">FERRAÇO</text:span></text:p>
      <text:p text:style-name="P137"><text:span text:style-name="T140">Prefeito</text:span><text:span text:style-name="T219"> </text:span><text:span text:style-name="T159">Municipal</text:span></text:p>
      <text:p text:style-name="P138"><draw:frame draw:style-name="fr7" draw:name="Image 87" text:anchor-type="char" svg:x="1.2799in" svg:y="0.2807in" svg:width="5.4181in" svg:height="0.0161in" draw:z-index="18"><draw:image xlink:href="Pictures/100000000000062A000000059AF7DCFA.png" xlink:type="simple" xlink:show="embed" xlink:actuate="onLoad" draw:mime-type="image/png"/></draw:frame></text:p>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40"/>
      <text:p text:style-name="P141"><draw:frame draw:style-name="fr8" draw:name="Image 88" text:anchor-type="char" svg:x="3.7965in" svg:y="-0.2945in" svg:width="0.6945in" svg:height="0.6138in" draw:z-index="70"><draw:image xlink:href="Pictures/10000000000000D0000000B830B1DD11.jpg" xlink:type="simple" xlink:show="embed" xlink:actuate="onLoad" draw:mime-type="image/jpeg"/></draw:frame><text:span text:style-name="T220">D</text:span><text:span text:style-name="T221">.</text:span><text:span text:style-name="T220">O</text:span><text:span text:style-name="T221">.</text:span><text:span text:style-name="T222"> </text:span><text:span text:style-name="T220">PREFEITURA</text:span><text:span text:style-name="T223"> </text:span><text:span text:style-name="T220">MUNICIPAL</text:span><text:span text:style-name="T223"> </text:span><text:span text:style-name="T220">DE</text:span><text:span text:style-name="T224"> </text:span><text:span text:style-name="T225">CACHOEIRO</text:span><text:span text:style-name="T220"><text:tab/></text:span><text:span text:style-name="T226">08</text:span></text:p>
      <text:p text:style-name="P142"/>
      <text:p text:style-name="P143"/>
      <text:p text:style-name="P144"><text:span text:style-name="T227">Decreto</text:span><text:span text:style-name="T228"> </text:span><text:span text:style-name="T227">Nº</text:span><text:span text:style-name="T229"> </text:span><text:span text:style-name="T227">0037585/2026</text:span><text:span text:style-name="T230">-10</text:span><text:span text:style-name="T231"> </text:span><text:span text:style-name="T230">de</text:span><text:span text:style-name="T231"> </text:span><text:span text:style-name="T230">agosto</text:span><text:span text:style-name="T231"> </text:span><text:span text:style-name="T230">de</text:span><text:span text:style-name="T231"> </text:span><text:span text:style-name="T232">2026</text:span></text:p>
      <text:p text:style-name="P145"/>
      <text:p text:style-name="P146"><text:span text:style-name="T233">Suplementação</text:span><text:span text:style-name="T234"> </text:span><text:span text:style-name="T233">de</text:span><text:span text:style-name="T235"> </text:span><text:span text:style-name="T233">Dotações</text:span><text:span text:style-name="T235"> </text:span><text:span text:style-name="T236">Orçamentárias</text:span></text:p>
      <text:p text:style-name="P147"/>
      <text:p text:style-name="P147"/>
      <text:p text:style-name="P147"/>
      <text:p text:style-name="P148"/>
      <text:p text:style-name="P149"><text:span text:style-name="T227">O Prefeito Municipal de CACHOEIRO DE ITAPEMIRIM, Estado do ESPÍRITO SANTO, no</text:span><text:span text:style-name="T237"> </text:span><text:span text:style-name="T227">uso de suas atribuições legais, autorizado pela Lei Municipal 0008290/2025 e</text:span></text:p>
      <text:p text:style-name="P150"/>
      <text:p text:style-name="P150"/>
      <text:p text:style-name="P150"/>
      <text:p text:style-name="P151"/>
      <text:p text:style-name="P152"><text:span text:style-name="T227">CONSIDERANDO a necessidade de adequar algumas classificações das despesas, quanto a sua </text:span><text:span text:style-name="T238">natureza.</text:span></text:p>
      <text:p text:style-name="P150"/>
      <text:p text:style-name="P153"/>
      <text:h text:style-name="P154" text:outline-level="9"><text:span text:style-name="T239">DECRETA:</text:span><text:span text:style-name="T239"/></text:h>
      <text:p text:style-name="P150"/>
      <text:p text:style-name="P155"/>
      <text:p text:style-name="P156"><text:span text:style-name="T230">Art. 1º - Fica aberto o crédito SUPLEMENTAR no valor de R$ 844.586,40 ( Oitocentos e Quarenta e Quatro Mil, Quinhentos e Oitenta e Seis Reais, Quarenta Centavos ) , para reforço das seguintes</text:span><text:span text:style-name="T240"> </text:span><text:span text:style-name="T230">dotações orçamentárias:</text:span></text:p>
      <text:p text:style-name="P157"/>
      <text:p text:style-name="P158"/>
      <text:p text:style-name="P159"><text:span text:style-name="T230">Art. 2º - Os recursos a serem utilizados para atender ao que dispõe o artigo anterior é o proveniente de: REDUÇÃO nos termos de que dispõe o Art. 43, Parágrafo Primeiro, item III, da Lei Federal nº</text:span><text:span text:style-name="T241"> </text:span><text:span text:style-name="T230">4.320/64, conforme segue:</text:span></text:p>
      <text:p text:style-name="P157"/>
      <text:p text:style-name="P160"/>
      <text:p text:style-name="P161"><text:span text:style-name="T230">Art.</text:span><text:span text:style-name="T242"> </text:span><text:span text:style-name="T230">3º</text:span><text:span text:style-name="T242"> </text:span><text:span text:style-name="T230">-</text:span><text:span text:style-name="T242"> </text:span><text:span text:style-name="T230">Este</text:span><text:span text:style-name="T242"> </text:span><text:span text:style-name="T230">Decreto</text:span><text:span text:style-name="T242"> </text:span><text:span text:style-name="T230">entra</text:span><text:span text:style-name="T242"> </text:span><text:span text:style-name="T230">em</text:span><text:span text:style-name="T242"> </text:span><text:span text:style-name="T230">vigor</text:span><text:span text:style-name="T242"> </text:span><text:span text:style-name="T230">nesta</text:span><text:span text:style-name="T242"> </text:span><text:span text:style-name="T243">data.</text:span></text:p>
      <text:p text:style-name="P157"/>
      <text:p text:style-name="P162"/>
      <text:p text:style-name="P163"><text:span text:style-name="T244">MUNICÍPIO</text:span><text:span text:style-name="T245"> </text:span><text:span text:style-name="T244">DE</text:span><text:span text:style-name="T245"> </text:span><text:span text:style-name="T244">CACHOEIRO</text:span><text:span text:style-name="T246"> </text:span><text:span text:style-name="T244">DE</text:span><text:span text:style-name="T245"> </text:span><text:span text:style-name="T247">ITAPEMIRIM10/08/2026</text:span></text:p>
      <text:p text:style-name="P164"/>
      <text:p text:style-name="P164"/>
      <text:p text:style-name="P165"><draw:frame draw:style-name="fr4" draw:name="Image111" text:anchor-type="char" svg:x="3.1646in" svg:y="0.2575in" svg:width="1.7953in" svg:height="0.0161in" draw:z-index="185"><draw:image xlink:href="Pictures/100000010000016700000001EBC73AAB.png" xlink:type="simple" xlink:show="embed" xlink:actuate="onLoad" draw:mime-type="image/png"/></draw:frame></text:p>
      <text:p text:style-name="P166"><text:span text:style-name="T248">THEODORICO</text:span><text:span text:style-name="T249"> </text:span><text:span text:style-name="T248">DE</text:span><text:span text:style-name="T249"> </text:span><text:span text:style-name="T248">ASSIS</text:span><text:span text:style-name="T249"> </text:span><text:span text:style-name="T250">FERRACO</text:span></text:p>
      <text:p text:style-name="P167"><text:span text:style-name="T251">Prefeito(a)</text:span><text:span text:style-name="T251"/></text:p>
      <text:p text:style-name="P168"><draw:frame draw:style-name="fr9" draw:name="Image 108" text:anchor-type="char" svg:x="2.4083in" svg:y="2.1693in" svg:width="0.7547in" svg:height="0.0654in" draw:z-index="74"><draw:image xlink:href="Pictures/10000001000000920000000D1CABE2CD.png" xlink:type="simple" xlink:show="embed" xlink:actuate="onLoad" draw:mime-type="image/png"/></draw:frame><draw:frame draw:style-name="fr9" draw:name="Image 109" text:anchor-type="char" svg:x="2.4083in" svg:y="2.0075in" svg:width="0.8008in" svg:height="0.0866in" draw:z-index="96"><draw:image xlink:href="Pictures/10000001000000990000001148318A63.png" xlink:type="simple" xlink:show="embed" xlink:actuate="onLoad" draw:mime-type="image/png"/></draw:frame></text:p>
      <text:p text:style-name="P169"/>
      <text:p text:style-name="P170"><draw:frame draw:style-name="fr10" draw:name="Image1" text:anchor-type="as-char" svg:width="5.2882in" svg:height="0.7646in" draw:z-index="381"><draw:image xlink:href="Pictures/1000000100000421000000984D78D162.png" xlink:type="simple" xlink:show="embed" xlink:actuate="onLoad" draw:mime-type="image/png"/></draw:frame></text:p>
      <text:p text:style-name="P171"/>
      <text:p text:style-name="P172"><draw:frame draw:style-name="fr3" draw:name="Image 114" text:anchor-type="as-char" svg:width="2.4457in" svg:height="0.1146in" draw:z-index="57"><draw:image xlink:href="Pictures/10000001000001D60000001632FBD637.png" xlink:type="simple" xlink:show="embed" xlink:actuate="onLoad" draw:mime-type="image/png"/></draw:frame></text:p>
      <text:p text:style-name="P173"><draw:frame draw:style-name="fr7" draw:name="Image 115" text:anchor-type="char" svg:x="1.511in" svg:y="0.0508in" svg:width="5.2598in" svg:height="0.1862in" draw:z-index="11"><draw:image xlink:href="Pictures/10000001000003F000000023381F829E.png" xlink:type="simple" xlink:show="embed" xlink:actuate="onLoad" draw:mime-type="image/png"/></draw:frame><draw:frame draw:style-name="fr7" draw:name="Image 116" text:anchor-type="char" svg:x="1.5098in" svg:y="0.2874in" svg:width="2.8165in" svg:height="0.2193in" draw:z-index="22"><draw:image xlink:href="Pictures/100000010000021F0000002B7D3FAE72.png" xlink:type="simple" xlink:show="embed" xlink:actuate="onLoad" draw:mime-type="image/png"/></draw:frame><draw:frame draw:style-name="fr7" draw:name="Image 117" text:anchor-type="char" svg:x="1.5189in" svg:y="0.5602in" svg:width="5.1984in" svg:height="0.0701in" draw:z-index="26"><draw:image xlink:href="Pictures/10000001000003EE0000000DBDC24AF8.png" xlink:type="simple" xlink:show="embed" xlink:actuate="onLoad" draw:mime-type="image/png"/></draw:frame><draw:frame draw:style-name="fr7" draw:name="Image 118" text:anchor-type="char" svg:x="1.5189in" svg:y="0.6846in" svg:width="5.1984in" svg:height="0.0701in" draw:z-index="28"><draw:image xlink:href="Pictures/10000001000003EE0000000D6F5D02E1.png" xlink:type="simple" xlink:show="embed" xlink:actuate="onLoad" draw:mime-type="image/png"/></draw:frame><draw:frame draw:style-name="fr7" draw:name="Image 119" text:anchor-type="char" svg:x="4.1126in" svg:y="0.8138in" svg:width="2.6472in" svg:height="0.0752in" draw:z-index="29"><draw:image xlink:href="Pictures/10000001000001FC0000000FDDBB3BA6.png" xlink:type="simple" xlink:show="embed" xlink:actuate="onLoad" draw:mime-type="image/png"/></draw:frame><draw:frame draw:style-name="fr7" draw:name="Image 124" text:anchor-type="char" svg:x="1.5098in" svg:y="1.3071in" svg:width="4.3252in" svg:height="0.2189in" draw:z-index="30"><draw:image xlink:href="Pictures/10000001000003460000002A842DCF00.png" xlink:type="simple" xlink:show="embed" xlink:actuate="onLoad" draw:mime-type="image/png"/></draw:frame><draw:frame draw:style-name="fr7" draw:name="Image 125" text:anchor-type="char" svg:x="1.5189in" svg:y="1.5807in" svg:width="5.2717in" svg:height="0.0717in" draw:z-index="32"><draw:image xlink:href="Pictures/10000001000003ED0000000EEB2E3697.png" xlink:type="simple" xlink:show="embed" xlink:actuate="onLoad" draw:mime-type="image/png"/></draw:frame><draw:frame draw:style-name="fr7" draw:name="Image 126" text:anchor-type="char" svg:x="4.1126in" svg:y="1.7075in" svg:width="2.6236in" svg:height="0.0744in" draw:z-index="33"><draw:image xlink:href="Pictures/10000001000001FC0000000E7B202FF2.png" xlink:type="simple" xlink:show="embed" xlink:actuate="onLoad" draw:mime-type="image/png"/></draw:frame><draw:frame draw:style-name="fr7" draw:name="Image 130" text:anchor-type="char" svg:x="1.5189in" svg:y="2.2165in" svg:width="5.1984in" svg:height="0.0701in" draw:z-index="34"><draw:image xlink:href="Pictures/10000001000003EE0000000D4CBCFFD1.png" xlink:type="simple" xlink:show="embed" xlink:actuate="onLoad" draw:mime-type="image/png"/></draw:frame><draw:frame draw:style-name="fr7" draw:name="Image 131" text:anchor-type="char" svg:x="4.1126in" svg:y="2.3453in" svg:width="2.6472in" svg:height="0.0752in" draw:z-index="36"><draw:image xlink:href="Pictures/10000001000001FC0000000FF14DE3A6.png" xlink:type="simple" xlink:show="embed" xlink:actuate="onLoad" draw:mime-type="image/png"/></draw:frame><draw:frame draw:style-name="fr4" draw:name="Image36" text:anchor-type="char" svg:x="1.5126in" svg:y="0.9417in" svg:width="5.25in" svg:height="0.3146in" draw:z-index="165"><draw:image xlink:href="Pictures/100000010000041A0000003E5B3A3F1F.png" xlink:type="simple" xlink:show="embed" xlink:actuate="onLoad" draw:mime-type="image/png"/></draw:frame><draw:frame draw:style-name="fr4" draw:name="Image37" text:anchor-type="char" svg:x="1.5098in" svg:y="1.8354in" svg:width="5.25in" svg:height="0.3307in" draw:z-index="168"><draw:image xlink:href="Pictures/100000010000041A00000042205F3B33.png" xlink:type="simple" xlink:show="embed" xlink:actuate="onLoad" draw:mime-type="image/png"/></draw:frame><draw:frame draw:style-name="fr4" draw:name="Image38" text:anchor-type="char" svg:x="3.9902in" svg:y="2.4736in" svg:width="2.7709in" svg:height="0.2043in" draw:z-index="169"><draw:image xlink:href="Pictures/100000010000022A000000287D54C73D.png" xlink:type="simple" xlink:show="embed" xlink:actuate="onLoad" draw:mime-type="image/png"/></draw:frame></text:p>
      <text:p text:style-name="P173"/>
      <text:p text:style-name="P174"/>
      <text:p text:style-name="P175"/>
      <text:p text:style-name="P176"/>
      <text:p text:style-name="P174"/>
      <text:p text:style-name="P177"/>
      <text:p text:style-name="P175"/>
      <text:p text:style-name="P178"/>
      <text:p text:style-name="P175"/>
      <text:p text:style-name="P173"/>
      <text:p text:style-name="P179"/>
      <text:p text:style-name="P174"/>
      <text:p text:style-name="P173"/>
      <text:p text:style-name="P180"><draw:frame draw:style-name="fr3" draw:name="Image 135" text:anchor-type="as-char" svg:width="2.2661in" svg:height="0.0772in" draw:z-index="90"><draw:image xlink:href="Pictures/10000001000001B10000000E7D8367A0.png" xlink:type="simple" xlink:show="embed" xlink:actuate="onLoad" draw:mime-type="image/png"/></draw:frame></text:p>
      <text:p text:style-name="P177"><draw:frame draw:style-name="fr7" draw:name="Image 136" text:anchor-type="char" svg:x="1.5098in" svg:y="0.052in" svg:width="3.0535in" svg:height="0.2193in" draw:z-index="37"><draw:image xlink:href="Pictures/100000010000024D0000002B7FE26BA8.png" xlink:type="simple" xlink:show="embed" xlink:actuate="onLoad" draw:mime-type="image/png"/></draw:frame><draw:frame draw:style-name="fr7" draw:name="Image 137" text:anchor-type="char" svg:x="1.5189in" svg:y="0.3236in" svg:width="5.1984in" svg:height="0.0701in" draw:z-index="38"><draw:image xlink:href="Pictures/10000001000003EE0000000D78A0D035.png" xlink:type="simple" xlink:show="embed" xlink:actuate="onLoad" draw:mime-type="image/png"/></draw:frame><draw:frame draw:style-name="fr7" draw:name="Image 138" text:anchor-type="char" svg:x="1.5189in" svg:y="0.448in" svg:width="5.2756in" svg:height="0.0717in" draw:z-index="40"><draw:image xlink:href="Pictures/10000001000003EE0000000E5E05B5BF.png" xlink:type="simple" xlink:show="embed" xlink:actuate="onLoad" draw:mime-type="image/png"/></draw:frame><draw:frame draw:style-name="fr7" draw:name="Image 139" text:anchor-type="char" svg:x="4.1126in" svg:y="0.5764in" svg:width="2.6472in" svg:height="0.0752in" draw:z-index="41"><draw:image xlink:href="Pictures/10000001000001FC0000000F636667FD.png" xlink:type="simple" xlink:show="embed" xlink:actuate="onLoad" draw:mime-type="image/png"/></draw:frame><draw:frame draw:style-name="fr4" draw:name="Image39" text:anchor-type="char" svg:x="3.9902in" svg:y="0.7047in" svg:width="2.7717in" svg:height="0.2043in" draw:z-index="170"><draw:image xlink:href="Pictures/100000010000022A0000002819723271.png" xlink:type="simple" xlink:show="embed" xlink:actuate="onLoad" draw:mime-type="image/png"/></draw:frame></text:p>
      <text:p text:style-name="P181"/>
      <text:p text:style-name="P175"/>
      <text:p text:style-name="P182"/>
      <text:p text:style-name="P174"/>
      <text:p text:style-name="P173"/>
      <text:p text:style-name="P183"><draw:frame draw:style-name="fr10" draw:name="Image2" text:anchor-type="as-char" svg:width="4.278in" svg:height="0.3492in" draw:z-index="382"><draw:image xlink:href="Pictures/100000010000035700000045362A672D.png" xlink:type="simple" xlink:show="embed" xlink:actuate="onLoad" draw:mime-type="image/png"/></draw:frame></text:p>
      <text:p text:style-name="P184"/>
      <text:p text:style-name="P185"><draw:frame draw:style-name="fr3" draw:name="Image 146" text:anchor-type="as-char" svg:width="5.2756in" svg:height="0.0717in" draw:z-index="7"><draw:image xlink:href="Pictures/10000001000003EE0000000E5CD0E335.png" xlink:type="simple" xlink:show="embed" xlink:actuate="onLoad" draw:mime-type="image/png"/></draw:frame></text:p>
      <text:p text:style-name="P179"><draw:frame draw:style-name="fr7" draw:name="Image 150" text:anchor-type="char" svg:x="1.5189in" svg:y="0.3102in" svg:width="5.2756in" svg:height="0.0717in" draw:z-index="42"><draw:image xlink:href="Pictures/10000001000003EE0000000E7D8435C3.png" xlink:type="simple" xlink:show="embed" xlink:actuate="onLoad" draw:mime-type="image/png"/></draw:frame><draw:frame draw:style-name="fr7" draw:name="Image 151" text:anchor-type="char" svg:x="1.5189in" svg:y="0.4354in" svg:width="5.2717in" svg:height="0.0717in" draw:z-index="43"><draw:image xlink:href="Pictures/10000001000003ED0000000E11E8CCED.png" xlink:type="simple" xlink:show="embed" xlink:actuate="onLoad" draw:mime-type="image/png"/></draw:frame><draw:frame draw:style-name="fr7" draw:name="Image 152" text:anchor-type="char" svg:x="1.5189in" svg:y="0.561in" svg:width="5.1984in" svg:height="0.0701in" draw:z-index="61"><draw:image xlink:href="Pictures/10000001000003EE0000000D0278B9DF.png" xlink:type="simple" xlink:show="embed" xlink:actuate="onLoad" draw:mime-type="image/png"/></draw:frame><draw:frame draw:style-name="fr7" draw:name="Image 153" text:anchor-type="char" svg:x="4.1126in" svg:y="0.6898in" svg:width="2.6457in" svg:height="0.0752in" draw:z-index="71"><draw:image xlink:href="Pictures/10000001000001FC0000000F1189B703.png" xlink:type="simple" xlink:show="embed" xlink:actuate="onLoad" draw:mime-type="image/png"/></draw:frame><draw:frame draw:style-name="fr7" draw:name="Image 157" text:anchor-type="char" svg:x="1.5189in" svg:y="1.1992in" svg:width="5.2756in" svg:height="0.0717in" draw:z-index="82"><draw:image xlink:href="Pictures/10000001000003EE0000000E09850A53.png" xlink:type="simple" xlink:show="embed" xlink:actuate="onLoad" draw:mime-type="image/png"/></draw:frame><draw:frame draw:style-name="fr7" draw:name="Image 158" text:anchor-type="char" svg:x="1.5189in" svg:y="1.3244in" svg:width="5.2756in" svg:height="0.0717in" draw:z-index="83"><draw:image xlink:href="Pictures/10000001000003EE0000000E28FB6D40.png" xlink:type="simple" xlink:show="embed" xlink:actuate="onLoad" draw:mime-type="image/png"/></draw:frame><draw:frame draw:style-name="fr7" draw:name="Image 159" text:anchor-type="char" svg:x="4.1126in" svg:y="1.452in" svg:width="2.6252in" svg:height="0.0744in" draw:z-index="94"><draw:image xlink:href="Pictures/10000001000001FC0000000ED429B64F.png" xlink:type="simple" xlink:show="embed" xlink:actuate="onLoad" draw:mime-type="image/png"/></draw:frame><draw:frame draw:style-name="fr7" draw:name="Image 163" text:anchor-type="char" svg:x="3.8in" svg:y="1.8374in" svg:width="2.9339in" svg:height="0.0728in" draw:z-index="95"><draw:image xlink:href="Pictures/10000001000002380000000EC3E1BCA8.png" xlink:type="simple" xlink:show="embed" xlink:actuate="onLoad" draw:mime-type="image/png"/></draw:frame><draw:frame draw:style-name="fr4" draw:name="Image40" text:anchor-type="char" svg:x="1.5098in" svg:y="0.0575in" svg:width="5.2528in" svg:height="0.202in" draw:z-index="172"><draw:image xlink:href="Pictures/100000010000041A000000285974ED34.png" xlink:type="simple" xlink:show="embed" xlink:actuate="onLoad" draw:mime-type="image/png"/></draw:frame><draw:frame draw:style-name="fr4" draw:name="Image43" text:anchor-type="char" svg:x="1.5098in" svg:y="0.8181in" svg:width="5.25in" svg:height="0.3299in" draw:z-index="173"><draw:image xlink:href="Pictures/100000010000041A00000041ABC241EA.png" xlink:type="simple" xlink:show="embed" xlink:actuate="onLoad" draw:mime-type="image/png"/></draw:frame><draw:frame draw:style-name="fr4" draw:name="Image44" text:anchor-type="char" svg:x="3.9902in" svg:y="1.5807in" svg:width="2.7728in" svg:height="0.2043in" draw:z-index="174"><draw:image xlink:href="Pictures/100000010000022A000000289ABA8EE2.png" xlink:type="simple" xlink:show="embed" xlink:actuate="onLoad" draw:mime-type="image/png"/></draw:frame></text:p>
      <text:p text:style-name="P173"/>
      <text:p text:style-name="P174"/>
      <text:p text:style-name="P186"/>
      <text:p text:style-name="P179"/>
      <text:p text:style-name="P174"/>
      <text:p text:style-name="P181"/>
      <text:p text:style-name="P174"/>
      <text:p text:style-name="P182"/>
      <text:p text:style-name="P175"/>
      <text:p text:style-name="P174"/>
      <text:p text:style-name="P187"/>
      <text:p text:style-name="P187"/>
      <text:p text:style-name="P188"><draw:frame draw:style-name="fr4" draw:name="Image110" text:anchor-type="char" svg:x="3.289in" svg:y="0.2181in" svg:width="1.6909in" svg:height="0.2319in" draw:z-index="183"><draw:image xlink:href="Pictures/10000001000001520000002E31EADF09.png" xlink:type="simple" xlink:show="embed" xlink:actuate="onLoad" draw:mime-type="image/png"/></draw:frame></text:p>
      <text:p text:style-name="P189"/>
      <text:p text:style-name="P169"/>
      <text:p text:style-name="P190"><draw:frame draw:style-name="fr3" draw:name="Image 185" text:anchor-type="as-char" svg:width="5.8602in" svg:height="0.0165in" draw:z-index="5"><draw:image xlink:href="Pictures/10000000000009B000000007BE2B025C.png" xlink:type="simple" xlink:show="embed" xlink:actuate="onLoad" draw:mime-type="image/png"/></draw:frame></text:p>
      <text:p text:style-name="P191"/>
      <text:p text:style-name="P192"><text:span text:style-name="T252">DECRETO</text:span><text:span text:style-name="T253"> </text:span><text:span text:style-name="T252">N°</text:span><text:span text:style-name="T253"> </text:span><text:span text:style-name="T254">37.586</text:span></text:p>
      <text:p text:style-name="P193"/>
      <text:p text:style-name="P194"><text:span text:style-name="T95">DISPÕE SOBRE ALTERAÇÃO DO PLANO DE CONTRATAÇÃO ANUAL - PCA PARA O EXERCÍCIO DE 2026, APROVADO ATRAVÉS DO DECRETO</text:span><text:span text:style-name="T255"> </text:span><text:span text:style-name="T95">N°</text:span><text:span text:style-name="T255"> </text:span><text:span text:style-name="T95">35.790,</text:span><text:span text:style-name="T255"> </text:span><text:span text:style-name="T95">DE</text:span><text:span text:style-name="T255"> </text:span><text:span text:style-name="T95">10</text:span><text:span text:style-name="T255"> </text:span><text:span text:style-name="T95">DE</text:span><text:span text:style-name="T255"> </text:span><text:span text:style-name="T95">JULHO</text:span><text:span text:style-name="T255"> </text:span><text:span text:style-name="T95">DE 2025, NO ÂMBITO DO MUNICÍPIO DE CACHOEIRO DE ITAPEMIRIM.</text:span></text:p>
      <text:p text:style-name="P195"/>
      <text:p text:style-name="P196"><text:span text:style-name="T95">O</text:span><text:span text:style-name="T255"> </text:span><text:span text:style-name="T95">PREFEITO</text:span><text:span text:style-name="T255"> </text:span><text:span text:style-name="T95">DO</text:span><text:span text:style-name="T255"> </text:span><text:span text:style-name="T95">MUNICÍPIO</text:span><text:span text:style-name="T255"> </text:span><text:span text:style-name="T95">DE</text:span><text:span text:style-name="T255"> </text:span><text:span text:style-name="T95">CACHOEIRO DE</text:span><text:span text:style-name="T256"> <text:s/></text:span><text:span text:style-name="T95">ITAPEMIRIM,</text:span><text:span text:style-name="T257"> <text:s/></text:span><text:span text:style-name="T95">ESTADO</text:span><text:span text:style-name="T257"> <text:s/></text:span><text:span text:style-name="T95">DO</text:span><text:span text:style-name="T257"> <text:s/></text:span><text:span text:style-name="T117">ESPÍRITO</text:span></text:p>
      <text:p text:style-name="P197"><text:span text:style-name="T105">SANTO</text:span><text:span text:style-name="T94">, no uso de suas atribuições legais que lhe são conferidas pelo artigo 69, inciso VI da Lei Orgânica Municipal, e tendo em vista o que consta</text:span><text:span text:style-name="T258"> </text:span><text:span text:style-name="T94">do Processo Digital n° 58748/2026,</text:span></text:p>
      <text:p text:style-name="P198"/>
      <text:p text:style-name="P199"><text:span text:style-name="T117">DECRETA:</text:span><text:span text:style-name="T117"/></text:p>
      <text:p text:style-name="P200"/>
      <text:p text:style-name="P201"><text:span text:style-name="T95">Art. 1º </text:span><text:span text:style-name="T96">Fica alterado o </text:span><text:span text:style-name="T95">Plano de Contratação Anual – PCA </text:span><text:span text:style-name="T96">para o</text:span><text:span text:style-name="T259"> </text:span><text:span text:style-name="T96">exercício de 2026, aprovado através do Decreto n° 35.790, de 10/07/2025, acrescentando para tanto, o que segue abaixo:</text:span></text:p>
      <text:p text:style-name="P202"/>
      <table:table table:name="Table1" table:style-name="Table1">
        <table:table-column table:style-name="Table1.A"/>
        <table:table-row table:style-name="Table1.1">
          <table:table-cell table:style-name="Table1.A1" office:value-type="string">
            <text:p text:style-name="P203"><text:span text:style-name="T260">PCA</text:span><text:span text:style-name="T261"> </text:span><text:span text:style-name="T260">SEMMA</text:span><text:span text:style-name="T262"> </text:span><text:span text:style-name="T260">N°</text:span><text:span text:style-name="T261"> </text:span><text:span text:style-name="T263">23/2026</text:span></text:p>
          </table:table-cell>
        </table:table-row>
        <table:table-row table:style-name="Table1.1">
          <table:table-cell table:style-name="Table1.A1" office:value-type="string">
            <text:p text:style-name="P204"><text:span text:style-name="T260">Órgão:</text:span><text:span text:style-name="T264"> </text:span><text:span text:style-name="T260">15</text:span><text:span text:style-name="T265"> </text:span><text:span text:style-name="T260">-</text:span><text:span text:style-name="T265"> </text:span><text:span text:style-name="T260">Secretaria</text:span><text:span text:style-name="T266"> </text:span><text:span text:style-name="T260">Municipal</text:span><text:span text:style-name="T262"> </text:span><text:span text:style-name="T260">de</text:span><text:span text:style-name="T261"> </text:span><text:span text:style-name="T260">Meio</text:span><text:span text:style-name="T262"> </text:span><text:span text:style-name="T263">Ambiente</text:span></text:p>
          </table:table-cell>
        </table:table-row>
        <table:table-row table:style-name="Table1.1">
          <table:table-cell table:style-name="Table1.A1" office:value-type="string">
            <text:p text:style-name="P203"><text:span text:style-name="T260">Gestor:</text:span><text:span text:style-name="T265"> </text:span><text:span text:style-name="T260">Thiago</text:span><text:span text:style-name="T266"> </text:span><text:span text:style-name="T260">Fiorio</text:span><text:span text:style-name="T266"> </text:span><text:span text:style-name="T263">Longui</text:span></text:p>
          </table:table-cell>
        </table:table-row>
        <table:table-row table:style-name="Table1.4">
          <table:table-cell table:style-name="Table1.A1" office:value-type="string">
            <text:p text:style-name="P205"><text:span text:style-name="T263">Elemento</text:span><text:span text:style-name="T267"> </text:span><text:span text:style-name="T263">de</text:span><text:span text:style-name="T268"> </text:span><text:span text:style-name="T263">Despesa:</text:span><text:span text:style-name="T269"> </text:span><text:span text:style-name="T263">3.3.90.39.55</text:span><text:span text:style-name="T270"> </text:span><text:span text:style-name="T263">–</text:span><text:span text:style-name="T271"> </text:span><text:span text:style-name="T263">SERVIÇOS</text:span><text:span text:style-name="T272"> </text:span><text:span text:style-name="T263">GRÁFICOS</text:span><text:span text:style-name="T273"> </text:span><text:span text:style-name="T263">E</text:span><text:span text:style-name="T274"> </text:span><text:span text:style-name="T263">EDITORIAIS</text:span></text:p>
          </table:table-cell>
        </table:table-row>
        <table:table-row table:style-name="Table1.5">
          <table:table-cell table:style-name="Table1.A1" office:value-type="string">
            <text:p text:style-name="P206"><text:span text:style-name="T260">Objeto: “Contratação</text:span><text:span text:style-name="T275"> </text:span><text:span text:style-name="T260">de</text:span><text:span text:style-name="T276"> </text:span><text:span text:style-name="T260">serviços</text:span><text:span text:style-name="T276"> </text:span><text:span text:style-name="T260">gráficos</text:span><text:span text:style-name="T276"> </text:span><text:span text:style-name="T260">para</text:span><text:span text:style-name="T277"> </text:span><text:span text:style-name="T260">a</text:span><text:span text:style-name="T278"> </text:span><text:span text:style-name="T260">confecção</text:span><text:span text:style-name="T275"> </text:span><text:span text:style-name="T260">de</text:span><text:span text:style-name="T276"> </text:span><text:span text:style-name="T260">Blocos</text:span><text:span text:style-name="T277"> </text:span><text:span text:style-name="T260">de</text:span><text:span text:style-name="T276"> </text:span><text:span text:style-name="T260">Autuação</text:span><text:span text:style-name="T279"> </text:span><text:span text:style-name="T260">–</text:span><text:span text:style-name="T275"> </text:span><text:span text:style-name="T260">tamanho</text:span><text:span text:style-name="T280"> </text:span><text:span text:style-name="T260">A4, autocopiativo, 50x3 vias”</text:span></text:p>
          </table:table-cell>
        </table:table-row>
        <table:table-row table:style-name="Table1.6">
          <table:table-cell table:style-name="Table1.A1" office:value-type="string">
            <text:p text:style-name="P207"><text:span text:style-name="T263">Valor:</text:span><text:span text:style-name="T274"> </text:span><text:span text:style-name="T263">R$</text:span><text:span text:style-name="T269"> </text:span><text:span text:style-name="T263">2.000,00</text:span><text:span text:style-name="T281"> </text:span><text:span text:style-name="T263">(dois</text:span><text:span text:style-name="T274"> </text:span><text:span text:style-name="T263">mil</text:span><text:span text:style-name="T282"> </text:span><text:span text:style-name="T263">reais)</text:span></text:p>
          </table:table-cell>
        </table:table-row>
      </table:table>
      <text:p text:style-name="P208"/>
      <text:p text:style-name="P209"><text:span text:style-name="T105">Art.</text:span><text:span text:style-name="T283"> </text:span><text:span text:style-name="T105">2°</text:span><text:span text:style-name="T284"> </text:span><text:span text:style-name="T94">Este</text:span><text:span text:style-name="T285"> </text:span><text:span text:style-name="T94">Decreto</text:span><text:span text:style-name="T286"> </text:span><text:span text:style-name="T94">entra</text:span><text:span text:style-name="T287"> </text:span><text:span text:style-name="T94">em</text:span><text:span text:style-name="T286"> </text:span><text:span text:style-name="T94">vigor</text:span><text:span text:style-name="T286"> </text:span><text:span text:style-name="T94">na</text:span><text:span text:style-name="T287"> </text:span><text:span text:style-name="T94">data</text:span><text:span text:style-name="T286"> </text:span><text:span text:style-name="T94">de</text:span><text:span text:style-name="T288"> </text:span><text:span text:style-name="T94">sua</text:span><text:span text:style-name="T289"> </text:span><text:span text:style-name="T112">publicação.</text:span></text:p>
      <text:p text:style-name="P84"/>
      <text:p text:style-name="P210"/>
      <text:p text:style-name="P211"><text:span text:style-name="T94">Cachoeiro</text:span><text:span text:style-name="T290"> </text:span><text:span text:style-name="T94">de</text:span><text:span text:style-name="T290"> </text:span><text:span text:style-name="T94">Itapemirim/ES,</text:span><text:span text:style-name="T286"> </text:span><text:span text:style-name="T94">10</text:span><text:span text:style-name="T289"> </text:span><text:span text:style-name="T94">de</text:span><text:span text:style-name="T291"> </text:span><text:span text:style-name="T94">agosto</text:span><text:span text:style-name="T292"> </text:span><text:span text:style-name="T94">de</text:span><text:span text:style-name="T290"> </text:span><text:span text:style-name="T112">2026.</text:span></text:p>
      <text:p text:style-name="P84"/>
      <text:p text:style-name="P84"/>
      <text:p text:style-name="P84"/>
      <text:p text:style-name="P212"/>
      <text:p text:style-name="P213"><text:span text:style-name="T95">THEODORICO</text:span><text:span text:style-name="T293"> </text:span><text:span text:style-name="T95">DE</text:span><text:span text:style-name="T294"> </text:span><text:span text:style-name="T95">ASSIS</text:span><text:span text:style-name="T295"> </text:span><text:span text:style-name="T117">FERRAÇO</text:span></text:p>
      <text:p text:style-name="P214"><text:span text:style-name="T95">Prefeito</text:span><text:span text:style-name="T296"> </text:span><text:span text:style-name="T117">Municipal</text:span></text:p>
      <text:p text:style-name="P215"/>
      <text:p text:style-name="P216"><draw:frame draw:style-name="fr7" draw:name="Image 186" text:anchor-type="char" svg:x="1.102in" svg:y="0.3075in" svg:width="5.6909in" svg:height="0.0307in" draw:z-index="16"><draw:image xlink:href="Pictures/10000000000006290000000882BD707F.png" xlink:type="simple" xlink:show="embed" xlink:actuate="onLoad" draw:mime-type="image/png"/></draw:frame></text:p>
      <text:p text:style-name="P217"/>
      <text:p text:style-name="P218"/>
      <text:p text:style-name="P219"><text:span text:style-name="T297">DECRETO</text:span><text:span text:style-name="T298"> </text:span><text:span text:style-name="T297">Nº</text:span><text:span text:style-name="T299"> 37.587</text:span></text:p>
      <text:p text:style-name="P220"/>
      <text:p text:style-name="P221"><text:span text:style-name="T300">O</text:span><text:span text:style-name="T301"> </text:span><text:span text:style-name="T300">PREFEITO</text:span><text:span text:style-name="T302"> </text:span><text:span text:style-name="T300">DO</text:span><text:span text:style-name="T303"> </text:span><text:span text:style-name="T300">MUNICÍPIO</text:span><text:span text:style-name="T304"> </text:span><text:span text:style-name="T300">DE</text:span><text:span text:style-name="T303"> </text:span><text:span text:style-name="T305">CACHOEIRO</text:span></text:p>
      <text:p text:style-name="P222"><text:span text:style-name="T306">DE ITAPEMIRIM</text:span><text:span text:style-name="T307">, Estado do Espírito Santo, no uso de suas atribuições legais, tendo em vista o que consta do Processo Digital n° 58942/2026,</text:span></text:p>
      <text:p text:style-name="P223"/>
      <text:p text:style-name="P224"><text:span text:style-name="T308">Considerando </text:span><text:span text:style-name="T307">que o </text:span><text:span text:style-name="T309">Sr. Ricardo Silva Fonseca</text:span><text:span text:style-name="T307">, nomeado para o exercício do cargo em comissão de Coordenador Executivo de Defesa do Consumidor</text:span><text:span text:style-name="T309">, </text:span><text:span text:style-name="T307">na SEMCIT/PROCON, estará em gozo de férias, no período de 01 a 15 de setembro de </text:span><text:span text:style-name="T310">2026;</text:span></text:p>
      <text:p text:style-name="P225"/>
      <text:p text:style-name="P226"><text:span text:style-name="T311">Considerando </text:span><text:span text:style-name="T312">que a vacância da </text:span><text:span text:style-name="T313">Coordenadoria Executiva de Defesa do Consumidor</text:span><text:span text:style-name="T312">, em virtude das suas atribuições, compromete o bom andamento dos trabalhos daquele setor,</text:span></text:p>
      <text:p text:style-name="P227"/>
      <text:p text:style-name="P228"><text:span text:style-name="T305">RESOLVE:</text:span><text:span text:style-name="T305"/></text:p>
      <text:p text:style-name="P229"/>
      <text:p text:style-name="P230"><text:span text:style-name="T300">Art. 1° </text:span><text:span text:style-name="T312">Designar o servidor </text:span><text:span text:style-name="T300">Rodrigo Sabino dos Santos, </text:span><text:span text:style-name="T312">para responder pelo cargo em comissão de </text:span><text:span text:style-name="T311">Coordenador Executivo de Defesa do Consumidor, </text:span><text:span text:style-name="T313">Padrão CE 1, </text:span><text:span text:style-name="T312">na SEMCIT/PROCON, no período de 01 a 15 de setembro</text:span><text:span text:style-name="T314"> </text:span><text:span text:style-name="T312">de</text:span><text:span text:style-name="T314"> </text:span><text:span text:style-name="T312">2026,</text:span><text:span text:style-name="T315"> </text:span><text:span text:style-name="T312">em</text:span><text:span text:style-name="T316"> </text:span><text:span text:style-name="T312">virtude</text:span><text:span text:style-name="T314"> </text:span><text:span text:style-name="T312">do</text:span><text:span text:style-name="T314"> </text:span><text:span text:style-name="T312">afastamento</text:span><text:span text:style-name="T317"> </text:span><text:span text:style-name="T312">do</text:span><text:span text:style-name="T314"> </text:span><text:span text:style-name="T312">Sr.</text:span><text:span text:style-name="T318"> </text:span><text:span text:style-name="T312">Ricardo</text:span><text:span text:style-name="T316"> </text:span><text:span text:style-name="T312">Silva</text:span><text:span text:style-name="T315"> </text:span><text:span text:style-name="T312">Fonseca, por motivo de férias, com ônus para o Município.</text:span></text:p>
      <text:p text:style-name="P225"/>
      <text:p text:style-name="P231"><text:span text:style-name="T306">Art.</text:span><text:span text:style-name="T319"> </text:span><text:span text:style-name="T306">2°</text:span><text:span text:style-name="T320"> </text:span><text:span text:style-name="T307">Revogam-se</text:span><text:span text:style-name="T321"> </text:span><text:span text:style-name="T307">as</text:span><text:span text:style-name="T322"> </text:span><text:span text:style-name="T307">disposições</text:span><text:span text:style-name="T321"> </text:span><text:span text:style-name="T307">em</text:span><text:span text:style-name="T321"> </text:span><text:span text:style-name="T310">contrário.</text:span></text:p>
      <text:p text:style-name="P232"/>
      <text:p text:style-name="P233"><text:span text:style-name="T307">Cachoeiro</text:span><text:span text:style-name="T323"> </text:span><text:span text:style-name="T307">de</text:span><text:span text:style-name="T323"> </text:span><text:span text:style-name="T307">Itapemirim/ES,</text:span><text:span text:style-name="T321"> </text:span><text:span text:style-name="T307">10</text:span><text:span text:style-name="T323"> </text:span><text:span text:style-name="T307">de</text:span><text:span text:style-name="T323"> </text:span><text:span text:style-name="T307">agosto</text:span><text:span text:style-name="T324"> </text:span><text:span text:style-name="T307">de</text:span><text:span text:style-name="T323"> </text:span><text:span text:style-name="T310">2026.</text:span></text:p>
      <text:p text:style-name="P84"/>
      <text:p text:style-name="P84"/>
      <text:p text:style-name="P234"/>
      <text:p text:style-name="P235"><text:span text:style-name="T300">THEODORICO</text:span><text:span text:style-name="T325"> </text:span><text:span text:style-name="T300">DE</text:span><text:span text:style-name="T326"> </text:span><text:span text:style-name="T300">ASSIS</text:span><text:span text:style-name="T327"> </text:span><text:span text:style-name="T305">FERRAÇO</text:span></text:p>
      <text:p text:style-name="P236"><text:span text:style-name="T300">Prefeito</text:span><text:span text:style-name="T328"> </text:span><text:span text:style-name="T305">Municipal</text:span></text:p>
      <text:p text:style-name="P237"/>
      <text:p text:style-name="P238"/>
      <text:p text:style-name="P239"><text:span text:style-name="T227">Portaria</text:span><text:span text:style-name="T329"> </text:span><text:span text:style-name="T227">Nº</text:span><text:span text:style-name="T329"> </text:span><text:span text:style-name="T227">0001666/2026</text:span><text:span text:style-name="T230">-10</text:span><text:span text:style-name="T330"> </text:span><text:span text:style-name="T230">de</text:span><text:span text:style-name="T330"> </text:span><text:span text:style-name="T230">agosto</text:span><text:span text:style-name="T330"> </text:span><text:span text:style-name="T230">de</text:span><text:span text:style-name="T330"> </text:span><text:span text:style-name="T232">2026</text:span></text:p>
      <text:p text:style-name="P240"/>
      <text:p text:style-name="P241"><text:span text:style-name="T233">Remanejamento</text:span><text:span text:style-name="T331"> </text:span><text:span text:style-name="T233">de</text:span><text:span text:style-name="T331"> </text:span><text:span text:style-name="T233">Dotações</text:span><text:span text:style-name="T331"> </text:span><text:span text:style-name="T236">Orçamentárias</text:span></text:p>
      <text:p text:style-name="P147"/>
      <text:p text:style-name="P147"/>
      <text:p text:style-name="P147"/>
      <text:p text:style-name="P147"/>
      <text:p text:style-name="P147"/>
      <text:p text:style-name="P147"/>
      <text:p text:style-name="P242"/>
      <text:p text:style-name="P243"><text:span text:style-name="T227">O Prefeito Municipal de CACHOEIRO DE ITAPEMIRIM, Estado do ESPÍRITO SANTO, no uso de suas atribuições legais, e</text:span><text:span text:style-name="T227"/></text:p>
      <text:p text:style-name="P150"/>
      <text:p text:style-name="P244"/>
      <text:p text:style-name="P245"><text:span text:style-name="T227">CONSIDERANDO a necessidade de adequar algumas classificações das despesas, quanto a sua </text:span><text:span text:style-name="T238">natureza.</text:span></text:p>
      <text:p text:style-name="P246"/>
      <text:h text:style-name="P247" text:outline-level="9"><text:span text:style-name="T239">RESOLVE:</text:span><text:span text:style-name="T239"/></text:h>
      <text:p text:style-name="P150"/>
      <text:p text:style-name="P248"/>
      <text:p text:style-name="P249"><text:span text:style-name="T230">Art. 1º - Efetuar o Remanejamento de R$ 1.050.564,72 ( Um Milhão, Cinquenta Mil, Quinhentos e Sessenta e Quatro Reais, Setenta e Dois Centavos ), para acréscimos dos seguintes sub-elementos da despesa orçamentárias, conforme segue:</text:span><text:span text:style-name="T230"/></text:p>
      <text:p text:style-name="P157"/>
      <text:p text:style-name="P250"/>
      <text:p text:style-name="P251"><text:span text:style-name="T230">Art.</text:span><text:span text:style-name="T332"> </text:span><text:span text:style-name="T230">2º</text:span><text:span text:style-name="T332"> </text:span><text:span text:style-name="T230">-</text:span><text:span text:style-name="T332"> </text:span><text:span text:style-name="T230">Os</text:span><text:span text:style-name="T332"> </text:span><text:span text:style-name="T230">recursos</text:span><text:span text:style-name="T332"> </text:span><text:span text:style-name="T230">para</text:span><text:span text:style-name="T332"> </text:span><text:span text:style-name="T230">atender</text:span><text:span text:style-name="T332"> </text:span><text:span text:style-name="T230">o</text:span><text:span text:style-name="T332"> </text:span><text:span text:style-name="T230">disposto</text:span><text:span text:style-name="T332"> </text:span><text:span text:style-name="T230">1º,</text:span><text:span text:style-name="T332"> </text:span><text:span text:style-name="T230">será</text:span><text:span text:style-name="T332"> </text:span><text:span text:style-name="T230">proveniente</text:span><text:span text:style-name="T332"> </text:span><text:span text:style-name="T230">do</text:span><text:span text:style-name="T332"> </text:span><text:span text:style-name="T230">remanejamento</text:span><text:span text:style-name="T332"> </text:span><text:span text:style-name="T230">de</text:span><text:span text:style-name="T332"> </text:span><text:span text:style-name="T230">redução</text:span><text:span text:style-name="T332"> </text:span><text:span text:style-name="T230">dos seguintes sub-elementos da despesa orçamentária:</text:span></text:p>
      <text:p text:style-name="P157"/>
      <text:p text:style-name="P160"/>
      <text:p text:style-name="P252"><text:span text:style-name="T230">Art.</text:span><text:span text:style-name="T333"> </text:span><text:span text:style-name="T230">3º</text:span><text:span text:style-name="T333"> </text:span><text:span text:style-name="T230">-</text:span><text:span text:style-name="T333"> </text:span><text:span text:style-name="T230">Esta</text:span><text:span text:style-name="T333"> </text:span><text:span text:style-name="T230">portaria</text:span><text:span text:style-name="T334"> </text:span><text:span text:style-name="T230">entra</text:span><text:span text:style-name="T333"> </text:span><text:span text:style-name="T230">em</text:span><text:span text:style-name="T333"> </text:span><text:span text:style-name="T230">vigor</text:span><text:span text:style-name="T333"> </text:span><text:span text:style-name="T230">nesta</text:span><text:span text:style-name="T333"> </text:span><text:span text:style-name="T243">data.</text:span></text:p>
      <text:p text:style-name="P157"/>
      <text:p text:style-name="P253"/>
      <text:p text:style-name="P254"><text:span text:style-name="T244">MUNICÍPIO</text:span><text:span text:style-name="T245"> </text:span><text:span text:style-name="T244">DE</text:span><text:span text:style-name="T245"> </text:span><text:span text:style-name="T244">CACHOEIRO</text:span><text:span text:style-name="T246"> </text:span><text:span text:style-name="T244">DE</text:span><text:span text:style-name="T245"> </text:span><text:span text:style-name="T247">ITAPEMIRIM10/08/2026</text:span></text:p>
      <text:p text:style-name="P164"/>
      <text:p text:style-name="P164"/>
      <text:p text:style-name="P255"><draw:frame draw:style-name="fr4" draw:name="Image53" text:anchor-type="char" svg:x="3.1689in" svg:y="0.2598in" svg:width="1.8008in" svg:height="0.0161in" draw:z-index="175"><draw:image xlink:href="Pictures/100000010000016800000001DB478D67.png" xlink:type="simple" xlink:show="embed" xlink:actuate="onLoad" draw:mime-type="image/png"/></draw:frame></text:p>
      <text:p text:style-name="P256"><text:span text:style-name="T248">THEODORICO</text:span><text:span text:style-name="T249"> </text:span><text:span text:style-name="T248">DE</text:span><text:span text:style-name="T249"> </text:span><text:span text:style-name="T248">ASSIS</text:span><text:span text:style-name="T249"> </text:span><text:span text:style-name="T250">FERRACO</text:span></text:p>
      <text:p text:style-name="P257"><text:span text:style-name="T251">Prefeito(a)</text:span><text:span text:style-name="T251"/></text:p>
      <text:p text:style-name="P258"/>
      <text:p text:style-name="P169"/>
      <text:p text:style-name="P259"><draw:frame draw:style-name="fr10" draw:name="Image3" text:anchor-type="as-char" svg:width="5.0827in" svg:height="0.7346in" draw:z-index="383"><draw:image xlink:href="Pictures/10000001000003F8000000927F21DD81.png" xlink:type="simple" xlink:show="embed" xlink:actuate="onLoad" draw:mime-type="image/png"/></draw:frame></text:p>
      <text:p text:style-name="P260"/>
      <text:p text:style-name="P261"><draw:frame draw:style-name="fr10" draw:name="Image4" text:anchor-type="as-char" svg:width="5.0465in" svg:height="0.3374in" draw:z-index="384"><draw:image xlink:href="Pictures/10000001000003F1000000435CAB171B.png" xlink:type="simple" xlink:show="embed" xlink:actuate="onLoad" draw:mime-type="image/png"/></draw:frame></text:p>
      <text:p text:style-name="P262"/>
      <text:p text:style-name="P263"><draw:frame draw:style-name="fr3" draw:name="Image 197" text:anchor-type="as-char" svg:width="2.7402in" svg:height="0.2134in" draw:z-index="27"><draw:image xlink:href="Pictures/100000010000020A00000029F6A08696.png" xlink:type="simple" xlink:show="embed" xlink:actuate="onLoad" draw:mime-type="image/png"/></draw:frame></text:p>
      <text:p text:style-name="P264"><draw:frame draw:style-name="fr7" draw:name="Image 198" text:anchor-type="char" svg:x="1.6201in" svg:y="0.0484in" svg:width="4.9984in" svg:height="0.0681in" draw:z-index="98"><draw:image xlink:href="Pictures/10000001000003C80000000D41C5EB32.png" xlink:type="simple" xlink:show="embed" xlink:actuate="onLoad" draw:mime-type="image/png"/></draw:frame><draw:frame draw:style-name="fr7" draw:name="Image 199" text:anchor-type="char" svg:x="1.6201in" svg:y="0.1689in" svg:width="4.9984in" svg:height="0.0681in" draw:z-index="100"><draw:image xlink:href="Pictures/10000001000003C70000000DABD9A00B.png" xlink:type="simple" xlink:show="embed" xlink:actuate="onLoad" draw:mime-type="image/png"/></draw:frame><draw:frame draw:style-name="fr7" draw:name="Image 200" text:anchor-type="char" svg:x="4.1134in" svg:y="0.2925in" svg:width="2.5217in" svg:height="0.0717in" draw:z-index="106"><draw:image xlink:href="Pictures/10000001000001E80000000E1890F533.png" xlink:type="simple" xlink:show="embed" xlink:actuate="onLoad" draw:mime-type="image/png"/></draw:frame><draw:frame draw:style-name="fr4" draw:name="Image54" text:anchor-type="char" svg:x="3.9957in" svg:y="0.4154in" svg:width="2.6634in" svg:height="0.1965in" draw:z-index="176"><draw:image xlink:href="Pictures/10000001000002140000002789E7F7C6.png" xlink:type="simple" xlink:show="embed" xlink:actuate="onLoad" draw:mime-type="image/png"/></draw:frame></text:p>
      <text:p text:style-name="P177"/>
      <text:p text:style-name="P178"/>
      <text:p text:style-name="P177"/>
      <text:p text:style-name="P265"/>
      <text:p text:style-name="P266"><draw:frame draw:style-name="fr3" draw:name="Image 204" text:anchor-type="as-char" svg:width="2.2543in" svg:height="0.0744in" draw:z-index="80"><draw:image xlink:href="Pictures/10000001000001AE0000000E5900E09F.png" xlink:type="simple" xlink:show="embed" xlink:actuate="onLoad" draw:mime-type="image/png"/></draw:frame></text:p>
      <text:p text:style-name="P267"><draw:frame draw:style-name="fr7" draw:name="Image 205" text:anchor-type="char" svg:x="1.611in" svg:y="0.0492in" svg:width="2.6839in" svg:height="0.2134in" draw:z-index="0"><draw:image xlink:href="Pictures/10000001000002000000002972977FD6.png" xlink:type="simple" xlink:show="embed" xlink:actuate="onLoad" draw:mime-type="image/png"/></draw:frame><draw:frame draw:style-name="fr7" draw:name="Image 206" text:anchor-type="char" svg:x="1.6201in" svg:y="0.3118in" svg:width="4.9984in" svg:height="0.0681in" draw:z-index="1"><draw:image xlink:href="Pictures/10000001000003C80000000D31E6F6CC.png" xlink:type="simple" xlink:show="embed" xlink:actuate="onLoad" draw:mime-type="image/png"/></draw:frame><draw:frame draw:style-name="fr7" draw:name="Image 207" text:anchor-type="char" svg:x="1.6201in" svg:y="0.4311in" svg:width="4.9984in" svg:height="0.0681in" draw:z-index="2"><draw:image xlink:href="Pictures/10000001000003C80000000DB93F0AB3.png" xlink:type="simple" xlink:show="embed" xlink:actuate="onLoad" draw:mime-type="image/png"/></draw:frame><draw:frame draw:style-name="fr7" draw:name="Image 208" text:anchor-type="char" svg:x="4.1134in" svg:y="0.5547in" svg:width="2.522in" svg:height="0.0717in" draw:z-index="6"><draw:image xlink:href="Pictures/10000001000001E90000000E8F6D40D3.png" xlink:type="simple" xlink:show="embed" xlink:actuate="onLoad" draw:mime-type="image/png"/></draw:frame><draw:frame draw:style-name="fr7" draw:name="Image 212" text:anchor-type="char" svg:x="3.8134in" svg:y="0.9236in" svg:width="2.8744in" svg:height="0.0717in" draw:z-index="14"><draw:image xlink:href="Pictures/10000001000002220000000E6C73DCE7.png" xlink:type="simple" xlink:show="embed" xlink:actuate="onLoad" draw:mime-type="image/png"/></draw:frame><draw:frame draw:style-name="fr4" draw:name="Image55" text:anchor-type="char" svg:x="3.9957in" svg:y="0.678in" svg:width="2.6638in" svg:height="0.1953in" draw:z-index="177"><draw:image xlink:href="Pictures/1000000100000214000000275E803DFD.png" xlink:type="simple" xlink:show="embed" xlink:actuate="onLoad" draw:mime-type="image/png"/></draw:frame></text:p>
      <text:p text:style-name="P264"/>
      <text:p text:style-name="P181"/>
      <text:p text:style-name="P178"/>
      <text:p text:style-name="P177"/>
      <text:p text:style-name="P173"/>
      <text:p text:style-name="P187"/>
      <text:p text:style-name="P187"/>
      <text:p text:style-name="P268"><draw:frame draw:style-name="fr4" draw:name="Image103" text:anchor-type="char" svg:x="3.3217in" svg:y="0.1972in" svg:width="1.6252in" svg:height="0.2228in" draw:z-index="182"><draw:image xlink:href="Pictures/10000001000001450000002C0C3473AF.png" xlink:type="simple" xlink:show="embed" xlink:actuate="onLoad" draw:mime-type="image/png"/></draw:frame></text:p>
      <text:p text:style-name="P269"/>
      <text:h text:style-name="P270" text:outline-level="6"><text:span text:style-name="T18">SECRETARIA</text:span><text:span text:style-name="T82"> </text:span><text:span text:style-name="T18">MUNICIPAL</text:span><text:span text:style-name="T82"> </text:span><text:span text:style-name="T18">DE</text:span><text:span text:style-name="T82"> </text:span><text:span text:style-name="T21">ADMINISTRAÇÃO</text:span></text:h>
      <text:p text:style-name="P271"/>
      <text:p text:style-name="P272"/>
      <text:section text:style-name="Sect6" text:name="Section7">
        <text:p text:style-name="P273"><text:span text:style-name="T335">PORTARIA</text:span><text:span text:style-name="T336"> </text:span><text:span text:style-name="T335">Nº</text:span><text:span text:style-name="T336"> </text:span><text:span text:style-name="T335">1.630/2026</text:span></text:p>
        <text:p text:style-name="P92"/>
        <text:p text:style-name="P274"/>
        <text:p text:style-name="P275"><text:span text:style-name="T337">DESIGNA</text:span><text:span text:style-name="T86"><text:tab/></text:span><text:span text:style-name="T337">SERVIDORES</text:span><text:span text:style-name="T86"><text:tab/></text:span><text:span text:style-name="T338">PARA </text:span><text:span text:style-name="T339">ACOMPANHAMENTO E FISCALIZAÇÃO DA EXECUÇÃO DE CONTRATO FIRMADO NO </text:span><text:span text:style-name="T337">MUNICÍPIO.</text:span></text:p>
        <text:p text:style-name="P69"/>
        <text:p text:style-name="P276"><text:span text:style-name="T340">O</text:span><text:span text:style-name="T341"> </text:span><text:span text:style-name="T339">SECRETÁRIO</text:span><text:span text:style-name="T342"> </text:span><text:span text:style-name="T339">MUNICIPAL</text:span><text:span text:style-name="T343"> </text:span><text:span text:style-name="T339">DE</text:span><text:span text:style-name="T342"> </text:span><text:span text:style-name="T337">FAZENDA</text:span></text:p>
        <text:p text:style-name="P277"><text:span text:style-name="T340">de Cachoeiro de Itapemirim, Estado do Espírito Santo, no uso de suas atribuições delegadas</text:span><text:span text:style-name="T344"> </text:span><text:span text:style-name="T340">através</text:span><text:span text:style-name="T344"> </text:span><text:span text:style-name="T340">do</text:span><text:span text:style-name="T344"> </text:span><text:span text:style-name="T340">Decreto</text:span><text:span text:style-name="T344"> </text:span><text:span text:style-name="T340">nº</text:span><text:span text:style-name="T344"> </text:span><text:span text:style-name="T340">34.907/2025, </text:span><text:span text:style-name="T345">resolve</text:span><text:span text:style-name="T337">:</text:span></text:p>
        <text:p text:style-name="P69"/>
        <text:p text:style-name="P278"><text:span text:style-name="T339">Art.</text:span><text:span text:style-name="T346"> </text:span><text:span text:style-name="T339">1º</text:span><text:span text:style-name="T347"> </text:span><text:span text:style-name="T340">Designar</text:span><text:span text:style-name="T348"> </text:span><text:span text:style-name="T340">os</text:span><text:span text:style-name="T348"> </text:span><text:span text:style-name="T340">servidores</text:span><text:span text:style-name="T349"> </text:span><text:span text:style-name="T337">KAROLINE</text:span></text:p>
      </text:section>
      <text:section text:style-name="Sect1" text:name="Section8">
        <text:p text:style-name="P279"><text:span text:style-name="T339">DUARTE</text:span><text:span text:style-name="T350"> </text:span><text:span text:style-name="T339">VENTURI</text:span><text:span text:style-name="T350"> </text:span><text:span text:style-name="T339">LIMA,</text:span><text:span text:style-name="T350"> </text:span><text:span text:style-name="T339">DOUGLAS</text:span><text:span text:style-name="T350"> </text:span><text:span text:style-name="T339">MAIA</text:span><text:span text:style-name="T350"> </text:span><text:span text:style-name="T339">FREITAS</text:span><text:span text:style-name="T350"> </text:span><text:span text:style-name="T339">AGUIAR</text:span><text:span text:style-name="T351"> </text:span><text:span text:style-name="T339">e</text:span><text:span text:style-name="T350"> </text:span><text:span text:style-name="T337">EDSON</text:span></text:p>
        <text:p text:style-name="P280"><text:span text:style-name="T339">ALVES MACHADO, </text:span><text:span text:style-name="T340">lotados na SEMFA, para acompanhamento e fiscalização da execução do serviço constante no Contrato descrito abaixo.</text:span></text:p>
        <text:p text:style-name="P281"/>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282"><text:span text:style-name="T352">CONTRATO</text:span><text:span text:style-name="T352"/></text:p>
            </table:table-cell>
            <table:table-cell table:style-name="Table2.A1" office:value-type="string">
              <text:p text:style-name="P283"><text:span text:style-name="T352">CONTRATADO</text:span><text:span text:style-name="T352"/></text:p>
            </table:table-cell>
            <table:table-cell table:style-name="Table2.A1" office:value-type="string">
              <text:p text:style-name="P284"><text:span text:style-name="T352">OBJETO</text:span><text:span text:style-name="T352"/></text:p>
            </table:table-cell>
            <table:table-cell table:style-name="Table2.A1" office:value-type="string">
              <text:p text:style-name="P285"><text:span text:style-name="T353">PROC.</text:span><text:span text:style-name="T354"> </text:span><text:span text:style-name="T355">Nº</text:span></text:p>
            </table:table-cell>
          </table:table-row>
          <table:table-row table:style-name="Table2.2">
            <table:table-cell table:style-name="Table2.A1" office:value-type="string">
              <text:p text:style-name="P286"/>
              <text:p text:style-name="P286"/>
              <text:p text:style-name="P287"/>
              <text:p text:style-name="P288"><text:span text:style-name="T352">Nº</text:span><text:span text:style-name="T356"> </text:span><text:span text:style-name="T352">029/2024</text:span><text:span text:style-name="T357"> </text:span><text:span text:style-name="T352">29/01/2024</text:span></text:p>
            </table:table-cell>
            <table:table-cell table:style-name="Table2.A1" office:value-type="string">
              <text:p text:style-name="P286"/>
              <text:p text:style-name="P289"/>
              <text:p text:style-name="P290"><text:span text:style-name="T358">AEQUUS</text:span><text:span text:style-name="T359"> </text:span><text:span text:style-name="T358">CONSULTORIA</text:span><text:span text:style-name="T359"> </text:span><text:span text:style-name="T360">ECONÔMICA</text:span><text:span text:style-name="T361"> </text:span><text:span text:style-name="T360">E</text:span><text:span text:style-name="T359"> </text:span><text:span text:style-name="T360">SISTEMAS</text:span><text:span text:style-name="T362"> </text:span><text:span text:style-name="T360">S/S</text:span><text:span text:style-name="T362"> </text:span><text:span text:style-name="T360">LTDA</text:span></text:p>
            </table:table-cell>
            <table:table-cell table:style-name="Table2.A1" office:value-type="string">
              <text:p text:style-name="P291"><text:span text:style-name="T360">AQUISIÇÃO DE LICENÇA DE USO, IMPLANTAÇÃO,</text:span><text:span text:style-name="T359"> </text:span><text:span text:style-name="T360">CAPACITAÇÃO, MANUTENÇÃO, SUPORTE TÉCNICO E</text:span><text:span text:style-name="T359"> </text:span><text:span text:style-name="T360">OPERACIONAL DE SISTEMAS DE INFORMAÇÕES</text:span><text:span text:style-name="T359"> </text:span><text:span text:style-name="T360">GERENCIAIS ORÇAMENTÁRIAS, FINANCEIRAS E</text:span><text:span text:style-name="T359"> </text:span><text:span text:style-name="T360">TRIBUTÁRIAS GERADAS PELOS SISTEMAS DE</text:span><text:span text:style-name="T359"> </text:span><text:span text:style-name="T360">ARRECADAÇÃO E ORÇAMENTO DESTA</text:span></text:p>
              <text:p text:style-name="P292"><text:span text:style-name="T360">MUNICIPALIDADE, para atender às demandas da</text:span><text:span text:style-name="T359"> </text:span><text:span text:style-name="T360">Prefeitura de Cachoeiro de Itapemirim, conforme</text:span><text:span text:style-name="T359"> </text:span><text:span text:style-name="T360">descritos no Termo de Referência – Anexo I do Edital</text:span></text:p>
            </table:table-cell>
            <table:table-cell table:style-name="Table2.A1" office:value-type="string">
              <text:p text:style-name="P286"/>
              <text:p text:style-name="P286"/>
              <text:p text:style-name="P286"/>
              <text:p text:style-name="P293"/>
              <text:p text:style-name="P294"><text:span text:style-name="T352">5769/2023</text:span><text:span text:style-name="T352"/></text:p>
            </table:table-cell>
          </table:table-row>
        </table:table>
        <text:p text:style-name="P295"/>
        <text:p text:style-name="P296"><text:span text:style-name="T339">Art. 2° </text:span><text:span text:style-name="T340">Caberá aos fiscais do contrato e, nos seus afastamentos e seus impedimentos legais, aos seus substitutos, em </text:span><text:span text:style-name="T345">especial:</text:span></text:p>
        <text:list text:style-name="WWNum3">
          <text:list-item>
            <text:p text:style-name="P297"><text:span text:style-name="T340">- Prestar apoio técnico e operacional ao gestor do contrato com informações pertinentes às suas competências;</text:span><text:span text:style-name="T340"/></text:p>
          </text:list-item>
          <text:list-item>
            <text:p text:style-name="P298"><text:span text:style-name="T340">-</text:span><text:span text:style-name="T363"> </text:span><text:span text:style-name="T340">Anotar</text:span><text:span text:style-name="T363"> </text:span><text:span text:style-name="T340">no</text:span><text:span text:style-name="T363"> </text:span><text:span text:style-name="T340">histórico</text:span><text:span text:style-name="T363"> </text:span><text:span text:style-name="T340">de</text:span><text:span text:style-name="T363"> </text:span><text:span text:style-name="T340">gerenciamento</text:span><text:span text:style-name="T363"> </text:span><text:span text:style-name="T340">do</text:span><text:span text:style-name="T363"> </text:span><text:span text:style-name="T340">contrato</text:span><text:span text:style-name="T363"> </text:span><text:span text:style-name="T340">todas</text:span><text:span text:style-name="T363"> </text:span><text:span text:style-name="T340">as ocorrências</text:span><text:span text:style-name="T364"> </text:span><text:span text:style-name="T340">relacionadas</text:span><text:span text:style-name="T364"> </text:span><text:span text:style-name="T340">à</text:span><text:span text:style-name="T364"> </text:span><text:span text:style-name="T340">execução</text:span><text:span text:style-name="T364"> </text:span><text:span text:style-name="T340">do</text:span><text:span text:style-name="T364"> </text:span><text:span text:style-name="T340">contrato,</text:span><text:span text:style-name="T364"> </text:span><text:span text:style-name="T340">com</text:span><text:span text:style-name="T364"> </text:span><text:span text:style-name="T340">a</text:span><text:span text:style-name="T364"> </text:span><text:span text:style-name="T340">descrição</text:span><text:span text:style-name="T364"> </text:span><text:span text:style-name="T340">do</text:span><text:span text:style-name="T364"> </text:span><text:span text:style-name="T340">que</text:span><text:span text:style-name="T364"> </text:span><text:span text:style-name="T340">for necessário para a regularização das faltas ou dos defeitos observados;</text:span></text:p>
          </text:list-item>
          <text:list-item>
            <text:p text:style-name="P299"><text:span text:style-name="T340">- Emitir notificações para a correção de rotinas ou de qualquer inexatidão ou irregularidade constatada, com a definição de prazo para a correção;</text:span><text:span text:style-name="T340"/></text:p>
          </text:list-item>
          <text:list-item>
            <text:p text:style-name="P300"><text:span text:style-name="T340">- Informar ao gestor do contato, em tempo hábil, a situação que demandar decisão ou adoção de medidas que ultrapassem a sua competência, para que adote as medidas necessárias e saneadoras, se for o caso;</text:span><text:span text:style-name="T340"/></text:p>
          </text:list-item>
          <text:list-item>
            <text:p text:style-name="P301"><text:span text:style-name="T340">-</text:span><text:span text:style-name="T365"> </text:span><text:span text:style-name="T340">Comunicar</text:span><text:span text:style-name="T365"> </text:span><text:span text:style-name="T340">imediatamente</text:span><text:span text:style-name="T365"> </text:span><text:span text:style-name="T340">ao</text:span><text:span text:style-name="T365"> </text:span><text:span text:style-name="T340">gestor</text:span><text:span text:style-name="T365"> </text:span><text:span text:style-name="T340">do</text:span><text:span text:style-name="T365"> </text:span><text:span text:style-name="T340">contrato</text:span><text:span text:style-name="T365"> </text:span><text:span text:style-name="T340">quaisquer ocorrências que possam inviabilizar a execução do contrato nas datas </text:span><text:span text:style-name="T345">estabelecidas;</text:span></text:p>
          </text:list-item>
        </text:list>
      </text:section>
      <text:p text:style-name="P302"/>
      <text:p text:style-name="P84"/>
      <text:p text:style-name="P303"/>
      <text:list text:continue-numbering="true" text:style-name="WWNum3">
        <text:list-item>
          <text:p text:style-name="P304"><text:span text:style-name="T366">- Fiscalizar a execução do contrato para que sejam</text:span><text:span text:style-name="T367"> </text:span><text:span text:style-name="T366">cumpridas as condições estabelecidas, de modo a assegurar os melhores resultados para a administração, com a conferência das notas fiscais e das documentações exigidas para o pagamento e, após o ateste, que certifica o recebimento</text:span><text:span text:style-name="T367"> </text:span><text:span text:style-name="T366">provisório,</text:span><text:span text:style-name="T367"> </text:span><text:span text:style-name="T366">encaminhar</text:span><text:span text:style-name="T367"> </text:span><text:span text:style-name="T366">ao</text:span><text:span text:style-name="T367"> </text:span><text:span text:style-name="T366">gestor</text:span><text:span text:style-name="T367"> </text:span><text:span text:style-name="T366">de</text:span><text:span text:style-name="T368"> </text:span><text:span text:style-name="T366">contrato</text:span><text:span text:style-name="T367"> </text:span><text:span text:style-name="T366">para</text:span><text:span text:style-name="T367"> </text:span><text:span text:style-name="T366">ratificação;</text:span></text:p>
        </text:list-item>
        <text:list-item>
          <text:p text:style-name="P305"><text:span text:style-name="T369">- Comunicar ao gestor do contrato, em tempo hábil, o término do contrato sob sua responsabilidade, com vistas </text:span><text:span text:style-name="T370">à </text:span><text:span text:style-name="T369">renovação tempestiva ou </text:span><text:span text:style-name="T370">à </text:span><text:span text:style-name="T369">prorrogação contratual;</text:span></text:p>
        </text:list-item>
        <text:list-item>
          <text:p text:style-name="P306"><text:span text:style-name="T371">-</text:span><text:span text:style-name="T372"> </text:span><text:span text:style-name="T369">Participar da atualização do</text:span><text:span text:style-name="T373"> </text:span><text:span text:style-name="T369">relatório de</text:span><text:span text:style-name="T373"> </text:span><text:span text:style-name="T369">riscos durante a fase de gestão do contrato, em conjunto com o fiscal administrativo e com o setorial, conforme o disposto no inciso VII</text:span><text:span text:style-name="T374"> </text:span><text:span text:style-name="T369">do art. 20;</text:span></text:p>
        </text:list-item>
        <text:list-item>
          <text:p text:style-name="P307"><text:span text:style-name="T375">- </text:span><text:span text:style-name="T369">Auxiliar o gestor do contrato com as informações necessárias, na elaboração do documento comprobatório da avaliação realizada na fiscalização do cumprimento de obrigações assumidas pelo contratado, conforme o disposto no inciso VIII do art. 20; e</text:span></text:p>
        </text:list-item>
        <text:list-item>
          <text:p text:style-name="P308"><text:span text:style-name="T376">- </text:span><text:span text:style-name="T369">Realizar o recebimento provisório do objeto do contrato referido no art. 24.</text:span></text:p>
        </text:list-item>
      </text:list>
      <text:p text:style-name="P309"/>
      <text:p text:style-name="P310"><text:span text:style-name="T377">Art. 3º </text:span><text:span text:style-name="T378">Os fiscais nomeados deverão</text:span><text:span text:style-name="T379"> </text:span><text:span text:style-name="T378">providenciar cópia do contrato, do edital, do projeto básico ou do termo de referência, da proposta da empresa vencedora da licitação, sem prejuízo de outros documentos que entender necessários ao exercício da fiscalização.</text:span></text:p>
      <text:p text:style-name="P311"/>
      <text:p text:style-name="P312"><text:span text:style-name="T377">Art. 4º </text:span><text:span text:style-name="T378">Em caso de dúvidas, lacunas ou</text:span><text:span text:style-name="T380"> </text:span><text:span text:style-name="T378">omissões,</text:span><text:span text:style-name="T381"> </text:span><text:span text:style-name="T378">deverá</text:span><text:span text:style-name="T382"> </text:span><text:span text:style-name="T378">ser</text:span><text:span text:style-name="T383"> </text:span><text:span text:style-name="T378">observada</text:span><text:span text:style-name="T380"> </text:span><text:span text:style-name="T378">a</text:span><text:span text:style-name="T384"> </text:span><text:span text:style-name="T378">disciplina</text:span><text:span text:style-name="T385"> </text:span><text:span text:style-name="T378">constante</text:span><text:span text:style-name="T385"> </text:span><text:span text:style-name="T378">do</text:span><text:span text:style-name="T386"> </text:span><text:span text:style-name="T378">Decreto</text:span><text:span text:style-name="T387"> </text:span><text:span text:style-name="T378">Municipal n°</text:span><text:span text:style-name="T380"> </text:span><text:span text:style-name="T378">33.881/2025,</text:span><text:span text:style-name="T380"> </text:span><text:span text:style-name="T378">que regulamenta</text:span><text:span text:style-name="T380"> </text:span><text:span text:style-name="T378">a atuação do agente de contratação,</text:span><text:span text:style-name="T380"> </text:span><text:span text:style-name="T378">da equipe</text:span><text:span text:style-name="T380"> </text:span><text:span text:style-name="T378">de</text:span><text:span text:style-name="T380"> </text:span><text:span text:style-name="T378">apoio,</text:span><text:span text:style-name="T380"> </text:span><text:span text:style-name="T378">da</text:span><text:span text:style-name="T380"> </text:span><text:span text:style-name="T378">comissão</text:span><text:span text:style-name="T380"> </text:span><text:span text:style-name="T378">de</text:span><text:span text:style-name="T380"> </text:span><text:span text:style-name="T378">contratação,</text:span><text:span text:style-name="T380"> </text:span><text:span text:style-name="T378">bem</text:span><text:span text:style-name="T380"> </text:span><text:span text:style-name="T378">como</text:span><text:span text:style-name="T380"> </text:span><text:span text:style-name="T378">dos</text:span><text:span text:style-name="T380"> </text:span><text:span text:style-name="T378">gestores</text:span><text:span text:style-name="T380"> </text:span><text:span text:style-name="T378">e fiscais de contratos, no âmbito da Administração Pública Direta e Indireta do Município</text:span><text:span text:style-name="T380"> </text:span><text:span text:style-name="T378">de</text:span><text:span text:style-name="T380"> </text:span><text:span text:style-name="T378">Cachoeiro</text:span><text:span text:style-name="T380"> </text:span><text:span text:style-name="T378">de</text:span><text:span text:style-name="T380"> </text:span><text:span text:style-name="T378">Itapemirim,</text:span><text:span text:style-name="T380"> </text:span><text:span text:style-name="T378">além</text:span><text:span text:style-name="T380"> </text:span><text:span text:style-name="T378">de</text:span><text:span text:style-name="T380"> </text:span><text:span text:style-name="T378">estabelecer</text:span><text:span text:style-name="T380"> </text:span><text:span text:style-name="T378">outras providências correlatas.</text:span></text:p>
      <text:p text:style-name="P313"/>
      <text:p text:style-name="P314"><text:span text:style-name="T388">Art. 5º </text:span><text:span text:style-name="T369">Revogar as disposições em contrário, em especial a </text:span><text:span text:style-name="T389">Portaria nº 114/2025.</text:span></text:p>
      <text:p text:style-name="P315"/>
      <text:p text:style-name="P316"/>
      <text:p text:style-name="P317"><text:span text:style-name="T378">Cachoeiro</text:span><text:span text:style-name="T390"> </text:span><text:span text:style-name="T378">de</text:span><text:span text:style-name="T391"> </text:span><text:span text:style-name="T378">Itapemirim,</text:span><text:span text:style-name="T381"> </text:span><text:span text:style-name="T378">05</text:span><text:span text:style-name="T392"> </text:span><text:span text:style-name="T378">de</text:span><text:span text:style-name="T393"> </text:span><text:span text:style-name="T378">agosto</text:span><text:span text:style-name="T394"> </text:span><text:span text:style-name="T378">de</text:span><text:span text:style-name="T395"> </text:span><text:span text:style-name="T396">2026.</text:span></text:p>
      <text:p text:style-name="Text_20_body"/>
      <text:p text:style-name="P318"/>
      <text:p text:style-name="P319"><text:span text:style-name="T397">ELIZEU</text:span><text:span text:style-name="T398"> </text:span><text:span text:style-name="T397">CRISOSTOMO</text:span><text:span text:style-name="T399"> </text:span><text:span text:style-name="T397">DE</text:span><text:span text:style-name="T400"> </text:span><text:span text:style-name="T401">VARGAS</text:span></text:p>
      <text:p text:style-name="P320"><text:span text:style-name="T388">Secretário</text:span><text:span text:style-name="T402"> </text:span><text:span text:style-name="T388">Municipal</text:span><text:span text:style-name="T402"> </text:span><text:span text:style-name="T388">de</text:span><text:span text:style-name="T403"> </text:span><text:span text:style-name="T404">Fazenda</text:span></text:p>
      <text:p text:style-name="P321"/>
      <text:p text:style-name="P322"/>
      <text:p text:style-name="P322"/>
      <text:p text:style-name="P322"/>
      <text:p text:style-name="P323"/>
      <text:p text:style-name="P324"><text:span text:style-name="T405">PORTARIA</text:span><text:span text:style-name="T406"> </text:span><text:span text:style-name="T405">Nº</text:span><text:span text:style-name="T406"> </text:span><text:span text:style-name="T407">1.656/2026</text:span></text:p>
      <text:p text:style-name="P325"/>
      <text:p text:style-name="P326"><text:span text:style-name="T408">DESIGNA</text:span><text:span text:style-name="T409"><text:tab/></text:span><text:span text:style-name="T408">SERVIDORES</text:span><text:span text:style-name="T409"><text:tab/></text:span><text:span text:style-name="T410">PARA </text:span><text:span text:style-name="T409">ACOMPANHAMENTO E FISCALIZAÇÃO DA EXECUÇÃO</text:span><text:span text:style-name="T411"> </text:span><text:span text:style-name="T409">DE</text:span><text:span text:style-name="T411"> </text:span><text:span text:style-name="T409">ATAS</text:span><text:span text:style-name="T411"> </text:span><text:span text:style-name="T409">DE</text:span><text:span text:style-name="T411"> </text:span><text:span text:style-name="T409">REGISTRO</text:span><text:span text:style-name="T411"> </text:span><text:span text:style-name="T409">DE PREÇOS FIRMADAS NO MUNICÍPIO.</text:span></text:p>
      <text:p text:style-name="P327"/>
      <text:p text:style-name="P328"><text:span text:style-name="T412">O</text:span><text:span text:style-name="T413"> </text:span><text:span text:style-name="T409">SECRETÁRIO</text:span><text:span text:style-name="T414"> </text:span><text:span text:style-name="T409">MUNICIPAL</text:span><text:span text:style-name="T415"> </text:span><text:span text:style-name="T409">DE</text:span><text:span text:style-name="T415"> </text:span><text:span text:style-name="T409">SAÚDE</text:span><text:span text:style-name="T416"> </text:span><text:span text:style-name="T417">de</text:span></text:p>
      <text:p text:style-name="P329"><text:span text:style-name="T412">Cachoeiro</text:span><text:span text:style-name="T418"> </text:span><text:span text:style-name="T412">de</text:span><text:span text:style-name="T418"> </text:span><text:span text:style-name="T412">Itapemirim,</text:span><text:span text:style-name="T418"> </text:span><text:span text:style-name="T412">Estado</text:span><text:span text:style-name="T418"> </text:span><text:span text:style-name="T412">do</text:span><text:span text:style-name="T418"> </text:span><text:span text:style-name="T412">Espírito Santo, no uso de suas atribuições delegadas através</text:span><text:span text:style-name="T418"> </text:span><text:span text:style-name="T412">do</text:span><text:span text:style-name="T418"> </text:span><text:span text:style-name="T412">Decreto</text:span><text:span text:style-name="T418"> </text:span><text:span text:style-name="T412">nº</text:span><text:span text:style-name="T418"> </text:span><text:span text:style-name="T412">36.940/2025,tendo</text:span><text:span text:style-name="T418"> </text:span><text:span text:style-name="T412">em vista</text:span><text:span text:style-name="T418"> </text:span><text:span text:style-name="T412">o</text:span><text:span text:style-name="T418"> </text:span><text:span text:style-name="T412">que</text:span><text:span text:style-name="T418"> </text:span><text:span text:style-name="T412">consta</text:span><text:span text:style-name="T418"> </text:span><text:span text:style-name="T412">no</text:span><text:span text:style-name="T418"> </text:span><text:span text:style-name="T412">processo</text:span><text:span text:style-name="T418"> </text:span><text:span text:style-name="T412">n° </text:span><text:span text:style-name="T409">68.002/2025</text:span><text:span text:style-name="T412">, </text:span><text:span text:style-name="T409">RESOLVE:</text:span></text:p>
      <text:p text:style-name="P327"/>
      <text:p text:style-name="P330"><text:span text:style-name="T409">Art.</text:span><text:span text:style-name="T419"> </text:span><text:span text:style-name="T409">1º</text:span><text:span text:style-name="T420"> </text:span><text:span text:style-name="T412">Designar</text:span><text:span text:style-name="T421"> </text:span><text:span text:style-name="T412">as</text:span><text:span text:style-name="T422"> </text:span><text:span text:style-name="T412">servidoras</text:span><text:span text:style-name="T423"> </text:span><text:span text:style-name="T409">LUCIANA</text:span><text:span text:style-name="T419"> </text:span><text:span text:style-name="T424">DE</text:span></text:p>
      <text:p text:style-name="P331"><text:span text:style-name="T409">PAULA</text:span><text:span text:style-name="T425"> </text:span><text:span text:style-name="T409">AZEVEDO</text:span><text:span text:style-name="T426"> </text:span><text:span text:style-name="T412">(gestor)</text:span><text:span text:style-name="T427"> </text:span><text:span text:style-name="T412">e</text:span><text:span text:style-name="T428"> </text:span><text:span text:style-name="T409">KAMILA</text:span><text:span text:style-name="T425"> </text:span><text:span text:style-name="T409">DUTRA</text:span><text:span text:style-name="T425"> </text:span><text:span text:style-name="T409">DE</text:span><text:span text:style-name="T425"> </text:span><text:span text:style-name="T409">AZEVEDO</text:span><text:span text:style-name="T425"> </text:span><text:span text:style-name="T408">SCANGARELLI</text:span></text:p>
      <text:p text:style-name="P332"><text:span text:style-name="T412">(gestor</text:span><text:span text:style-name="T429"> </text:span><text:span text:style-name="T412">substituto),</text:span><text:span text:style-name="T429"> </text:span><text:span text:style-name="T412">lotadas</text:span><text:span text:style-name="T429"> </text:span><text:span text:style-name="T412">na</text:span><text:span text:style-name="T429"> </text:span><text:span text:style-name="T412">SEMUS,</text:span><text:span text:style-name="T429"> </text:span><text:span text:style-name="T412">para</text:span><text:span text:style-name="T429"> </text:span><text:span text:style-name="T412">atuarem</text:span><text:span text:style-name="T429"> </text:span><text:span text:style-name="T412">como</text:span><text:span text:style-name="T429"> </text:span><text:span text:style-name="T412">gestores</text:span><text:span text:style-name="T429"> </text:span><text:span text:style-name="T412">na</text:span><text:span text:style-name="T429"> </text:span><text:span text:style-name="T412">execução das ATAS DE REGISTRO DE PREÇOS firmadas no Município e descritas em anexo.</text:span></text:p>
      <text:p text:style-name="P333"/>
      <text:p text:style-name="P334"><text:span text:style-name="T409">Art. 2º </text:span><text:span text:style-name="T412">Designar as servidoras </text:span><text:span text:style-name="T409">ROSIENNI APARECIDA</text:span><text:span text:style-name="T411"> </text:span><text:span text:style-name="T409">DE</text:span><text:span text:style-name="T411"> </text:span><text:span text:style-name="T409">ASSIS</text:span><text:span text:style-name="T411"> </text:span><text:span text:style-name="T409">RIBEIRO</text:span><text:span text:style-name="T411"> </text:span><text:span text:style-name="T412">(fiscal</text:span><text:span text:style-name="T418"> </text:span><text:span text:style-name="T412">administrativo)</text:span><text:span text:style-name="T418"> </text:span><text:span text:style-name="T412">e</text:span><text:span text:style-name="T418"> </text:span><text:span text:style-name="T409">ODILEIA</text:span><text:span text:style-name="T411"> </text:span><text:span text:style-name="T409">MORET DIAS BARBOSA </text:span><text:span text:style-name="T412">(fiscal administrativo substituto), lotadas na SEMUS, para acompanhamento e fiscalização da execução das ATAS DE REGISTRO DE PREÇOS firmadas no Município e descritas em anexo.</text:span></text:p>
      <text:p text:style-name="P335"/>
      <text:p text:style-name="P336"><text:span text:style-name="T409">Art. 3º </text:span><text:span text:style-name="T412">Designar os servidores </text:span><text:span text:style-name="T409">GENILTON FERREIRA DA SILVA </text:span><text:span text:style-name="T412">e </text:span><text:span text:style-name="T409">DÉBORA DAS NEVES DOS SANTOS CORDEIRO </text:span><text:span text:style-name="T412">(fiscais técnicos)</text:span><text:span text:style-name="T430"> </text:span><text:span text:style-name="T412">e</text:span><text:span text:style-name="T428"> </text:span><text:span text:style-name="T409">JAMILI</text:span><text:span text:style-name="T426"> </text:span><text:span text:style-name="T409">LOZORIO</text:span><text:span text:style-name="T426"> </text:span><text:span text:style-name="T409">DE</text:span><text:span text:style-name="T431"> </text:span><text:span text:style-name="T409">MELO</text:span><text:span text:style-name="T426"> </text:span><text:span text:style-name="T409">E</text:span><text:span text:style-name="T426"> </text:span><text:span text:style-name="T409">GABRIELA</text:span><text:span text:style-name="T426"> </text:span><text:span text:style-name="T409">FERRETI</text:span><text:span text:style-name="T426"> </text:span><text:span text:style-name="T408">MACHADO</text:span></text:p>
      <text:p text:style-name="P337"><text:span text:style-name="T412">(fiscais técnicos substitutos)</text:span><text:span text:style-name="T409">,</text:span><text:span text:style-name="T411"> </text:span><text:span text:style-name="T412">lotados na SEMUS, para acompanhamento e</text:span><text:span text:style-name="T418"> </text:span><text:span text:style-name="T412">fiscalização</text:span><text:span text:style-name="T432"> </text:span><text:span text:style-name="T412">da</text:span><text:span text:style-name="T432"> </text:span><text:span text:style-name="T412">execução</text:span><text:span text:style-name="T432"> </text:span><text:span text:style-name="T412">das</text:span><text:span text:style-name="T432"> </text:span><text:span text:style-name="T412">ATAS</text:span><text:span text:style-name="T432"> </text:span><text:span text:style-name="T412">DE</text:span><text:span text:style-name="T432"> </text:span><text:span text:style-name="T412">REGISTRO</text:span><text:span text:style-name="T432"> </text:span><text:span text:style-name="T412">DE</text:span><text:span text:style-name="T432"> </text:span><text:span text:style-name="T412">PREÇOS</text:span><text:span text:style-name="T432"> </text:span><text:span text:style-name="T412">firmadas</text:span><text:span text:style-name="T432"> </text:span><text:span text:style-name="T412">no</text:span><text:span text:style-name="T432"> </text:span><text:span text:style-name="T412">Município e descritas em anexo.</text:span></text:p>
      <text:p text:style-name="P338"/>
      <text:p text:style-name="P339"><text:span text:style-name="T409">Art. 4º </text:span><text:span text:style-name="T412">Esta portaria entra em vigor na data de</text:span><text:span text:style-name="T433"> </text:span><text:span text:style-name="T412">sua publicação, revogadas as disposições em contrário, em especial a </text:span><text:span text:style-name="T409">Portaria nº </text:span><text:span text:style-name="T408">1.515/2026</text:span><text:span text:style-name="T434">.</text:span></text:p>
      <text:p text:style-name="P340"/>
      <text:p text:style-name="P341"/>
      <text:p text:style-name="P342"><text:span text:style-name="T412">Cachoeiro</text:span><text:span text:style-name="T435"> </text:span><text:span text:style-name="T412">de</text:span><text:span text:style-name="T436"> </text:span><text:span text:style-name="T412">Itapemirim/ES,</text:span><text:span text:style-name="T436"> </text:span><text:span text:style-name="T412">07</text:span><text:span text:style-name="T436"> </text:span><text:span text:style-name="T412">de</text:span><text:span text:style-name="T436"> </text:span><text:span text:style-name="T412">agosto</text:span><text:span text:style-name="T436"> </text:span><text:span text:style-name="T412">de</text:span><text:span text:style-name="T436"> </text:span><text:span text:style-name="T437">2026.</text:span></text:p>
      <text:p text:style-name="P343"/>
      <text:p text:style-name="P344"/>
      <text:p text:style-name="P342"><text:span text:style-name="T409">VILSON</text:span><text:span text:style-name="T438"> </text:span><text:span text:style-name="T409">CARLOS</text:span><text:span text:style-name="T439"> </text:span><text:span text:style-name="T409">GOMES</text:span><text:span text:style-name="T439"> </text:span><text:span text:style-name="T408">COELHO</text:span></text:p>
      <text:p text:style-name="P345"><text:span text:style-name="T409">Secretário</text:span><text:span text:style-name="T440"> </text:span><text:span text:style-name="T409">Municipal</text:span><text:span text:style-name="T441"> </text:span><text:span text:style-name="T409">de</text:span><text:span text:style-name="T440"> </text:span><text:span text:style-name="T409">Saúde</text:span><text:span text:style-name="T441"> </text:span><text:span text:style-name="T408">(Interino)</text:span></text:p>
      <text:p text:style-name="P346"/>
      <text:p text:style-name="P347"/>
      <text:p text:style-name="P347"/>
      <text:p text:style-name="P348"/>
      <text:p text:style-name="P349"><text:span text:style-name="T442"><text:s/></text:span><text:span text:style-name="T443">RELAÇÃO</text:span><text:span text:style-name="T444"> </text:span><text:span text:style-name="T443">ANEXA</text:span><text:span text:style-name="T445"> </text:span><text:span text:style-name="T443">A</text:span><text:span text:style-name="T446"> </text:span><text:span text:style-name="T443">PORTARIA</text:span><text:span text:style-name="T447"> </text:span><text:span text:style-name="T443">Nº</text:span><text:span text:style-name="T448"> </text:span><text:span text:style-name="T449">1.656/2026</text:span><text:span text:style-name="T450">.</text:span></text:p>
      <text:p text:style-name="P350"/>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351"><text:span text:style-name="T451">NÚMERO</text:span><text:span text:style-name="T452"> </text:span><text:span text:style-name="T451">DAS</text:span><text:span text:style-name="T453"> </text:span><text:span text:style-name="T454">ATAS</text:span><text:span text:style-name="T455"> </text:span><text:span text:style-name="T451">DE</text:span><text:span text:style-name="T453"> </text:span><text:span text:style-name="T456">REGISTRO</text:span></text:p>
            <text:p text:style-name="P352"><text:span text:style-name="T457">DE</text:span><text:span text:style-name="T458"> </text:span><text:span text:style-name="T459">PREÇOS</text:span></text:p>
          </table:table-cell>
          <table:table-cell table:style-name="Table3.A1" office:value-type="string">
            <text:p text:style-name="P353"/>
            <text:p text:style-name="P354"><text:span text:style-name="T459">EMPRESA</text:span><text:span text:style-name="T459"/></text:p>
          </table:table-cell>
          <table:table-cell table:style-name="Table3.A1" office:value-type="string">
            <text:p text:style-name="P353"/>
            <text:p text:style-name="P355"><text:span text:style-name="T459">OBJETO</text:span><text:span text:style-name="T459"/></text:p>
          </table:table-cell>
        </table:table-row>
        <table:table-row table:style-name="Table3.2">
          <table:table-cell table:style-name="Table3.A1" office:value-type="string">
            <text:p text:style-name="P356"><text:span text:style-name="T460">ATA</text:span><text:span text:style-name="T461"> </text:span><text:span text:style-name="T460">032/2026</text:span><text:span text:style-name="T462"> </text:span><text:span text:style-name="T463">FMS</text:span></text:p>
          </table:table-cell>
          <table:table-cell table:style-name="Table3.A1" office:value-type="string">
            <text:p text:style-name="P357"><text:span text:style-name="T464">AGNUS BRASIL</text:span><text:span text:style-name="T465"> </text:span><text:span text:style-name="T464">COMERCIO</text:span><text:span text:style-name="T460"> </text:span><text:span text:style-name="T466">E </text:span><text:span text:style-name="T464">SERVICOS </text:span><text:span text:style-name="T466">DE </text:span><text:span text:style-name="T464">ARTIGOS</text:span><text:span text:style-name="T467"> </text:span><text:span text:style-name="T468">LABORATORIAIS</text:span><text:span text:style-name="T469"> </text:span><text:span text:style-name="T468">EIRELI</text:span></text:p>
          </table:table-cell>
          <table:table-cell table:style-name="Table3.A1" office:value-type="string">
            <text:p text:style-name="P358"><text:span text:style-name="T470">Aquisição</text:span><text:span text:style-name="T471"> </text:span><text:span text:style-name="T470">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59"><text:span text:style-name="T460">ATA</text:span><text:span text:style-name="T461"> </text:span><text:span text:style-name="T468">033/2026</text:span><text:span text:style-name="T475"> </text:span><text:span text:style-name="T463">FMS</text:span></text:p>
          </table:table-cell>
          <table:table-cell table:style-name="Table3.A1" office:value-type="string">
            <text:p text:style-name="P360"><text:span text:style-name="T476">ALP</text:span><text:span text:style-name="T464"> </text:span><text:span text:style-name="T476">COMERCIO</text:span><text:span text:style-name="T477"> </text:span><text:span text:style-name="T478">DE</text:span><text:span text:style-name="T468"> </text:span><text:span text:style-name="T478">PRODUTOS</text:span><text:span text:style-name="T479"> </text:span><text:span text:style-name="T476">PARA</text:span><text:span text:style-name="T477"> </text:span><text:span text:style-name="T476">SAUDE</text:span><text:span text:style-name="T480"> </text:span><text:span text:style-name="T478">LTDA</text:span></text:p>
          </table:table-cell>
          <table:table-cell table:style-name="Table3.A1" office:value-type="string">
            <text:p text:style-name="P361"><text:span text:style-name="T470">Aquisição de</text:span><text:span text:style-name="T472"> </text:span><text:span text:style-name="T473">Equipamentos</text:span><text:span text:style-name="T474"> </text:span><text:span text:style-name="T473">Hospitalares</text:span></text:p>
          </table:table-cell>
        </table:table-row>
        <table:table-row table:style-name="Table3.4">
          <table:table-cell table:style-name="Table3.A1" office:value-type="string">
            <text:p text:style-name="P362"><text:span text:style-name="T460">ATA</text:span><text:span text:style-name="T461"> </text:span><text:span text:style-name="T460">034/2026</text:span><text:span text:style-name="T462"> </text:span><text:span text:style-name="T463">FMS</text:span></text:p>
          </table:table-cell>
          <table:table-cell table:style-name="Table3.A1" office:value-type="string">
            <text:p text:style-name="P363"><text:span text:style-name="T460">AMB</text:span><text:span text:style-name="T481"> </text:span><text:span text:style-name="T468">DISTRIBUIDORA</text:span><text:span text:style-name="T482"> </text:span><text:span text:style-name="T468">DE</text:span><text:span text:style-name="T483"> </text:span><text:span text:style-name="T468">MEDICAMENTO </text:span><text:span text:style-name="T460">E</text:span><text:span text:style-name="T481"> </text:span><text:span text:style-name="T468">MATERIAIS</text:span><text:span text:style-name="T484"> </text:span><text:span text:style-name="T468">HOSPITALARES LTDA</text:span></text:p>
          </table:table-cell>
          <table:table-cell table:style-name="Table3.A1" office:value-type="string">
            <text:p text:style-name="P364"><text:span text:style-name="T485">Aquisição</text:span><text:span text:style-name="T486"> </text:span><text:span text:style-name="T471">de</text:span><text:span text:style-name="T487"> </text:span><text:span text:style-name="T485">Equipamentos</text:span></text:p>
            <text:p text:style-name="P365"><text:span text:style-name="T488">Hospitalares</text:span><text:span text:style-name="T488"/></text:p>
          </table:table-cell>
        </table:table-row>
        <table:table-row table:style-name="Table3.2">
          <table:table-cell table:style-name="Table3.A1" office:value-type="string">
            <text:p text:style-name="P366"><text:span text:style-name="T460">ATA</text:span><text:span text:style-name="T461"> </text:span><text:span text:style-name="T460">035/2026</text:span><text:span text:style-name="T462"> </text:span><text:span text:style-name="T463">FMS</text:span></text:p>
          </table:table-cell>
          <table:table-cell table:style-name="Table3.A1" office:value-type="string">
            <text:p text:style-name="P367"><text:span text:style-name="T476">ASCLEPIOS</text:span><text:span text:style-name="T489"> </text:span><text:span text:style-name="T478">EQUIPAMENTOS</text:span><text:span text:style-name="T475"> </text:span><text:span text:style-name="T478">HOSPITALARES</text:span><text:span text:style-name="T490"> </text:span><text:span text:style-name="T478">LTDA</text:span></text:p>
          </table:table-cell>
          <table:table-cell table:style-name="Table3.A1" office:value-type="string">
            <text:p text:style-name="P368"><text:span text:style-name="T473">Aquisição </text:span><text:span text:style-name="T470">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69"><text:span text:style-name="T460">ATA</text:span><text:span text:style-name="T461"> </text:span><text:span text:style-name="T460">036/2026</text:span><text:span text:style-name="T462"> </text:span><text:span text:style-name="T463">FMS</text:span></text:p>
          </table:table-cell>
          <table:table-cell table:style-name="Table3.A1" office:value-type="string">
            <text:p text:style-name="P370"><text:span text:style-name="T478">BHP</text:span><text:span text:style-name="T482"> </text:span><text:span text:style-name="T478">PRODUTOS</text:span><text:span text:style-name="T491"> </text:span><text:span text:style-name="T478">MEDICO</text:span><text:span text:style-name="T492"> </text:span><text:span text:style-name="T478">HOSPITALARES</text:span><text:span text:style-name="T493"> </text:span><text:span text:style-name="T478">LTDA</text:span></text:p>
          </table:table-cell>
          <table:table-cell table:style-name="Table3.A1" office:value-type="string">
            <text:p text:style-name="P364"><text:span text:style-name="T485">Aquisição</text:span><text:span text:style-name="T486"> </text:span><text:span text:style-name="T471">de</text:span><text:span text:style-name="T487"> </text:span><text:span text:style-name="T485">Equipamentos</text:span></text:p>
            <text:p text:style-name="P371"><text:span text:style-name="T494">Hospitalares,</text:span><text:span text:style-name="T494"/></text:p>
          </table:table-cell>
        </table:table-row>
        <table:table-row table:style-name="Table3.4">
          <table:table-cell table:style-name="Table3.A1" office:value-type="string">
            <text:p text:style-name="P372"><text:span text:style-name="T460">ATA</text:span><text:span text:style-name="T461"> </text:span><text:span text:style-name="T468">037/2026</text:span><text:span text:style-name="T475"> </text:span><text:span text:style-name="T463">FMS</text:span></text:p>
          </table:table-cell>
          <table:table-cell table:style-name="Table3.A1" office:value-type="string">
            <text:p text:style-name="P373"><text:span text:style-name="T466">CIRURGICA </text:span><text:span text:style-name="T464">SAO</text:span><text:span text:style-name="T465"> </text:span><text:span text:style-name="T466">FELIPE</text:span><text:span text:style-name="T463"> </text:span><text:span text:style-name="T466">PRODUTOS</text:span><text:span text:style-name="T495"> </text:span><text:span text:style-name="T466">PARA </text:span><text:span text:style-name="T464">SAUDE</text:span><text:span text:style-name="T465"> </text:span><text:span text:style-name="T478">LTDA</text:span></text:p>
          </table:table-cell>
          <table:table-cell table:style-name="Table3.A1" office:value-type="string">
            <text:p text:style-name="P374"><text:span text:style-name="T496">Aquisição</text:span><text:span text:style-name="T497"> </text:span><text:span text:style-name="T496">de</text:span><text:span text:style-name="T498"> </text:span><text:span text:style-name="T499">Equipamentos</text:span></text:p>
            <text:p text:style-name="P375"><text:span text:style-name="T473">Hospitalares</text:span><text:span text:style-name="T473"/></text:p>
          </table:table-cell>
        </table:table-row>
        <table:table-row table:style-name="Table3.2">
          <table:table-cell table:style-name="Table3.A1" office:value-type="string">
            <text:p text:style-name="P369"><text:span text:style-name="T460">ATA</text:span><text:span text:style-name="T461"> </text:span><text:span text:style-name="T468">038/2026</text:span><text:span text:style-name="T475"> </text:span><text:span text:style-name="T463">FMS</text:span></text:p>
          </table:table-cell>
          <table:table-cell table:style-name="Table3.A1" office:value-type="string">
            <text:p text:style-name="P376"><text:span text:style-name="T466">COMERCIAL</text:span><text:span text:style-name="T463"> </text:span><text:span text:style-name="T466">DE</text:span><text:span text:style-name="T463"> </text:span><text:span text:style-name="T466">EQUIPAMENTOS</text:span><text:span text:style-name="T495"> </text:span><text:span text:style-name="T466">MEDICO</text:span><text:span text:style-name="T463"> </text:span><text:span text:style-name="T466">HOSPITALARES</text:span><text:span text:style-name="T484"> </text:span><text:span text:style-name="T460">SERRA </text:span><text:span text:style-name="T468">DAS </text:span><text:span text:style-name="T460">ARARAS </text:span><text:span text:style-name="T468">LTDA</text:span></text:p>
          </table:table-cell>
          <table:table-cell table:style-name="Table3.A1" office:value-type="string">
            <text:p text:style-name="P377"><text:span text:style-name="T470">Aquisição</text:span><text:span text:style-name="T471"> </text:span><text:span text:style-name="T470">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78"><text:span text:style-name="T460">ATA</text:span><text:span text:style-name="T461"> </text:span><text:span text:style-name="T460">039/2026</text:span><text:span text:style-name="T462"> </text:span><text:span text:style-name="T463">FMS</text:span></text:p>
          </table:table-cell>
          <table:table-cell table:style-name="Table3.A1" office:value-type="string">
            <text:p text:style-name="P379"><text:span text:style-name="T466">DELTA </text:span><text:span text:style-name="T464">SHOP</text:span><text:span text:style-name="T476"> </text:span><text:span text:style-name="T466">-</text:span><text:span text:style-name="T468"> </text:span><text:span text:style-name="T466">DISTRIBUIDORA</text:span><text:span text:style-name="T500"> </text:span><text:span text:style-name="T466">DE</text:span><text:span text:style-name="T463"> </text:span><text:span text:style-name="T466">PRODUTOS</text:span><text:span text:style-name="T484"> </text:span><text:span text:style-name="T468">HOSPITALARES LTDA</text:span></text:p>
          </table:table-cell>
          <table:table-cell table:style-name="Table3.A1" office:value-type="string">
            <text:p text:style-name="P380"><text:span text:style-name="T473">Aquisição</text:span><text:span text:style-name="T485"> </text:span><text:span text:style-name="T470">de</text:span><text:span text:style-name="T472"> </text:span><text:span text:style-name="T473">Equipamentos</text:span><text:span text:style-name="T474"> </text:span><text:span text:style-name="T473">Hospitalares</text:span></text:p>
          </table:table-cell>
        </table:table-row>
        <table:table-row table:style-name="Table3.4">
          <table:table-cell table:style-name="Table3.A1" office:value-type="string">
            <text:p text:style-name="P359"><text:span text:style-name="T460">ATA</text:span><text:span text:style-name="T461"> </text:span><text:span text:style-name="T460">040/2026</text:span><text:span text:style-name="T462"> </text:span><text:span text:style-name="T463">FMS</text:span></text:p>
          </table:table-cell>
          <table:table-cell table:style-name="Table3.A1" office:value-type="string">
            <text:p text:style-name="P381"><text:span text:style-name="T478">DORAMEL</text:span><text:span text:style-name="T501"> </text:span><text:span text:style-name="T478">LTDA</text:span></text:p>
          </table:table-cell>
          <table:table-cell table:style-name="Table3.A1" office:value-type="string">
            <text:p text:style-name="P382"><text:span text:style-name="T471">Aquisição</text:span><text:span text:style-name="T502"> </text:span><text:span text:style-name="T471">de</text:span><text:span text:style-name="T503"> </text:span><text:span text:style-name="T485">Equipamentos</text:span></text:p>
            <text:p text:style-name="P365"><text:span text:style-name="T488">Hospitalares</text:span><text:span text:style-name="T488"/></text:p>
          </table:table-cell>
        </table:table-row>
        <table:table-row table:style-name="Table3.2">
          <table:table-cell table:style-name="Table3.A1" office:value-type="string">
            <text:p text:style-name="P378"><text:span text:style-name="T460">ATA</text:span><text:span text:style-name="T461"> </text:span><text:span text:style-name="T468">041/2026</text:span><text:span text:style-name="T475"> </text:span><text:span text:style-name="T463">FMS</text:span></text:p>
          </table:table-cell>
          <table:table-cell table:style-name="Table3.A1" office:value-type="string">
            <text:p text:style-name="P383"><text:span text:style-name="T466">ENDOGERAIS</text:span><text:span text:style-name="T468"> </text:span><text:span text:style-name="T466">EQUIPAMENTOS</text:span><text:span text:style-name="T504"> </text:span><text:span text:style-name="T466">MEDICOS</text:span><text:span text:style-name="T478"> LTDA</text:span></text:p>
          </table:table-cell>
          <table:table-cell table:style-name="Table3.A1" office:value-type="string">
            <text:p text:style-name="P384"><text:span text:style-name="T496">Aquisição</text:span><text:span text:style-name="T505"> </text:span><text:span text:style-name="T506">de</text:span><text:span text:style-name="T507"> </text:span><text:span text:style-name="T499">Equipamentos</text:span></text:p>
            <text:p text:style-name="P385"><text:span text:style-name="T473">Hospitalares</text:span><text:span text:style-name="T473"/></text:p>
          </table:table-cell>
        </table:table-row>
        <table:table-row table:style-name="Table3.2">
          <table:table-cell table:style-name="Table3.A1" office:value-type="string">
            <text:p text:style-name="P386"><text:span text:style-name="T460">ATA</text:span><text:span text:style-name="T461"> </text:span><text:span text:style-name="T468">042/2026</text:span><text:span text:style-name="T475"> </text:span><text:span text:style-name="T463">FMS</text:span></text:p>
          </table:table-cell>
          <table:table-cell table:style-name="Table3.A1" office:value-type="string">
            <text:p text:style-name="P387"><text:span text:style-name="T466">F.COMM</text:span><text:span text:style-name="T508"> </text:span><text:span text:style-name="T466">COMERCIO</text:span><text:span text:style-name="T509"> </text:span><text:span text:style-name="T466">E</text:span><text:span text:style-name="T478"> </text:span><text:span text:style-name="T466">DISTRIBUIDORA</text:span><text:span text:style-name="T475"> </text:span><text:span text:style-name="T478">LTDA</text:span></text:p>
          </table:table-cell>
          <table:table-cell table:style-name="Table3.A1" office:value-type="string">
            <text:p text:style-name="P388"><text:span text:style-name="T496">Aquisição</text:span><text:span text:style-name="T497"> </text:span><text:span text:style-name="T496">de</text:span><text:span text:style-name="T498"> </text:span><text:span text:style-name="T499">Equipamentos</text:span></text:p>
            <text:p text:style-name="P389"><text:span text:style-name="T473">Hospitalares</text:span><text:span text:style-name="T473"/></text:p>
          </table:table-cell>
        </table:table-row>
        <table:table-row table:style-name="Table3.4">
          <table:table-cell table:style-name="Table3.A1" office:value-type="string">
            <text:p text:style-name="P369"><text:span text:style-name="T468">ATA</text:span><text:span text:style-name="T469"> </text:span><text:span text:style-name="T468">043/2026</text:span><text:span text:style-name="T475"> </text:span><text:span text:style-name="T463">FMS</text:span></text:p>
          </table:table-cell>
          <table:table-cell table:style-name="Table3.A1" office:value-type="string">
            <text:p text:style-name="P390"><text:span text:style-name="T478">ESFERA</text:span><text:span text:style-name="T509"> </text:span><text:span text:style-name="T476">MASTER</text:span><text:span text:style-name="T510"> </text:span><text:span text:style-name="T478">COMERCIAL</text:span><text:span text:style-name="T509"> </text:span><text:span text:style-name="T478">LTDA</text:span></text:p>
          </table:table-cell>
          <table:table-cell table:style-name="Table3.A1" office:value-type="string">
            <text:p text:style-name="P391"><text:span text:style-name="T470">Aquisição 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66"><text:span text:style-name="T460">ATA</text:span><text:span text:style-name="T461"> </text:span><text:span text:style-name="T460">044/2026</text:span><text:span text:style-name="T462"> </text:span><text:span text:style-name="T463">FMS</text:span></text:p>
          </table:table-cell>
          <table:table-cell table:style-name="Table3.A1" office:value-type="string">
            <text:p text:style-name="P392"><text:span text:style-name="T466">INSTRAMED</text:span><text:span text:style-name="T501"> </text:span><text:span text:style-name="T466">INDUSTRIA</text:span><text:span text:style-name="T511"> </text:span><text:span text:style-name="T466">MEDICO</text:span><text:span text:style-name="T500"> </text:span><text:span text:style-name="T466">HOSPITALAR</text:span><text:span text:style-name="T492"> </text:span><text:span text:style-name="T478">LTDA</text:span></text:p>
          </table:table-cell>
          <table:table-cell table:style-name="Table3.A1" office:value-type="string">
            <text:p text:style-name="P393"><text:span text:style-name="T470">Aquisição 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94"><text:span text:style-name="T460">ATA</text:span><text:span text:style-name="T461"> </text:span><text:span text:style-name="T460">045/2026</text:span><text:span text:style-name="T462"> </text:span><text:span text:style-name="T463">FMS</text:span></text:p>
          </table:table-cell>
          <table:table-cell table:style-name="Table3.A1" office:value-type="string">
            <text:p text:style-name="P395"><text:span text:style-name="T466">JT</text:span><text:span text:style-name="T463"> </text:span><text:span text:style-name="T464">COMÉROO</text:span><text:span text:style-name="T512"> </text:span><text:span text:style-name="T466">DE</text:span><text:span text:style-name="T513"> </text:span><text:span text:style-name="T466">PRODUTOS</text:span><text:span text:style-name="T514"> </text:span><text:span text:style-name="T466">MÉDICOS</text:span><text:span text:style-name="T509"> </text:span><text:span text:style-name="T466">LTDA.</text:span></text:p>
          </table:table-cell>
          <table:table-cell table:style-name="Table3.A1" office:value-type="string">
            <text:p text:style-name="P377"><text:span text:style-name="T473">Aquisição</text:span><text:span text:style-name="T485"> </text:span><text:span text:style-name="T470">de</text:span><text:span text:style-name="T472"> </text:span><text:span text:style-name="T473">Equipamentos</text:span><text:span text:style-name="T474"> </text:span><text:span text:style-name="T473">Hospitalares</text:span></text:p>
          </table:table-cell>
        </table:table-row>
        <table:table-row table:style-name="Table3.4">
          <table:table-cell table:style-name="Table3.A1" office:value-type="string">
            <text:p text:style-name="P378"><text:span text:style-name="T460">ATA</text:span><text:span text:style-name="T461"> </text:span><text:span text:style-name="T468">046/2026</text:span><text:span text:style-name="T475"> </text:span><text:span text:style-name="T465">FMS</text:span></text:p>
          </table:table-cell>
          <table:table-cell table:style-name="Table3.A1" office:value-type="string">
            <text:p text:style-name="P396"><text:span text:style-name="T466">K.C.R.</text:span><text:span text:style-name="T463"> </text:span><text:span text:style-name="T466">INDÚSTRIA</text:span><text:span text:style-name="T493"> </text:span><text:span text:style-name="T464">E</text:span><text:span text:style-name="T465"> </text:span><text:span text:style-name="T464">COMÉRCIO</text:span><text:span text:style-name="T477"> </text:span><text:span text:style-name="T466">DE</text:span><text:span text:style-name="T495"> </text:span><text:span text:style-name="T466">EQUIPAMENTOS</text:span><text:span text:style-name="T491"> </text:span><text:span text:style-name="T478">LTDA</text:span></text:p>
          </table:table-cell>
          <table:table-cell table:style-name="Table3.A1" office:value-type="string">
            <text:p text:style-name="P397"><text:span text:style-name="T470">Aquisição 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98"><text:span text:style-name="T460">ATA</text:span><text:span text:style-name="T461"> </text:span><text:span text:style-name="T468">047/2026</text:span><text:span text:style-name="T475"> </text:span><text:span text:style-name="T463">FMS</text:span></text:p>
          </table:table-cell>
          <table:table-cell table:style-name="Table3.A1" office:value-type="string">
            <text:p text:style-name="P399"><text:span text:style-name="T468">LICITA</text:span><text:span text:style-name="T501"> </text:span><text:span text:style-name="T468">MED</text:span><text:span text:style-name="T478"> LTDA</text:span></text:p>
          </table:table-cell>
          <table:table-cell table:style-name="Table3.A1" office:value-type="string">
            <text:p text:style-name="P400"><text:span text:style-name="T470">Aquisição</text:span><text:span text:style-name="T471"> </text:span><text:span text:style-name="T470">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78"><text:span text:style-name="T460">ATA</text:span><text:span text:style-name="T461"> </text:span><text:span text:style-name="T468">048/2026</text:span><text:span text:style-name="T475"> </text:span><text:span text:style-name="T463">FMS</text:span></text:p>
          </table:table-cell>
          <table:table-cell table:style-name="Table3.A1" office:value-type="string">
            <text:p text:style-name="P401"><text:span text:style-name="T466">LICITAMED</text:span><text:span text:style-name="T468"> </text:span><text:span text:style-name="T466">PRIME</text:span><text:span text:style-name="T513"> </text:span><text:span text:style-name="T464">COMERCIAL</text:span><text:span text:style-name="T515"> </text:span><text:span text:style-name="T478">LTDA</text:span></text:p>
          </table:table-cell>
          <table:table-cell table:style-name="Table3.A1" office:value-type="string">
            <text:p text:style-name="P402"><text:span text:style-name="T470">Aquisição de</text:span><text:span text:style-name="T472"> </text:span><text:span text:style-name="T473">Equipamentos</text:span><text:span text:style-name="T474"> </text:span><text:span text:style-name="T473">Hospitalares</text:span></text:p>
          </table:table-cell>
        </table:table-row>
        <table:table-row table:style-name="Table3.4">
          <table:table-cell table:style-name="Table3.A1" office:value-type="string">
            <text:p text:style-name="P386"><text:span text:style-name="T460">ATA</text:span><text:span text:style-name="T461"> </text:span><text:span text:style-name="T468">049/2026</text:span><text:span text:style-name="T475"> </text:span><text:span text:style-name="T463">FMS</text:span></text:p>
          </table:table-cell>
          <table:table-cell table:style-name="Table3.A1" office:value-type="string">
            <text:p text:style-name="P403"><text:span text:style-name="T478">M.</text:span><text:span text:style-name="T466"> </text:span><text:span text:style-name="T476">CARREGA</text:span><text:span text:style-name="T516"> </text:span><text:span text:style-name="T476">COMERCIO</text:span><text:span text:style-name="T477"> </text:span><text:span text:style-name="T478">DE</text:span><text:span text:style-name="T468"> </text:span><text:span text:style-name="T478">PRODUTOS</text:span><text:span text:style-name="T490"> </text:span><text:span text:style-name="T478">HOSPITALARES</text:span></text:p>
          </table:table-cell>
          <table:table-cell table:style-name="Table3.A1" office:value-type="string">
            <text:p text:style-name="P404"><text:span text:style-name="T470">Aquisição 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405"><text:span text:style-name="T460">ATA</text:span><text:span text:style-name="T461"> </text:span><text:span text:style-name="T460">050/2026</text:span><text:span text:style-name="T462"> </text:span><text:span text:style-name="T463">FMS</text:span></text:p>
          </table:table-cell>
          <table:table-cell table:style-name="Table3.A1" office:value-type="string">
            <text:p text:style-name="P406"><text:span text:style-name="T464">STAN</text:span><text:span text:style-name="T517"> </text:span><text:span text:style-name="T466">COMEROO</text:span><text:span text:style-name="T501"> </text:span><text:span text:style-name="T466">DE</text:span><text:span text:style-name="T513"> </text:span><text:span text:style-name="T466">PRODUTOS</text:span><text:span text:style-name="T479"> </text:span><text:span text:style-name="T466">MEDICOS</text:span><text:span text:style-name="T500"> </text:span><text:span text:style-name="T478">LTDA.</text:span></text:p>
          </table:table-cell>
          <table:table-cell table:style-name="Table3.A1" office:value-type="string">
            <text:p text:style-name="P407"><text:span text:style-name="T470">Aquisição</text:span><text:span text:style-name="T471"> </text:span><text:span text:style-name="T470">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408"><text:span text:style-name="T460">ATA</text:span><text:span text:style-name="T461"> </text:span><text:span text:style-name="T460">051/2026</text:span><text:span text:style-name="T462"> </text:span><text:span text:style-name="T463">FMS</text:span></text:p>
          </table:table-cell>
          <table:table-cell table:style-name="Table3.A1" office:value-type="string">
            <text:p text:style-name="P409"><text:span text:style-name="T468">V.</text:span><text:span text:style-name="T466"> </text:span><text:span text:style-name="T460">S.</text:span><text:span text:style-name="T481"> </text:span><text:span text:style-name="T460">COSTA</text:span><text:span text:style-name="T518"> </text:span><text:span text:style-name="T460">&amp;</text:span><text:span text:style-name="T518"> </text:span><text:span text:style-name="T468">C!A </text:span><text:span text:style-name="T478">LTDA</text:span></text:p>
          </table:table-cell>
          <table:table-cell table:style-name="Table3.A1" office:value-type="string">
            <text:p text:style-name="P410"><text:span text:style-name="T473">Aquisição</text:span><text:span text:style-name="T485"> </text:span><text:span text:style-name="T470">de</text:span><text:span text:style-name="T472"> </text:span><text:span text:style-name="T473">Equipamentos</text:span><text:span text:style-name="T474"> </text:span><text:span text:style-name="T473">Hospitalares</text:span></text:p>
          </table:table-cell>
        </table:table-row>
        <table:table-row table:style-name="Table3.4">
          <table:table-cell table:style-name="Table3.A1" office:value-type="string">
            <text:p text:style-name="P394"><text:span text:style-name="T460">ATA</text:span><text:span text:style-name="T461"> </text:span><text:span text:style-name="T468">052/2026</text:span><text:span text:style-name="T475"> </text:span><text:span text:style-name="T463">FMS</text:span></text:p>
          </table:table-cell>
          <table:table-cell table:style-name="Table3.A1" office:value-type="string">
            <text:p text:style-name="P411"><text:span text:style-name="T519">W</text:span><text:span text:style-name="T520"> </text:span><text:span text:style-name="T478">TEDESCO</text:span><text:span text:style-name="T508"> </text:span><text:span text:style-name="T478">REFRIGERAÇÃO</text:span><text:span text:style-name="T521"> </text:span><text:span text:style-name="T478">LTDA</text:span></text:p>
          </table:table-cell>
          <table:table-cell table:style-name="Table3.A1" office:value-type="string">
            <text:p text:style-name="P412"><text:span text:style-name="T470">Aquisição de</text:span><text:span text:style-name="T472"> </text:span><text:span text:style-name="T473">Equipamentos</text:span><text:span text:style-name="T474"> </text:span><text:span text:style-name="T473">Hospitalares</text:span></text:p>
          </table:table-cell>
        </table:table-row>
        <table:table-row table:style-name="Table3.2">
          <table:table-cell table:style-name="Table3.A1" office:value-type="string">
            <text:p text:style-name="P394"><text:span text:style-name="T460">ATA</text:span><text:span text:style-name="T461"> </text:span><text:span text:style-name="T468">053/2026</text:span><text:span text:style-name="T475"> </text:span><text:span text:style-name="T463">FMS</text:span></text:p>
          </table:table-cell>
          <table:table-cell table:style-name="Table3.A1" office:value-type="string">
            <text:p text:style-name="P413"><text:span text:style-name="T476">YOU</text:span><text:span text:style-name="T464"> </text:span><text:span text:style-name="T476">CARE</text:span><text:span text:style-name="T512"> </text:span><text:span text:style-name="T476">SOLUCOES</text:span><text:span text:style-name="T512"> </text:span><text:span text:style-name="T478">HOSPITALARES</text:span><text:span text:style-name="T521"> </text:span><text:span text:style-name="T478">LTDA</text:span></text:p>
          </table:table-cell>
          <table:table-cell table:style-name="Table3.A1" office:value-type="string">
            <text:p text:style-name="P414"><text:span text:style-name="T473">Aquisição</text:span><text:span text:style-name="T485"> </text:span><text:span text:style-name="T470">de</text:span><text:span text:style-name="T472"> </text:span><text:span text:style-name="T473">Equipamentos</text:span><text:span text:style-name="T474"> </text:span><text:span text:style-name="T473">Hospitalares</text:span></text:p>
          </table:table-cell>
        </table:table-row>
      </table:table>
      <text:p text:style-name="P415"/>
      <text:p text:style-name="P416"/>
      <text:p text:style-name="P417"/>
      <text:p text:style-name="P418"><text:span text:style-name="T522">PORTARIA</text:span><text:span text:style-name="T523"> </text:span><text:span text:style-name="T522">Nº</text:span><text:span text:style-name="T523"> </text:span><text:span text:style-name="T524">1.665/2026</text:span></text:p>
      <text:p text:style-name="P347"/>
      <text:p text:style-name="P419"/>
      <text:p text:style-name="P420"><text:span text:style-name="T525">DESIGNA</text:span><text:tab/><text:span text:style-name="T525">SERVIDOR</text:span><text:tab/><text:span text:style-name="T526">PARA </text:span>ACOMPANHAMENTO E FISCALIZAÇÃO DA EXECUÇÃO DE ATAS DE REGISTRO DE PREÇOS FIRMADAS NO <text:span text:style-name="T525">MUNICÍPIO.</text:span></text:p>
      <text:p text:style-name="P421"/>
      <text:p text:style-name="P422"><text:span text:style-name="T527">O </text:span><text:span text:style-name="T528">SECRETÁRIO MUNICIPAL DE ESPORTE,</text:span><text:span text:style-name="T529"> </text:span><text:span text:style-name="T528">LAZER</text:span><text:span text:style-name="T530"> </text:span><text:span text:style-name="T528">E</text:span><text:span text:style-name="T530"> </text:span><text:span text:style-name="T528">QUALIDADE</text:span><text:span text:style-name="T529"> </text:span><text:span text:style-name="T531">DE</text:span></text:p>
      <text:p text:style-name="P423"><text:span text:style-name="T528">VIDA</text:span><text:span text:style-name="T532"> </text:span><text:span text:style-name="T527">de</text:span><text:span text:style-name="T533"> </text:span><text:span text:style-name="T527">Cachoeiro</text:span><text:span text:style-name="T533"> </text:span><text:span text:style-name="T527">de</text:span><text:span text:style-name="T533"> </text:span><text:span text:style-name="T527">Itapemirim,</text:span><text:span text:style-name="T533"> </text:span><text:span text:style-name="T527">Estado do Espírito Santo, no uso de suas atribuições delegadas através do Decreto nº 34.917/2025, tendo em vista o que consta no processo nº </text:span><text:span text:style-name="T528">59186/2026</text:span><text:span text:style-name="T527">,</text:span></text:p>
      <text:p text:style-name="P424">RESOLVE:</text:p>
      <text:p text:style-name="P425"/>
      <text:p text:style-name="P426"><text:span text:style-name="T528">Art. 1º </text:span><text:span text:style-name="T527">Designar o servidor </text:span><text:span text:style-name="T528">GUSTAVO GASPAR DUTRA</text:span><text:span text:style-name="T527">, lotado na SEMESP, para acompanhamento e fiscalização</text:span><text:span text:style-name="T534"> </text:span><text:span text:style-name="T527">da</text:span><text:span text:style-name="T534"> </text:span><text:span text:style-name="T527">execução</text:span><text:span text:style-name="T534"> </text:span><text:span text:style-name="T527">das</text:span><text:span text:style-name="T534"> </text:span><text:span text:style-name="T527">ATAS</text:span><text:span text:style-name="T534"> </text:span><text:span text:style-name="T527">DE</text:span><text:span text:style-name="T534"> </text:span><text:span text:style-name="T527">REGISTRO</text:span><text:span text:style-name="T534"> </text:span><text:span text:style-name="T527">DE</text:span><text:span text:style-name="T534"> </text:span><text:span text:style-name="T527">PREÇOS</text:span><text:span text:style-name="T534"> </text:span><text:span text:style-name="T527">firmadas no Município e descritas a seguir:</text:span></text:p>
      <text:p text:style-name="P198"/>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427"><text:span text:style-name="T535">Nº DAS ATAS DE </text:span><text:span text:style-name="T536">REGISTRO </text:span><text:span text:style-name="T535">DE</text:span><text:span text:style-name="T537"> </text:span><text:span text:style-name="T538">PREÇOS</text:span></text:p>
          </table:table-cell>
          <table:table-cell table:style-name="Table4.A1" office:value-type="string">
            <text:p text:style-name="P428"/>
            <text:p text:style-name="P429"><text:span text:style-name="T536">OBJETO</text:span><text:span text:style-name="T536"/></text:p>
          </table:table-cell>
          <table:table-cell table:style-name="Table4.A1" office:value-type="string">
            <text:p text:style-name="P428"/>
            <text:p text:style-name="P430"><text:span text:style-name="T536">EMPRESA</text:span><text:span text:style-name="T536"/></text:p>
          </table:table-cell>
          <table:table-cell table:style-name="Table4.A1" office:value-type="string">
            <text:p text:style-name="P428"/>
            <text:p text:style-name="P429"><text:span text:style-name="T536">PROC.Nº</text:span><text:span text:style-name="T536"/></text:p>
          </table:table-cell>
        </table:table-row>
        <table:table-row table:style-name="Table4.2">
          <table:table-cell table:style-name="Table4.A1" office:value-type="string">
            <text:p text:style-name="P431"><text:span text:style-name="T263">056/2026</text:span><text:span text:style-name="T263"/></text:p>
            <text:p text:style-name="P432"><text:span text:style-name="T263">24/07/2026</text:span><text:span text:style-name="T263"/></text:p>
          </table:table-cell>
          <table:table-cell table:style-name="Table4.A1" office:value-type="string">
            <text:p text:style-name="P433"/>
            <text:p text:style-name="P434"><text:span text:style-name="T263">Aquisição</text:span><text:span text:style-name="T271"> </text:span><text:span text:style-name="T263">de</text:span><text:span text:style-name="T268"> </text:span><text:span text:style-name="T263">Troféus</text:span><text:span text:style-name="T271"> </text:span><text:span text:style-name="T263">e</text:span><text:span text:style-name="T268"> </text:span><text:span text:style-name="T263">Medalhas</text:span></text:p>
          </table:table-cell>
          <table:table-cell table:style-name="Table4.A1" office:value-type="string">
            <text:p text:style-name="P435"><text:span text:style-name="T260">M R CONFECÇÕES E </text:span><text:span text:style-name="T263">ARTIGOS</text:span><text:span text:style-name="T274"> </text:span><text:span text:style-name="T263">ESPORTIVOS </text:span><text:span text:style-name="T260">LTDA. - EPP</text:span></text:p>
          </table:table-cell>
          <table:table-cell table:style-name="Table4.A1" office:value-type="string">
            <text:p text:style-name="P433"/>
            <text:p text:style-name="P436"><text:span text:style-name="T263">8515/2026</text:span><text:span text:style-name="T263"/></text:p>
          </table:table-cell>
        </table:table-row>
        <table:table-row table:style-name="Table4.3">
          <table:table-cell table:style-name="Table4.A1" office:value-type="string">
            <text:p text:style-name="P437"><text:span text:style-name="T263">057/2026</text:span><text:span text:style-name="T263"/></text:p>
            <text:p text:style-name="P432"><text:span text:style-name="T263">24/07/2026</text:span><text:span text:style-name="T263"/></text:p>
          </table:table-cell>
          <table:table-cell table:style-name="Table4.A1" office:value-type="string">
            <text:p text:style-name="P438"/>
            <text:p text:style-name="P434"><text:span text:style-name="T263">Aquisição</text:span><text:span text:style-name="T271"> </text:span><text:span text:style-name="T263">de</text:span><text:span text:style-name="T268"> </text:span><text:span text:style-name="T263">Troféus</text:span><text:span text:style-name="T271"> </text:span><text:span text:style-name="T263">e</text:span><text:span text:style-name="T268"> </text:span><text:span text:style-name="T263">Medalhas</text:span></text:p>
          </table:table-cell>
          <table:table-cell table:style-name="Table4.A1" office:value-type="string">
            <text:p text:style-name="P439"><text:span text:style-name="T260">DSP BRINDES </text:span><text:span text:style-name="T263">PERSONALIZADOS </text:span><text:span text:style-name="T260">LTDA. - ME</text:span></text:p>
          </table:table-cell>
          <table:table-cell table:style-name="Table4.A1" office:value-type="string">
            <text:p text:style-name="P440"/>
            <text:p text:style-name="P441"><text:span text:style-name="T263">8515/2026</text:span><text:span text:style-name="T263"/></text:p>
          </table:table-cell>
        </table:table-row>
        <table:table-row table:style-name="Table4.4">
          <table:table-cell table:style-name="Table4.A1" office:value-type="string">
            <text:p text:style-name="P442"><text:span text:style-name="T263">058/2026</text:span><text:span text:style-name="T263"/></text:p>
            <text:p text:style-name="P432"><text:span text:style-name="T263">24/07/2026</text:span><text:span text:style-name="T263"/></text:p>
          </table:table-cell>
          <table:table-cell table:style-name="Table4.A1" office:value-type="string">
            <text:p text:style-name="P443"/>
            <text:p text:style-name="P434"><text:span text:style-name="T263">Aquisição</text:span><text:span text:style-name="T271"> </text:span><text:span text:style-name="T263">de</text:span><text:span text:style-name="T268"> </text:span><text:span text:style-name="T263">Troféus</text:span><text:span text:style-name="T271"> </text:span><text:span text:style-name="T263">e</text:span><text:span text:style-name="T268"> </text:span><text:span text:style-name="T263">Medalhas</text:span></text:p>
          </table:table-cell>
          <table:table-cell table:style-name="Table4.A1" office:value-type="string">
            <text:p text:style-name="P444"><text:span text:style-name="T263">PREMIUM</text:span><text:span text:style-name="T274"> </text:span><text:span text:style-name="T263">ARTIGOS PERSONALIZADOS </text:span><text:span text:style-name="T260">LTDA. - ME</text:span></text:p>
          </table:table-cell>
          <table:table-cell table:style-name="Table4.A1" office:value-type="string">
            <text:p text:style-name="P443"/>
            <text:p text:style-name="P445"><text:span text:style-name="T263">8515/2026</text:span><text:span text:style-name="T263"/></text:p>
          </table:table-cell>
        </table:table-row>
      </table:table>
      <text:p text:style-name="P446"/>
      <text:p text:style-name="P447"><text:span text:style-name="T528">Art.</text:span><text:span text:style-name="T539"> </text:span><text:span text:style-name="T528">2º</text:span><text:span text:style-name="T540"> </text:span><text:span text:style-name="T527">Esta</text:span><text:span text:style-name="T541"> </text:span><text:span text:style-name="T527">portaria</text:span><text:span text:style-name="T541"> </text:span><text:span text:style-name="T527">entra</text:span><text:span text:style-name="T541"> </text:span><text:span text:style-name="T527">em</text:span><text:span text:style-name="T541"> </text:span><text:span text:style-name="T527">vigor</text:span><text:span text:style-name="T541"> </text:span><text:span text:style-name="T542">na</text:span></text:p>
      <text:p text:style-name="P448"><text:span text:style-name="T527">data</text:span><text:span text:style-name="T543"> </text:span><text:span text:style-name="T527">de</text:span><text:span text:style-name="T543"> </text:span><text:span text:style-name="T527">sua</text:span><text:span text:style-name="T543"> </text:span><text:span text:style-name="T534">publicação,</text:span></text:p>
      <text:p text:style-name="P449"/>
      <text:p text:style-name="P450"><text:span text:style-name="T527">Cachoeiro</text:span><text:span text:style-name="T544"> </text:span><text:span text:style-name="T527">de</text:span><text:span text:style-name="T533"> </text:span><text:span text:style-name="T527">Itapemirim/ES,</text:span><text:span text:style-name="T544"> </text:span><text:span text:style-name="T527">10</text:span><text:span text:style-name="T533"> </text:span><text:span text:style-name="T527">de</text:span><text:span text:style-name="T544"> </text:span><text:span text:style-name="T527">agosto de</text:span><text:span text:style-name="T533"> </text:span><text:span text:style-name="T534">2026.</text:span></text:p>
      <text:p text:style-name="P451"/>
      <text:p text:style-name="P452"/>
      <text:p text:style-name="P453">RODOLPHO<text:span text:style-name="T526"> </text:span>SILVA<text:span text:style-name="T545"> </text:span><text:span text:style-name="T526">MAIA</text:span></text:p>
      <text:p text:style-name="P454"><text:span text:style-name="T528">Secretário</text:span><text:span text:style-name="T531"> </text:span><text:span text:style-name="T528">Municipal</text:span><text:span text:style-name="T546"> </text:span><text:span text:style-name="T528">de</text:span><text:span text:style-name="T547"> </text:span><text:span text:style-name="T528">Esporte,</text:span><text:span text:style-name="T546"> </text:span><text:span text:style-name="T528">Lazer</text:span><text:span text:style-name="T547"> </text:span><text:span text:style-name="T528">e</text:span><text:span text:style-name="T546"> </text:span><text:span text:style-name="T528">Qualidade</text:span><text:span text:style-name="T547"> </text:span><text:span text:style-name="T528">de</text:span><text:span text:style-name="T547"> </text:span><text:span text:style-name="T546">Vida</text:span></text:p>
      <text:p text:style-name="P455"/>
      <text:p text:style-name="P347"/>
      <text:p text:style-name="P456"/>
      <text:p text:style-name="P457"><text:span text:style-name="T522">PORTARIA</text:span><text:span text:style-name="T523"> </text:span><text:span text:style-name="T522">Nº</text:span><text:span text:style-name="T523"> </text:span><text:span text:style-name="T524">1.667/2026</text:span></text:p>
      <text:p text:style-name="P425"/>
      <text:p text:style-name="P458">DISPÕE SOBRE CONCESSÃO DE PROGRESSÃO HORIZONTAL.</text:p>
      <text:p text:style-name="P419"/>
      <text:p text:style-name="P459"><text:span text:style-name="T527">O</text:span><text:span text:style-name="T548"> <text:s text:c="2"/></text:span><text:span text:style-name="T528">SECRETÁRIO</text:span><text:span text:style-name="T549"> <text:s text:c="2"/></text:span><text:span text:style-name="T528">MUNICIPAL</text:span><text:span text:style-name="T549"> <text:s text:c="2"/></text:span><text:span text:style-name="T531">DE</text:span></text:p>
      <text:p text:style-name="P460"><text:span text:style-name="T528">ADMINISTRAÇÃO </text:span><text:span text:style-name="T527">de Cachoeiro de Itapemirim, Estado do Espírito Santo, no</text:span><text:span text:style-name="T550"> </text:span><text:span text:style-name="T527">uso de suas atribuições delegadas através dos Decretos nºs. 18.275/2008 e 35.892/2025, tendo em vista o que consta no processo nº </text:span><text:span text:style-name="T528">12.479/2025,</text:span></text:p>
      <text:p text:style-name="P461">RESOLVE:</text:p>
      <text:p text:style-name="P425"/>
      <text:p text:style-name="P462"><text:span text:style-name="T528">Art. 1º </text:span><text:span text:style-name="T527">Conceder </text:span><text:span text:style-name="T528">PROGRESSÃO HORIZONTAL</text:span><text:span text:style-name="T551"> <text:s/></text:span><text:span text:style-name="T527">à</text:span><text:span text:style-name="T552"> <text:s/></text:span><text:span text:style-name="T527">servidora</text:span><text:span text:style-name="T553"> <text:s/></text:span><text:span text:style-name="T528">LETICIA</text:span><text:span text:style-name="T551"> <text:s/></text:span><text:span text:style-name="T528">BRUNELI</text:span><text:span text:style-name="T554"> <text:s/></text:span><text:span text:style-name="T528">DE</text:span><text:span text:style-name="T551"> <text:s/></text:span><text:span text:style-name="T555">MORAES</text:span><text:span text:style-name="T534">,</text:span></text:p>
      <text:p text:style-name="P463"><text:span text:style-name="T527">Professor</text:span><text:span text:style-name="T550"> </text:span><text:span text:style-name="T527">PEB</text:span><text:span text:style-name="T550"> </text:span><text:span text:style-name="T527">C</text:span><text:span text:style-name="T550"> </text:span><text:span text:style-name="T527">-</text:span><text:span text:style-name="T550"> </text:span><text:span text:style-name="T527">MATEMÁTICA,</text:span><text:span text:style-name="T550"> </text:span><text:span text:style-name="T527">nos</text:span><text:span text:style-name="T550"> </text:span><text:span text:style-name="T527">termos</text:span><text:span text:style-name="T550"> </text:span><text:span text:style-name="T527">da</text:span><text:span text:style-name="T550"> </text:span><text:span text:style-name="T527">Lei</text:span><text:span text:style-name="T550"> </text:span><text:span text:style-name="T527">nº</text:span><text:span text:style-name="T550"> </text:span><text:span text:style-name="T527">7.756/2019, conforme consta a seguir:</text:span></text:p>
      <text:p text:style-name="P464"/>
      <table:table table:name="Table5" table:style-name="Table5">
        <table:table-column table:style-name="Table5.A"/>
        <table:table-column table:style-name="Table5.B"/>
        <table:table-column table:style-name="Table5.C"/>
        <table:table-column table:style-name="Table5.D"/>
        <table:table-row table:style-name="Table5.1">
          <table:table-cell table:style-name="Table5.A1" office:value-type="string">
            <text:p text:style-name="P465"><text:span text:style-name="T536">BIÊNIO</text:span><text:span text:style-name="T536"/></text:p>
          </table:table-cell>
          <table:table-cell table:style-name="Table5.A1" office:value-type="string">
            <text:p text:style-name="P466"><text:span text:style-name="T535">REF</text:span><text:span text:style-name="T556"> </text:span><text:span text:style-name="T536">ANTERIOR</text:span></text:p>
          </table:table-cell>
          <table:table-cell table:style-name="Table5.A1" office:value-type="string">
            <text:p text:style-name="P467"><text:span text:style-name="T536">PROMOVIDO</text:span><text:span text:style-name="T557"> </text:span><text:span text:style-name="T536">A LETRA</text:span></text:p>
          </table:table-cell>
          <table:table-cell table:style-name="Table5.A1" office:value-type="string">
            <text:p text:style-name="P468"><text:span text:style-name="T558">JUS</text:span><text:span text:style-name="T558"/></text:p>
          </table:table-cell>
        </table:table-row>
        <table:table-row table:style-name="Table5.2">
          <table:table-cell table:style-name="Table5.A1" office:value-type="string">
            <text:p text:style-name="P469"><text:span text:style-name="T536">2020/2022</text:span><text:span text:style-name="T536"/></text:p>
          </table:table-cell>
          <table:table-cell table:style-name="Table5.A1" office:value-type="string">
            <text:p text:style-name="P470"><text:span text:style-name="T274">C</text:span><text:span text:style-name="T274"/></text:p>
          </table:table-cell>
          <table:table-cell table:style-name="Table5.A1" office:value-type="string">
            <text:p text:style-name="P471"><text:span text:style-name="T557">D</text:span><text:span text:style-name="T557"/></text:p>
          </table:table-cell>
          <table:table-cell table:style-name="Table5.A1" office:value-type="string">
            <text:p text:style-name="P472"><text:span text:style-name="T263">02/02/2022</text:span><text:span text:style-name="T263"/></text:p>
          </table:table-cell>
        </table:table-row>
        <table:table-row table:style-name="Table5.3">
          <table:table-cell table:style-name="Table5.A1" office:value-type="string">
            <text:p text:style-name="P473"><text:span text:style-name="T536">2022/2024</text:span><text:span text:style-name="T536"/></text:p>
          </table:table-cell>
          <table:table-cell table:style-name="Table5.A1" office:value-type="string">
            <text:p text:style-name="P474"><text:span text:style-name="T274">D</text:span><text:span text:style-name="T274"/></text:p>
          </table:table-cell>
          <table:table-cell table:style-name="Table5.A1" office:value-type="string">
            <text:p text:style-name="P475"><text:span text:style-name="T557">E</text:span><text:span text:style-name="T557"/></text:p>
          </table:table-cell>
          <table:table-cell table:style-name="Table5.A1" office:value-type="string">
            <text:p text:style-name="P476"><text:span text:style-name="T263">02/02/2024</text:span><text:span text:style-name="T263"/></text:p>
          </table:table-cell>
        </table:table-row>
        <table:table-row table:style-name="Table5.2">
          <table:table-cell table:style-name="Table5.A1" office:value-type="string">
            <text:p text:style-name="P469"><text:span text:style-name="T536">2024/2026</text:span><text:span text:style-name="T536"/></text:p>
          </table:table-cell>
          <table:table-cell table:style-name="Table5.A1" office:value-type="string">
            <text:p text:style-name="P470"><text:span text:style-name="T274">E</text:span><text:span text:style-name="T274"/></text:p>
          </table:table-cell>
          <table:table-cell table:style-name="Table5.A1" office:value-type="string">
            <text:p text:style-name="P477"><text:span text:style-name="T557">F</text:span><text:span text:style-name="T557"/></text:p>
          </table:table-cell>
          <table:table-cell table:style-name="Table5.A1" office:value-type="string">
            <text:p text:style-name="P472"><text:span text:style-name="T263">02/02/2026</text:span><text:span text:style-name="T263"/></text:p>
          </table:table-cell>
        </table:table-row>
      </table:table>
      <text:p text:style-name="P478"><text:span text:style-name="T528">Art.</text:span><text:span text:style-name="T547"> </text:span><text:span text:style-name="T528">2º</text:span><text:span text:style-name="T555"> </text:span><text:span text:style-name="T527">Esta</text:span><text:span text:style-name="T533"> </text:span><text:span text:style-name="T527">Portaria</text:span><text:span text:style-name="T533"> </text:span><text:span text:style-name="T527">entra</text:span><text:span text:style-name="T533"> </text:span><text:span text:style-name="T527">em</text:span><text:span text:style-name="T533"> </text:span><text:span text:style-name="T527">vigor</text:span><text:span text:style-name="T533"> </text:span><text:span text:style-name="T527">na</text:span><text:span text:style-name="T533"> </text:span><text:span text:style-name="T527">data de sua publicação, revogadas as disposições em contrário, em especial</text:span><text:span text:style-name="T559"> </text:span><text:span text:style-name="T527">a </text:span><text:span text:style-name="T560">Portaria nº 1.187/2026.</text:span></text:p>
      <text:p text:style-name="P479"/>
      <text:p text:style-name="P480"/>
      <text:p text:style-name="P481"><text:span text:style-name="T527">Cachoeiro</text:span><text:span text:style-name="T544"> </text:span><text:span text:style-name="T527">de</text:span><text:span text:style-name="T533"> </text:span><text:span text:style-name="T527">Itapemirim/ES,</text:span><text:span text:style-name="T544"> </text:span><text:span text:style-name="T527">10</text:span><text:span text:style-name="T533"> </text:span><text:span text:style-name="T527">de</text:span><text:span text:style-name="T544"> </text:span><text:span text:style-name="T527">agosto</text:span><text:span text:style-name="T533"> </text:span><text:span text:style-name="T527">de</text:span><text:span text:style-name="T533"> </text:span><text:span text:style-name="T534">2026.</text:span></text:p>
      <text:p text:style-name="P451"/>
      <text:p text:style-name="P482"/>
      <text:p text:style-name="P483">ROGÉRIO<text:span text:style-name="T525"> </text:span>DA<text:span text:style-name="T561"> </text:span>SILVA<text:span text:style-name="T561"> </text:span><text:span text:style-name="T525">ATHAYDE</text:span></text:p>
      <text:p text:style-name="P484"><text:span text:style-name="T528">Secretário</text:span><text:span text:style-name="T547"> </text:span><text:span text:style-name="T528">Municipal</text:span><text:span text:style-name="T547"> </text:span><text:span text:style-name="T528">de</text:span><text:span text:style-name="T555"> Administração</text:span></text:p>
      <text:p text:style-name="P485"/>
      <text:p text:style-name="P347"/>
      <text:p text:style-name="P347"/>
      <text:p text:style-name="P486"/>
      <text:p text:style-name="P487"><text:span text:style-name="T522">PORTARIA</text:span><text:span text:style-name="T523"> </text:span><text:span text:style-name="T522">Nº</text:span><text:span text:style-name="T523"> </text:span><text:span text:style-name="T524">1.668/2026</text:span></text:p>
      <text:p text:style-name="P488"/>
      <text:p text:style-name="P489">DISPÕE SOBRE CONCESSÃO DE PROMOÇÃO VERTICAL.</text:p>
      <text:p text:style-name="P425"/>
      <text:p text:style-name="P490"><text:span text:style-name="T527">O</text:span><text:span text:style-name="T562"> <text:s text:c="2"/></text:span><text:span text:style-name="T528">SECRETÁRIO</text:span><text:span text:style-name="T563"> <text:s text:c="2"/></text:span><text:span text:style-name="T528">MUNICIPAL</text:span><text:span text:style-name="T564"> <text:s text:c="2"/></text:span><text:span text:style-name="T531">DE</text:span></text:p>
      <text:p text:style-name="P491"><text:span text:style-name="T528">ADMINISTRAÇÃO </text:span><text:span text:style-name="T527">de Cachoeiro de Itapemirim, Estado do Espírito Santo, no uso de suas atribuições delegadas através dos Decretos nºs. 18.275/2008 e 35.892/2025,</text:span></text:p>
      <text:p text:style-name="P451"/>
      <text:p text:style-name="P482"/>
      <text:p text:style-name="P492">RESOLVE:</text:p>
      <text:p text:style-name="P488"/>
      <text:p text:style-name="P493"><text:span text:style-name="T528">Art.</text:span><text:span text:style-name="T565"> </text:span><text:span text:style-name="T528">1º</text:span><text:span text:style-name="T566"> </text:span><text:span text:style-name="T527">Conceder</text:span><text:span text:style-name="T567"> </text:span><text:span text:style-name="T528">PROMOÇÃO</text:span><text:span text:style-name="T568"> </text:span><text:span text:style-name="T555">VERTICAL</text:span></text:p>
      <text:p text:style-name="P494"><text:span text:style-name="T527">ao</text:span><text:span text:style-name="T544"> </text:span><text:span text:style-name="T527">servidor</text:span><text:span text:style-name="T543"> </text:span><text:span text:style-name="T527">abaixo</text:span><text:span text:style-name="T533"> </text:span><text:span text:style-name="T527">mencionado,</text:span><text:span text:style-name="T533"> </text:span><text:span text:style-name="T527">nos</text:span><text:span text:style-name="T544"> </text:span><text:span text:style-name="T527">termos</text:span><text:span text:style-name="T533"> </text:span><text:span text:style-name="T527">da</text:span><text:span text:style-name="T533"> </text:span><text:span text:style-name="T527">Lei</text:span><text:span text:style-name="T533"> </text:span><text:span text:style-name="T527">n°</text:span><text:span text:style-name="T533"> </text:span><text:span text:style-name="T534">7.756/2019.</text:span></text:p>
      <text:p text:style-name="P449"/>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row table:style-name="Table6.1">
          <table:table-cell table:style-name="Table6.A1" office:value-type="string">
            <text:p text:style-name="P495"/>
            <text:p text:style-name="P496"><text:span text:style-name="T569">NOME</text:span><text:span text:style-name="T569"/></text:p>
          </table:table-cell>
          <table:table-cell table:style-name="Table6.A1" office:value-type="string">
            <text:p text:style-name="P495"/>
            <text:p text:style-name="P497"><text:span text:style-name="T352">CARGO</text:span><text:span text:style-name="T352"/></text:p>
          </table:table-cell>
          <table:table-cell table:style-name="Table6.A1" office:value-type="string">
            <text:p text:style-name="P495"/>
            <text:p text:style-name="P498"><text:span text:style-name="T352">GRUPO</text:span><text:span text:style-name="T352"/></text:p>
          </table:table-cell>
          <table:table-cell table:style-name="Table6.A1" office:value-type="string">
            <text:p text:style-name="P499"/>
            <text:p text:style-name="P500"><text:span text:style-name="T569">NÍVEL</text:span><text:span text:style-name="T357"> </text:span><text:span text:style-name="T570">ATUAL</text:span></text:p>
          </table:table-cell>
          <table:table-cell table:style-name="Table6.A1" office:value-type="string">
            <text:p text:style-name="P499"/>
            <text:p text:style-name="P501"><text:span text:style-name="T569">PROMOVIDO</text:span><text:span text:style-name="T357"> </text:span><text:span text:style-name="T352">PARA</text:span><text:span text:style-name="T571"> </text:span><text:span text:style-name="T352">NÍVEL</text:span></text:p>
          </table:table-cell>
          <table:table-cell table:style-name="Table6.A1" office:value-type="string">
            <text:p text:style-name="P495"/>
            <text:p text:style-name="P502"><text:span text:style-name="T353">A</text:span><text:span text:style-name="T570"> </text:span><text:span text:style-name="T353">PARTIR</text:span><text:span text:style-name="T570"> </text:span><text:span text:style-name="T355">DE</text:span></text:p>
          </table:table-cell>
          <table:table-cell table:style-name="Table6.A1" office:value-type="string">
            <text:p text:style-name="P495"/>
            <text:p text:style-name="P503"><text:span text:style-name="T353">PROC.</text:span><text:span text:style-name="T569"> </text:span><text:span text:style-name="T355">N°</text:span></text:p>
          </table:table-cell>
        </table:table-row>
        <table:table-row table:style-name="Table6.2">
          <table:table-cell table:style-name="Table6.A1" office:value-type="string">
            <text:p text:style-name="P504"/>
            <text:p text:style-name="P505"><text:span text:style-name="T353">LETICIA</text:span><text:span text:style-name="T569"> </text:span><text:span text:style-name="T353">BRUNELI</text:span><text:span text:style-name="T572"> </text:span><text:span text:style-name="T353">DE</text:span><text:span text:style-name="T572"> </text:span><text:span text:style-name="T352">MORAES</text:span></text:p>
          </table:table-cell>
          <table:table-cell table:style-name="Table6.A1" office:value-type="string">
            <text:p text:style-name="P506"><text:span text:style-name="T360">PROF</text:span><text:span text:style-name="T362"> </text:span><text:span text:style-name="T360">PEB</text:span><text:span text:style-name="T362"> </text:span><text:span text:style-name="T360">C</text:span><text:span text:style-name="T359"> </text:span><text:span text:style-name="T573">MATEMATICA</text:span></text:p>
          </table:table-cell>
          <table:table-cell table:style-name="Table6.A1" office:value-type="string">
            <text:p text:style-name="P504"/>
            <text:p text:style-name="P507"><text:span text:style-name="T574">ESPE</text:span><text:span text:style-name="T574"/></text:p>
          </table:table-cell>
          <table:table-cell table:style-name="Table6.A1" office:value-type="string">
            <text:p text:style-name="P504"/>
            <text:p text:style-name="P508"><text:span text:style-name="T575">I</text:span><text:span text:style-name="T575"/></text:p>
          </table:table-cell>
          <table:table-cell table:style-name="Table6.A1" office:value-type="string">
            <text:p text:style-name="P504"/>
            <text:p text:style-name="P509"><text:span text:style-name="T355">II</text:span><text:span text:style-name="T355"/></text:p>
          </table:table-cell>
          <table:table-cell table:style-name="Table6.A1" office:value-type="string">
            <text:p text:style-name="P504"/>
            <text:p text:style-name="P508"><text:span text:style-name="T358">02/02/2026</text:span><text:span text:style-name="T358"/></text:p>
          </table:table-cell>
          <table:table-cell table:style-name="Table6.A1" office:value-type="string">
            <text:p text:style-name="P504"/>
            <text:p text:style-name="P510"><text:span text:style-name="T352">12.479/2025</text:span><text:span text:style-name="T352"/></text:p>
          </table:table-cell>
        </table:table-row>
      </table:table>
      <text:p text:style-name="P446"/>
      <text:p text:style-name="P511"><text:span text:style-name="T528">Art. 2º </text:span><text:span text:style-name="T527">Esta Portaria entra em vigor na data de sua publicação, revogadas as disposições em contrário, em especial a </text:span><text:span text:style-name="T560">Portaria nº 1.188/2026.</text:span></text:p>
      <text:p text:style-name="P479"/>
      <text:p text:style-name="P512"/>
      <text:p text:style-name="P513"><text:span text:style-name="T527">Cachoeiro</text:span><text:span text:style-name="T544"> </text:span><text:span text:style-name="T527">de</text:span><text:span text:style-name="T533"> </text:span><text:span text:style-name="T527">Itapemirim/ES,</text:span><text:span text:style-name="T544"> </text:span><text:span text:style-name="T527">10</text:span><text:span text:style-name="T533"> </text:span><text:span text:style-name="T527">de</text:span><text:span text:style-name="T544"> </text:span><text:span text:style-name="T527">agosto</text:span><text:span text:style-name="T533"> </text:span><text:span text:style-name="T527">de </text:span><text:span text:style-name="T534">2026.</text:span></text:p>
      <text:p text:style-name="P451"/>
      <text:p text:style-name="P451"/>
      <text:p text:style-name="P514"/>
      <text:p text:style-name="P515">ROGÉRIO<text:span text:style-name="T525"> </text:span>DA<text:span text:style-name="T561"> </text:span>SILVA<text:span text:style-name="T561"> </text:span><text:span text:style-name="T525">ATHAYDE</text:span></text:p>
      <text:p text:style-name="P516"><text:span text:style-name="T528">Secretário</text:span><text:span text:style-name="T547"> </text:span><text:span text:style-name="T528">Municipal</text:span><text:span text:style-name="T547"> </text:span><text:span text:style-name="T528">de</text:span><text:span text:style-name="T555"> Administração</text:span></text:p>
      <text:p text:style-name="P517"/>
      <text:p text:style-name="P518"/>
      <text:p text:style-name="P518"/>
      <text:p text:style-name="P519"/>
      <text:p text:style-name="P520"><text:span text:style-name="T576">PORTARIA</text:span><text:span text:style-name="T577"> </text:span><text:span text:style-name="T576">Nº</text:span><text:span text:style-name="T578"> </text:span><text:span text:style-name="T579">1.669/2026</text:span></text:p>
      <text:p text:style-name="P518"/>
      <text:p text:style-name="P521"/>
      <text:p text:style-name="P522"><text:span text:style-name="T580">DISPÕE SOBRE TRANSFERÊNCIA DE LOTAÇÃO DE SERVIDOR.</text:span><text:span text:style-name="T580"/></text:p>
      <text:p text:style-name="P523"/>
      <text:p text:style-name="P524"><text:span text:style-name="T340">O</text:span><text:span text:style-name="T581"> <text:s text:c="2"/></text:span><text:span text:style-name="T339">SECRETÁRIO</text:span><text:span text:style-name="T582"> <text:s text:c="2"/></text:span><text:span text:style-name="T339">MUNICIPAL</text:span><text:span text:style-name="T583"> <text:s text:c="2"/></text:span><text:span text:style-name="T584">DE</text:span></text:p>
      <text:p text:style-name="P525"><text:span text:style-name="T339">ADMINISTRAÇÃO </text:span><text:span text:style-name="T340">de Cachoeiro de Itapemirim, Estado do Espírito Santo, no uso de</text:span><text:span text:style-name="T585"> </text:span><text:span text:style-name="T340">suas</text:span><text:span text:style-name="T585"> </text:span><text:span text:style-name="T340">atribuições</text:span><text:span text:style-name="T585"> </text:span><text:span text:style-name="T340">delegadas</text:span><text:span text:style-name="T585"> </text:span><text:span text:style-name="T340">através</text:span><text:span text:style-name="T585"> </text:span><text:span text:style-name="T340">dos</text:span><text:span text:style-name="T585"> </text:span><text:span text:style-name="T340">De-cretos nºs. 18.275/2008 e 35.892/2025, ten-do em vista o que consta no processo nº </text:span><text:span text:style-name="T337">59750/2026,</text:span></text:p>
      <text:p text:style-name="P523"/>
      <text:p text:style-name="P526"><text:span text:style-name="T337">RESOLVE:</text:span><text:span text:style-name="T337"/></text:p>
      <text:p text:style-name="P527"/>
      <text:p text:style-name="P528"><text:span text:style-name="T339">Art.</text:span><text:span text:style-name="T586"> </text:span><text:span text:style-name="T339">1º</text:span><text:span text:style-name="T342"> </text:span><text:span text:style-name="T339">TRANSFERIR</text:span><text:span text:style-name="T587"> </text:span><text:span text:style-name="T340">a</text:span><text:span text:style-name="T588"> </text:span><text:span text:style-name="T340">lotação</text:span><text:span text:style-name="T588"> </text:span><text:span text:style-name="T340">do</text:span><text:span text:style-name="T588"> </text:span><text:span text:style-name="T340">servidor abaixo mencionado, tendo em vista o que consta no processo acima citado.</text:span></text:p>
      <text:p text:style-name="P529"/>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530"/>
            <text:p text:style-name="P531"><text:span text:style-name="T589">SERVIDOR</text:span><text:span text:style-name="T589"/></text:p>
          </table:table-cell>
          <table:table-cell table:style-name="Table7.A1" office:value-type="string">
            <text:p text:style-name="P530"/>
            <text:p text:style-name="P532"><text:span text:style-name="T589">CARGO</text:span><text:span text:style-name="T589"/></text:p>
          </table:table-cell>
          <table:table-cell table:style-name="Table7.A1" office:value-type="string">
            <text:p text:style-name="P533"><text:span text:style-name="T589">LOTAÇÃO</text:span><text:span text:style-name="T590"> </text:span><text:span text:style-name="T589">DE</text:span><text:span text:style-name="T591"> </text:span><text:span text:style-name="T589">ORIGEM</text:span></text:p>
          </table:table-cell>
          <table:table-cell table:style-name="Table7.A1" office:value-type="string">
            <text:p text:style-name="P534"><text:span text:style-name="T589">LOTAÇÃO</text:span><text:span text:style-name="T590"> </text:span><text:span text:style-name="T589">DE</text:span><text:span text:style-name="T591"> </text:span><text:span text:style-name="T589">DESTINO</text:span></text:p>
          </table:table-cell>
          <table:table-cell table:style-name="Table7.A1" office:value-type="string">
            <text:p text:style-name="P530"/>
            <text:p text:style-name="P535"><text:span text:style-name="T592">A</text:span><text:span text:style-name="T590"> </text:span><text:span text:style-name="T592">PARTIR</text:span><text:span text:style-name="T593"> </text:span><text:span text:style-name="T594">DE</text:span></text:p>
          </table:table-cell>
        </table:table-row>
        <table:table-row table:style-name="Table7.2">
          <table:table-cell table:style-name="Table7.A1" office:value-type="string">
            <text:p text:style-name="P536"><text:span text:style-name="T353">JOSÉ</text:span><text:span text:style-name="T595"> </text:span><text:span text:style-name="T353">RENATO</text:span><text:span text:style-name="T354"> </text:span><text:span text:style-name="T353">SILVEIRA</text:span><text:span text:style-name="T354"> </text:span><text:span text:style-name="T569">MATA</text:span></text:p>
          </table:table-cell>
          <table:table-cell table:style-name="Table7.A1" office:value-type="string">
            <text:p text:style-name="P537"><text:span text:style-name="T358">AUDITOR</text:span><text:span text:style-name="T596"> </text:span><text:span text:style-name="T358">FISCAL</text:span><text:span text:style-name="T596"> </text:span><text:span text:style-name="T358">DE</text:span><text:span text:style-name="T596"> </text:span><text:span text:style-name="T358">OBRAS</text:span></text:p>
          </table:table-cell>
          <table:table-cell table:style-name="Table7.A1" office:value-type="string">
            <text:p text:style-name="P538"><text:span text:style-name="T358">SEMUS</text:span><text:span text:style-name="T358"/></text:p>
          </table:table-cell>
          <table:table-cell table:style-name="Table7.A1" office:value-type="string">
            <text:p text:style-name="P539"><text:span text:style-name="T352">SEMDURB</text:span><text:span text:style-name="T352"/></text:p>
          </table:table-cell>
          <table:table-cell table:style-name="Table7.A1" office:value-type="string">
            <text:p text:style-name="P540"><text:span text:style-name="T358">12/08/2026</text:span><text:span text:style-name="T358"/></text:p>
          </table:table-cell>
        </table:table-row>
      </table:table>
      <text:p text:style-name="P541"/>
      <text:p text:style-name="P542"><text:span text:style-name="T580">Art.</text:span><text:span text:style-name="T597"> </text:span><text:span text:style-name="T580">2º</text:span><text:span text:style-name="T598"> </text:span><text:span text:style-name="T599">Esta</text:span><text:span text:style-name="T600"> </text:span><text:span text:style-name="T599">Portaria</text:span><text:span text:style-name="T600"> </text:span><text:span text:style-name="T599">entra</text:span><text:span text:style-name="T600"> </text:span><text:span text:style-name="T599">em</text:span><text:span text:style-name="T601"> </text:span><text:span text:style-name="T599">vigor</text:span><text:span text:style-name="T600"> </text:span><text:span text:style-name="T599">na</text:span><text:span text:style-name="T600"> data</text:span></text:p>
      <text:p text:style-name="P543"><text:span text:style-name="T599">de</text:span><text:span text:style-name="T600"> </text:span><text:span text:style-name="T599">sua</text:span><text:span text:style-name="T600"> </text:span><text:span text:style-name="T602">publicação.</text:span></text:p>
      <text:p text:style-name="P544"/>
      <text:p text:style-name="P545"/>
      <text:p text:style-name="P546"><text:span text:style-name="T599">Cachoeiro</text:span><text:span text:style-name="T603"> </text:span><text:span text:style-name="T599">de</text:span><text:span text:style-name="T604"> </text:span><text:span text:style-name="T599">Itapemirim/ES,</text:span><text:span text:style-name="T604"> </text:span><text:span text:style-name="T599">10</text:span><text:span text:style-name="T604"> </text:span><text:span text:style-name="T599">de</text:span><text:span text:style-name="T604"> </text:span><text:span text:style-name="T599">agosto</text:span><text:span text:style-name="T605"> </text:span><text:span text:style-name="T599">de</text:span><text:span text:style-name="T604"> </text:span><text:span text:style-name="T602">2026.</text:span></text:p>
      <text:p text:style-name="P544"/>
      <text:p text:style-name="P545"/>
      <text:p text:style-name="P547"><text:span text:style-name="T580">ROGÉRIO</text:span><text:span text:style-name="T606"> </text:span><text:span text:style-name="T580">DA</text:span><text:span text:style-name="T606"> </text:span><text:span text:style-name="T580">SILVA</text:span><text:span text:style-name="T606"> </text:span><text:span text:style-name="T598">ATHAYDE</text:span></text:p>
      <text:p text:style-name="P548"><text:span text:style-name="T580">Secretário</text:span><text:span text:style-name="T607"> </text:span><text:span text:style-name="T580">Municipal</text:span><text:span text:style-name="T608"> </text:span><text:span text:style-name="T580">de</text:span><text:span text:style-name="T609"> </text:span><text:span text:style-name="T598">Administração</text:span></text:p>
      <text:p text:style-name="P549"/>
      <text:p text:style-name="P215"/>
      <text:p text:style-name="P550"/>
      <text:section text:style-name="Sect7" text:name="Section9">
        <text:p text:style-name="P551"><text:span text:style-name="T405">PORTARIA</text:span><text:span text:style-name="T610"> </text:span><text:span text:style-name="T405">Nº</text:span><text:span text:style-name="T610"> </text:span><text:span text:style-name="T407">1.670/2026</text:span></text:p>
        <text:p text:style-name="P552"/>
        <text:p text:style-name="P553"/>
        <text:p text:style-name="P554"><text:span text:style-name="T409">DISPÕE SOBRE A ENTREGA DE DOCUMENTOS PESSOAIS DOS CANDIDATOS EM CADASTRO DE RESERVA, CLASSIFICADOS E APROVADOS NO CONCURSO PÚBLICO DE QUE TRATA DO </text:span><text:span text:style-name="T408">EDITAL</text:span><text:span text:style-name="T409"><text:tab/></text:span><text:span text:style-name="T611">Nº</text:span><text:span text:style-name="T409"><text:tab/></text:span><text:span text:style-name="T408">1/2024</text:span><text:span text:style-name="T409"><text:tab/></text:span><text:span text:style-name="T408">(CARGOS </text:span><text:span text:style-name="T409">ADMINISTRATIVOS), POR MEIO ELETRÔNICO E DÁ OUTRAS PROVIDÊNCIAS.</text:span></text:p>
        <text:p text:style-name="P555"/>
        <text:p text:style-name="P556"><text:span text:style-name="T412">O</text:span><text:span text:style-name="T612"> <text:s text:c="3"/></text:span><text:span text:style-name="T409">SECRETÁRIO</text:span><text:span text:style-name="T420"> <text:s text:c="3"/></text:span><text:span text:style-name="T409">MUNICIPAL</text:span><text:span text:style-name="T613"> <text:s text:c="3"/></text:span><text:span text:style-name="T424">DE</text:span></text:p>
        <text:p text:style-name="P557"><text:span text:style-name="T409">ADMINISTRAÇÃO </text:span><text:span text:style-name="T412">de Cachoeiro de Itapemirim, Estado do Espírito Santo, no uso de suas</text:span><text:span text:style-name="T418"> </text:span><text:span text:style-name="T412">atribuições delegadas através do Decreto nº 34.901/2025, tendo em vista o que consta no processo nº </text:span><text:span text:style-name="T409">56771/2026</text:span></text:p>
        <text:p text:style-name="P555"/>
        <text:p text:style-name="P558"><text:span text:style-name="T408">RESOLVE:</text:span><text:span text:style-name="T408"/></text:p>
        <text:p text:style-name="P559"/>
        <text:p text:style-name="P556"><text:span text:style-name="T409">Art.</text:span><text:span text:style-name="T614"> </text:span><text:span text:style-name="T409">1º</text:span><text:span text:style-name="T615"> </text:span><text:span text:style-name="T412">Convocar</text:span><text:span text:style-name="T616"> </text:span><text:span text:style-name="T412">o</text:span><text:span text:style-name="T616"> </text:span><text:span text:style-name="T412">candidato</text:span><text:span text:style-name="T617"> </text:span><text:span text:style-name="T412">ao</text:span><text:span text:style-name="T616"> </text:span><text:span text:style-name="T412">cargo</text:span><text:span text:style-name="T616"> </text:span><text:span text:style-name="T417">de</text:span></text:p>
      </text:section>
      <text:section text:style-name="Sect1" text:name="Section10">
        <text:p text:style-name="P560"><text:span text:style-name="T412">Engenheiro</text:span><text:span text:style-name="T618"> </text:span><text:span text:style-name="T412">Florestal,</text:span><text:span text:style-name="T618"> </text:span><text:span text:style-name="T412">classificado</text:span><text:span text:style-name="T618"> </text:span><text:span text:style-name="T412">e</text:span><text:span text:style-name="T618"> </text:span><text:span text:style-name="T412">aprovado</text:span><text:span text:style-name="T618"> </text:span><text:span text:style-name="T412">no</text:span><text:span text:style-name="T618"> </text:span><text:span text:style-name="T412">concurso</text:span><text:span text:style-name="T618"> </text:span><text:span text:style-name="T412">público</text:span><text:span text:style-name="T618"> </text:span><text:span text:style-name="T412">de</text:span><text:span text:style-name="T618"> </text:span><text:span text:style-name="T412">que</text:span><text:span text:style-name="T618"> </text:span><text:span text:style-name="T412">trata</text:span><text:span text:style-name="T618"> </text:span><text:span text:style-name="T412">o Edital nº 1/2024 (cargos administrativos), elencados no Anexo I desta Portaria, para </text:span><text:span text:style-name="T437">entrega</text:span><text:span text:style-name="T412"><text:tab/></text:span><text:span text:style-name="T619">de</text:span><text:span text:style-name="T412"><text:tab/></text:span><text:span text:style-name="T437">documentos,</text:span><text:span text:style-name="T412"><text:tab/></text:span><text:span text:style-name="T620">por</text:span><text:span text:style-name="T412"><text:tab/></text:span><text:span text:style-name="T620">meio</text:span><text:span text:style-name="T412"><text:tab/></text:span><text:span text:style-name="T437">eletrônico,</text:span><text:span text:style-name="T412"><text:tab/></text:span><text:span text:style-name="T437">através</text:span><text:span text:style-name="T412"><text:tab/></text:span><text:span text:style-name="T619">do</text:span><text:span text:style-name="T412"><text:tab/></text:span><text:span text:style-name="T437">endereço: </text:span><text:a xlink:type="simple" xlink:href="https://processos.cachoeiro.es.gov.br/portal/login.aspx" text:style-name="ListLabel_20_37" text:visited-style-name="ListLabel_20_37"><text:span text:style-name="T621">https://processos.cachoeiro.es.gov.br/portal/login.aspx?</text:span></text:a><text:span text:style-name="T622"> </text:span><text:span text:style-name="T623">continue=default.aspxachoeiro</text:span><text:span text:style-name="T624"> </text:span><text:span text:style-name="T405">das</text:span><text:span text:style-name="T625"> </text:span><text:span text:style-name="T405">0h</text:span><text:span text:style-name="T625"> </text:span><text:span text:style-name="T405">do</text:span><text:span text:style-name="T625"> </text:span><text:span text:style-name="T405">dia</text:span><text:span text:style-name="T625"> </text:span><text:span text:style-name="T405">12</text:span><text:span text:style-name="T625"> </text:span><text:span text:style-name="T405">de</text:span><text:span text:style-name="T625"> </text:span><text:span text:style-name="T405">agosto</text:span><text:span text:style-name="T625"> </text:span><text:span text:style-name="T405">de</text:span><text:span text:style-name="T625"> </text:span><text:span text:style-name="T405">2026,</text:span><text:span text:style-name="T626"> </text:span><text:span text:style-name="T405">quarta-feira até às 15h do dia 14 de agosto de 2026, sexta-feira.</text:span></text:p>
        <text:p text:style-name="P559"/>
        <text:p text:style-name="P561"><text:span text:style-name="T409">Parágrafo único </text:span><text:span text:style-name="T412">Para utilização do sistema eletrônico, o candidato deve efetuar o cadastro prévio, para ter acesso ao Sistema Eletrônico de Processo Digital para a prática de atos processuais em nome próprio, conforme</text:span><text:span text:style-name="T627"> </text:span><text:span text:style-name="T412">Decreto</text:span><text:span text:style-name="T627"> </text:span><text:span text:style-name="T412">nº</text:span><text:span text:style-name="T627"> </text:span><text:span text:style-name="T412">30.390/2021,</text:span><text:span text:style-name="T627"> </text:span><text:span text:style-name="T412">que</text:span><text:span text:style-name="T627"> </text:span><text:span text:style-name="T412">instituiu</text:span><text:span text:style-name="T627"> </text:span><text:span text:style-name="T412">e</text:span><text:span text:style-name="T627"> </text:span><text:span text:style-name="T412">regulamentou</text:span><text:span text:style-name="T627"> </text:span><text:span text:style-name="T412">o</text:span><text:span text:style-name="T627"> </text:span><text:span text:style-name="T412">sistema eletrônico de processo digital, e define normas, rotinas e procedimentos de instrução do processo eletrônico no Município de Cachoeiro de Itapemirim.</text:span></text:p>
        <text:p text:style-name="P343"/>
        <text:p text:style-name="P562"><text:span text:style-name="T409">Art. 2º </text:span><text:span text:style-name="T412">Não serão aceitas entrega de documentos fora do período e horário estabelecidos nesta Portaria, para o cargo de Engenheiro </text:span><text:span text:style-name="T437">Florestal.</text:span></text:p>
        <text:p text:style-name="P343"/>
        <text:p text:style-name="P563"><text:span text:style-name="T409">Art. 3º </text:span><text:span text:style-name="T412">É de inteira responsabilidade do candidato ou responsável legal o acompanhamento dos trâmites de chamadas e convocações</text:span><text:span text:style-name="T418"> </text:span><text:span text:style-name="T412">do concurso público.</text:span></text:p>
        <text:p text:style-name="P343"/>
        <text:p text:style-name="P562"><text:span text:style-name="T409">Art. 4º </text:span><text:span text:style-name="T412">A Prefeitura Municipal de Cachoeiro de Itapemirim, por meio da Secretaria Municipal de Administração, não se responsabilizará por solicitação de entrega de documentação fora do prazo especificado nesta Portaria.</text:span></text:p>
        <text:p text:style-name="P343"/>
        <text:p text:style-name="P564"><text:span text:style-name="T409">Art. 5º </text:span><text:span text:style-name="T412">O envio de toda a documentação</text:span><text:span text:style-name="T418"> </text:span><text:span text:style-name="T412">necessária é obrigatório, não sendo aceitas nenhuma espécie de complementação documental e envio em etapas.</text:span></text:p>
      </text:section>
      <text:p text:style-name="P565"/>
      <text:p text:style-name="P544"/>
      <text:p text:style-name="P544"/>
      <text:p text:style-name="P544"/>
      <text:p text:style-name="P544"/>
      <text:p text:style-name="P544"/>
      <text:p text:style-name="P544"/>
      <text:p text:style-name="P544"/>
      <text:p text:style-name="P544"/>
      <text:p text:style-name="P544"/>
      <text:p text:style-name="P544"/>
      <text:p text:style-name="P544"/>
      <text:p text:style-name="P544"/>
      <text:p text:style-name="P544"/>
      <text:p text:style-name="P566"/>
      <text:p text:style-name="P567"><draw:frame draw:style-name="fr6" draw:name="Image 247" text:anchor-type="char" svg:x="0.4937in" svg:y="-1.9346in" svg:width="7.7736in" svg:height="1.3681in" draw:z-index="62"><draw:image xlink:href="Pictures/10000000000009180000019B2F5AA03B.png" xlink:type="simple" xlink:show="embed" xlink:actuate="onLoad" draw:mime-type="image/png"/></draw:frame><text:span text:style-name="T628">§</text:span><text:span text:style-name="T629"> </text:span><text:span text:style-name="T630">1</text:span><text:span text:style-name="T631"> </text:span><text:span text:style-name="T632">°</text:span><text:span text:style-name="T633"> </text:span><text:span text:style-name="T634">Não será permitida a inclusão de documentos complementares,</text:span><text:span text:style-name="T635"> </text:span><text:span text:style-name="T634">após</text:span><text:span text:style-name="T636"> </text:span><text:span text:style-name="T634">o</text:span><text:span text:style-name="T636"> </text:span><text:span text:style-name="T634">envio</text:span><text:span text:style-name="T637"> </text:span><text:span text:style-name="T634">final.</text:span><text:span text:style-name="T638"> </text:span><text:span text:style-name="T634">A</text:span><text:span text:style-name="T639"> </text:span><text:span text:style-name="T634">apresentação</text:span><text:span text:style-name="T640"> </text:span><text:span text:style-name="T634">de</text:span><text:span text:style-name="T641"> </text:span><text:span text:style-name="T634">qualquer</text:span><text:span text:style-name="T642"> </text:span><text:span text:style-name="T634">documento,</text:span><text:span text:style-name="T640"> </text:span><text:span text:style-name="T634">além do prazo estipulado no art. </text:span><text:span text:style-name="T630">1</text:span><text:span text:style-name="T634">° desta Portaria ou a realização de novo envio para alteração ou complementação gerará a eliminação do candidato do certame.</text:span></text:p>
      <text:p text:style-name="P568"><text:span text:style-name="T628">§</text:span><text:span text:style-name="T643"> </text:span><text:span text:style-name="T644">2º</text:span><text:span text:style-name="T645"> </text:span><text:span text:style-name="T634">Os documentos</text:span><text:span text:style-name="T646"> </text:span><text:span text:style-name="T634">deverão estar em conformidade com os campos solicitados, em arquivo PDF. Em caso de documento diferente do solicitado no campo, o candidato será eliminado do concurso público.</text:span></text:p>
      <text:p text:style-name="P569"><draw:frame draw:style-name="fr2" draw:name="Image15" text:anchor-type="char" svg:x="2.0102in" svg:y="0.4827in" svg:width="2.8055in" svg:height="0.0161in" draw:z-index="151"><draw:image xlink:href="Pictures/100000010000023100000001C039C3A4.png" xlink:type="simple" xlink:show="embed" xlink:actuate="onLoad" draw:mime-type="image/png"/></draw:frame><text:span text:style-name="T647">Art. 6°</text:span><text:span text:style-name="T648"> </text:span><text:span text:style-name="T634">Para envio das documentações, o candidato </text:span><text:span text:style-name="T649">deverá</text:span><text:span text:style-name="T650"><text:tab/></text:span><text:span text:style-name="T649">criar</text:span><text:span text:style-name="T650"><text:tab/></text:span><text:span text:style-name="T649">conta</text:span><text:span text:style-name="T650"><text:tab/></text:span><text:span text:style-name="T651">com</text:span><text:span text:style-name="T650"><text:tab/></text:span><text:span text:style-name="T649">login</text:span><text:span text:style-name="T650"><text:tab/></text:span><text:span text:style-name="T652">e</text:span><text:span text:style-name="T650"><text:tab/></text:span><text:span text:style-name="T649">senha</text:span><text:span text:style-name="T650"><text:tab/></text:span><text:span text:style-name="T653">no</text:span><text:span text:style-name="T650"><text:tab/></text:span><text:span text:style-name="T649">endereço: </text:span><text:span text:style-name="T634">https:// precessos.</text:span><text:span text:style-name="T654"> </text:span><text:span text:style-name="T634">cacheeiro</text:span><text:span text:style-name="T655">.</text:span><text:span text:style-name="T634">es.gov.br/</text:span><text:span text:style-name="T651"> </text:span><text:span text:style-name="T634">porta1/login.</text:span><text:span text:style-name="T656"> </text:span><text:span text:style-name="T634">aspx? </text:span><text:span text:style-name="T657">continue=default.aspxachoeiro</text:span></text:p>
      <text:p text:style-name="P570"/>
      <text:p text:style-name="P571"><text:span text:style-name="T647">Parágrafo Único. </text:span><text:span text:style-name="T634">Posteriormente, após cadastro efetivado</text:span><text:span text:style-name="T658"> <text:s text:c="2"/></text:span><text:span text:style-name="T634">e</text:span><text:span text:style-name="T659"> <text:s text:c="2"/></text:span><text:span text:style-name="T634">aprovado,</text:span><text:span text:style-name="T658"> <text:s text:c="2"/></text:span><text:span text:style-name="T634">acessar</text:span><text:span text:style-name="T660"> <text:s text:c="2"/></text:span><text:span text:style-name="T634">o</text:span><text:span text:style-name="T659"> <text:s text:c="2"/></text:span><text:span text:style-name="T634">sistema</text:span><text:span text:style-name="T660"> <text:s text:c="2"/></text:span><text:span text:style-name="T634">através</text:span><text:span text:style-name="T660"> <text:s text:c="2"/></text:span><text:span text:style-name="T634">do</text:span><text:span text:style-name="T661"> <text:s text:c="2"/></text:span><text:span text:style-name="T634">site</text:span></text:p>
      <text:p text:style-name="P572"><text:span text:style-name="T662"><text:s/></text:span><text:a xlink:type="simple" xlink:href="https://processos.cachoeiro.es.gov.br/portal/login.aspx" text:style-name="ListLabel_20_38" text:visited-style-name="ListLabel_20_38"><text:span text:style-name="T663">https://processos.cachoeiro.es.gov.br/portal/login.aspx</text:span></text:a><text:span text:style-name="T664"> e informar o login e a senha criados, conforme disposto no caput deste artigo, capturar os documentos para inserção e, em seguida, incluir os documentos, conforme os campos solicitados. Em caso de documento diferente do solicitado no campo, o candidato será eliminado do certame, para tanto o candidato deve seguir os seguintes passos:</text:span></text:p>
      <text:list text:style-name="WWNum4">
        <text:list-item>
          <text:p text:style-name="P573"><text:span text:style-name="T634">-</text:span><text:span text:style-name="T638"> </text:span><text:span text:style-name="T634">Iniciar</text:span><text:span text:style-name="T665"> </text:span><text:span text:style-name="T634">processo</text:span><text:span text:style-name="T666"> </text:span><text:span text:style-name="T649">eletrônico;</text:span></text:p>
        </text:list-item>
        <text:list-item>
          <text:p text:style-name="P574"><text:span text:style-name="T634">-</text:span><text:span text:style-name="T639"> </text:span><text:span text:style-name="T634">Selecionar</text:span><text:span text:style-name="T667"> </text:span><text:span text:style-name="T634">a</text:span><text:span text:style-name="T668"> </text:span><text:span text:style-name="T634">categoria:</text:span><text:span text:style-name="T666"> </text:span><text:span text:style-name="T634">Concurso</text:span><text:span text:style-name="T669"> </text:span><text:span text:style-name="T649">Público;</text:span></text:p>
        </text:list-item>
        <text:list-item>
          <text:p text:style-name="P575"><text:span text:style-name="T634">-</text:span><text:span text:style-name="T670"> </text:span><text:span text:style-name="T634">Preencher</text:span><text:span text:style-name="T671"> </text:span><text:span text:style-name="T634">as informações</text:span><text:span text:style-name="T672"> </text:span><text:span text:style-name="T634">e anexar</text:span><text:span text:style-name="T671"> </text:span><text:span text:style-name="T634">os documentos</text:span><text:span text:style-name="T635"> </text:span><text:span text:style-name="T634">pertinentes e finalizar em clicando em salvar e protocolar.</text:span></text:p>
        </text:list-item>
      </text:list>
      <text:p text:style-name="P576"/>
      <text:p text:style-name="P577"><text:span text:style-name="T647">Art. 7º </text:span><text:span text:style-name="T634">Caso ocorra algum problema técnico comprovado</text:span><text:span text:style-name="T646"> </text:span><text:span text:style-name="T634">no funcionamento</text:span><text:span text:style-name="T646"> </text:span><text:span text:style-name="T634">do sistema,</text:span><text:span text:style-name="T646"> </text:span><text:span text:style-name="T634">que</text:span><text:span text:style-name="T646"> </text:span><text:span text:style-name="T634">implique</text:span><text:span text:style-name="T646"> </text:span><text:span text:style-name="T634">o comprometimento de tempo hábil </text:span><text:span text:style-name="T673">à </text:span><text:span text:style-name="T634">entrega da documentação, a Secretaria Municipal de Administração poderá a seu critério dilatar o prazo.</text:span></text:p>
      <text:p text:style-name="P570"/>
      <text:p text:style-name="P578"><text:span text:style-name="T647">Art. 8° </text:span><text:span text:style-name="T634">A Prefeitura Municipal de Cachoeiro de Itapemirim não se responsabilizará por eventuais prejuízos causados pelo preenchimento incorreto dos dados de entrega de documentos, nem pela entrega de documentos não efetivada por motivos de ordem técnica, falhas de comunicação ou congestionamento de linhas de comunicação que impossibilitem a transferência dos </text:span><text:span text:style-name="T649">dados.</text:span></text:p>
      <text:p text:style-name="P579"><text:span text:style-name="T647">Art.</text:span><text:span text:style-name="T674"> </text:span><text:span text:style-name="T647">9º</text:span><text:span text:style-name="T674"> </text:span><text:span text:style-name="T634">O</text:span><text:span text:style-name="T646"> </text:span><text:span text:style-name="T634">candidato</text:span><text:span text:style-name="T646"> </text:span><text:span text:style-name="T634">deverá</text:span><text:span text:style-name="T646"> </text:span><text:span text:style-name="T634">entregar</text:span><text:span text:style-name="T646"> </text:span><text:span text:style-name="T634">os documentos</text:span><text:span text:style-name="T675"> </text:span><text:span text:style-name="T634">arrolados</text:span><text:span text:style-name="T676"> </text:span><text:span text:style-name="T634">na Portaria</text:span><text:span text:style-name="T676"> </text:span><text:span text:style-name="T634">n°</text:span><text:span text:style-name="T676"> </text:span><text:span text:style-name="T634">483, de 20 de fevereiro de 2025, excetuado o item IX do artigo 1º da citada Portaria.</text:span></text:p>
      <text:p text:style-name="P580"/>
      <text:p text:style-name="P581"><text:span text:style-name="T647">Art.</text:span><text:span text:style-name="T677"> </text:span><text:span text:style-name="T647">10</text:span><text:span text:style-name="T678"> </text:span><text:span text:style-name="T634">Esta</text:span><text:span text:style-name="T639"> </text:span><text:span text:style-name="T634">Portaria</text:span><text:span text:style-name="T640"> </text:span><text:span text:style-name="T634">entrará</text:span><text:span text:style-name="T679"> </text:span><text:span text:style-name="T634">em</text:span><text:span text:style-name="T636"> </text:span><text:span text:style-name="T634">vigor</text:span><text:span text:style-name="T680"> </text:span><text:span text:style-name="T634">na</text:span><text:span text:style-name="T636"> </text:span><text:span text:style-name="T634">data</text:span><text:span text:style-name="T637"> </text:span><text:span text:style-name="T681">de</text:span></text:p>
      <text:p text:style-name="P582"><text:span text:style-name="T650">sua</text:span><text:span text:style-name="T682"> </text:span><text:span text:style-name="T683">publicação.</text:span></text:p>
      <text:p text:style-name="P583"><text:span text:style-name="T634">Cachoeiro</text:span><text:span text:style-name="T671"> </text:span><text:span text:style-name="T634">de</text:span><text:span text:style-name="T681"> </text:span><text:span text:style-name="T634">Itapemirim,</text:span><text:span text:style-name="T684"> </text:span><text:span text:style-name="T634">10</text:span><text:span text:style-name="T669"> </text:span><text:span text:style-name="T634">de</text:span><text:span text:style-name="T669"> </text:span><text:span text:style-name="T634">agosto</text:span><text:span text:style-name="T665"> </text:span><text:span text:style-name="T634">de</text:span><text:span text:style-name="T685"> </text:span><text:span text:style-name="T649">2026.</text:span></text:p>
      <text:p text:style-name="P584"/>
      <text:p text:style-name="P585"/>
      <text:p text:style-name="P586"><text:span text:style-name="T686">ROGÉRIO</text:span><text:span text:style-name="T687"> </text:span><text:span text:style-name="T686">DA</text:span><text:span text:style-name="T688"> </text:span><text:span text:style-name="T686">SILVA</text:span><text:span text:style-name="T689"> </text:span><text:span text:style-name="T690">ATHAYDE</text:span></text:p>
      <text:p text:style-name="P587"><text:span text:style-name="T691">Secretário</text:span><text:span text:style-name="T692"> </text:span><text:span text:style-name="T691">Municipal</text:span><text:span text:style-name="T693"> </text:span><text:span text:style-name="T691">de</text:span><text:span text:style-name="T694"> </text:span><text:span text:style-name="T693">Administração</text:span></text:p>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139"/>
      <text:p text:style-name="P588"/>
      <text:p text:style-name="P141"><draw:frame draw:style-name="fr8" draw:name="Image 249" text:anchor-type="char" svg:x="3.7965in" svg:y="-0.2945in" svg:width="0.6945in" svg:height="0.6138in" draw:z-index="107"><draw:image xlink:href="Pictures/10000000000000D0000000B830B1DD11.jpg" xlink:type="simple" xlink:show="embed" xlink:actuate="onLoad" draw:mime-type="image/jpeg"/></draw:frame><text:span text:style-name="T695">D</text:span><text:span text:style-name="T696">.</text:span><text:span text:style-name="T695">O</text:span><text:span text:style-name="T696">.</text:span><text:span text:style-name="T697"> </text:span><text:span text:style-name="T695">PREFEITURA</text:span><text:span text:style-name="T698"> </text:span><text:span text:style-name="T695">MUNICIPAL</text:span><text:span text:style-name="T699"> </text:span><text:span text:style-name="T695">DE</text:span><text:span text:style-name="T700"> </text:span><text:span text:style-name="T701">CACHOEIRO</text:span><text:span text:style-name="T695"><text:tab/></text:span><text:span text:style-name="T226">24</text:span></text:p>
      <text:p text:style-name="P589"><draw:frame draw:style-name="fr9" draw:name="Image 268" text:anchor-type="char" svg:x="2.0465in" svg:y="2.7154in" svg:width="0.978in" svg:height="1.0465in" draw:z-index="8"><draw:image xlink:href="Pictures/10000001000000BC000000C9DFE88BCE.png" xlink:type="simple" xlink:show="embed" xlink:actuate="onLoad" draw:mime-type="image/png"/></draw:frame><draw:frame draw:style-name="fr9" draw:name="Image 269" text:anchor-type="char" svg:x="5.0571in" svg:y="2.7193in" svg:width="0.6472in" svg:height="1.0366in" draw:z-index="9"><draw:image xlink:href="Pictures/100000010000007C000000C7FDBB662A.png" xlink:type="simple" xlink:show="embed" xlink:actuate="onLoad" draw:mime-type="image/png"/></draw:frame></text:p>
      <text:p text:style-name="P63"/>
      <text:p text:style-name="P63"/>
      <text:p text:style-name="P590"/>
      <text:p text:style-name="P591"><draw:frame draw:style-name="fr10" draw:name="Image5" text:anchor-type="as-char" svg:width="2.4043in" svg:height="0.111in" draw:z-index="385"><draw:image xlink:href="Pictures/10000001000001E000000016E44DF7F5.png" xlink:type="simple" xlink:show="embed" xlink:actuate="onLoad" draw:mime-type="image/png"/></draw:frame></text:p>
      <text:p text:style-name="P63"/>
      <text:p text:style-name="P63"/>
      <text:p text:style-name="P592"/>
      <table:table table:name="Table8" table:style-name="Table8">
        <table:table-column table:style-name="Table8.A"/>
        <table:table-column table:style-name="Table8.B"/>
        <table:table-row table:style-name="Table8.1">
          <table:table-cell table:style-name="Table8.A1" office:value-type="string">
            <text:p text:style-name="P593"/>
            <text:p text:style-name="P594"><draw:frame draw:style-name="fr3" draw:name="Image 275" text:anchor-type="as-char" svg:width="0.8327in" svg:height="0.0602in" draw:z-index="97"><draw:image xlink:href="Pictures/10000001000000A10000000BC3861B91.png" xlink:type="simple" xlink:show="embed" xlink:actuate="onLoad" draw:mime-type="image/png"/></draw:frame></text:p>
          </table:table-cell>
          <table:table-cell table:style-name="Table8.B1" office:value-type="string">
            <text:p text:style-name="P595"/>
            <text:p text:style-name="P596"><draw:frame draw:style-name="fr3" draw:name="Image 276" text:anchor-type="as-char" svg:width="0.2516in" svg:height="0.0744in" draw:z-index="110"><draw:image xlink:href="Pictures/10000001000000300000000E6D7B0F34.png" xlink:type="simple" xlink:show="embed" xlink:actuate="onLoad" draw:mime-type="image/png"/></draw:frame><text:span text:style-name="T702"><text:tab/></text:span><draw:frame draw:style-name="fr3" draw:name="Image 277" text:anchor-type="as-char" svg:width="0.2634in" svg:height="0.0728in" draw:z-index="111"><draw:image xlink:href="Pictures/10000001000000320000000E95B04CE5.png" xlink:type="simple" xlink:show="embed" xlink:actuate="onLoad" draw:mime-type="image/png"/></draw:frame><text:span text:style-name="T702"><text:tab/></text:span><draw:frame draw:style-name="fr3" draw:name="Image 278" text:anchor-type="as-char" svg:width="0.3374in" svg:height="0.1862in" draw:z-index="124"><draw:image xlink:href="Pictures/10000001000000410000002347A67CAD.png" xlink:type="simple" xlink:show="embed" xlink:actuate="onLoad" draw:mime-type="image/png"/></draw:frame></text:p>
          </table:table-cell>
        </table:table-row>
        <table:table-row table:style-name="Table8.2">
          <table:table-cell table:style-name="Table8.A1" office:value-type="string">
            <text:p text:style-name="P597"/>
            <text:p text:style-name="P598"><draw:frame draw:style-name="fr3" draw:name="Image 279" text:anchor-type="as-char" svg:width="0.7728in" svg:height="0.172in" draw:z-index="125"><draw:image xlink:href="Pictures/100000010000009300000021ACC91BE4.png" xlink:type="simple" xlink:show="embed" xlink:actuate="onLoad" draw:mime-type="image/png"/></draw:frame></text:p>
          </table:table-cell>
          <table:table-cell table:style-name="Table8.B1" office:value-type="string">
            <text:p text:style-name="P595"/>
            <text:p text:style-name="P599"><draw:frame draw:style-name="fr3" draw:name="Image 280" text:anchor-type="as-char" svg:width="0.4319in" svg:height="0.172in" draw:z-index="132"><draw:image xlink:href="Pictures/1000000100000053000000218E905E2F.png" xlink:type="simple" xlink:show="embed" xlink:actuate="onLoad" draw:mime-type="image/png"/></draw:frame><text:span text:style-name="T703"><text:tab/></text:span><draw:frame draw:style-name="fr3" draw:name="Image 281" text:anchor-type="as-char" svg:width="0.4091in" svg:height="0.5161in" draw:z-index="133"><draw:image xlink:href="Pictures/100000010000004E00000063FC2CFCC7.png" xlink:type="simple" xlink:show="embed" xlink:actuate="onLoad" draw:mime-type="image/png"/></draw:frame></text:p>
          </table:table-cell>
        </table:table-row>
      </table:table>
      <text:p text:style-name="P600"/>
      <text:p text:style-name="P601"/>
      <text:p text:style-name="P601"/>
      <text:p text:style-name="P602"/>
      <text:p text:style-name="P603"><text:span text:style-name="T704">PORTARIA</text:span><text:span text:style-name="T705"> </text:span><text:span text:style-name="T704">Nº</text:span><text:span text:style-name="T705"> </text:span><text:span text:style-name="T706">1.671/2026</text:span></text:p>
      <text:p text:style-name="P518"/>
      <text:p text:style-name="P604"/>
      <text:p text:style-name="P605"><text:span text:style-name="T707">DISPÕE SOBRE TRANSFERÊNCIA DE LOTAÇÃO DE SERVIDOR.</text:span><text:span text:style-name="T707"/></text:p>
      <text:p text:style-name="P606"/>
      <text:p text:style-name="P607"><text:span text:style-name="T93">O</text:span><text:span text:style-name="T708"> <text:s text:c="2"/></text:span><text:span text:style-name="T86">SECRETÁRIO</text:span><text:span text:style-name="T709"> <text:s text:c="2"/></text:span><text:span text:style-name="T86">MUNICIPAL</text:span><text:span text:style-name="T710"> <text:s text:c="2"/></text:span><text:span text:style-name="T92">DE</text:span></text:p>
      <text:p text:style-name="P608"><text:span text:style-name="T86">ADMINISTRAÇÃO </text:span><text:span text:style-name="T93">de Cachoeiro de Itapemirim, Estado do Espírito Santo, no uso</text:span><text:span text:style-name="T97"> </text:span><text:span text:style-name="T93">de suas atribuições delegadas através dos Decretos nºs. 18.275/2008 e 35.892/2025, tendo em vista o que consta no processo nº </text:span><text:span text:style-name="T87">59063/2026,</text:span></text:p>
      <text:p text:style-name="P609"><text:span text:style-name="T87">RESOLVE:</text:span><text:span text:style-name="T87"/></text:p>
      <text:p text:style-name="P610"/>
      <text:p text:style-name="P611"><text:span text:style-name="T86">Art. 1º </text:span><text:span text:style-name="T93">Tornar sem efeito a transferência de lotação do servidor PEDRO ADAUTO MEIRELES, motorista, concedida através da Portaria nº 1.427/2026, permanecendo inalteradas as demais disposições do ato.</text:span></text:p>
      <text:p text:style-name="P612"/>
      <text:p text:style-name="P613"><text:span text:style-name="T707">Art.</text:span><text:span text:style-name="T711"> </text:span><text:span text:style-name="T707">2º</text:span><text:span text:style-name="T712"> </text:span><text:span text:style-name="T713">Esta</text:span><text:span text:style-name="T714"> </text:span><text:span text:style-name="T713">Portaria</text:span><text:span text:style-name="T715"> </text:span><text:span text:style-name="T713">entra</text:span><text:span text:style-name="T714"> </text:span><text:span text:style-name="T713">em</text:span><text:span text:style-name="T715"> </text:span><text:span text:style-name="T713">vigor</text:span><text:span text:style-name="T715"> </text:span><text:span text:style-name="T713">na</text:span><text:span text:style-name="T714"> </text:span><text:span text:style-name="T716">data</text:span></text:p>
      <text:p text:style-name="P614"><text:span text:style-name="T713">de</text:span><text:span text:style-name="T717"> </text:span><text:span text:style-name="T713">sua</text:span><text:span text:style-name="T717"> </text:span><text:span text:style-name="T718">publicação.</text:span></text:p>
      <text:p text:style-name="P544"/>
      <text:p text:style-name="P615"/>
      <text:p text:style-name="P616"><text:span text:style-name="T713">Cachoeiro</text:span><text:span text:style-name="T719"> </text:span><text:span text:style-name="T713">de</text:span><text:span text:style-name="T715"> </text:span><text:span text:style-name="T713">Itapemirim/ES,</text:span><text:span text:style-name="T715"> </text:span><text:span text:style-name="T713">10</text:span><text:span text:style-name="T715"> </text:span><text:span text:style-name="T713">de</text:span><text:span text:style-name="T715"> </text:span><text:span text:style-name="T713">agosto</text:span><text:span text:style-name="T715"> </text:span><text:span text:style-name="T713">de</text:span><text:span text:style-name="T715"> </text:span><text:span text:style-name="T718">2026.</text:span></text:p>
      <text:p text:style-name="P544"/>
      <text:p text:style-name="P615"/>
      <text:p text:style-name="P617"><text:span text:style-name="T707">ROGÉRIO</text:span><text:span text:style-name="T712"> </text:span><text:span text:style-name="T707">DA</text:span><text:span text:style-name="T712"> </text:span><text:span text:style-name="T707">SILVA</text:span><text:span text:style-name="T712"> </text:span><text:span text:style-name="T720">ATHAYDE</text:span></text:p>
      <text:p text:style-name="P618"><text:span text:style-name="T707">Secretário</text:span><text:span text:style-name="T721"> </text:span><text:span text:style-name="T707">Municipal</text:span><text:span text:style-name="T721"> </text:span><text:span text:style-name="T707">de</text:span><text:span text:style-name="T721"> </text:span><text:span text:style-name="T720">Administração</text:span></text:p>
      <text:p text:style-name="P619"/>
      <text:p text:style-name="P347"/>
      <text:p text:style-name="P347"/>
      <text:p text:style-name="P419"/>
      <text:p text:style-name="P620"><text:span text:style-name="T522">PORTARIA</text:span><text:span text:style-name="T722"> </text:span><text:span text:style-name="T522">Nº</text:span><text:span text:style-name="T722"> </text:span><text:span text:style-name="T524">1.672/2026</text:span></text:p>
      <text:p text:style-name="P621"/>
      <text:p text:style-name="P622">DISPÕE SOBRE REASSUNÇÃO DE <text:span text:style-name="T525">SERVIDOR.</text:span></text:p>
      <text:p text:style-name="P419"/>
      <text:p text:style-name="P623"><text:span text:style-name="T527">O</text:span><text:span text:style-name="T723"> <text:s/></text:span><text:span text:style-name="T528">SECRETÁRIO</text:span><text:span text:style-name="T724"> <text:s/></text:span><text:span text:style-name="T528">MUNICIPAL</text:span><text:span text:style-name="T724"> <text:s/></text:span><text:span text:style-name="T531">DE</text:span></text:p>
      <text:p text:style-name="P624"><text:span text:style-name="T528">ADMINISTRAÇÃO </text:span><text:span text:style-name="T527">de Cachoeiro de Itapemirim, Estado do Espírito Santo, no uso de suas atribuições delegadas através dos Decretos nºs. 18.275/2008 e 35.892/2025, tendo em vista o que</text:span><text:span text:style-name="T559"> </text:span><text:span text:style-name="T527">consta no processo nº </text:span><text:span text:style-name="T528">42426/2026</text:span><text:span text:style-name="T527">,</text:span></text:p>
      <text:p text:style-name="P625"/>
      <text:p text:style-name="P626">RESOLVE:</text:p>
      <text:p text:style-name="P347"/>
      <text:p text:style-name="P627"/>
      <text:p text:style-name="P628"><text:span text:style-name="T528">Art. 1º </text:span><text:span text:style-name="T527">Considerar autorizado a reassunção da servidora </text:span><text:span text:style-name="T528">YASMIN LEAL DE ALMEIDA, </text:span><text:span text:style-name="T527">Agente Comunitário de Saúde, lotada na SEMUS, a partir de</text:span><text:span text:style-name="T725"> </text:span><text:span text:style-name="T560">03 de agosto</text:span><text:span text:style-name="T726"> </text:span><text:span text:style-name="T560">de 2026</text:span><text:span text:style-name="T527">, após licença sem vencimento para tratar de interesses particulares, concedida através da Portaria nº 1.729/2025.</text:span></text:p>
      <text:p text:style-name="P629"/>
      <text:p text:style-name="P630"><text:span text:style-name="T528">Art. 2º </text:span><text:span text:style-name="T527">Revogar as disposições em contrário, em especial a </text:span><text:span text:style-name="T560">Portaria nº 1.729/2025.</text:span></text:p>
      <text:p text:style-name="P479"/>
      <text:p text:style-name="P480"/>
      <text:p text:style-name="P631"><text:span text:style-name="T527">Cachoeiro</text:span><text:span text:style-name="T727"> </text:span><text:span text:style-name="T527">de</text:span><text:span text:style-name="T728"> </text:span><text:span text:style-name="T527">Itapemirim/ES,</text:span><text:span text:style-name="T727"> </text:span><text:span text:style-name="T527">10</text:span><text:span text:style-name="T728"> </text:span><text:span text:style-name="T527">de</text:span><text:span text:style-name="T728"> </text:span><text:span text:style-name="T527">agosto</text:span><text:span text:style-name="T727"> </text:span><text:span text:style-name="T527">de</text:span><text:span text:style-name="T728"> </text:span><text:span text:style-name="T534">2026.</text:span></text:p>
      <text:p text:style-name="P451"/>
      <text:p text:style-name="P451"/>
      <text:p text:style-name="P632"/>
      <text:p text:style-name="P633">ROGÉRIO<text:span text:style-name="T729"> </text:span>DA<text:span text:style-name="T730"> </text:span>SILVA<text:span text:style-name="T729"> </text:span><text:span text:style-name="T525">ATHAYDE</text:span></text:p>
      <text:p text:style-name="P634"><text:span text:style-name="T528">Secretário</text:span><text:span text:style-name="T731"> </text:span><text:span text:style-name="T528">Municipal</text:span><text:span text:style-name="T731"> </text:span><text:span text:style-name="T528">de</text:span><text:span text:style-name="T732"> </text:span><text:span text:style-name="T555">Administração</text:span></text:p>
      <text:p text:style-name="P635"/>
      <text:p text:style-name="P636"/>
      <text:p text:style-name="P637"/>
      <text:p text:style-name="P638"><text:span text:style-name="T733">EXTRATO</text:span><text:span text:style-name="T734"> </text:span><text:span text:style-name="T733">DE</text:span><text:span text:style-name="T734"> </text:span><text:span text:style-name="T733">TERMO</text:span><text:span text:style-name="T735"> </text:span><text:span text:style-name="T736">ADITIVO</text:span></text:p>
      <text:p text:style-name="P639"/>
      <text:p text:style-name="P640"><text:span text:style-name="T737">ESPÉCIE:</text:span><text:span text:style-name="T738"> </text:span>1º<text:span text:style-name="T730"> </text:span>TERMO<text:span text:style-name="T525"> </text:span>ADITIVO<text:span text:style-name="T561"> </text:span>A<text:span text:style-name="T739"> </text:span>ATA<text:span text:style-name="T525"> </text:span>DE<text:span text:style-name="T740"> </text:span>REGISTRO<text:span text:style-name="T741"> </text:span>DE<text:span text:style-name="T740"> </text:span>PREÇOS<text:span text:style-name="T741"> </text:span><text:span text:style-name="T525">048/2025</text:span></text:p>
      <text:p text:style-name="P641"><text:span text:style-name="T733">DETENTORA</text:span><text:span text:style-name="T742"> </text:span><text:span text:style-name="T733">DA</text:span><text:span text:style-name="T743"> </text:span><text:span text:style-name="T733">ATA:</text:span><text:span text:style-name="T744"> </text:span><text:span text:style-name="T745">AUTOVIVA</text:span><text:span text:style-name="T746"> </text:span><text:span text:style-name="T745">CAMINHÕES</text:span><text:span text:style-name="T747"> </text:span><text:span text:style-name="T745">E</text:span><text:span text:style-name="T747"> </text:span><text:span text:style-name="T745">ÔNIBUS</text:span><text:span text:style-name="T748"> </text:span><text:span text:style-name="T749">LTDA</text:span></text:p>
      <text:p text:style-name="P642"><text:span text:style-name="T733">ÓRGÃO GERENCIADOR:</text:span><text:span text:style-name="T750"> </text:span><text:span text:style-name="T745">SECRETARIA MUNICIPAL DE MANUTENÇÃO E SERVIÇOS – </text:span><text:span text:style-name="T751">SEMMAT</text:span></text:p>
      <text:p text:style-name="P643"><text:span text:style-name="T737">ÓRGÃOS PARTICIPANTES: </text:span>SECRETARIA MUNICIPAL DE MANUTENÇÃO E SERVIÇOS – SEMMAT,<text:span text:style-name="T752"> </text:span>SECRETARIA<text:span text:style-name="T752"> </text:span>MUNICIPAL<text:span text:style-name="T752"> </text:span>DE<text:span text:style-name="T752"> </text:span>AGRICULTURA<text:span text:style-name="T752"> </text:span>–<text:span text:style-name="T752"> </text:span>SEMAG<text:span text:style-name="T752"> </text:span>E<text:span text:style-name="T752"> </text:span>SECRETARIA MUNICIPAL DE INTERIOR – SEMUI.</text:p>
      <text:p text:style-name="P644"><text:span text:style-name="T737">OBJETO: </text:span>Trata-se de aditivo de prorrogação de prazo vigência e a renovação dos quantitativos registrados da Ata de Registro de Preços n° 048/2025 que tem por objeto a AQUISIÇÃO DE CAMINHÃO TOCO 4X2 COM BÁSCULA 6M³, através do Sistema de Registro de Preços, para atender<text:span text:style-name="T753"> </text:span>às<text:span text:style-name="T754"> </text:span>demandas<text:span text:style-name="T753"> </text:span>da<text:span text:style-name="T755"> </text:span>Administração,<text:span text:style-name="T753"> </text:span>conforme<text:span text:style-name="T754"> </text:span>especificações<text:span text:style-name="T753"> </text:span>do<text:span text:style-name="T756"> </text:span>Termo<text:span text:style-name="T753"> </text:span>de<text:span text:style-name="T754"> </text:span>Referência,<text:span text:style-name="T753"> </text:span>anexo I do Edital de Licitação nº 023/2025</text:p>
      <text:p text:style-name="P645"><text:span text:style-name="T737">PRAZO:</text:span><text:span text:style-name="T757"> </text:span>01<text:span text:style-name="T730"> </text:span>(um)<text:span text:style-name="T730"> </text:span>ano,<text:span text:style-name="T729"> </text:span>de<text:span text:style-name="T755"> </text:span>29<text:span text:style-name="T730"> </text:span>de<text:span text:style-name="T730"> </text:span>agosto<text:span text:style-name="T730"> </text:span>de<text:span text:style-name="T755"> </text:span>2026<text:span text:style-name="T730"> </text:span>a<text:span text:style-name="T730"> </text:span>29<text:span text:style-name="T730"> </text:span>de<text:span text:style-name="T755"> </text:span>agosto<text:span text:style-name="T730"> </text:span>de<text:span text:style-name="T730"> </text:span><text:span text:style-name="T525">2027.</text:span></text:p>
      <text:p text:style-name="P646"><text:span text:style-name="T737">RENOVAÇÃO</text:span><text:span text:style-name="T758"> </text:span><text:span text:style-name="T737">DOS</text:span><text:span text:style-name="T758"> </text:span><text:span text:style-name="T737">QUANTITATIVOS</text:span><text:span text:style-name="T758"> </text:span><text:span text:style-name="T737">REGISTRADOS:</text:span><text:span text:style-name="T759"> </text:span>Fica<text:span text:style-name="T760"> </text:span>estabelecida<text:span text:style-name="T760"> </text:span>a<text:span text:style-name="T760"> </text:span>renovação<text:span text:style-name="T760"> </text:span>integral dos quantitativos originalmente registrados na Ata de Registro de Preços nº 048/2025 para o novo período de vigência. Tal medida fundamenta-se no fato de que o saldo remanescente do período anterior é inferior ao limite de 40% previsto na cláusula de barreira do instrumento convocatório, o que autoriza a recomposição total dos estoques para garantir o atendimento às demandas da <text:span text:style-name="T525">Administração.</text:span></text:p>
      <text:p text:style-name="P647"><text:span text:style-name="T737">RESCISÃO</text:span><text:span text:style-name="T761"> </text:span><text:span text:style-name="T737">EM</text:span><text:span text:style-name="T761"> </text:span><text:span text:style-name="T737">DECORRÊNCIA</text:span><text:span text:style-name="T762"> </text:span><text:span text:style-name="T737">DE</text:span><text:span text:style-name="T761"> </text:span><text:span text:style-name="T737">NOVA ATA:</text:span><text:span text:style-name="T763"> </text:span>A presente Ata<text:span text:style-name="T764"> </text:span>de<text:span text:style-name="T764"> </text:span>Registro<text:span text:style-name="T764"> </text:span>de<text:span text:style-name="T764"> </text:span>Preços<text:span text:style-name="T764"> </text:span>poderá ser rescindida unilateralmente pela Administração, nos termos da legislação vigente, caso venha a ser<text:span text:style-name="T765"> </text:span>celebrada<text:span text:style-name="T765"> </text:span>nova<text:span text:style-name="T765"> </text:span>ata<text:span text:style-name="T765"> </text:span>de<text:span text:style-name="T765"> </text:span>registro<text:span text:style-name="T765"> </text:span>de<text:span text:style-name="T765"> </text:span>preços<text:span text:style-name="T765"> </text:span>oriunda<text:span text:style-name="T765"> </text:span>de<text:span text:style-name="T765"> </text:span>processo<text:span text:style-name="T765"> </text:span>licitatório<text:span text:style-name="T765"> </text:span>superveniente<text:span text:style-name="T765"> </text:span>que tenha<text:span text:style-name="T766"> </text:span>por<text:span text:style-name="T766"> </text:span>objeto<text:span text:style-name="T766"> </text:span>os<text:span text:style-name="T766"> </text:span>mesmos<text:span text:style-name="T766"> </text:span>bens<text:span text:style-name="T766"> </text:span>ou<text:span text:style-name="T766"> </text:span>serviços<text:span text:style-name="T766"> </text:span>constantes<text:span text:style-name="T766"> </text:span>da<text:span text:style-name="T766"> </text:span>presente<text:span text:style-name="T766"> </text:span>ata,<text:span text:style-name="T766"> </text:span>desde<text:span text:style-name="T766"> </text:span>que<text:span text:style-name="T766"> </text:span>comprovada a vantajosidade da nova contratação para o interesse público.</text:p>
      <text:p text:style-name="P648"><text:span text:style-name="T733">DATA</text:span><text:span text:style-name="T767"> </text:span><text:span text:style-name="T733">DE</text:span><text:span text:style-name="T767"> </text:span><text:span text:style-name="T733">ASSINATURA:</text:span><text:span text:style-name="T736"> </text:span><text:span text:style-name="T751">05/08/2026</text:span></text:p>
      <text:p text:style-name="P649"><text:span text:style-name="T737">SIGNATÁRIOS: </text:span>Astor Dilem dos Santos Junior - Secretário Municipal de Manutenção e Serviços, José Arcanjo Nunes - Secretário Municipal de Agricultura, Fabrício Ferreira Soares - Secretário Municipal de Interior e Polyana Simões Valadão - Sócia da Empresa Detentora da Ata.</text:p>
      <text:p text:style-name="P650"><text:span text:style-name="T733">PROCESSO:</text:span><text:span text:style-name="T768"> </text:span><text:span text:style-name="T751">45019/2026</text:span></text:p>
      <text:p text:style-name="P651"/>
      <text:p text:style-name="Text_20_body"/>
      <text:p text:style-name="Text_20_body"/>
      <text:p text:style-name="P652"/>
      <text:p text:style-name="P653"><text:span text:style-name="T733">EXTRATO</text:span><text:span text:style-name="T769"> </text:span><text:span text:style-name="T733">DE</text:span><text:span text:style-name="T744"> </text:span><text:span text:style-name="T733">TERMO</text:span><text:span text:style-name="T742"> </text:span><text:span text:style-name="T736">ADITIVO</text:span></text:p>
      <text:p text:style-name="P654"/>
      <text:p text:style-name="P655"><text:span text:style-name="T737">ESPÉCIE:</text:span><text:span text:style-name="T770"> </text:span>1º TERMO<text:span text:style-name="T545"> </text:span>ADITIVO<text:span text:style-name="T771"> </text:span>A<text:span text:style-name="T772"> </text:span>ATA<text:span text:style-name="T771"> </text:span>DE<text:span text:style-name="T729"> </text:span>REGISTRO<text:span text:style-name="T773"> </text:span>DE<text:span text:style-name="T729"> </text:span>PREÇOS<text:span text:style-name="T773"> </text:span><text:span text:style-name="T525">056/2025</text:span></text:p>
      <text:p text:style-name="P656"><text:span text:style-name="T733">DETENTORA DA ATA:</text:span><text:span text:style-name="T774"> </text:span><text:span text:style-name="T745">ZENITH</text:span><text:span text:style-name="T775"> </text:span><text:span text:style-name="T745">SOLUÇÕES</text:span><text:span text:style-name="T775"> </text:span><text:span text:style-name="T745">E</text:span><text:span text:style-name="T775"> </text:span><text:span text:style-name="T745">COMERCIO</text:span><text:span text:style-name="T775"> </text:span><text:span text:style-name="T745">DE</text:span><text:span text:style-name="T775"> </text:span><text:span text:style-name="T745">UTILIDADES</text:span><text:span text:style-name="T775"> </text:span><text:span text:style-name="T745">LTDA.</text:span><text:span text:style-name="T775"> </text:span><text:span text:style-name="T745">-</text:span><text:span text:style-name="T775"> </text:span><text:span text:style-name="T745">ME </text:span><text:span text:style-name="T733">ÓRGÃO</text:span><text:span text:style-name="T750"> </text:span><text:span text:style-name="T733">GERENCIADOR</text:span><text:span text:style-name="T750"> </text:span><text:span text:style-name="T733">E</text:span><text:span text:style-name="T750"> </text:span><text:span text:style-name="T733">PARTICIPANTE:</text:span><text:span text:style-name="T750"> </text:span><text:span text:style-name="T745">SECRETARIA</text:span><text:span text:style-name="T776"> </text:span><text:span text:style-name="T745">MUNICIPAL</text:span><text:span text:style-name="T776"> </text:span><text:span text:style-name="T745">DE</text:span><text:span text:style-name="T776"> </text:span><text:span text:style-name="T745">EDUCAÇÃO</text:span><text:span text:style-name="T776"> </text:span><text:span text:style-name="T745">– </text:span><text:span text:style-name="T749">SEME</text:span></text:p>
      <text:p text:style-name="P657"><text:span text:style-name="T737">OBJETO: </text:span>Trata-se de aditivo de prorrogação de prazo da Ata de Registro de Preços n° 056/2025 que tem por objeto a aquisição de kit escolar, através do Sistema de Registro de Preços, para atender<text:span text:style-name="T777"> </text:span>às<text:span text:style-name="T777"> </text:span>demandas<text:span text:style-name="T777"> </text:span>da Administração,<text:span text:style-name="T777"> </text:span>conforme<text:span text:style-name="T777"> </text:span>especificações<text:span text:style-name="T777"> </text:span>do<text:span text:style-name="T778"> </text:span>Termo<text:span text:style-name="T777"> </text:span>de<text:span text:style-name="T777"> </text:span>Referência,<text:span text:style-name="T777"> </text:span>anexo I do Edital de Licitação nº 019/2025.</text:p>
      <text:p text:style-name="P658"><text:span text:style-name="T737">PRAZO:</text:span><text:span text:style-name="T770"> </text:span>01<text:span text:style-name="T779"> </text:span>(um)<text:span text:style-name="T780"> </text:span>ano,<text:span text:style-name="T779"> </text:span>de<text:span text:style-name="T780"> </text:span>18<text:span text:style-name="T779"> </text:span>de<text:span text:style-name="T780"> </text:span>agosto<text:span text:style-name="T779"> </text:span>de<text:span text:style-name="T780"> </text:span>2026<text:span text:style-name="T779"> </text:span>a<text:span text:style-name="T780"> </text:span>18<text:span text:style-name="T779"> </text:span>de<text:span text:style-name="T780"> </text:span>agosto<text:span text:style-name="T779"> </text:span>de<text:span text:style-name="T779"> </text:span>2027<text:span text:style-name="T780"> </text:span><text:span text:style-name="T781">.</text:span></text:p>
      <text:p text:style-name="P659"><text:span text:style-name="T737">RENOVAÇÃO DOS QUANTITATIVOS REGISTRADOS: </text:span>Fica estabelecida a renovação integral<text:span text:style-name="T782"> </text:span>dos quantitativos originalmente registrados na Ata de Registro de Preços nº 056/2025 para o novo período de vigência. Tal medida fundamenta-se no fato de que o saldo remanescente do período anterior é inferior ao limite de 40% previsto na cláusula de barreira do instrumento convocatório, o que autoriza a recomposição total dos estoques para garantir o atendimento às demandas da <text:span text:style-name="T525">Administração.</text:span></text:p>
      <text:p text:style-name="P660"><text:span text:style-name="T737">RESCISÃO</text:span><text:span text:style-name="T783"> </text:span><text:span text:style-name="T737">EM</text:span><text:span text:style-name="T783"> </text:span><text:span text:style-name="T737">DECORRÊNCIA DE</text:span><text:span text:style-name="T783"> </text:span><text:span text:style-name="T737">NOVA ATA:</text:span><text:span text:style-name="T784"> </text:span>A presente Ata<text:span text:style-name="T785"> </text:span>de<text:span text:style-name="T785"> </text:span>Registro<text:span text:style-name="T785"> </text:span>de<text:span text:style-name="T785"> </text:span>Preços<text:span text:style-name="T785"> </text:span>poderá ser rescindida unilateralmente pela<text:span text:style-name="T561"> </text:span>Administração, nos termos da legislação vigente, caso venha a ser celebrada nova ata de registro de preços oriunda de processo licitatório superveniente que<text:span text:style-name="T782"> </text:span>tenha por objeto os mesmos bens ou serviços constantes da presente ata, desde que comprovada<text:span text:style-name="T782"> </text:span>a vantajosidade da nova contratação para o interesse público.</text:p>
      <text:p text:style-name="P661"><text:span text:style-name="T736">DATA</text:span><text:span text:style-name="T769"> </text:span><text:span text:style-name="T736">DE</text:span><text:span text:style-name="T769"> </text:span><text:span text:style-name="T736">ASSINATURA:</text:span><text:span text:style-name="T786"> </text:span><text:span text:style-name="T751">07/08/2026</text:span></text:p>
      <text:p text:style-name="P662"><text:span text:style-name="T737">SIGNATÁRIOS: </text:span>Simone de Souza Beiriz - Secretária Municipal de Educação e Edivaldo Sartorio Waiandt - Sócio da Empresa Detentora da Ata.</text:p>
      <text:p text:style-name="P653"><text:span text:style-name="T733">PROCESSO:</text:span><text:span text:style-name="T734"> </text:span><text:span text:style-name="T751">8489/2025</text:span></text:p>
      <text:p text:style-name="P663"><text:span text:style-name="T733">ID</text:span><text:span text:style-name="T787"> </text:span><text:span text:style-name="T733">CidadES:</text:span><text:span text:style-name="T788"> </text:span><text:span text:style-name="T751">2025.016E0700001.01.0012.</text:span></text:p>
      <text:p text:style-name="P664"/>
      <text:p text:style-name="Text_20_body"/>
      <text:p text:style-name="Text_20_body"/>
      <text:p text:style-name="P665"/>
      <text:p text:style-name="P666"><text:span text:style-name="T733">EXTRATO</text:span><text:span text:style-name="T734"> </text:span><text:span text:style-name="T733">DE</text:span><text:span text:style-name="T734"> </text:span><text:span text:style-name="T733">TERMO</text:span><text:span text:style-name="T789"> </text:span><text:span text:style-name="T733">DE</text:span><text:span text:style-name="T769"> </text:span><text:span text:style-name="T736">APOSTILAMENTO</text:span></text:p>
      <text:p text:style-name="P667"/>
      <text:p text:style-name="P668"><text:span text:style-name="T737">ESPÉCIE:</text:span><text:span text:style-name="T790"> </text:span>1º<text:span text:style-name="T779"> </text:span>TERMO<text:span text:style-name="T729"> </text:span>DE<text:span text:style-name="T771"> </text:span>APOSTILAMENTO<text:span text:style-name="T771"> </text:span>A<text:span text:style-name="T791"> </text:span>ATA<text:span text:style-name="T771"> </text:span>DE<text:span text:style-name="T729"> </text:span>REGISTRO<text:span text:style-name="T729"> </text:span>DE<text:span text:style-name="T729"> </text:span>PREÇOS<text:span text:style-name="T729"> </text:span>Nº<text:span text:style-name="T730"> </text:span><text:span text:style-name="T525">038/2026</text:span></text:p>
      <text:p text:style-name="P669"><text:span text:style-name="T737">EMPRESA:</text:span><text:span text:style-name="T792"> </text:span>HGX<text:span text:style-name="T793"> </text:span>COMERCIAL<text:span text:style-name="T755"> </text:span>DE<text:span text:style-name="T793"> </text:span>PRODUTOS<text:span text:style-name="T755"> </text:span>EM<text:span text:style-name="T793"> </text:span>GERAL<text:span text:style-name="T793"> </text:span>LTDA.<text:span text:style-name="T755"> </text:span>-<text:span text:style-name="T793"> </text:span><text:span text:style-name="T545">EPP</text:span></text:p>
      <text:p text:style-name="P670"><text:span text:style-name="T737">ÓRGÃO GERENCIADOR: </text:span>Secretaria<text:span text:style-name="T752"> </text:span>Municipal<text:span text:style-name="T752"> </text:span>de Administração - SEMAD <text:span text:style-name="T737">ÓRGÃOS PARTICIPANTES: </text:span>Secretaria Municipal de Administração – SEMAD Secretaria Municipal de Governo e Planejamento Estratégico - SEMGOV Secretaria Municipal de Segurança e Trânsito - SEMSEG</text:p>
      <text:p text:style-name="P671">Secretaria Municipal de Cultura e Turismo - SEMCULT Secretaria Municipal de Esporte e Lazer - SEMESP Secretaria Municipal de Manutenção e Serviços – SEMMAT Secretaria Municipal de Meio Ambiente – SEMMA</text:p>
      <text:p text:style-name="P672">Secretaria<text:span text:style-name="T794"> </text:span>Municipal<text:span text:style-name="T795"> </text:span>de<text:span text:style-name="T781"> </text:span>Desenvolvimento<text:span text:style-name="T796"> </text:span>Urbano<text:span text:style-name="T771"> </text:span>-<text:span text:style-name="T526"> </text:span><text:span text:style-name="T525">SEMDURB</text:span></text:p>
      <text:p text:style-name="P670">Secretaria Municipal de Cidadania, Trabalho e Direitos Humanos - SEMCIT Secretaria Municipal de Agricultura - SEMAG</text:p>
      <text:p text:style-name="P673">Secretaria Municipal de Desenvolvimento Social - SEMDES Secretaria Municipal de Educação - SEME</text:p>
      <text:p text:style-name="P674">Secretaria Municipal de Fazenda - SEMFA Secretaria Municipal de Saúde – SEMUS Secretaria Municipal de Obras - SEMO Controladoria Geral Do Município – CGM Procuradoria Geral Do Município – PGM</text:p>
      <text:p text:style-name="P673"><text:span text:style-name="T525">Secretaria</text:span><text:span text:style-name="T781"> </text:span><text:span text:style-name="T525">Municipal</text:span><text:span text:style-name="T794"> </text:span><text:span text:style-name="T525">De</text:span><text:span text:style-name="T794"> </text:span><text:span text:style-name="T525">Desenvolvimento</text:span><text:span text:style-name="T794"> </text:span><text:span text:style-name="T525">Econômico–</text:span><text:span text:style-name="T794"> </text:span><text:span text:style-name="T525">SEMDEC </text:span>Secretaria Municipal De Limpeza Urbana – SELIMP</text:p>
      <text:p text:style-name="P675">Secretaria Municipal De Interior - SEMUI <text:span text:style-name="T525">Secretaria</text:span><text:span text:style-name="T781"> </text:span><text:span text:style-name="T525">Municipal</text:span><text:span text:style-name="T794"> </text:span><text:span text:style-name="T525">De</text:span><text:span text:style-name="T781"> </text:span><text:span text:style-name="T525">Transportes</text:span><text:span text:style-name="T794"> </text:span><text:span text:style-name="T525">–</text:span><text:span text:style-name="T794"> </text:span><text:span text:style-name="T525">SEMTRA</text:span></text:p>
      <text:p text:style-name="P676"><text:span text:style-name="T737">OBJETO: </text:span>O presente Termo tem por objeto a retificação da Marca dos Lotes 33 e 34 - PAPEL<text:span text:style-name="T797"> </text:span>A4 210 X 297 MM, gramatura 75 gr/m², pacote com 500 folhas, de “REPORT” pela marca "INK A4".</text:p>
      <text:p text:style-name="P677"><text:span text:style-name="T733">DATA</text:span><text:span text:style-name="T798"> </text:span><text:span text:style-name="T733">DE</text:span><text:span text:style-name="T767"> </text:span><text:span text:style-name="T733">ASSINATURA:</text:span><text:span text:style-name="T736"> </text:span><text:span text:style-name="T751">07/08/2026</text:span></text:p>
      <text:p text:style-name="P678"><text:span text:style-name="T737">SIGNATÁRIOS: </text:span>Rogério da Silva Athayde - Secretário Municipal de Administração, Rodolfo Fernandes do Carmo - Secretário Municipal de Governo e Planejamento Estratégico, João<text:span text:style-name="T561"> </text:span>Antonio Daroz - Secretário Municipal de Segurança e Trânsito Interino, Wanderson Amorim Dona -<text:span text:style-name="T752"> </text:span>Secretário Municipal de Cultura e Turismo, Rodolpho Silva Maia - Secretário Municipal de Esporte, Lazer<text:span text:style-name="T754"> </text:span>E<text:span text:style-name="T754"> </text:span>Qualidade<text:span text:style-name="T754"> </text:span>de<text:span text:style-name="T754"> </text:span>Vida, Astor<text:span text:style-name="T754"> </text:span>Dilem<text:span text:style-name="T754"> </text:span>dos<text:span text:style-name="T754"> </text:span>Santos<text:span text:style-name="T754"> </text:span>Junior<text:span text:style-name="T754"> </text:span>-<text:span text:style-name="T754"> </text:span>Secretário<text:span text:style-name="T754"> </text:span>Municipal<text:span text:style-name="T754"> </text:span>de<text:span text:style-name="T754"> </text:span>Manutenção e Serviços, Luciano Baptista Oliveira Junior - Secretário Municipal de Desenvolvimento Urbano, Ednalva Marin - Secretário Municipal de Cidadania, Trabalho e Direitos Humanos, José Arcanjo Nunes - Secretário Municipal de Agricultura,<text:span text:style-name="T752"> </text:span>Eder Botelho da Fonseca - Secretário Municipal de Desenvolvimento Social Interino, Simone de Souza Beiriz - Secretária Municipal de Educação,<text:span text:style-name="T752"> </text:span>Elizeu Crisostomo de Vargas - Secretário Municipal de Fazenda, Vilson Carlos Gomes Coelho - Secretário Municipal de Saúde Interino, Rodolfo Fernandes do Carmo - Secretário Municipal de Obras Interino, Fernando Santos Moura - Controlador Geral do Município, Luiz Carlos Zanon da<text:span text:style-name="T752"> </text:span>Silva Junior - Procurador Geral do Município, Rogério Ribeiro do Carmo - Secretário Municipal de Desenvolvimento Econômico, Luciano Baptista Oliveira Junior - Secretário Municipal de Limpeza Urbana Interino, Fabrício Ferreira Soares - Secretário Municipal de Interior, Thiago Fiorio Longui - Secretário Municipal de Meio Ambiente, Mauro Cesar de Oliveira Sá - Secretário Municipal de Transportes, Jose Carlos Jordao Gomes - Representante da Empresa.</text:p>
      <text:p text:style-name="P679"><text:span text:style-name="T737">PROCESSOS:</text:span><text:span text:style-name="T799"> </text:span>51413/2026,<text:span text:style-name="T756"> </text:span>51405/2026,<text:span text:style-name="T777"> </text:span>51410/2026,<text:span text:style-name="T756"> </text:span>51404/2026,<text:span text:style-name="T777"> </text:span>51403/2026<text:span text:style-name="T777"> </text:span>e<text:span text:style-name="T756"> </text:span><text:span text:style-name="T525">51379/2026</text:span></text:p>
      <text:p text:style-name="P680"/>
      <text:p text:style-name="P681"/>
      <text:p text:style-name="P682"><text:span text:style-name="T733">EXTRATO DE CONVÊNIO ESPÉCIE:</text:span><text:span text:style-name="T800"> </text:span><text:span text:style-name="T745">CONVÊNIO</text:span><text:span text:style-name="T801"> </text:span><text:span text:style-name="T745">Nº</text:span><text:span text:style-name="T802"> </text:span><text:span text:style-name="T745">010/2026</text:span></text:p>
      <text:p text:style-name="P683"><text:span text:style-name="T737">CONVENENTES: </text:span>MUNICÍPIO DE CACHOEIRO DE ITAPEMIRIM atendendo necessidades da SECRETARIA MUNICIPAL DE ADMINISTRAÇÃO<text:span text:style-name="T803"> </text:span>–<text:span text:style-name="T803"> </text:span>SEMAD<text:span text:style-name="T764"> </text:span>e<text:span text:style-name="T803"> </text:span>a<text:span text:style-name="T803"> </text:span>SOCIEDADE<text:span text:style-name="T803"> </text:span>DE<text:span text:style-name="T803"> </text:span>EDUCAÇÃO</text:p>
      <text:p text:style-name="P684"><text:span text:style-name="T525">N.S.</text:span><text:span text:style-name="T771"> </text:span><text:span text:style-name="T525">AUXILIADORA</text:span><text:span text:style-name="T545"> </text:span><text:span text:style-name="T525">LTDA</text:span><text:span text:style-name="T804"> </text:span><text:span text:style-name="T781">.</text:span></text:p>
      <text:p text:style-name="P685"><text:span text:style-name="T737">OBJETO: </text:span>O presente Convênio tem por objeto estabelecer condições para a concessão de<text:span text:style-name="T752"> </text:span>Estágio Curricular Obrigatório ou Não-obrigatório, com ou sem Remuneração para cursos de Graduação, Pós-graduação e Técnicos, aos alunos regularmente matriculados nos cursos da INSTITUIÇÃO DE ENSINO, objetivando a formação e aperfeiçoamento técnico-profissional no serviço público, mediante a execução, sem vínculo empregatício, de atividades inerentes a cada área, nas diversas Unidades da PMCI.</text:p>
      <text:p text:style-name="P686"><text:span text:style-name="T733">PRAZO:</text:span><text:span text:style-name="T736"> </text:span><text:span text:style-name="T745">12</text:span><text:span text:style-name="T751"> </text:span><text:span text:style-name="T745">(doze)</text:span><text:span text:style-name="T751"> meses.</text:span></text:p>
      <text:p text:style-name="P687"><text:span text:style-name="T736">DATA</text:span><text:span text:style-name="T798"> </text:span><text:span text:style-name="T736">DA</text:span><text:span text:style-name="T805"> </text:span><text:span text:style-name="T736">ASSINATURA:</text:span><text:span text:style-name="T800"> </text:span><text:span text:style-name="T751">07/08/2026</text:span></text:p>
      <text:p text:style-name="P685"><text:span text:style-name="T737">SIGNATÁRIOS: </text:span>Rogério<text:span text:style-name="T561"> </text:span>da<text:span text:style-name="T561"> </text:span>Silva<text:span text:style-name="T794"> </text:span>Athayde<text:span text:style-name="T561"> </text:span>-<text:span text:style-name="T561"> </text:span>Secretário<text:span text:style-name="T561"> </text:span>Municipal<text:span text:style-name="T561"> </text:span>de<text:span text:style-name="T794"> </text:span>Administração<text:span text:style-name="T561"> </text:span>e<text:span text:style-name="T561"> </text:span>Renata<text:span text:style-name="T561"> </text:span>Maria Freitas Machado - Representante da Instituição de Ensino</text:p>
      <text:p text:style-name="P688"><text:span text:style-name="T733">PROCESSO:</text:span><text:span text:style-name="T787"> </text:span><text:span text:style-name="T751">45313/2026</text:span></text:p>
      <text:p text:style-name="P689"/>
      <text:p text:style-name="Text_20_body"/>
      <text:p text:style-name="Text_20_body"/>
      <text:p text:style-name="P690"/>
      <text:p text:style-name="P691"><text:span text:style-name="T806">RATIFICAÇÃO</text:span><text:span text:style-name="T806"/></text:p>
      <text:p text:style-name="P692"/>
      <text:p text:style-name="P693"/>
      <text:p text:style-name="P694"><text:span text:style-name="T807">Em cumprimento ao Artigo 72, § único da Lei Federal N.º 14.133/2021, a SECRETARIA MUNICIPAL DE CULTURA E TURISMO – SEMCULT, no uso de suas atribuições legais, torna público que nos autos do Processo Administrativo N.º 54423/2026, ID Cidades Nº. 2026.016E0700001.10.0104, RATIFICA a contratação direta da empresa G E PRODUÇÕES ARTÍSTICAS LTDA. - ME, inscrita no CNPJ sob o nº 11.389.760/0001-59, no valor de R$ 25.000,00 (vinte e cinco mil reais), para realização do show do Cantor Ricardão do Forró, com apresentação de 1hora e 40 minutos de duração, prevista para as 18:00hs do dia 23/08/2026, como</text:span><text:span text:style-name="T808"> </text:span><text:span text:style-name="T807">parte</text:span><text:span text:style-name="T808"> </text:span><text:span text:style-name="T807">da</text:span><text:span text:style-name="T808"> </text:span><text:span text:style-name="T807">programação</text:span><text:span text:style-name="T808"> </text:span><text:span text:style-name="T807">oficial</text:span><text:span text:style-name="T808"> </text:span><text:span text:style-name="T807">da</text:span><text:span text:style-name="T808"> </text:span><text:span text:style-name="T807">4ª</text:span><text:span text:style-name="T808"> </text:span><text:span text:style-name="T807">Festa</text:span><text:span text:style-name="T808"> </text:span><text:span text:style-name="T807">Esportiva</text:span><text:span text:style-name="T808"> </text:span><text:span text:style-name="T807">de</text:span><text:span text:style-name="T808"> </text:span><text:span text:style-name="T807">Soturno,</text:span><text:span text:style-name="T808"> </text:span><text:span text:style-name="T807">a</text:span><text:span text:style-name="T808"> </text:span><text:span text:style-name="T807">ser</text:span><text:span text:style-name="T808"> </text:span><text:span text:style-name="T807">realizado</text:span><text:span text:style-name="T808"> </text:span><text:span text:style-name="T807">no</text:span><text:span text:style-name="T808"> </text:span><text:span text:style-name="T807">Distrito</text:span><text:span text:style-name="T808"> </text:span><text:span text:style-name="T807">de Cachoeiro de Itapemirim/ES, compreendendo cachê artístico, transporte aéreo e/ou terrestre, deslocamento local, hospedagem, alimentação, camarins, carregadores, equipe de apoio, produção técnica, tributos, encargos fiscais e demais despesas necessárias à execução da apresentação, nos termos do inciso II do artigo 74 da Lei 14.133 de 01 de abril de 2021, por Inexigibilidade de Licitação.</text:span></text:p>
      <text:p text:style-name="P695"/>
      <text:p text:style-name="P696"><text:span text:style-name="T809">Cachoeiro de Itapemirim-ES, 07 de</text:span><text:span text:style-name="T807"> </text:span><text:span text:style-name="T809">Agosto de 2026.</text:span></text:p>
      <text:p text:style-name="Text_20_body"/>
      <text:p text:style-name="Text_20_body"/>
      <text:p text:style-name="Text_20_body"/>
      <text:p text:style-name="P697"/>
      <text:p text:style-name="P698"><text:span text:style-name="T810">WANDERSON</text:span><text:span text:style-name="T811"> </text:span><text:span text:style-name="T810">AMORIM</text:span><text:span text:style-name="T812"> </text:span><text:span text:style-name="T813">DONA</text:span></text:p>
      <text:p text:style-name="P699"><text:span text:style-name="T814">Secretário Municipal de Cultura e</text:span><text:span text:style-name="T815"> </text:span><text:span text:style-name="T814">Turismo</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700"/>
      <text:p text:style-name="P701"><text:span text:style-name="T806">RATIFICAÇÃO</text:span><text:span text:style-name="T806"/></text:p>
      <text:p text:style-name="P692"/>
      <text:p text:style-name="P702"/>
      <text:p text:style-name="P703"><text:span text:style-name="T807">Em cumprimento ao Artigo 72, § único da Lei Federal N.º 14.133/2021, a SECRETARIA MUNICIPAL DE CULTURA E TURISMO – SEMCULT, no uso de suas atribuições legais, torna público que nos autos do Processo Administrativo N.º 54419/2026, ID Cidades Nº. 2026.016E0700001.10.0103, RATIFICA a contratação direta da empresa G E PRODUÇÕES ARTÍSTICAS LTDA. - ME, inscrita no CNPJ sob o nº 11.389.760/0001-59, no valor de R$ 25.000,00 (vinte e cinco mil reais), para a realização do show do Cantor Fabrício do Forró, com apresentação de 1hora e 40 minutos de duração, prevista para as 22:00hs do dia 22/08/2026, como</text:span><text:span text:style-name="T808"> </text:span><text:span text:style-name="T807">parte</text:span><text:span text:style-name="T808"> </text:span><text:span text:style-name="T807">da</text:span><text:span text:style-name="T808"> </text:span><text:span text:style-name="T807">programação</text:span><text:span text:style-name="T808"> </text:span><text:span text:style-name="T807">oficial</text:span><text:span text:style-name="T808"> </text:span><text:span text:style-name="T807">da</text:span><text:span text:style-name="T808"> </text:span><text:span text:style-name="T807">4ª</text:span><text:span text:style-name="T808"> </text:span><text:span text:style-name="T807">Festa</text:span><text:span text:style-name="T808"> </text:span><text:span text:style-name="T807">Esportiva</text:span><text:span text:style-name="T808"> </text:span><text:span text:style-name="T807">de</text:span><text:span text:style-name="T808"> </text:span><text:span text:style-name="T807">Soturno,</text:span><text:span text:style-name="T808"> </text:span><text:span text:style-name="T807">a</text:span><text:span text:style-name="T808"> </text:span><text:span text:style-name="T807">ser</text:span><text:span text:style-name="T808"> </text:span><text:span text:style-name="T807">realizado</text:span><text:span text:style-name="T808"> </text:span><text:span text:style-name="T807">no</text:span><text:span text:style-name="T808"> </text:span><text:span text:style-name="T807">Distrito</text:span><text:span text:style-name="T808"> </text:span><text:span text:style-name="T807">de Cachoeiro de Itapemirim/ES, compreendendo cachê artístico, transporte aéreo e/ou terrestre, deslocamento local, hospedagem, alimentação, camarins, carregadores, equipe de apoio, produção técnica, tributos, encargos fiscais e demais despesas necessárias à execução da apresentação, nos termos do inciso II do artigo 74 da Lei 14.133 de 01 de abril de 2021, por Inexigibilidade de Licitação.</text:span></text:p>
      <text:p text:style-name="P704"/>
      <text:p text:style-name="P705"><text:span text:style-name="T809">Cachoeiro de Itapemirim-ES, 07 de</text:span><text:span text:style-name="T807"> </text:span><text:span text:style-name="T809">Agosto de 2026.</text:span></text:p>
      <text:p text:style-name="Text_20_body"/>
      <text:p text:style-name="Text_20_body"/>
      <text:p text:style-name="Text_20_body"/>
      <text:p text:style-name="P706"/>
      <text:p text:style-name="P707"><text:span text:style-name="T810">WANDERSON</text:span><text:span text:style-name="T811"> </text:span><text:span text:style-name="T810">AMORIM</text:span><text:span text:style-name="T812"> </text:span><text:span text:style-name="T813">DONA</text:span></text:p>
      <text:p text:style-name="P708"><text:span text:style-name="T814">Secretário Municipal de Cultura e</text:span><text:span text:style-name="T815"> </text:span><text:span text:style-name="T814">Turismo</text:span></text:p>
      <text:p text:style-name="P709"/>
      <text:h text:style-name="P710" text:outline-level="6"><text:span text:style-name="T21">SECRETARIA</text:span><text:span text:style-name="T816"> </text:span><text:span text:style-name="T21">MUNICIPAL</text:span><text:span text:style-name="T817"> </text:span><text:span text:style-name="T21">DE</text:span><text:span text:style-name="T817"> </text:span><text:span text:style-name="T21">DESENVOLVIMENTO</text:span><text:span text:style-name="T817"> </text:span><text:span text:style-name="T21">SOCIAL</text:span></text:h>
      <text:p text:style-name="P711"/>
      <text:p text:style-name="P712"/>
      <text:p text:style-name="P713"><text:span text:style-name="T736">ERRATA</text:span><text:span text:style-name="T736"/></text:p>
      <text:p text:style-name="P693"/>
      <text:p text:style-name="P714"><text:span text:style-name="T733">Na</text:span><text:span text:style-name="T787"> </text:span><text:span text:style-name="T733">comunicação</text:span><text:span text:style-name="T787"> </text:span><text:span text:style-name="T733">do</text:span><text:span text:style-name="T787"> </text:span><text:span text:style-name="T733">DOM</text:span><text:span text:style-name="T787"> </text:span><text:span text:style-name="T733">Nº</text:span><text:span text:style-name="T787"> </text:span><text:span text:style-name="T733">7609,</text:span><text:span text:style-name="T787"> </text:span><text:span text:style-name="T733">do</text:span><text:span text:style-name="T787"> </text:span><text:span text:style-name="T733">dia</text:span><text:span text:style-name="T787"> </text:span><text:span text:style-name="T733">30</text:span><text:span text:style-name="T787"> </text:span><text:span text:style-name="T733">de</text:span><text:span text:style-name="T787"> </text:span><text:span text:style-name="T733">junho</text:span><text:span text:style-name="T787"> </text:span><text:span text:style-name="T733">de</text:span><text:span text:style-name="T787"> </text:span><text:span text:style-name="T733">2026. </text:span><text:span text:style-name="T736">LEIA-SE:</text:span></text:p>
      <text:p text:style-name="P692"/>
      <text:p text:style-name="P692"/>
      <text:p text:style-name="P692"/>
      <text:p text:style-name="P715"/>
      <text:p text:style-name="P716"><text:span text:style-name="T733">JUSTIFICATIVA</text:span><text:span text:style-name="T742"> </text:span><text:span text:style-name="T733">PARA</text:span><text:span text:style-name="T742"> </text:span><text:span text:style-name="T733">INEXIGIBILIDADE DE CHAMAMENTO PÚBLICO </text:span><text:span text:style-name="T736">PARCERIA</text:span><text:span text:style-name="T787"> </text:span><text:span text:style-name="T736">PARA</text:span><text:span text:style-name="T743"> </text:span><text:span text:style-name="T736">EXECUÇÃO DE SERVIÇO DE PROTEÇÃO SOCIAL</text:span><text:span text:style-name="T788"> </text:span><text:span text:style-name="T736">BÁSICA</text:span></text:p>
      <text:p text:style-name="P717">CONSIDERANDO<text:span text:style-name="T526"> </text:span>a<text:span text:style-name="T804"> </text:span>necessidade<text:span text:style-name="T526"> </text:span>da<text:span text:style-name="T526"> </text:span>oferta<text:span text:style-name="T804"> </text:span>de<text:span text:style-name="T804"> </text:span>serviços<text:span text:style-name="T526"> </text:span>socioassistenciais<text:span text:style-name="T804"> </text:span>em<text:span text:style-name="T526"> </text:span>obediência<text:span text:style-name="T804"> </text:span>ao art. 203 da CF/1988;</text:p>
      <text:p text:style-name="P718"/>
      <text:p text:style-name="P717">CONSIDERANDO o art. 2º da Resolução nº 21 do Conselho Nacional de<text:span text:style-name="T797"> </text:span>Assistência Social (CNAS) e o art. 2º da Lei Federal nº 13.019/2014 que estabelecem requisitos para celebração de parcerias entre o órgão gestor da assistência social e as organizações de assistência social no âmbito do Sistema Único da<text:span text:style-name="T526"> </text:span>Assistência Social – SUAS;</text:p>
      <text:p text:style-name="P719"/>
      <text:p text:style-name="P720">CONSIDERANDO que os serviços socioassistenciais podem ser executados em regime de parceria com as organizações da sociedade civil;</text:p>
      <text:p text:style-name="P718"/>
      <text:p text:style-name="P721">CONSIDERANDO<text:span text:style-name="T771"> </text:span>o<text:span text:style-name="T545"> </text:span>disposto<text:span text:style-name="T771"> </text:span>no<text:span text:style-name="T771"> </text:span>caput<text:span text:style-name="T545"> </text:span>do<text:span text:style-name="T771"> </text:span>art.<text:span text:style-name="T771"> </text:span>31<text:span text:style-name="T771"> </text:span>da<text:span text:style-name="T771"> </text:span>Lei<text:span text:style-name="T771"> </text:span>Federal<text:span text:style-name="T771"> </text:span>nº<text:span text:style-name="T545"> </text:span>13.019/2014,<text:span text:style-name="T771"> </text:span>que<text:span text:style-name="T545"> </text:span>prevê<text:span text:style-name="T771"> </text:span>a inexigibilidade de chamamento público quando houver inviabilidade de competição, bem como o art. 32 da mesma Lei e o<text:span text:style-name="T752"> </text:span>§4º do art. 8º do Decreto Municipal nº 27.391/2017;</text:p>
      <text:p text:style-name="P722"/>
      <text:p text:style-name="P723">CONSIDERANDO que o Fundo da Infância e Adolescência – FIA destina-se ao financiamento de programas, projetos e serviços voltados à promoção, proteção e defesa dos direitos da criança e do adolescente;</text:p>
      <text:p text:style-name="P311"/>
      <text:p text:style-name="P724">CONSIDERANDO<text:span text:style-name="T525"> </text:span>que<text:span text:style-name="T525"> </text:span>a<text:span text:style-name="T525"> </text:span>conta-corrente<text:span text:style-name="T525"> </text:span>do<text:span text:style-name="T525"> </text:span>FIA<text:span text:style-name="T794"> </text:span>recebeu<text:span text:style-name="T525"> </text:span>recursos<text:span text:style-name="T525"> </text:span>na<text:span text:style-name="T525"> </text:span>modalidade<text:span text:style-name="T525"> </text:span>de<text:span text:style-name="T525"> </text:span>Doação Voluntária Direcionada (DVD), especificamente destinados a Associação de Atividades Sociais do Setor de Rochas Ornamentais do ES – ROCHATIVA;</text:p>
      <text:p text:style-name="P722"/>
      <text:p text:style-name="P725">CONSIDERANDO que no Orçamento Anual há previsão para repasses financeiros no elemento de despesa nº 33504306000 – Instituição de Caráter de Assistência Social, Projeto/Atividade 2.022 – Gestão do Fundo da Infância e Adolescência – FIA, Ficha <text:span text:style-name="T525">1974/Fonte175900000002.</text:span></text:p>
      <text:p text:style-name="P719"/>
      <text:p text:style-name="P726"><text:span text:style-name="T745">JUSTIFICA-SE</text:span><text:span text:style-name="T802"> </text:span><text:span text:style-name="T745">a</text:span><text:span text:style-name="T802"> </text:span><text:span text:style-name="T745">inexigibilidade</text:span><text:span text:style-name="T802"> </text:span><text:span text:style-name="T745">de</text:span><text:span text:style-name="T802"> </text:span><text:span text:style-name="T745">chamamento</text:span><text:span text:style-name="T802"> </text:span><text:span text:style-name="T745">público</text:span><text:span text:style-name="T802"> </text:span><text:span text:style-name="T745">para</text:span><text:span text:style-name="T802"> </text:span><text:span text:style-name="T745">a</text:span><text:span text:style-name="T802"> </text:span><text:span text:style-name="T745">celebração</text:span><text:span text:style-name="T802"> </text:span><text:span text:style-name="T745">de</text:span><text:span text:style-name="T802"> </text:span><text:span text:style-name="T745">parceria</text:span><text:span text:style-name="T802"> </text:span><text:span text:style-name="T745">entre o Município, por intermédio da Secretaria Municipal de Desenvolvimento Social, e a </text:span><text:span text:style-name="T733">Associação de</text:span><text:span text:style-name="T788"> </text:span><text:span text:style-name="T733">Atividades Sociais</text:span><text:span text:style-name="T742"> </text:span><text:span text:style-name="T733">do</text:span><text:span text:style-name="T742"> </text:span><text:span text:style-name="T733">Setor de Rochas Ornamentais do</text:span><text:span text:style-name="T742"> </text:span><text:span text:style-name="T733">Espírito Santo – ROCHATIVA</text:span><text:span text:style-name="T745">, inscrita no CNPJ sob o nº </text:span><text:span text:style-name="T733">08.906.191/0001-67</text:span><text:span text:style-name="T745">, com sede na Rua Vinte e Cinco de Março, nº 156, Bairro Centro, neste Município.</text:span></text:p>
      <text:p text:style-name="P727"><draw:frame draw:style-name="fr4" draw:name="Image77" text:anchor-type="char" svg:x="1.9929in" svg:y="0.1819in" svg:width="4.5508in" svg:height="0.7382in" draw:z-index="178"><draw:image xlink:href="Pictures/100000010000038E00000093892464AB.png" xlink:type="simple" xlink:show="embed" xlink:actuate="onLoad" draw:mime-type="image/png"/></draw:frame></text:p>
      <text:p text:style-name="P728"/>
      <text:p text:style-name="P728"/>
      <text:p text:style-name="P729"><draw:frame draw:style-name="fr4" draw:name="Image78" text:anchor-type="char" svg:x="3.0516in" svg:y="0.2118in" svg:width="2.4382in" svg:height="0.3346in" draw:z-index="179"><draw:image xlink:href="Pictures/10000001000001E7000000429997D217.png" xlink:type="simple" xlink:show="embed" xlink:actuate="onLoad" draw:mime-type="image/png"/></draw:frame></text:p>
      <text:p text:style-name="P730"/>
      <text:h text:style-name="P731" text:outline-level="6"><text:span text:style-name="T18">SECRETARIA</text:span><text:span text:style-name="T82"> </text:span><text:span text:style-name="T18">MUNICIPAL</text:span><text:span text:style-name="T82"> </text:span><text:span text:style-name="T18">DE</text:span><text:span text:style-name="T82"> </text:span><text:span text:style-name="T20">SAÚDE</text:span></text:h>
      <text:p text:style-name="P271"/>
      <text:p text:style-name="P732"><draw:frame draw:style-name="fr7" draw:name="Image 288" text:anchor-type="char" svg:x="1.3307in" svg:y="0.1925in" svg:width="5.4799in" svg:height="7.2134in" draw:z-index="13"><draw:image xlink:href="Pictures/100000000000066B00000874300A0C48.png" xlink:type="simple" xlink:show="embed" xlink:actuate="onLoad" draw:mime-type="image/png"/></draw:frame></text:p>
      <text:p text:style-name="P733"/>
      <text:p text:style-name="P734"/>
      <text:p text:style-name="P735"><draw:frame draw:style-name="fr3" draw:name="Image 289" text:anchor-type="as-char" svg:width="5.4862in" svg:height="7.4799in" draw:z-index="138"><draw:image xlink:href="Pictures/100000000000066D000008C445ABBF85.png" xlink:type="simple" xlink:show="embed" xlink:actuate="onLoad" draw:mime-type="image/png"/></draw:frame></text:p>
      <text:p text:style-name="P736"/>
      <text:p text:style-name="P737"/>
      <text:p text:style-name="P738"><draw:frame draw:style-name="fr3" draw:name="Image 290" text:anchor-type="as-char" svg:width="5.4661in" svg:height="7.7201in" draw:z-index="149"><draw:image xlink:href="Pictures/10000000000006680000090C8BA50943.png" xlink:type="simple" xlink:show="embed" xlink:actuate="onLoad" draw:mime-type="image/png"/></draw:frame></text:p>
      <text:p text:style-name="P739"/>
      <text:p text:style-name="P737"/>
      <text:p text:style-name="P738"><draw:frame draw:style-name="fr3" draw:name="Image 291" text:anchor-type="as-char" svg:width="5.4827in" svg:height="7.7071in" draw:z-index="214"><draw:image xlink:href="Pictures/100000000000066D000009083E137201.png" xlink:type="simple" xlink:show="embed" xlink:actuate="onLoad" draw:mime-type="image/png"/></draw:frame></text:p>
      <text:p text:style-name="P740"/>
      <text:p text:style-name="P741"/>
      <text:p text:style-name="P742"><draw:frame draw:style-name="fr3" draw:name="Image 292" text:anchor-type="as-char" svg:width="5.6543in" svg:height="7.9098in" draw:z-index="17"><draw:image xlink:href="Pictures/100000000000066D000008FDE96A72F4.png" xlink:type="simple" xlink:show="embed" xlink:actuate="onLoad" draw:mime-type="image/png"/></draw:frame></text:p>
      <text:p text:style-name="P743"/>
      <text:p text:style-name="P744"/>
      <text:p text:style-name="P742"><draw:frame draw:style-name="fr3" draw:name="Image 293" text:anchor-type="as-char" svg:width="5.6472in" svg:height="7.9402in" draw:z-index="25"><draw:image xlink:href="Pictures/100000000000066B000009062012EE27.png" xlink:type="simple" xlink:show="embed" xlink:actuate="onLoad" draw:mime-type="image/png"/></draw:frame></text:p>
      <text:p text:style-name="P745"/>
      <text:p text:style-name="P746"/>
      <text:p text:style-name="P742"><draw:frame draw:style-name="fr3" draw:name="Image 294" text:anchor-type="as-char" svg:width="5.6437in" svg:height="7.948in" draw:z-index="53"><draw:image xlink:href="Pictures/100000000000066A0000090802DFE003.png" xlink:type="simple" xlink:show="embed" xlink:actuate="onLoad" draw:mime-type="image/png"/></draw:frame></text:p>
      <text:p text:style-name="P747"/>
      <text:p text:style-name="P746"/>
      <text:p text:style-name="P742"><draw:frame draw:style-name="fr3" draw:name="Image 295" text:anchor-type="as-char" svg:width="5.6681in" svg:height="7.9508in" draw:z-index="55"><draw:image xlink:href="Pictures/100000000000067100000909ED3122FD.png" xlink:type="simple" xlink:show="embed" xlink:actuate="onLoad" draw:mime-type="image/png"/></draw:frame></text:p>
      <text:p text:style-name="P748"/>
      <text:h text:style-name="P749" text:outline-level="6"><text:span text:style-name="T18">SECRETARIA</text:span><text:span text:style-name="T19"> </text:span><text:span text:style-name="T18">MUNICIPAL</text:span><text:span text:style-name="T19"> </text:span><text:span text:style-name="T18">DE</text:span><text:span text:style-name="T19"> </text:span><text:span text:style-name="T18">SEGURANÇA</text:span><text:span text:style-name="T19"> </text:span><text:span text:style-name="T18">E</text:span><text:span text:style-name="T20"> </text:span><text:span text:style-name="T21">TRÂNSITO</text:span></text:h>
      <text:p text:style-name="P271"/>
      <text:p text:style-name="P271"/>
      <text:p text:style-name="P750"><draw:frame draw:style-name="fr4" draw:name="Image90" text:anchor-type="char" svg:x="1.6055in" svg:y="0.2272in" svg:width="4.7402in" svg:height="7.1028in" draw:z-index="180"><draw:image xlink:href="Pictures/10000001000003B40000058C74A21EE0.png" xlink:type="simple" xlink:show="embed" xlink:actuate="onLoad" draw:mime-type="image/png"/></draw:frame></text:p>
      <text:p text:style-name="P751"/>
      <text:p text:style-name="P752"/>
      <text:h text:style-name="P753" text:outline-level="6"><text:span text:style-name="T21">IPACI</text:span><text:span text:style-name="T21"/></text:h>
      <text:p text:style-name="P754"><draw:frame draw:style-name="fr4" draw:name="Image91" text:anchor-type="char" svg:x="1.3283in" svg:y="0.202in" svg:width="5.6102in" svg:height="7.8744in" draw:z-index="181"><draw:image xlink:href="Pictures/100000010000046200000626AACBB2BF.png" xlink:type="simple" xlink:show="embed" xlink:actuate="onLoad" draw:mime-type="image/png"/></draw:frame></text:p>
      <text:p text:style-name="P755"/>
      <text:p text:style-name="P756"/>
      <text:p text:style-name="P757"><draw:frame draw:style-name="fr10" draw:name="Image6" text:anchor-type="as-char" svg:width="5.6098in" svg:height="7.9335in" draw:z-index="386"><draw:image xlink:href="Pictures/10000001000004610000063208DE0B48.png" xlink:type="simple" xlink:show="embed" xlink:actuate="onLoad" draw:mime-type="image/png"/></draw:frame></text:p>
      <text:p text:style-name="P758"/>
      <text:p text:style-name="P756"/>
      <text:p text:style-name="P759"><draw:frame draw:style-name="fr3" draw:name="Image 317" text:anchor-type="as-char" svg:width="1.1665in" svg:height="0.5807in" draw:z-index="166"><draw:image xlink:href="Pictures/1000000000000111000000885F84E84E.jpg" xlink:type="simple" xlink:show="embed" xlink:actuate="onLoad" draw:mime-type="image/jpeg"/></draw:frame></text:p>
      <text:p text:style-name="P760"><text:span text:style-name="T818">Aviso</text:span><text:span text:style-name="T819"> </text:span><text:span text:style-name="T818">de</text:span><text:span text:style-name="T819"> </text:span><text:span text:style-name="T818">Edital</text:span></text:p>
      <text:p text:style-name="P761"><text:span text:style-name="T820">ID</text:span><text:span text:style-name="T821"> </text:span><text:span text:style-name="T820">(CIDADES):</text:span><text:span text:style-name="T821"> </text:span><text:span text:style-name="T822">2026.016E0800001.01.0004</text:span></text:p>
      <text:p text:style-name="P761"><text:span text:style-name="T823">Edital</text:span><text:span text:style-name="T824"> </text:span><text:span text:style-name="T823">de</text:span><text:span text:style-name="T824"> </text:span><text:span text:style-name="T823">Pregão</text:span><text:span text:style-name="T824"> </text:span><text:span text:style-name="T823">Eletrônico</text:span><text:span text:style-name="T824"> </text:span><text:span text:style-name="T823">nº</text:span><text:span text:style-name="T824"> </text:span><text:span text:style-name="T823">003/2026</text:span></text:p>
      <text:p text:style-name="P762"/>
      <text:p text:style-name="P762"/>
      <text:p text:style-name="P763"/>
      <text:p text:style-name="P764"><text:span text:style-name="T825">O Instituto de Previdência do Município de Cachoeiro de Itapemirim – ES, </text:span><text:span text:style-name="T826">sediado a Rua Rui Barbosa, 24, 401/402, Ed. Santa Cecília, Centro – Cachoeiro de Itapemirim – ES, torna público, para conhecimento dos interessados, que realizará licitação na modalidade pregão, na forma eletrônica, nos termos da lei nº 14.133/2021, dos decretos municipais nº 33.719/2024, 37.386/2026. Do decreto municipal nº 33.880/2024, do decreto-lei nº 2.848/1940 (código penal/ arts. 337-e a 337-p), da lei complementar nº</text:span><text:span text:style-name="T827"> </text:span><text:span text:style-name="T826">123/2006,</text:span><text:span text:style-name="T827"> </text:span><text:span text:style-name="T826">da</text:span><text:span text:style-name="T827"> </text:span><text:span text:style-name="T826">portaria</text:span><text:span text:style-name="T827"> </text:span><text:span text:style-name="T826">Ipaci nº 221/2025</text:span><text:span text:style-name="T827"> </text:span><text:span text:style-name="T826">e 018/2026 e</text:span><text:span text:style-name="T827"> </text:span><text:span text:style-name="T826">das exigências estabelecidas no edital e anexos, que </text:span><text:span text:style-name="T825">estarão disponíveis nos sites </text:span><text:a xlink:type="simple" xlink:href="https://www.portaldecompraspublicas.com.br/" text:style-name="ListLabel_20_41" text:visited-style-name="ListLabel_20_41"><text:span text:style-name="T828">https://www.portaldecompraspublicas.com.br/</text:span><text:span text:style-name="T829">,</text:span></text:a><text:span text:style-name="T829"> </text:span><text:a xlink:type="simple" xlink:href="https://www.ipaci.es.gov.br/licitacoes/em-andamento/" text:style-name="ListLabel_20_42" text:visited-style-name="ListLabel_20_42"><text:span text:style-name="T828">https://www.ipaci.es.gov.br/licitacoes/em-andamento/</text:span></text:a><text:span text:style-name="T830"> </text:span><text:span text:style-name="T829">e Portal Nacional de Contratações Públicas – </text:span><text:span text:style-name="T831">PNCP.</text:span></text:p>
      <text:p text:style-name="P765"/>
      <text:p text:style-name="P766"><text:span text:style-name="T832">OBJETO: </text:span><text:span text:style-name="T826">Contratação de empresa especializada para realização de censo previdenciário através de coleta</text:span><text:span text:style-name="T833"> </text:span><text:span text:style-name="T826">de</text:span><text:span text:style-name="T833"> </text:span><text:span text:style-name="T826">dados</text:span><text:span text:style-name="T834"> </text:span><text:span text:style-name="T826">presencial</text:span><text:span text:style-name="T833"> </text:span><text:span text:style-name="T826">para</text:span><text:span text:style-name="T834"> </text:span><text:span text:style-name="T826">aprimoramento</text:span><text:span text:style-name="T834"> </text:span><text:span text:style-name="T826">da</text:span><text:span text:style-name="T833"> </text:span><text:span text:style-name="T826">gestão</text:span><text:span text:style-name="T833"> </text:span><text:span text:style-name="T826">previdenciária</text:span><text:span text:style-name="T834"> </text:span><text:span text:style-name="T826">de</text:span><text:span text:style-name="T834"> </text:span><text:span text:style-name="T826">dados</text:span><text:span text:style-name="T834"> </text:span><text:span text:style-name="T826">cadastrais,</text:span><text:span text:style-name="T833"> </text:span><text:span text:style-name="T826">funcionais e</text:span><text:span text:style-name="T835"> </text:span><text:span text:style-name="T826">financeiros</text:span><text:span text:style-name="T835"> </text:span><text:span text:style-name="T826">dos</text:span><text:span text:style-name="T835"> </text:span><text:span text:style-name="T826">servidores</text:span><text:span text:style-name="T835"> </text:span><text:span text:style-name="T826">públicos</text:span><text:span text:style-name="T835"> </text:span><text:span text:style-name="T826">municipais</text:span><text:span text:style-name="T835"> </text:span><text:span text:style-name="T826">ativos,</text:span><text:span text:style-name="T835"> </text:span><text:span text:style-name="T826">aposentados,</text:span><text:span text:style-name="T835"> </text:span><text:span text:style-name="T826">pensionistas</text:span><text:span text:style-name="T835"> </text:span><text:span text:style-name="T826">e</text:span><text:span text:style-name="T835"> </text:span><text:span text:style-name="T826">seus</text:span><text:span text:style-name="T835"> </text:span><text:span text:style-name="T826">dependentes, vinculados ao Regime Próprio de Previdência Social – RPPS do município de Cachoeiro de Itapemirim/es, conforme condições e especificações contidas no</text:span><text:span text:style-name="T836"> </text:span><text:span text:style-name="T826">Termo de Referência.</text:span></text:p>
      <text:p text:style-name="P576"/>
      <text:p text:style-name="P767"><text:span text:style-name="T835">Serão observadas</text:span><text:span text:style-name="T827"> </text:span><text:span text:style-name="T835">as</text:span><text:span text:style-name="T827"> </text:span><text:span text:style-name="T835">seguintes</text:span><text:span text:style-name="T827"> </text:span><text:span text:style-name="T835">datas</text:span><text:span text:style-name="T827"> </text:span><text:span text:style-name="T835">e</text:span><text:span text:style-name="T827"> </text:span><text:span text:style-name="T835">horários</text:span><text:span text:style-name="T827"> </text:span><text:span text:style-name="T835">para os</text:span><text:span text:style-name="T827"> </text:span><text:span text:style-name="T835">procedimentos:</text:span></text:p>
      <text:p text:style-name="P768"/>
      <table:table table:name="Table9" table:style-name="Table9">
        <table:table-column table:style-name="Table9.A"/>
        <table:table-column table:style-name="Table9.B"/>
        <table:table-row table:style-name="Table9.1">
          <table:table-cell table:style-name="Table9.A1" office:value-type="string">
            <text:p text:style-name="P769"><text:span text:style-name="T835">Data/Horário de Início das</text:span><text:span text:style-name="T827"> </text:span><text:span text:style-name="T835">Propostas</text:span></text:p>
          </table:table-cell>
          <table:table-cell table:style-name="Table9.A1" office:value-type="string">
            <text:p text:style-name="P770"><text:span text:style-name="T820">11/08/2026</text:span><text:span text:style-name="T837"> </text:span><text:span text:style-name="T820">às</text:span><text:span text:style-name="T838"> </text:span><text:span text:style-name="T822">09h00min</text:span></text:p>
          </table:table-cell>
        </table:table-row>
        <table:table-row table:style-name="Table9.2">
          <table:table-cell table:style-name="Table9.A1" office:value-type="string">
            <text:p text:style-name="P769"><text:span text:style-name="T839">Data/Horário</text:span><text:span text:style-name="T840"> </text:span><text:span text:style-name="T839">Limite</text:span><text:span text:style-name="T840"> </text:span><text:span text:style-name="T839">para</text:span><text:span text:style-name="T840"> </text:span><text:span text:style-name="T841">Impugnação</text:span></text:p>
          </table:table-cell>
          <table:table-cell table:style-name="Table9.A1" office:value-type="string">
            <text:p text:style-name="P770"><text:span text:style-name="T823">20/08/2026</text:span><text:span text:style-name="T842"> </text:span><text:span text:style-name="T823">às 23h59min</text:span></text:p>
          </table:table-cell>
        </table:table-row>
        <table:table-row table:style-name="Table9.1">
          <table:table-cell table:style-name="Table9.A1" office:value-type="string">
            <text:p text:style-name="P771"><text:span text:style-name="T835">Data/Horário Limite para</text:span><text:span text:style-name="T827"> </text:span><text:span text:style-name="T835">Pedido de Esclarecimento</text:span></text:p>
          </table:table-cell>
          <table:table-cell table:style-name="Table9.A1" office:value-type="string">
            <text:p text:style-name="P772"><text:span text:style-name="T823">20/08/2026</text:span><text:span text:style-name="T842"> </text:span><text:span text:style-name="T823">às 23h59min</text:span></text:p>
          </table:table-cell>
        </table:table-row>
        <table:table-row table:style-name="Table9.2">
          <table:table-cell table:style-name="Table9.A1" office:value-type="string">
            <text:p text:style-name="P769"><text:span text:style-name="T835">Data/Horário Final das</text:span><text:span text:style-name="T827"> </text:span><text:span text:style-name="T835">Propostas</text:span></text:p>
          </table:table-cell>
          <table:table-cell table:style-name="Table9.A1" office:value-type="string">
            <text:p text:style-name="P770"><text:span text:style-name="T823">25/08/2026</text:span><text:span text:style-name="T842"> </text:span><text:span text:style-name="T823">às 09h00min</text:span></text:p>
          </table:table-cell>
        </table:table-row>
        <table:table-row table:style-name="Table9.1">
          <table:table-cell table:style-name="Table9.A1" office:value-type="string">
            <text:p text:style-name="P771"><text:span text:style-name="T839">Data/Horário</text:span><text:span text:style-name="T840"> </text:span><text:span text:style-name="T839">de Abertura</text:span><text:span text:style-name="T843"> </text:span><text:span text:style-name="T839">das</text:span><text:span text:style-name="T843"> </text:span><text:span text:style-name="T841">Propostas</text:span></text:p>
          </table:table-cell>
          <table:table-cell table:style-name="Table9.A1" office:value-type="string">
            <text:p text:style-name="P772"><text:span text:style-name="T823">25/08/2026</text:span><text:span text:style-name="T842"> </text:span><text:span text:style-name="T823">às 09h01min</text:span></text:p>
          </table:table-cell>
        </table:table-row>
      </table:table>
      <text:p text:style-name="P773"/>
      <text:p text:style-name="P774"><text:span text:style-name="T835">Local para participação </text:span><text:span text:style-name="T823">Portal de Compras Públicas: </text:span><text:a xlink:type="simple" xlink:href="http://www.portaldecompraspublicas.com.br/" text:style-name="ListLabel_20_43" text:visited-style-name="ListLabel_20_43"><text:span text:style-name="T844">www.portaldecompraspublicas.com.br</text:span></text:a><text:span text:style-name="T845"> </text:span><text:span text:style-name="T829">Critério de Julgamento: </text:span><text:span text:style-name="T846">Menor Valor Global por Lote</text:span></text:p>
      <text:p text:style-name="P775"><text:span text:style-name="T839">Modo</text:span><text:span text:style-name="T847"> </text:span><text:span text:style-name="T839">de</text:span><text:span text:style-name="T847"> </text:span><text:span text:style-name="T839">disputa: </text:span><text:span text:style-name="T822">Aberto.</text:span></text:p>
      <text:p text:style-name="P762"/>
      <text:p text:style-name="P776"/>
      <text:p text:style-name="P777"><text:span text:style-name="T848">Cachoeiro de Itapemirim,</text:span><text:span text:style-name="T825"> </text:span><text:span text:style-name="T835">10</text:span><text:span text:style-name="T827"> </text:span><text:span text:style-name="T848">de</text:span><text:span text:style-name="T849"> </text:span><text:span text:style-name="T848">Agosto de</text:span><text:span text:style-name="T850"> </text:span><text:span text:style-name="T851">2026.</text:span></text:p>
      <text:p text:style-name="P584"/>
      <text:p text:style-name="P584"/>
      <text:p text:style-name="P584"/>
      <text:p text:style-name="P584"/>
      <text:p text:style-name="P778"/>
      <text:p text:style-name="P779"><text:span text:style-name="T818">Leonardo</text:span><text:span text:style-name="T852"> </text:span><text:span text:style-name="T818">de</text:span><text:span text:style-name="T853"> </text:span><text:span text:style-name="T818">Almeida</text:span><text:span text:style-name="T853"> </text:span><text:span text:style-name="T818">Alves Pregoeiro</text:span></text:p>
      <text:p text:style-name="P762"/>
      <text:p text:style-name="P762"/>
      <text:p text:style-name="P762"/>
      <text:p text:style-name="P762"/>
      <text:p text:style-name="P762"/>
      <text:p text:style-name="P762"/>
      <text:p text:style-name="P762"/>
      <text:p text:style-name="P762"/>
      <text:p text:style-name="P762"/>
      <text:p text:style-name="P780"/>
      <text:p text:style-name="P781"><draw:frame draw:style-name="fr6" draw:name="Image 318" text:anchor-type="char" svg:x="6.3453in" svg:y="0.0283in" svg:width="0.328in" svg:height="0.3272in" draw:z-index="65"><draw:image xlink:href="Pictures/100000000000008B000000805B289876.jpg" xlink:type="simple" xlink:show="embed" xlink:actuate="onLoad" draw:mime-type="image/jpeg"/></draw:frame><text:span text:style-name="T854">Rua</text:span><text:span text:style-name="T855"> </text:span><text:span text:style-name="T854">Rui</text:span><text:span text:style-name="T856"> </text:span><text:span text:style-name="T854">Barbosa,</text:span><text:span text:style-name="T857"> </text:span><text:span text:style-name="T854">24,</text:span><text:span text:style-name="T855"> </text:span><text:span text:style-name="T854">Ap.</text:span><text:span text:style-name="T857"> </text:span><text:span text:style-name="T854">401/402/602</text:span><text:span text:style-name="T857"> </text:span><text:span text:style-name="T854">e</text:span><text:span text:style-name="T857"> </text:span><text:span text:style-name="T854">702,</text:span><text:span text:style-name="T857"> </text:span><text:span text:style-name="T854">Ed.</text:span><text:span text:style-name="T857"> </text:span><text:span text:style-name="T854">Santa</text:span><text:span text:style-name="T857"> </text:span><text:span text:style-name="T854">Cecília,</text:span><text:span text:style-name="T857"> </text:span><text:span text:style-name="T854">Centro</text:span><text:span text:style-name="T857"> </text:span><text:span text:style-name="T854">–</text:span><text:span text:style-name="T857"> </text:span><text:span text:style-name="T854">Cachoeiro</text:span><text:span text:style-name="T857"> </text:span><text:span text:style-name="T854">de</text:span><text:span text:style-name="T857"> </text:span><text:span text:style-name="T854">Itapemirim</text:span><text:span text:style-name="T857"> </text:span><text:span text:style-name="T854">–</text:span><text:span text:style-name="T857"> </text:span><text:span text:style-name="T854">ES</text:span><text:span text:style-name="T858"> </text:span><text:span text:style-name="T854">CEP: 29300-042 | Tel.: (28) 3199-1267 | </text:span><text:a xlink:type="simple" xlink:href="mailto:licitacao@ipaci.es.gov.br" text:style-name="ListLabel_20_44" text:visited-style-name="ListLabel_20_44"><text:span text:style-name="T854">licitacao@ipaci.es.gov.br</text:span></text:a></text:p>
      <text:p text:style-name="P782"/>
      <text:p text:style-name="P783"/>
      <text:p text:style-name="P784"><draw:frame draw:style-name="fr3" draw:name="Image 319" text:anchor-type="as-char" svg:width="0.939in" svg:height="0.4673in" draw:z-index="191"><draw:image xlink:href="Pictures/100000000000011100000088BB3B8CA9.jpg" xlink:type="simple" xlink:show="embed" xlink:actuate="onLoad" draw:mime-type="image/jpeg"/></draw:frame></text:p>
      <text:p text:style-name="P785"/>
      <text:p text:style-name="P786"><text:span text:style-name="T859">Aviso de Contratação Direta nº 010/2026</text:span><text:span text:style-name="T860"> </text:span><text:span text:style-name="T859">ID (CIDADES): 2026.016E0800001.09.0010</text:span></text:p>
      <text:p text:style-name="P787"><text:span text:style-name="T859">Processo:</text:span><text:span text:style-name="T861"> </text:span><text:span text:style-name="T862">56609/2026</text:span></text:p>
      <text:p text:style-name="P788"/>
      <text:p text:style-name="P789"><text:span text:style-name="T859">O Instituto de Previdência do Município de Cachoeiro de Itapemirim – ES, sediado a Rua Rui Barbosa, 24, 401/402, Ed. Santa Cecília, Centro – Cachoeiro de Itapemirim – ES, manifesta</text:span><text:span text:style-name="T863"> </text:span><text:span text:style-name="T859">interesse em obter propostas adicionais mais vantajosa,</text:span><text:span text:style-name="T863"> </text:span><text:span text:style-name="T859">por meio de processo</text:span><text:span text:style-name="T860"> </text:span><text:span text:style-name="T859">de Dispensa de Licitação 010/2026 mediante coleta de propostas adicionais, conforme disposto no Decreto Municipal nº 34.649/2024, especialmente em seu art. 6º, inciso IV, e subsidiariamente nos termos do art. 75, II da Lei nº 14.133/2021.</text:span></text:p>
      <text:p text:style-name="P790"/>
      <text:p text:style-name="P791"><text:span text:style-name="T859">O aviso de contratação direta e seus anexos estarão disponíveis no site </text:span><text:a xlink:type="simple" xlink:href="https://www.ipaci.es.gov.br/aviso-de-contratacao-direta/" text:style-name="ListLabel_20_45" text:visited-style-name="ListLabel_20_45"><text:span text:style-name="T862">https://www.ipaci.es.gov.br/aviso-de-contratacao-direta/</text:span></text:a></text:p>
      <text:p text:style-name="P792"/>
      <text:p text:style-name="P793"><text:span text:style-name="T859">OBJETO: Contratação de empresa especializada no fornecimento de coffee break, sob demanda,</text:span><text:span text:style-name="T860"> </text:span><text:span text:style-name="T859">com</text:span><text:span text:style-name="T860"> </text:span><text:span text:style-name="T859">entrega</text:span><text:span text:style-name="T860"> </text:span><text:span text:style-name="T859">parcelada,</text:span><text:span text:style-name="T860"> </text:span><text:span text:style-name="T859">compreendendo</text:span><text:span text:style-name="T860"> </text:span><text:span text:style-name="T859">o</text:span><text:span text:style-name="T860"> </text:span><text:span text:style-name="T859">preparo,</text:span><text:span text:style-name="T860"> </text:span><text:span text:style-name="T859">transporte</text:span><text:span text:style-name="T860"> </text:span><text:span text:style-name="T859">e disponibilização de alimentos e bebidas destinados aos eventos institucionais promovidos pelo Instituto de Previdência do Município de Cachoeiro de Itapemirim – IPACI, durante o exercício de 2026, conforme especificações, quantitativos e condições estabelecidos no Termo de Referência.</text:span></text:p>
      <text:p text:style-name="P790"/>
      <text:p text:style-name="P794"><text:span text:style-name="T864">Os</text:span><text:span text:style-name="T865"> </text:span><text:span text:style-name="T864">interessados</text:span><text:span text:style-name="T866"> </text:span><text:span text:style-name="T864">deverão</text:span><text:span text:style-name="T866"> </text:span><text:span text:style-name="T864">encaminhar</text:span><text:span text:style-name="T866"> </text:span><text:span text:style-name="T864">proposta</text:span><text:span text:style-name="T865"> </text:span><text:span text:style-name="T864">de</text:span><text:span text:style-name="T865"> </text:span><text:span text:style-name="T864">preço</text:span><text:span text:style-name="T866"> </text:span><text:span text:style-name="T864">para</text:span><text:span text:style-name="T865"> </text:span><text:span text:style-name="T864">o</text:span><text:span text:style-name="T867"> </text:span><text:span text:style-name="T864">e-mail: </text:span><text:a xlink:type="simple" xlink:href="mailto:licitacao@ipaci.es.gov.br" text:style-name="ListLabel_20_46" text:visited-style-name="ListLabel_20_46"><text:span text:style-name="T864">licitacao@ipaci.es.gov.br</text:span></text:a><text:span text:style-name="T868"> </text:span><text:span text:style-name="T864">até</text:span><text:span text:style-name="T869"> </text:span><text:span text:style-name="T864">as</text:span><text:span text:style-name="T868"> </text:span><text:span text:style-name="T864">09h</text:span><text:span text:style-name="T868"> </text:span><text:span text:style-name="T864">do</text:span><text:span text:style-name="T868"> </text:span><text:span text:style-name="T864">dia</text:span><text:span text:style-name="T869"> </text:span><text:span text:style-name="T864">14/08/2026.</text:span></text:p>
      <text:p text:style-name="P795"/>
      <text:p text:style-name="P796"><text:span text:style-name="T859">Critério de Julgamento: Menor valor unitário. Exclusivo ME/EPP: Sim.</text:span><text:span text:style-name="T859"/></text:p>
      <text:p text:style-name="P792"/>
      <text:p text:style-name="P797"><text:span text:style-name="T859">Integram este Aviso de Contratação Direta, para todos os fins e efeitos, os seguintes </text:span><text:span text:style-name="T862">anexos:</text:span></text:p>
      <text:p text:style-name="P792"/>
      <text:p text:style-name="P798"><text:span text:style-name="T859">ANEXO</text:span><text:span text:style-name="T862"> </text:span><text:span text:style-name="T859">I</text:span><text:span text:style-name="T870"> </text:span><text:span text:style-name="T859">–</text:span><text:span text:style-name="T862"> </text:span><text:span text:style-name="T859">Termo</text:span><text:span text:style-name="T862"> </text:span><text:span text:style-name="T859">de</text:span><text:span text:style-name="T862"> Referência</text:span></text:p>
      <text:p text:style-name="P799"><text:span text:style-name="T859">ANEXO</text:span><text:span text:style-name="T862"> </text:span><text:span text:style-name="T859">II</text:span><text:span text:style-name="T871"> </text:span><text:span text:style-name="T859">–</text:span><text:span text:style-name="T870"> </text:span><text:span text:style-name="T859">Modelo</text:span><text:span text:style-name="T871"> </text:span><text:span text:style-name="T859">de</text:span><text:span text:style-name="T862"> </text:span><text:span text:style-name="T859">Termo</text:span><text:span text:style-name="T870"> </text:span><text:span text:style-name="T862">Declaratório</text:span></text:p>
      <text:p text:style-name="P800"><text:span text:style-name="T859">ANEXO III – Declaração de Microempresa e Empresa de Pequeno Porte ANEXO IV – Modelo de Proposta de Preço</text:span><text:span text:style-name="T859"/></text:p>
      <text:p text:style-name="P801"><text:span text:style-name="T859">ANEXO</text:span><text:span text:style-name="T872"> </text:span><text:span text:style-name="T859">V</text:span><text:span text:style-name="T872"> </text:span><text:span text:style-name="T859">–</text:span><text:span text:style-name="T872"> </text:span><text:span text:style-name="T859">Minuta</text:span><text:span text:style-name="T872"> </text:span><text:span text:style-name="T859">de</text:span><text:span text:style-name="T872"> </text:span><text:span text:style-name="T862">Contrato</text:span></text:p>
      <text:p text:style-name="P802"/>
      <text:p text:style-name="P803"/>
      <text:p text:style-name="P804"><text:span text:style-name="T859">Melhores informações poderão ser obtidas pelos e-mails: </text:span><text:a xlink:type="simple" xlink:href="mailto:licitacao@ipaci.es.gov.br" text:style-name="ListLabel_20_47" text:visited-style-name="ListLabel_20_47"><text:span text:style-name="T873">licitacao@ipaci.es.gov.br</text:span></text:a><text:span text:style-name="T874"> </text:span><text:span text:style-name="T875">e </text:span><text:a xlink:type="simple" xlink:href="mailto:administrativo@ipaci.es.gov.br" text:style-name="ListLabel_20_48" text:visited-style-name="ListLabel_20_48"><text:span text:style-name="T873">administrativo@ipaci.es.gov.br</text:span></text:a><text:span text:style-name="T874"> </text:span><text:span text:style-name="T875">ou pelo site </text:span><text:a xlink:type="simple" xlink:href="https://www.ipaci.es.gov.br/aviso-de-" text:style-name="ListLabel_20_49" text:visited-style-name="ListLabel_20_49"><text:span text:style-name="T875">https://www.ipaci.es.gov.br/aviso-de-</text:span></text:a><text:span text:style-name="T876">contratacao-direta/</text:span></text:p>
      <text:p text:style-name="P802"/>
      <text:p text:style-name="P805"/>
      <text:p text:style-name="P806"><text:span text:style-name="T859">Cachoeiro</text:span><text:span text:style-name="T877"> </text:span><text:span text:style-name="T859">de</text:span><text:span text:style-name="T872"> </text:span><text:span text:style-name="T859">Itapemirim-ES,</text:span><text:span text:style-name="T861"> </text:span><text:span text:style-name="T859">10</text:span><text:span text:style-name="T872"> </text:span><text:span text:style-name="T859">de</text:span><text:span text:style-name="T861"> </text:span><text:span text:style-name="T859">agosto</text:span><text:span text:style-name="T877"> </text:span><text:span text:style-name="T859">de</text:span><text:span text:style-name="T872"> </text:span><text:span text:style-name="T862">2026.</text:span></text:p>
      <text:p text:style-name="P802"/>
      <text:p text:style-name="P802"/>
      <text:p text:style-name="P802"/>
      <text:p text:style-name="P802"/>
      <text:p text:style-name="P807"/>
      <text:p text:style-name="P808"><text:span text:style-name="T859">Leonardo de</text:span><text:span text:style-name="T878"> </text:span><text:span text:style-name="T859">Almeida</text:span><text:span text:style-name="T879"> </text:span><text:span text:style-name="T859">Alves Agente de Contratação</text:span></text:p>
      <text:p text:style-name="P809"/>
      <text:p text:style-name="P810"><draw:frame draw:style-name="fr6" draw:name="Image 320" text:anchor-type="char" svg:x="6.6311in" svg:y="-0.089in" svg:width="0.3319in" svg:height="0.289in" draw:z-index="66"><draw:image xlink:href="Pictures/10000000000000880000007802E2DE12.jpg" xlink:type="simple" xlink:show="embed" xlink:actuate="onLoad" draw:mime-type="image/jpeg"/></draw:frame><text:span text:style-name="T880">Aviso de</text:span><text:span text:style-name="T881"> </text:span><text:span text:style-name="T880">Contratação</text:span><text:span text:style-name="T882"> </text:span><text:span text:style-name="T880">Direta</text:span><text:span text:style-name="T881"> </text:span><text:span text:style-name="T880">010/2026</text:span></text:p>
      <text:p text:style-name="P811"><text:span text:style-name="T882">Rua</text:span><text:span text:style-name="T883"> </text:span><text:span text:style-name="T882">Rui</text:span><text:span text:style-name="T884"> </text:span><text:span text:style-name="T882">Barbosa,</text:span><text:span text:style-name="T884"> </text:span><text:span text:style-name="T882">24,</text:span><text:span text:style-name="T884"> </text:span><text:span text:style-name="T882">Ap.</text:span><text:span text:style-name="T883"> </text:span><text:span text:style-name="T882">401,</text:span><text:span text:style-name="T884"> </text:span><text:span text:style-name="T882">Ed.</text:span><text:span text:style-name="T884"> </text:span><text:span text:style-name="T882">Santa</text:span><text:span text:style-name="T884"> </text:span><text:span text:style-name="T882">Cecília,</text:span><text:span text:style-name="T884"> </text:span><text:span text:style-name="T882">Centro</text:span><text:span text:style-name="T883"> </text:span><text:span text:style-name="T882">–</text:span><text:span text:style-name="T884"> </text:span><text:span text:style-name="T882">Cachoeiro</text:span><text:span text:style-name="T884"> </text:span><text:span text:style-name="T882">de</text:span><text:span text:style-name="T884"> </text:span><text:span text:style-name="T882">Itapemirim</text:span><text:span text:style-name="T884"> </text:span><text:span text:style-name="T882">–</text:span><text:span text:style-name="T883"> </text:span><text:span text:style-name="T882">ES</text:span><text:span text:style-name="T884"> </text:span><text:span text:style-name="T882">CEP:</text:span><text:span text:style-name="T884"> </text:span><text:span text:style-name="T882">29300-042 Tel.:</text:span><text:span text:style-name="T885"> </text:span><text:span text:style-name="T882">(28)</text:span><text:span text:style-name="T886"> </text:span><text:span text:style-name="T882">3199-1267</text:span><text:span text:style-name="T887"> </text:span><text:span text:style-name="T882">-</text:span><text:span text:style-name="T888"> </text:span><text:a xlink:type="simple" xlink:href="mailto:administrativo@ipaci.es.gov.br" text:style-name="ListLabel_20_50" text:visited-style-name="ListLabel_20_50"><text:span text:style-name="T889">administrativo@ipaci.es.gov.br</text:span></text:a><text:span text:style-name="T890"> </text:span><text:span text:style-name="T891">–</text:span><text:span text:style-name="T892"> </text:span><text:a xlink:type="simple" xlink:href="http://www.ipaci.es.gov.br/" text:style-name="ListLabel_20_51" text:visited-style-name="ListLabel_20_51"><text:span text:style-name="T891">www.ipaci.es.gov.br</text:span></text:a></text:p>
      <text:p text:style-name="P812"/>
      <text:p text:style-name="P802"/>
      <text:p text:style-name="P813"/>
      <text:p text:style-name="P814"><text:span text:style-name="T893">INSTITUTO DE PREVIDÊNCIA DO MUNICÍPIO DE CACHOEIRO DE ITAPEMIRIM </text:span><text:span text:style-name="T894">CONVITE</text:span></text:p>
      <text:p text:style-name="P815"><text:span text:style-name="T859">O Instituto de Previdência do Município de Cachoeiro de Itapemirim/ES, convida todos os Servidores Efetivos, Aposentados e Pensionistas para o Seminário, </text:span><text:span text:style-name="T895">"Preparando o Futuro: Reflexos</text:span><text:span text:style-name="T896"> </text:span><text:span text:style-name="T895">sobre</text:span><text:span text:style-name="T896"> </text:span><text:span text:style-name="T895">Pré</text:span><text:span text:style-name="T896"> </text:span><text:span text:style-name="T895">e</text:span><text:span text:style-name="T896"> </text:span><text:span text:style-name="T895">Pós-Aposentadoria"</text:span><text:span text:style-name="T859">,</text:span><text:span text:style-name="T860"> </text:span><text:span text:style-name="T859">com</text:span><text:span text:style-name="T860"> </text:span><text:span text:style-name="T859">palestras</text:span><text:span text:style-name="T860"> </text:span><text:span text:style-name="T859">voltadas</text:span><text:span text:style-name="T860"> </text:span><text:span text:style-name="T859">aos</text:span><text:span text:style-name="T860"> </text:span><text:span text:style-name="T859">segurados</text:span><text:span text:style-name="T860"> </text:span><text:span text:style-name="T859">do IPACI, no dia </text:span><text:span text:style-name="T895">20/08/2026</text:span><text:span text:style-name="T859">, das </text:span><text:span text:style-name="T895">9h às 11h</text:span><text:span text:style-name="T859">, no </text:span><text:span text:style-name="T895">Plenário da Câmara Municipal de Cachoeiro</text:span><text:span text:style-name="T896"> </text:span><text:span text:style-name="T895">de Itapemirim – ES</text:span><text:span text:style-name="T859">.</text:span></text:p>
      <text:p text:style-name="P816"/>
      <text:p text:style-name="P817"><text:span text:style-name="T859">Na oportunidade, o IPACI promoverá uma </text:span><text:span text:style-name="T895">Ação Solidária</text:span><text:span text:style-name="T859">, convidando os participantes a contribuírem, de forma voluntária, com a doação de </text:span><text:span text:style-name="T895">1 kg de alimento não perecível</text:span><text:span text:style-name="T859">.</text:span></text:p>
      <text:p text:style-name="P816"/>
      <text:p text:style-name="P818"><text:span text:style-name="T859">A participação no evento </text:span><text:span text:style-name="T895">não requer inscrição prévia</text:span><text:span text:style-name="T859">, bastando comparecer no local e horário informados.</text:span></text:p>
      <text:p text:style-name="P805"/>
      <text:p text:style-name="P819"><text:span text:style-name="T859">Ao final do evento, será disponibilizada </text:span><text:span text:style-name="T895">Declaração de Comparecimento </text:span><text:span text:style-name="T859">aos participantes que desejarem.</text:span></text:p>
      <text:p text:style-name="P802"/>
      <text:p text:style-name="P802"/>
      <text:p text:style-name="P802"/>
      <text:p text:style-name="P802"/>
      <text:p text:style-name="P802"/>
      <text:p text:style-name="P802"/>
      <text:p text:style-name="P820"/>
      <text:p text:style-name="P821"><text:span text:style-name="T893">DANIELLY</text:span><text:span text:style-name="T897"> </text:span><text:span text:style-name="T893">BRANDÃO</text:span><text:span text:style-name="T898"> </text:span><text:span text:style-name="T894">TÁVORA</text:span></text:p>
      <text:p text:style-name="P822"><text:span text:style-name="T895">Presidente</text:span><text:span text:style-name="T899"> </text:span><text:span text:style-name="T900">Executiva</text:span></text:p>
      <text:p text:style-name="P823"/>
      <text:p text:style-name="P824"/>
      <text:h text:style-name="P753" text:outline-level="6"><text:span text:style-name="T18">CÂMARA</text:span><text:span text:style-name="T901"> </text:span><text:span text:style-name="T21">MUNICIPAL</text:span></text:h>
      <text:p text:style-name="P825"/>
      <text:h text:style-name="Heading_20_6" text:outline-level="7"><text:span text:style-name="T525">EXTRATO DE</text:span><text:span text:style-name="T779"> </text:span><text:span text:style-name="T525">TERCEIRO</text:span><text:span text:style-name="T779"> </text:span><text:span text:style-name="T525">TERMO</text:span> <text:span text:style-name="T525">ADITIVO</text:span> <text:span text:style-name="T525">CONTRATO</text:span><text:span text:style-name="T780"> </text:span><text:span text:style-name="T525">12-</text:span><text:span text:style-name="T526">2023</text:span></text:h>
      <text:p text:style-name="P826"/>
      <text:p text:style-name="P826"/>
      <text:p text:style-name="P826"/>
      <text:p text:style-name="P827"/>
      <text:p text:style-name="P828"><text:span text:style-name="T895">Espécie:</text:span><text:span text:style-name="T902"> </text:span><text:span text:style-name="T859">Contrato</text:span><text:span text:style-name="T903"> </text:span><text:span text:style-name="T859">Administrativo</text:span><text:span text:style-name="T903"> </text:span><text:span text:style-name="T859">nº</text:span><text:span text:style-name="T903"> </text:span><text:span text:style-name="T859">12-2023 </text:span><text:span text:style-name="T895">Contratada:</text:span><text:span text:style-name="T896"> </text:span><text:span text:style-name="T895">G.B.</text:span><text:span text:style-name="T904"> </text:span><text:span text:style-name="T895">PARAJARA</text:span><text:span text:style-name="T905"> </text:span><text:span text:style-name="T895">ALLEDI</text:span><text:span text:style-name="T904"> </text:span><text:span text:style-name="T895">ME CNPJ:</text:span><text:span text:style-name="T896"> </text:span><text:span text:style-name="T859">09.199.995/0001-36</text:span></text:p>
      <text:p text:style-name="P829"><text:span text:style-name="T895">Contratante:</text:span><text:span text:style-name="T906"> </text:span><text:span text:style-name="T859">Câmara</text:span><text:span text:style-name="T907"> </text:span><text:span text:style-name="T859">Municipal</text:span><text:span text:style-name="T907"> </text:span><text:span text:style-name="T859">de</text:span><text:span text:style-name="T907"> </text:span><text:span text:style-name="T859">Cachoeiro</text:span><text:span text:style-name="T907"> </text:span><text:span text:style-name="T859">de</text:span><text:span text:style-name="T907"> </text:span><text:span text:style-name="T862">Itapemirim/ES</text:span></text:p>
      <text:p text:style-name="P830"><text:span text:style-name="T895">Objeto: </text:span><text:span text:style-name="T859">Prorrogação Contrato 12-2023 –</text:span><text:span text:style-name="T860"> </text:span><text:span text:style-name="T859">contratação de empresa especializada em prestação</text:span><text:span text:style-name="T871"> </text:span><text:span text:style-name="T859">de</text:span><text:span text:style-name="T870"> </text:span><text:span text:style-name="T859">serviços</text:span><text:span text:style-name="T862"> </text:span><text:span text:style-name="T859">de</text:span><text:span text:style-name="T871"> </text:span><text:span text:style-name="T859">manutenção</text:span><text:span text:style-name="T871"> </text:span><text:span text:style-name="T859">preventiva</text:span><text:span text:style-name="T871"> </text:span><text:span text:style-name="T859">e</text:span><text:span text:style-name="T871"> </text:span><text:span text:style-name="T859">corretiva</text:span><text:span text:style-name="T870"> </text:span><text:span text:style-name="T859">em</text:span><text:span text:style-name="T871"> </text:span><text:span text:style-name="T859">ares</text:span><text:span text:style-name="T871"> </text:span><text:span text:style-name="T859">condicionados</text:span><text:span text:style-name="T871"> </text:span><text:span text:style-name="T859">do tipo split, cortina de ar, incluindo os materiais e equipamentos necessários às manutenções e peças novas e genuínas, e serviços de instalação, reinstalação e desinstalação destes aparelhos, para atender as demandas da Câmara Municipal de Cachoeiro de Itapemirim, ES</text:span></text:p>
      <text:p text:style-name="P831"><text:span text:style-name="T895">Data</text:span><text:span text:style-name="T908"> </text:span><text:span text:style-name="T895">de</text:span><text:span text:style-name="T902"> </text:span><text:span text:style-name="T895">Assinatura:</text:span><text:span text:style-name="T909"> </text:span><text:span text:style-name="T859">07</text:span><text:span text:style-name="T910"> </text:span><text:span text:style-name="T859">de</text:span><text:span text:style-name="T911"> </text:span><text:span text:style-name="T859">agosto</text:span><text:span text:style-name="T910"> </text:span><text:span text:style-name="T859">de</text:span><text:span text:style-name="T912"> </text:span><text:span text:style-name="T913">2026</text:span></text:p>
      <text:p text:style-name="P832"><text:span text:style-name="T895">Valor: </text:span><text:span text:style-name="T859">R$ 32.753,79 (trinta e dois mil, setecentos e cinquenta e três reais e setenta e nove centavos)</text:span></text:p>
      <text:p text:style-name="P833"><text:span text:style-name="T895">Dotação:</text:span><text:span text:style-name="T902"> </text:span><text:span text:style-name="T914">3.3.90.39.17</text:span><text:span text:style-name="T915"> </text:span><text:span text:style-name="T914">–MANU.</text:span><text:span text:style-name="T916"> </text:span><text:span text:style-name="T914">E</text:span><text:span text:style-name="T916"> </text:span><text:span text:style-name="T914">CONSERV.</text:span><text:span text:style-name="T916"> </text:span><text:span text:style-name="T914">DE</text:span><text:span text:style-name="T915"> </text:span><text:span text:style-name="T914">MÁQUINAS</text:span><text:span text:style-name="T917"> </text:span><text:span text:style-name="T914">E</text:span><text:span text:style-name="T916"> </text:span><text:span text:style-name="T918">EQUIPAMENTOS</text:span></text:p>
      <text:p text:style-name="P834"><text:span text:style-name="T895">Signatários: </text:span><text:span text:style-name="T859">Alexandre Valdo Maitan (presidente da Câmara Municipal de Cachoeiro de Itapemirim) e Sr. Ronaldo</text:span><text:span text:style-name="T871"> </text:span><text:span text:style-name="T859">Alledi,</text:span><text:span text:style-name="T860"> </text:span><text:span text:style-name="T859">(Representante legal da contratada)</text:span></text:p>
      <text:p text:style-name="P835"><text:span text:style-name="T895">Processo:</text:span><text:span text:style-name="T919"> </text:span><text:span text:style-name="T900">665/2023</text:span></text:p>
      <text:p text:style-name="P416"/>
      <text:p text:style-name="P836"/>
      <text:p text:style-name="P837"><text:span text:style-name="T859">Cachoeiro</text:span><text:span text:style-name="T879"> </text:span><text:span text:style-name="T859">de</text:span><text:span text:style-name="T910"> </text:span><text:span text:style-name="T859">Itapemirim,</text:span><text:span text:style-name="T910"> </text:span><text:span text:style-name="T859">10</text:span><text:span text:style-name="T910"> </text:span><text:span text:style-name="T859">de</text:span><text:span text:style-name="T912"> </text:span><text:span text:style-name="T859">agosto</text:span><text:span text:style-name="T910"> </text:span><text:span text:style-name="T859">de</text:span><text:span text:style-name="T910"> </text:span><text:span text:style-name="T862">2026.</text:span></text:p>
      <text:p text:style-name="P838"/>
      <text:p text:style-name="P839"><text:span text:style-name="T894">ALEXANDRE</text:span><text:span text:style-name="T920"> </text:span><text:span text:style-name="T894">VALDO</text:span><text:span text:style-name="T921"> </text:span><text:span text:style-name="T894">MAITAN</text:span></text:p>
      <text:p text:style-name="P840"><text:span text:style-name="T900">Presidente</text:span><text:span text:style-name="T900"/></text:p>
      <text:h text:style-name="P841" text:outline-level="2"><draw:frame draw:style-name="fr1" draw:name="Image18" text:anchor-type="char" svg:x="1.6953in" svg:y="0.6102in" svg:width="5.7862in" svg:height="0.3756in" draw:z-index="154"><draw:image xlink:href="Pictures/10000001000004850000004BA8DE727D.png" xlink:type="simple" xlink:show="embed" xlink:actuate="onLoad" draw:mime-type="image/png"/></draw:frame><draw:frame draw:style-name="fr1" draw:name="Image20" text:anchor-type="char" svg:x="0in" svg:y="0in" svg:width="8.2681in" svg:height="11.6929in" draw:z-index="159"><draw:image xlink:href="Pictures/1000000100000675000009229AE6F415.png" xlink:type="simple" xlink:show="embed" xlink:actuate="onLoad" draw:mime-type="image/png"/></draw:frame><text:span text:style-name="T8">DIÁRIO</text:span><text:span text:style-name="T9"> </text:span><text:span text:style-name="T10">OFICIAL </text:span></text:h>
      <text:p text:style-name="P842"><text:span text:style-name="T11">DO</text:span><text:span text:style-name="T12"> </text:span><text:span text:style-name="T13">MUNICÍPIO</text:span><text:span text:style-name="T14"> </text:span><text:span text:style-name="T15">DE </text:span></text:p>
      <text:p text:style-name="P843"><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844"/>
      <text:p text:style-name="P845"><text:span text:style-name="T922">CENTRO ADMINISTRATIVO HÉLIO CARLOS MANHÃES RUA BRAHIM ANTÔNIO SEDER, 96/102 - CENTRO CACHOEIRO</text:span><text:span text:style-name="T923"> </text:span><text:span text:style-name="T922">DE</text:span><text:span text:style-name="T924"> </text:span><text:span text:style-name="T922">ITAPEMIRIM CEP: 29300-060</text:span></text:p>
      <text:p text:style-name="P7"/>
      <text:p text:style-name="P846"/>
      <text:p text:style-name="P847"><draw:frame draw:style-name="fr11" draw:name="Image17" text:anchor-type="char" svg:x="0.7874in" svg:y="0.2654in" svg:width="6.6953in" svg:height="0.1in" draw:z-index="153"><draw:image xlink:href="Pictures/100000010000053B00000014D1F43CA3.png" xlink:type="simple" xlink:show="embed" xlink:actuate="onLoad" draw:mime-type="image/png"/></draw:frame><text:span text:style-name="T925">CACHOEIRO.ES.GOV.BR</text:span><text:span text:style-name="T925"/></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1.3791in" fo:margin-right="1.7398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1.3484in" fo:margin-right="1.7398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left="1.2492in" fo:margin-right="1.7752in" fo:text-align="center" style:justify-single-word="false"/>
      <style:text-properties style:font-name="Calibri1" fo:font-family="Calibri" style:font-family-generic="swiss" style:font-pitch="variable" fo:font-size="10.5pt" fo:language="pt" fo:country="PT" fo:font-weight="bold" style:font-name-asian="Calibri2" style:font-family-asian="Calibri" style:font-family-generic-asian="system" style:font-pitch-asian="variable" style:font-size-asian="10.5pt" style:language-asian="en" style:country-asian="US" style:font-weight-asian="bold" style:font-name-complex="Calibri2" style:font-family-complex="Calibri" style:font-family-generic-complex="system" style:font-pitch-complex="variable" style:font-size-complex="10.5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margin-top="0.0701in" fo:margin-bottom="0in" style:contextual-spacing="false"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0.8866in"/>
      <style:text-properties style:font-name="Verdana" fo:font-family="Verdana" style:font-family-generic="swiss" style:font-pitch="variable" fo:font-size="9.5pt" fo:language="pt" fo:country="PT" style:text-underline-style="solid" style:text-underline-width="auto" style:text-underline-color="#000000" fo:font-weight="bold" style:font-name-asian="Verdana1" style:font-family-asian="Verdana" style:font-family-generic-asian="system" style:font-pitch-asian="variable" style:font-size-asian="9.5pt" style:language-asian="en" style:country-asian="US" style:font-weight-asian="bold" style:font-name-complex="Verdana1" style:font-family-complex="Verdana" style:font-family-generic-complex="system" style:font-pitch-complex="variable" style:font-size-complex="9.5pt" style:language-complex="ar" style:country-complex="SA" style:font-weight-complex="bold"/>
    </style:style>
    <style:style style:name="Heading_20_9" style:display-name="Heading 9" style:family="paragraph" style:parent-style-name="Standard" style:default-outline-level="" style:class="chapter">
      <style:paragraph-properties fo:margin-left="1.2492in" fo:margin-right="1.7398in"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paragraph-properties fo:margin-left="1.6555in" fo:text-indent="0.8083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paragraph-properties fo:text-align="center" style:justify-single-word="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color="#0a0a0a" style:font-name="Arial" fo:font-family="Arial" style:font-family-generic="swiss" style:font-pitch="variable" fo:font-size="7.5pt" fo:letter-spacing="normal"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1%"/>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letter-spacing="normal" fo:language="pt" fo:country="PT" style:language-asian="en" style:country-asian="US" style:language-complex="ar" style:country-complex="SA" style:text-scale="103%"/>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style:font-name="Verdana" fo:font-family="Verdana" style:font-family-generic="swiss" style:font-pitch="variable" fo:font-size="7.5pt" fo:letter-spacing="-0.0008in" fo:language="pt" fo:country="PT" fo:font-style="normal" fo:font-weight="bold" style:font-name-asian="Verdana1" style:font-family-asian="Verdana" style:font-family-generic-asian="system" style:font-pitch-asian="variable" style:font-size-asian="7.5pt" style:language-asian="en" style:country-asian="US" style:font-style-asian="normal" style:font-weight-asian="bold" style:font-name-complex="Verdana1" style:font-family-complex="Verdana" style:font-family-generic-complex="system" style:font-pitch-complex="variable" style:font-size-complex="7.5pt" style:language-complex="ar" style:country-complex="SA" style:font-style-complex="normal" style:font-weight-complex="bold" style:text-scale="102%"/>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fo:letter-spacing="-0.0008in" fo:language="pt" fo:country="PT" style:language-asian="en" style:country-asian="US" style:language-complex="ar" style:country-complex="SA" style:text-scale="102%"/>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style:font-name="Verdana" fo:font-family="Verdana" style:font-family-generic="swiss" style:font-pitch="variable" fo:font-size="7pt" fo:letter-spacing="-0.0016in" style:text-underline-style="solid" style:text-underline-width="auto" style:text-underline-color="font-color" style:font-size-asian="7pt"/>
    </style:style>
    <style:style style:name="Internet_20_link" style:display-name="Internet link" style:family="text">
      <style:text-properties fo:color="#000080" style:text-underline-style="solid" style:text-underline-width="auto" style:text-underline-color="font-color"/>
    </style:style>
    <style:style style:name="ListLabel_20_38" style:display-name="ListLabel 38" style:family="text">
      <style:text-properties fo:color="#0a0a0a" fo:font-size="7.5pt" style:text-underline-style="solid" style:text-underline-width="auto" style:text-underline-color="#000000" style:font-size-asian="7.5pt" style:text-scale="105%"/>
    </style:style>
    <style:style style:name="ListLabel_20_39" style:display-name="ListLabel 39" style:family="text">
      <style:text-properties fo:font-size="3.5pt" fo:letter-spacing="-0.0016in" style:font-size-asian="3.5pt" style:text-scale="110%"/>
    </style:style>
    <style:style style:name="ListLabel_20_40" style:display-name="ListLabel 40" style:family="text">
      <style:text-properties fo:color="#000080" fo:font-size="7.5pt" style:text-underline-style="solid" style:text-underline-width="auto" style:text-underline-color="#000080" style:font-size-asian="7.5pt" style:text-scale="105%"/>
    </style:style>
    <style:style style:name="ListLabel_20_41" style:display-name="ListLabel 41" style:family="text">
      <style:text-properties fo:font-size="7.5pt" style:text-underline-style="none" style:font-size-asian="7.5pt" style:text-scale="105%"/>
    </style:style>
    <style:style style:name="ListLabel_20_42" style:display-name="ListLabel 42" style:family="text">
      <style:text-properties fo:color="#000080" fo:font-size="7.5pt" style:text-underline-style="solid" style:text-underline-width="auto" style:text-underline-color="#000080" style:font-size-asian="7.5pt" style:text-scale="105%"/>
    </style:style>
    <style:style style:name="ListLabel_20_43" style:display-name="ListLabel 43" style:family="text">
      <style:text-properties fo:color="#000080" fo:font-size="7.5pt" fo:letter-spacing="-0.0016in" style:text-underline-style="solid" style:text-underline-width="auto" style:text-underline-color="#000080" style:font-size-asian="7.5pt" style:text-scale="105%"/>
    </style:style>
    <style:style style:name="ListLabel_20_44" style:display-name="ListLabel 44" style:family="text">
      <style:text-properties style:font-name="Times New Roman" fo:font-family="'Times New Roman'" style:font-family-generic="roman" style:font-pitch="variable" fo:font-size="7.5pt" style:font-size-asian="7.5pt" style:text-scale="105%"/>
    </style:style>
    <style:style style:name="ListLabel_20_45" style:display-name="ListLabel 45" style:family="text">
      <style:text-properties fo:font-size="8.5pt" fo:letter-spacing="-0.0016in" style:font-size-asian="8.5pt"/>
    </style:style>
    <style:style style:name="ListLabel_20_46" style:display-name="ListLabel 46" style:family="text">
      <style:text-properties fo:font-size="8.5pt" style:font-size-asian="8.5pt" style:text-scale="110%"/>
    </style:style>
    <style:style style:name="ListLabel_20_47" style:display-name="ListLabel 47" style:family="text">
      <style:text-properties fo:color="#00007e" fo:font-size="8.5pt" style:text-underline-style="solid" style:text-underline-width="auto" style:text-underline-color="#00007e" style:font-size-asian="8.5pt"/>
    </style:style>
    <style:style style:name="ListLabel_20_48" style:display-name="ListLabel 48" style:family="text">
      <style:text-properties fo:color="#00007e" fo:font-size="8.5pt" style:text-underline-style="solid" style:text-underline-width="auto" style:text-underline-color="#00007e" style:font-size-asian="8.5pt"/>
    </style:style>
    <style:style style:name="ListLabel_20_49" style:display-name="ListLabel 49" style:family="text">
      <style:text-properties fo:font-size="8.5pt" style:text-underline-style="none" style:font-size-asian="8.5pt"/>
    </style:style>
    <style:style style:name="ListLabel_20_50" style:display-name="ListLabel 50" style:family="text">
      <style:text-properties fo:color="#00007e" fo:font-size="7pt" style:text-underline-style="solid" style:text-underline-width="auto" style:text-underline-color="#00007e" style:font-size-asian="7pt" style:text-scale="105%"/>
    </style:style>
    <style:style style:name="ListLabel_20_51" style:display-name="ListLabel 51" style:family="text">
      <style:text-properties fo:font-size="7pt" style:text-underline-style="none" style:font-size-asian="7pt" style:text-scale="105%"/>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1" style:num-format="I">
        <style:list-level-properties text:list-level-position-and-space-mode="label-alignment">
          <style:list-level-label-alignment text:label-followed-by="listtab" fo:text-indent="-0.0807in" fo:margin-left="2.5047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0807in" fo:margin-left="3.0366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0807in" fo:margin-left="3.5744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807in" fo:margin-left="4.1118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807in" fo:margin-left="4.6492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807in" fo:margin-left="5.1866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807in" fo:margin-left="5.7244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807in" fo:margin-left="6.2618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807in" fo:margin-left="6.799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0" style:num-format="I">
        <style:list-level-properties text:list-level-position-and-space-mode="label-alignment">
          <style:list-level-label-alignment text:label-followed-by="listtab" fo:text-indent="-0.0984in" fo:margin-left="1.6555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0984in" fo:margin-left="2.2744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0984in" fo:margin-left="2.896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0984in" fo:margin-left="3.5189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0984in" fo:margin-left="4.1409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0984in" fo:margin-left="4.7634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0984in" fo:margin-left="5.3854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0984in" fo:margin-left="6.0075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0984in" fo:margin-left="6.629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9" style:num-suffix=")" style:num-format="a" style:num-letter-sync="true">
        <style:list-level-properties text:list-level-position-and-space-mode="label-alignment">
          <style:list-level-label-alignment text:label-followed-by="listtab" fo:text-indent="-0.1925in" fo:margin-left="1.8063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1925in" fo:margin-left="2.4118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1925in" fo:margin-left="3.0189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1925in" fo:margin-left="3.6256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1925in" fo:margin-left="4.2327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1925in" fo:margin-left="4.8398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1925in" fo:margin-left="5.446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1925in" fo:margin-left="6.0535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1925in" fo:margin-left="6.660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8" style:num-suffix=")" style:num-format="a" style:num-letter-sync="true">
        <style:list-level-properties text:list-level-position-and-space-mode="label-alignment">
          <style:list-level-label-alignment text:label-followed-by="listtab" fo:text-indent="-0.1925in" fo:margin-left="1.8366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1925in" fo:margin-left="2.4366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1925in" fo:margin-left="3.0409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1925in" fo:margin-left="3.6453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1925in" fo:margin-left="4.2492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1925in" fo:margin-left="4.8535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1925in" fo:margin-left="5.457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1925in" fo:margin-left="6.0618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1925in" fo:margin-left="6.666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9"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T16" style:family="text">
      <style:text-properties fo:color="#425970" fo:font-size="6pt" fo:font-weight="bold" style:font-size-asian="6pt" style:font-weight-asian="bold"/>
    </style:style>
    <style:style style:name="MT17" style:family="text">
      <style:text-properties fo:color="#647789" fo:font-size="6pt" fo:font-weight="bold" style:font-size-asian="6pt" style:font-weight-asian="bold"/>
    </style:style>
    <style:style style:name="MT18" style:family="text">
      <style:text-properties fo:color="#647789" fo:font-size="6pt" fo:letter-spacing="-0.0063in" fo:font-weight="bold" style:font-size-asian="6pt" style:font-weight-asian="bold"/>
    </style:style>
    <style:style style:name="MT19" style:family="text">
      <style:text-properties fo:color="#425970" fo:font-size="6pt" fo:letter-spacing="-0.0008in" fo:font-weight="bold" style:font-size-asian="6pt" style:font-weight-asian="bold"/>
    </style:style>
    <style:style style:name="MT20" style:family="text">
      <style:text-properties fo:color="#425970" fo:font-size="6pt" fo:letter-spacing="0.0016in" fo:font-weight="bold" style:font-size-asian="6pt" style:font-weight-asian="bold"/>
    </style:style>
    <style:style style:name="MT21" style:family="text">
      <style:text-properties fo:color="#425970" fo:font-size="6pt" fo:letter-spacing="-0.0047in" fo:font-weight="bold" style:font-size-asian="6pt" style:font-weight-asian="bold"/>
    </style:style>
    <style:style style:name="MT22" style:family="text">
      <style:text-properties fo:color="#425970" fo:font-size="6pt" fo:letter-spacing="-0.0016in" fo:font-weight="bold" style:font-size-asian="6pt" style:font-weight-asian="bold"/>
    </style:style>
    <style:style style:name="MT23" style:family="text">
      <style:text-properties fo:color="#ffffff" style:font-name="Source Sans Pro Semibold" fo:font-size="11pt" fo:letter-spacing="0.0346in" fo:font-weight="bold" style:font-size-asian="11pt" style:font-weight-asian="bold"/>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7">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8">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31"><draw:image xlink:href="Pictures/10000001000000840000007752069C51.png" xlink:type="simple" xlink:show="embed" xlink:actuate="onLoad" draw:mime-type="image/png"/></draw:frame><draw:frame draw:style-name="Mfr2" draw:name="Image7" text:anchor-type="char" svg:x="0.7736in" svg:y="10.8752in" svg:width="1.9181in" svg:height="0.128in" draw:z-index="199"><draw:image xlink:href="Pictures/100000010000017F0000001931F81BC8.png" xlink:type="simple" xlink:show="embed" xlink:actuate="onLoad" draw:mime-type="image/png"/></draw:frame><draw:frame draw:style-name="Mfr2" draw:name="Image11" text:anchor-type="char" svg:x="7.3681in" svg:y="10.8752in" svg:width="0.1291in" svg:height="0.128in" draw:z-index="197"><draw:image xlink:href="Pictures/100000010000001900000019E9558BF9.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140" text:anchor-type="char" svg:x="0.7736in" svg:y="10.8752in" svg:width="1.9181in" svg:height="0.128in"><draw:image xlink:href="Pictures/100000010000017F0000001931F81BC8.png" xlink:type="simple" xlink:show="embed" xlink:actuate="onLoad" draw:mime-type="image/png"/></draw:frame><draw:frame draw:style-name="Mfr2" draw:name="Image141" text:anchor-type="char" svg:x="7.3681in" svg:y="10.8752in" svg:width="0.1291in" svg:height="0.128in"><draw:image xlink:href="Pictures/100000010000001900000019E9558BF9.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35"><draw:image xlink:href="Pictures/10000001000000840000007752069C51.png" xlink:type="simple" xlink:show="embed" xlink:actuate="onLoad" draw:mime-type="image/png"/></draw:frame><draw:frame draw:style-name="Mfr2" draw:name="Image14" text:anchor-type="char" svg:x="0.7736in" svg:y="10.8752in" svg:width="1.9181in" svg:height="0.128in" draw:z-index="167"><draw:image xlink:href="Pictures/100000010000017F0000001931F81BC8.png" xlink:type="simple" xlink:show="embed" xlink:actuate="onLoad" draw:mime-type="image/png"/></draw:frame><draw:frame draw:style-name="Mfr2" draw:name="Image21" text:anchor-type="char" svg:x="7.3681in" svg:y="10.8752in" svg:width="0.1291in" svg:height="0.128in" draw:z-index="157"><draw:image xlink:href="Pictures/100000010000001900000019E9558BF9.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42" text:anchor-type="char" svg:x="0.7736in" svg:y="10.8752in" svg:width="1.9181in" svg:height="0.128in"><draw:image xlink:href="Pictures/100000010000017F0000001931F81BC8.png" xlink:type="simple" xlink:show="embed" xlink:actuate="onLoad" draw:mime-type="image/png"/></draw:frame><draw:frame draw:style-name="Mfr2" draw:name="Image143" text:anchor-type="char" svg:x="7.3681in" svg:y="10.8752in" svg:width="0.1291in" svg:height="0.128in"><draw:image xlink:href="Pictures/100000010000001900000019E9558BF9.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 text:anchor-type="char" svg:x="7.3252in" svg:y="10.8752in" svg:width="0.1307in" svg:height="0.1283in"><draw:text-box><text:p text:style-name="MP3"><text:span text:style-name="MT7">07</text:span><text:span text:style-name="MT7"/></text:p></draw:text-box></draw:frame><draw:frame draw:style-name="Mfr3" draw:name="Frame6" text:anchor-type="char" svg:x="7.3252in" svg:y="10.8752in" svg:width="0.1307in" svg:height="0.1283in"><draw:text-box><text:p text:style-name="MP4">07</text:p></draw:text-box></draw:frame><draw:frame draw:style-name="Mfr2" draw:name="Image133" text:anchor-type="char" svg:x="0.7736in" svg:y="10.8752in" svg:width="1.9181in" svg:height="0.128in"><draw:image xlink:href="Pictures/100000010000017F0000001931F81BC8.png" xlink:type="simple" xlink:show="embed" xlink:actuate="onLoad" draw:mime-type="image/png"/></draw:frame><draw:frame draw:style-name="Mfr2" draw:name="Image134" text:anchor-type="char" svg:x="7.3252in" svg:y="10.8752in" svg:width="0.1291in" svg:height="0.128in"><draw:image xlink:href="Pictures/100000010000001900000019E9558BF9.png" xlink:type="simple" xlink:show="embed" xlink:actuate="onLoad" draw:mime-type="image/png"/></draw:frame></text:p>
      </style:footer>
      <style:footer-left>
        <text:p text:style-name="MP1"><draw:frame draw:style-name="Mfr1" draw:name="Image 62" text:anchor-type="char" svg:x="3.7902in" svg:y="10.5945in" svg:width="0.6866in" svg:height="0.6189in" draw:z-index="44"><draw:image xlink:href="Pictures/10000001000000840000007752069C51.png" xlink:type="simple" xlink:show="embed" xlink:actuate="onLoad" draw:mime-type="image/png"/></draw:frame><draw:frame draw:style-name="Mfr2" draw:name="Image24" text:anchor-type="char" svg:x="0.7736in" svg:y="10.8752in" svg:width="1.9181in" svg:height="0.128in" draw:z-index="186"><draw:image xlink:href="Pictures/100000010000017F0000001931F81BC8.png" xlink:type="simple" xlink:show="embed" xlink:actuate="onLoad" draw:mime-type="image/png"/></draw:frame><draw:frame draw:style-name="Mfr2" draw:name="Image25" text:anchor-type="char" svg:x="7.3252in" svg:y="10.8752in" svg:width="0.1291in" svg:height="0.128in" draw:z-index="171"><draw:image xlink:href="Pictures/100000010000001900000019E9558BF9.png" xlink:type="simple" xlink:show="embed" xlink:actuate="onLoad" draw:mime-type="image/png"/></draw:frame></text:p>
      </style:footer-left>
    </style:master-page>
    <style:master-page style:name="Converted6" style:page-layout-name="Mpm5" draw:style-name="Mdp1">
      <style:header>
        <text:p text:style-name="MP1"><draw:frame draw:style-name="Mfr2" draw:name="Image26" text:anchor-type="char" svg:x="0.4925in" svg:y="0in" svg:width="7.7756in" svg:height="1.3874in" draw:z-index="198"><draw:image xlink:href="Pictures/100000010000061300000115FB6770EA.png" xlink:type="simple" xlink:show="embed" xlink:actuate="onLoad" draw:mime-type="image/png"/></draw:frame><draw:frame draw:style-name="Mfr2" draw:name="Image27" text:anchor-type="char" svg:x="1.6811in" svg:y="0.5965in" svg:width="1.5984in" svg:height="0.4035in" draw:z-index="196"><draw:image xlink:href="Pictures/100000010000013F000000509651FD70.png" xlink:type="simple" xlink:show="embed" xlink:actuate="onLoad" draw:mime-type="image/png"/></draw:frame><draw:frame draw:style-name="Mfr2" draw:name="Image28" text:anchor-type="char" svg:x="5.5709in" svg:y="0.7409in" svg:width="1.9236in" svg:height="0.2028in" draw:z-index="195"><draw:image xlink:href="Pictures/100000010000018000000028EC1C6272.png" xlink:type="simple" xlink:show="embed" xlink:actuate="onLoad" draw:mime-type="image/png"/></draw:frame></text:p>
      </style:header>
      <style:header-left>
        <text:p text:style-name="Header"/>
      </style:header-left>
      <style:footer>
        <text:p text:style-name="MP1"><draw:frame draw:style-name="Mfr1" draw:name="Image 65 Copy 1" text:anchor-type="char" svg:x="3.7902in" svg:y="10.5945in" svg:width="0.6866in" svg:height="0.6189in" draw:z-index="49"><draw:image xlink:href="Pictures/10000001000000840000007752069C51.png" xlink:type="simple" xlink:show="embed" xlink:actuate="onLoad" draw:mime-type="image/png"/></draw:frame><draw:frame draw:style-name="Mfr2" draw:name="Image144" text:anchor-type="char" svg:x="0.7736in" svg:y="10.8752in" svg:width="1.9181in" svg:height="0.128in" draw:z-index="220"><draw:image xlink:href="Pictures/100000010000017F0000001931F81BC8.png" xlink:type="simple" xlink:show="embed" xlink:actuate="onLoad" draw:mime-type="image/png"/></draw:frame><draw:frame draw:style-name="Mfr2" draw:name="Image145" text:anchor-type="char" svg:x="7.3252in" svg:y="10.8752in" svg:width="0.1291in" svg:height="0.128in" draw:z-index="218"><draw:image xlink:href="Pictures/100000010000001900000019E9558BF9.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 text:anchor-type="char" svg:x="7.3252in" svg:y="10.8752in" svg:width="0.1307in" svg:height="0.1283in"><draw:text-box><text:p text:style-name="MP4">06</text:p></draw:text-box></draw:frame><draw:frame draw:style-name="Mfr4" draw:name="Frame27" text:anchor-type="char" svg:x="7.3252in" svg:y="10.8752in" svg:width="0.1307in" svg:height="0.1283in"><draw:text-box><text:p text:style-name="MP4">06</text:p></draw:text-box></draw:frame><draw:frame draw:style-name="Mfr2" draw:name="Image147" text:anchor-type="char" svg:x="0.7736in" svg:y="10.8752in" svg:width="1.9181in" svg:height="0.128in"><draw:image xlink:href="Pictures/100000010000017F0000001931F81BC8.png" xlink:type="simple" xlink:show="embed" xlink:actuate="onLoad" draw:mime-type="image/png"/></draw:frame><draw:frame draw:style-name="Mfr2" draw:name="Image148" text:anchor-type="char" svg:x="7.3252in" svg:y="10.8752in" svg:width="0.1291in" svg:height="0.128in"><draw:image xlink:href="Pictures/100000010000001900000019E9558BF9.png" xlink:type="simple" xlink:show="embed" xlink:actuate="onLoad" draw:mime-type="image/png"/></draw:frame></text:p>
      </style:footer-left>
    </style:master-page>
    <style:master-page style:name="Converted7" style:page-layout-name="Mpm6" draw:style-name="Mdp1">
      <style:header>
        <text:p text:style-name="MP1"><draw:frame draw:style-name="Mfr3" draw:name="Frame1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149" text:anchor-type="char" svg:x="0.4925in" svg:y="0in" svg:width="7.7756in" svg:height="1.3874in"><draw:image xlink:href="Pictures/1000000100000613000001153857E5DA.png" xlink:type="simple" xlink:show="embed" xlink:actuate="onLoad" draw:mime-type="image/png"/></draw:frame><draw:frame draw:style-name="Mfr2" draw:name="Image154" text:anchor-type="char" svg:x="1.6811in" svg:y="0.5965in" svg:width="1.5984in" svg:height="0.4035in"><draw:image xlink:href="Pictures/100000010000013F000000509651FD70.png" xlink:type="simple" xlink:show="embed" xlink:actuate="onLoad" draw:mime-type="image/png"/></draw:frame><draw:frame draw:style-name="Mfr2" draw:name="Image155" text:anchor-type="char" svg:x="5.5709in" svg:y="0.7409in" svg:width="1.9236in" svg:height="0.2028in"><draw:image xlink:href="Pictures/100000010000018000000028EC1C6272.png" xlink:type="simple" xlink:show="embed" xlink:actuate="onLoad" draw:mime-type="image/png"/></draw:frame></text:p>
      </style:header>
      <style:header-left>
        <text:p text:style-name="MP2"/>
      </style:header-left>
      <style:footer>
        <text:p text:style-name="MP1"><draw:frame draw:style-name="Mfr1" draw:name="Image 65 Copy 1 Copy 1" text:anchor-type="char" svg:x="3.7902in" svg:y="10.5945in" svg:width="0.6866in" svg:height="0.6189in"><draw:image xlink:href="Pictures/10000001000000840000007752069C51.png" xlink:type="simple" xlink:show="embed" xlink:actuate="onLoad" draw:mime-type="image/png"/></draw:frame><draw:frame draw:style-name="Mfr3" draw:name="Frame1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 text:anchor-type="char" svg:x="7.3252in" svg:y="10.8752in" svg:width="0.1307in" svg:height="0.1283in"><draw:text-box><text:p text:style-name="MP4">07</text:p></draw:text-box></draw:frame><draw:frame draw:style-name="Mfr4" draw:name="Frame31" text:anchor-type="char" svg:x="7.3252in" svg:y="10.8752in" svg:width="0.1307in" svg:height="0.1283in"><draw:text-box><text:p text:style-name="MP4">07</text:p></draw:text-box></draw:frame><draw:frame draw:style-name="Mfr2" draw:name="Image156" text:anchor-type="char" svg:x="0.7736in" svg:y="10.8752in" svg:width="1.9181in" svg:height="0.128in"><draw:image xlink:href="Pictures/100000010000017F0000001931F81BC8.png" xlink:type="simple" xlink:show="embed" xlink:actuate="onLoad" draw:mime-type="image/png"/></draw:frame><draw:frame draw:style-name="Mfr2" draw:name="Image160" text:anchor-type="char" svg:x="7.3252in" svg:y="10.8752in" svg:width="0.1291in" svg:height="0.128in"><draw:image xlink:href="Pictures/100000010000001900000019E9558BF9.png" xlink:type="simple" xlink:show="embed" xlink:actuate="onLoad" draw:mime-type="image/png"/></draw:frame></text:p>
      </style:footer>
      <style:footer-left>
        <text:p text:style-name="MP2"/>
      </style:footer-left>
    </style:master-page>
    <style:master-page style:name="Converted8" style:page-layout-name="Mpm7" draw:style-name="Mdp1">
      <style:header>
        <text:p text:style-name="MP1"><draw:frame draw:style-name="Mfr2" draw:name="Image29" text:anchor-type="char" svg:x="0.4925in" svg:y="0in" svg:width="7.7756in" svg:height="1.3874in" draw:z-index="200"><draw:image xlink:href="Pictures/100000010000061300000115FB6770EA.png" xlink:type="simple" xlink:show="embed" xlink:actuate="onLoad" draw:mime-type="image/png"/></draw:frame><draw:frame draw:style-name="Mfr2" draw:name="Image30" text:anchor-type="char" svg:x="1.6811in" svg:y="0.5965in" svg:width="1.5984in" svg:height="0.4035in" draw:z-index="202"><draw:image xlink:href="Pictures/100000010000013F000000509651FD70.png" xlink:type="simple" xlink:show="embed" xlink:actuate="onLoad" draw:mime-type="image/png"/></draw:frame><draw:frame draw:style-name="Mfr2" draw:name="Image31" text:anchor-type="char" svg:x="5.5709in" svg:y="0.7409in" svg:width="1.9236in" svg:height="0.2028in" draw:z-index="203"><draw:image xlink:href="Pictures/100000010000018000000028EC1C6272.png" xlink:type="simple" xlink:show="embed" xlink:actuate="onLoad" draw:mime-type="image/png"/></draw:frame></text:p>
      </style:header>
      <style:header-left>
        <text:p text:style-name="MP1"><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22"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2" text:anchor-type="char" svg:x="0.4925in" svg:y="0in" svg:width="7.7756in" svg:height="1.3874in"><draw:image xlink:href="Pictures/100000010000061300000115FB6770EA.png" xlink:type="simple" xlink:show="embed" xlink:actuate="onLoad" draw:mime-type="image/png"/></draw:frame><draw:frame draw:style-name="Mfr2" draw:name="Image129" text:anchor-type="char" svg:x="1.6811in" svg:y="0.5965in" svg:width="1.5984in" svg:height="0.4035in"><draw:image xlink:href="Pictures/100000010000013F000000509651FD70.png" xlink:type="simple" xlink:show="embed" xlink:actuate="onLoad" draw:mime-type="image/png"/></draw:frame><draw:frame draw:style-name="Mfr2" draw:name="Image132"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01" text:anchor-type="char" svg:x="3.7902in" svg:y="10.5945in" svg:width="0.6866in" svg:height="0.6189in" draw:z-index="46"><draw:image xlink:href="Pictures/10000001000000840000007752069C51.png" xlink:type="simple" xlink:show="embed" xlink:actuate="onLoad" draw:mime-type="image/png"/></draw:frame><draw:frame draw:style-name="Mfr2" draw:name="Image33" text:anchor-type="char" svg:x="0.7736in" svg:y="10.8752in" svg:width="1.9181in" svg:height="0.128in" draw:z-index="204"><draw:image xlink:href="Pictures/100000010000017F0000001931F81BC8.png" xlink:type="simple" xlink:show="embed" xlink:actuate="onLoad" draw:mime-type="image/png"/></draw:frame><draw:frame draw:style-name="Mfr2" draw:name="Image34" text:anchor-type="char" svg:x="7.3252in" svg:y="10.8752in" svg:width="0.1291in" svg:height="0.128in" draw:z-index="205"><draw:image xlink:href="Pictures/100000010000001900000019E9558BF9.png" xlink:type="simple" xlink:show="embed" xlink:actuate="onLoad" draw:mime-type="image/png"/></draw:frame></text:p>
      </style:footer>
      <style:footer-left>
        <text:p text:style-name="MP1"><draw:frame draw:style-name="Mfr1" draw:name="Image 104" text:anchor-type="char" svg:x="3.7902in" svg:y="10.5945in" svg:width="0.6866in" svg:height="0.6189in"><draw:image xlink:href="Pictures/10000001000000840000007752069C51.png" xlink:type="simple" xlink:show="embed" xlink:actuate="onLoad" draw:mime-type="image/png"/></draw:frame><draw:frame draw:style-name="Mfr4" draw:name="Frame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9" text:anchor-type="char" svg:x="7.2972in" svg:y="10.8752in" svg:width="0.2in" svg:height="0.1283in"><draw:text-box><text:p text:style-name="MP7"><text:page-number text:select-page="current">10</text:page-number></text:p></draw:text-box></draw:frame><draw:frame draw:style-name="Mfr3" draw:name="Frame23" text:anchor-type="char" svg:x="7.2972in" svg:y="10.8752in" svg:width="0.2in" svg:height="0.1283in"><draw:text-box><text:p text:style-name="MP7"><text:page-number text:select-page="current">10</text:page-number></text:p></draw:text-box></draw:frame><draw:frame draw:style-name="Mfr2" draw:name="Image35" text:anchor-type="char" svg:x="0.7736in" svg:y="10.8752in" svg:width="1.9181in" svg:height="0.128in"><draw:image xlink:href="Pictures/100000010000017F0000001931F81BC8.png" xlink:type="simple" xlink:show="embed" xlink:actuate="onLoad" draw:mime-type="image/png"/></draw:frame><draw:frame draw:style-name="Mfr2" draw:name="Image128"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9" style:page-layout-name="Mpm7" draw:style-name="Mdp1">
      <style:header>
        <text:p text:style-name="MP1"><draw:frame draw:style-name="Mfr3"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4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161" text:anchor-type="char" svg:x="0.4925in" svg:y="0in" svg:width="7.7756in" svg:height="1.3874in"><draw:image xlink:href="Pictures/1000000100000613000001153857E5DA.png" xlink:type="simple" xlink:show="embed" xlink:actuate="onLoad" draw:mime-type="image/png"/></draw:frame><draw:frame draw:style-name="Mfr2" draw:name="Image162" text:anchor-type="char" svg:x="1.6811in" svg:y="0.5965in" svg:width="1.5984in" svg:height="0.4035in"><draw:image xlink:href="Pictures/100000010000013F000000509651FD70.png" xlink:type="simple" xlink:show="embed" xlink:actuate="onLoad" draw:mime-type="image/png"/></draw:frame><draw:frame draw:style-name="Mfr2" draw:name="Image164"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65" text:anchor-type="char" svg:x="0.4925in" svg:y="0in" svg:width="7.7756in" svg:height="1.3874in" draw:z-index="268"><draw:image xlink:href="Pictures/1000000100000613000001153857E5DA.png" xlink:type="simple" xlink:show="embed" xlink:actuate="onLoad" draw:mime-type="image/png"/></draw:frame><draw:frame draw:style-name="Mfr2" draw:name="Image166" text:anchor-type="char" svg:x="1.6811in" svg:y="0.5965in" svg:width="1.5984in" svg:height="0.4035in" draw:z-index="260"><draw:image xlink:href="Pictures/100000010000013F000000509651FD70.png" xlink:type="simple" xlink:show="embed" xlink:actuate="onLoad" draw:mime-type="image/png"/></draw:frame><draw:frame draw:style-name="Mfr2" draw:name="Image167" text:anchor-type="char" svg:x="5.5709in" svg:y="0.7409in" svg:width="1.9236in" svg:height="0.2028in" draw:z-index="254"><draw:image xlink:href="Pictures/100000010000018000000028EC1C6272.png" xlink:type="simple" xlink:show="embed" xlink:actuate="onLoad" draw:mime-type="image/png"/></draw:frame></text:p>
      </style:header-left>
      <style:footer>
        <text:p text:style-name="MP1"><draw:frame draw:style-name="Mfr1" draw:name="Image 101 Copy 1" text:anchor-type="char" svg:x="3.7902in" svg:y="10.5945in" svg:width="0.6866in" svg:height="0.6189in"><draw:image xlink:href="Pictures/10000001000000840000007752069C51.png" xlink:type="simple" xlink:show="embed" xlink:actuate="onLoad" draw:mime-type="image/png"/></draw:frame><draw:frame draw:style-name="Mfr3" draw:name="Frame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 text:anchor-type="char" svg:x="7.3252in" svg:y="10.8752in" svg:width="0.1307in" svg:height="0.1283in"><draw:text-box><text:p text:style-name="MP4">09</text:p></draw:text-box></draw:frame><draw:frame draw:style-name="Mfr4" draw:name="Frame45" text:anchor-type="char" svg:x="7.3252in" svg:y="10.8752in" svg:width="0.1307in" svg:height="0.1283in"><draw:text-box><text:p text:style-name="MP4">09</text:p></draw:text-box></draw:frame><draw:frame draw:style-name="Mfr2" draw:name="Image168" text:anchor-type="char" svg:x="0.7736in" svg:y="10.8752in" svg:width="1.9181in" svg:height="0.128in"><draw:image xlink:href="Pictures/100000010000017F0000001931F81BC8.png" xlink:type="simple" xlink:show="embed" xlink:actuate="onLoad" draw:mime-type="image/png"/></draw:frame><draw:frame draw:style-name="Mfr2" draw:name="Image169" text:anchor-type="char" svg:x="7.3252in" svg:y="10.8752in" svg:width="0.1291in" svg:height="0.128in"><draw:image xlink:href="Pictures/100000010000001900000019E9558BF9.png" xlink:type="simple" xlink:show="embed" xlink:actuate="onLoad" draw:mime-type="image/png"/></draw:frame></text:p>
      </style:footer>
      <style:footer-left>
        <text:p text:style-name="MP1"><draw:frame draw:style-name="Mfr1" draw:name="Image 104 Copy 1" text:anchor-type="char" svg:x="3.7902in" svg:y="10.5945in" svg:width="0.6866in" svg:height="0.6189in" draw:z-index="113"><draw:image xlink:href="Pictures/10000001000000840000007752069C51.png" xlink:type="simple" xlink:show="embed" xlink:actuate="onLoad" draw:mime-type="image/png"/></draw:frame><draw:frame draw:style-name="Mfr2" draw:name="Image170" text:anchor-type="char" svg:x="0.7736in" svg:y="10.8752in" svg:width="1.9181in" svg:height="0.128in" draw:z-index="332"><draw:image xlink:href="Pictures/100000010000017F0000001931F81BC8.png" xlink:type="simple" xlink:show="embed" xlink:actuate="onLoad" draw:mime-type="image/png"/></draw:frame><draw:frame draw:style-name="Mfr2" draw:name="Image171" text:anchor-type="char" svg:x="7.2972in" svg:y="10.8752in" svg:width="0.1984in" svg:height="0.128in" draw:z-index="331"><draw:image xlink:href="Pictures/100000010000002700000019D898E835.png" xlink:type="simple" xlink:show="embed" xlink:actuate="onLoad" draw:mime-type="image/png"/></draw:frame></text:p>
      </style:footer-left>
    </style:master-page>
    <style:master-page style:name="Converted10" style:page-layout-name="Mpm7" draw:style-name="Mdp1">
      <style:header>
        <text:p text:style-name="MP1"><draw:frame draw:style-name="Mfr2" draw:name="Image46" text:anchor-type="char" svg:x="0.4925in" svg:y="0in" svg:width="7.7756in" svg:height="1.3874in" draw:z-index="207"><draw:image xlink:href="Pictures/100000010000061300000115FB6770EA.png" xlink:type="simple" xlink:show="embed" xlink:actuate="onLoad" draw:mime-type="image/png"/></draw:frame><draw:frame draw:style-name="Mfr2" draw:name="Image47" text:anchor-type="char" svg:x="1.6811in" svg:y="0.5965in" svg:width="1.5984in" svg:height="0.4035in" draw:z-index="208"><draw:image xlink:href="Pictures/100000010000013F000000509651FD70.png" xlink:type="simple" xlink:show="embed" xlink:actuate="onLoad" draw:mime-type="image/png"/></draw:frame><draw:frame draw:style-name="Mfr2" draw:name="Image48" text:anchor-type="char" svg:x="5.5709in" svg:y="0.7409in" svg:width="1.9236in" svg:height="0.2028in" draw:z-index="209"><draw:image xlink:href="Pictures/100000010000018000000028EC1C6272.png" xlink:type="simple" xlink:show="embed" xlink:actuate="onLoad" draw:mime-type="image/png"/></draw:frame></text:p>
      </style:header>
      <style:header-left>
        <text:p text:style-name="MP1"><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9" text:anchor-type="char" svg:x="0.4925in" svg:y="0in" svg:width="7.7756in" svg:height="1.3874in"><draw:image xlink:href="Pictures/100000010000061300000115FB6770EA.png" xlink:type="simple" xlink:show="embed" xlink:actuate="onLoad" draw:mime-type="image/png"/></draw:frame><draw:frame draw:style-name="Mfr2" draw:name="Image106" text:anchor-type="char" svg:x="1.6811in" svg:y="0.5965in" svg:width="1.5984in" svg:height="0.4035in"><draw:image xlink:href="Pictures/100000010000013F000000509651FD70.png" xlink:type="simple" xlink:show="embed" xlink:actuate="onLoad" draw:mime-type="image/png"/></draw:frame><draw:frame draw:style-name="Mfr2" draw:name="Image107"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79" text:anchor-type="char" svg:x="3.7902in" svg:y="10.5945in" svg:width="0.6866in" svg:height="0.6189in" draw:z-index="45"><draw:image xlink:href="Pictures/10000001000000840000007752069C51.png" xlink:type="simple" xlink:show="embed" xlink:actuate="onLoad" draw:mime-type="image/png"/></draw:frame><draw:frame draw:style-name="Mfr2" draw:name="Image50" text:anchor-type="char" svg:x="0.7736in" svg:y="10.8752in" svg:width="1.9181in" svg:height="0.128in" draw:z-index="210"><draw:image xlink:href="Pictures/100000010000017F0000001931F81BC8.png" xlink:type="simple" xlink:show="embed" xlink:actuate="onLoad" draw:mime-type="image/png"/></draw:frame><draw:frame draw:style-name="Mfr2" draw:name="Image51" text:anchor-type="char" svg:x="7.2972in" svg:y="10.8752in" svg:width="0.1984in" svg:height="0.128in" draw:z-index="211"><draw:image xlink:href="Pictures/100000010000002700000019D898E835.png" xlink:type="simple" xlink:show="embed" xlink:actuate="onLoad" draw:mime-type="image/png"/></draw:frame></text:p>
      </style:footer>
      <style:footer-left>
        <text:p text:style-name="MP1"><draw:frame draw:style-name="Mfr1" draw:name="Image 182" text:anchor-type="char" svg:x="3.7902in" svg:y="10.5945in" svg:width="0.6866in" svg:height="0.6189in"><draw:image xlink:href="Pictures/10000001000000840000007752069C51.png" xlink:type="simple" xlink:show="embed" xlink:actuate="onLoad" draw:mime-type="image/png"/></draw:frame><draw:frame draw:style-name="Mfr4" draw:name="Frame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5" text:anchor-type="char" svg:x="7.2972in" svg:y="10.8752in" svg:width="0.2in" svg:height="0.1283in"><draw:text-box><text:p text:style-name="MP7"><text:page-number text:select-page="current">12</text:page-number></text:p></draw:text-box></draw:frame><draw:frame draw:style-name="Mfr2" draw:name="Image52" text:anchor-type="char" svg:x="0.7736in" svg:y="10.8752in" svg:width="1.9181in" svg:height="0.128in"><draw:image xlink:href="Pictures/100000010000017F0000001931F81BC8.png" xlink:type="simple" xlink:show="embed" xlink:actuate="onLoad" draw:mime-type="image/png"/></draw:frame><draw:frame draw:style-name="Mfr2" draw:name="Image10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1" style:page-layout-name="Mpm7" draw:style-name="Mdp1">
      <style:header>
        <text:p text:style-name="MP1"><draw:frame draw:style-name="Mfr3" draw:name="Frame4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5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172" text:anchor-type="char" svg:x="0.4925in" svg:y="0in" svg:width="7.7756in" svg:height="1.3874in"><draw:image xlink:href="Pictures/1000000100000613000001153857E5DA.png" xlink:type="simple" xlink:show="embed" xlink:actuate="onLoad" draw:mime-type="image/png"/></draw:frame><draw:frame draw:style-name="Mfr2" draw:name="Image173" text:anchor-type="char" svg:x="1.6811in" svg:y="0.5965in" svg:width="1.5984in" svg:height="0.4035in"><draw:image xlink:href="Pictures/100000010000013F000000509651FD70.png" xlink:type="simple" xlink:show="embed" xlink:actuate="onLoad" draw:mime-type="image/png"/></draw:frame><draw:frame draw:style-name="Mfr2" draw:name="Image174"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75" text:anchor-type="char" svg:x="0.4925in" svg:y="0in" svg:width="7.7756in" svg:height="1.3874in" draw:z-index="231"><draw:image xlink:href="Pictures/1000000100000613000001153857E5DA.png" xlink:type="simple" xlink:show="embed" xlink:actuate="onLoad" draw:mime-type="image/png"/></draw:frame><draw:frame draw:style-name="Mfr2" draw:name="Image176" text:anchor-type="char" svg:x="1.6811in" svg:y="0.5965in" svg:width="1.5984in" svg:height="0.4035in" draw:z-index="230"><draw:image xlink:href="Pictures/100000010000013F000000509651FD70.png" xlink:type="simple" xlink:show="embed" xlink:actuate="onLoad" draw:mime-type="image/png"/></draw:frame><draw:frame draw:style-name="Mfr2" draw:name="Image177" text:anchor-type="char" svg:x="5.5709in" svg:y="0.7409in" svg:width="1.9236in" svg:height="0.2028in" draw:z-index="245"><draw:image xlink:href="Pictures/100000010000018000000028EC1C6272.png" xlink:type="simple" xlink:show="embed" xlink:actuate="onLoad" draw:mime-type="image/png"/></draw:frame></text:p>
      </style:header-left>
      <style:footer>
        <text:p text:style-name="MP1"><draw:frame draw:style-name="Mfr1" draw:name="Image 179 Copy 1" text:anchor-type="char" svg:x="3.7902in" svg:y="10.5945in" svg:width="0.6866in" svg:height="0.6189in"><draw:image xlink:href="Pictures/10000001000000840000007752069C51.png" xlink:type="simple" xlink:show="embed" xlink:actuate="onLoad" draw:mime-type="image/png"/></draw:frame><draw:frame draw:style-name="Mfr3" draw:name="Frame5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 text:anchor-type="char" svg:x="7.2972in" svg:y="10.8752in" svg:width="0.2in" svg:height="0.1283in"><draw:text-box><text:p text:style-name="MP7"><text:page-number text:select-page="current">13</text:page-number></text:p></draw:text-box></draw:frame><draw:frame draw:style-name="Mfr4" draw:name="Frame61" text:anchor-type="char" svg:x="7.2972in" svg:y="10.8752in" svg:width="0.2in" svg:height="0.1283in"><draw:text-box><text:p text:style-name="MP7"><text:page-number text:select-page="current">13</text:page-number></text:p></draw:text-box></draw:frame><draw:frame draw:style-name="Mfr2" draw:name="Image178" text:anchor-type="char" svg:x="0.7736in" svg:y="10.8752in" svg:width="1.9181in" svg:height="0.128in"><draw:image xlink:href="Pictures/100000010000017F0000001931F81BC8.png" xlink:type="simple" xlink:show="embed" xlink:actuate="onLoad" draw:mime-type="image/png"/></draw:frame><draw:frame draw:style-name="Mfr2" draw:name="Image18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82 Copy 1" text:anchor-type="char" svg:x="3.7902in" svg:y="10.5945in" svg:width="0.6866in" svg:height="0.6189in" draw:z-index="39"><draw:image xlink:href="Pictures/10000001000000840000007752069C51.png" xlink:type="simple" xlink:show="embed" xlink:actuate="onLoad" draw:mime-type="image/png"/></draw:frame><draw:frame draw:style-name="Mfr2" draw:name="Image181" text:anchor-type="char" svg:x="0.7736in" svg:y="10.8752in" svg:width="1.9181in" svg:height="0.128in" draw:z-index="267"><draw:image xlink:href="Pictures/100000010000017F0000001931F81BC8.png" xlink:type="simple" xlink:show="embed" xlink:actuate="onLoad" draw:mime-type="image/png"/></draw:frame><draw:frame draw:style-name="Mfr2" draw:name="Image183" text:anchor-type="char" svg:x="7.2972in" svg:y="10.8752in" svg:width="0.1984in" svg:height="0.128in" draw:z-index="266"><draw:image xlink:href="Pictures/100000010000002700000019D898E835.png" xlink:type="simple" xlink:show="embed" xlink:actuate="onLoad" draw:mime-type="image/png"/></draw:frame></text:p>
      </style:footer-left>
    </style:master-page>
    <style:master-page style:name="Converted12" style:page-layout-name="Mpm7" draw:style-name="Mdp1">
      <style:header>
        <text:p text:style-name="MP1"><draw:frame draw:style-name="Mfr2" draw:name="Image184" text:anchor-type="char" svg:x="0.4925in" svg:y="0in" svg:width="7.7756in" svg:height="1.3874in" draw:z-index="319"><draw:image xlink:href="Pictures/1000000100000613000001153857E5DA.png" xlink:type="simple" xlink:show="embed" xlink:actuate="onLoad" draw:mime-type="image/png"/></draw:frame><draw:frame draw:style-name="Mfr2" draw:name="Image187" text:anchor-type="char" svg:x="1.6811in" svg:y="0.5965in" svg:width="1.5984in" svg:height="0.4035in" draw:z-index="289"><draw:image xlink:href="Pictures/100000010000013F000000509651FD70.png" xlink:type="simple" xlink:show="embed" xlink:actuate="onLoad" draw:mime-type="image/png"/></draw:frame><draw:frame draw:style-name="Mfr2" draw:name="Image188" text:anchor-type="char" svg:x="5.5709in" svg:y="0.7409in" svg:width="1.9236in" svg:height="0.2028in" draw:z-index="288"><draw:image xlink:href="Pictures/100000010000018000000028EC1C6272.png" xlink:type="simple" xlink:show="embed" xlink:actuate="onLoad" draw:mime-type="image/png"/></draw:frame></text:p>
      </style:header>
      <style:header-left>
        <text:p text:style-name="MP1"><draw:frame draw:style-name="Mfr3" draw:name="Frame6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6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189" text:anchor-type="char" svg:x="0.4925in" svg:y="0in" svg:width="7.7756in" svg:height="1.3874in"><draw:image xlink:href="Pictures/1000000100000613000001153857E5DA.png" xlink:type="simple" xlink:show="embed" xlink:actuate="onLoad" draw:mime-type="image/png"/></draw:frame><draw:frame draw:style-name="Mfr2" draw:name="Image190" text:anchor-type="char" svg:x="1.6811in" svg:y="0.5965in" svg:width="1.5984in" svg:height="0.4035in"><draw:image xlink:href="Pictures/100000010000013F000000509651FD70.png" xlink:type="simple" xlink:show="embed" xlink:actuate="onLoad" draw:mime-type="image/png"/></draw:frame><draw:frame draw:style-name="Mfr2" draw:name="Image19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79 Copy 1 Copy 1" text:anchor-type="char" svg:x="3.7902in" svg:y="10.5945in" svg:width="0.6866in" svg:height="0.6189in" draw:z-index="81"><draw:image xlink:href="Pictures/10000001000000840000007752069C51.png" xlink:type="simple" xlink:show="embed" xlink:actuate="onLoad" draw:mime-type="image/png"/></draw:frame><draw:frame draw:style-name="Mfr2" draw:name="Image192" text:anchor-type="char" svg:x="0.7736in" svg:y="10.8752in" svg:width="1.9181in" svg:height="0.128in" draw:z-index="339"><draw:image xlink:href="Pictures/100000010000017F0000001931F81BC8.png" xlink:type="simple" xlink:show="embed" xlink:actuate="onLoad" draw:mime-type="image/png"/></draw:frame><draw:frame draw:style-name="Mfr2" draw:name="Image193" text:anchor-type="char" svg:x="7.2972in" svg:y="10.8752in" svg:width="0.1984in" svg:height="0.128in" draw:z-index="338"><draw:image xlink:href="Pictures/100000010000002700000019D898E835.png" xlink:type="simple" xlink:show="embed" xlink:actuate="onLoad" draw:mime-type="image/png"/></draw:frame></text:p>
      </style:footer>
      <style:footer-left>
        <text:p text:style-name="MP1"><draw:frame draw:style-name="Mfr1" draw:name="Image 182 Copy 1 Copy 1" text:anchor-type="char" svg:x="3.7902in" svg:y="10.5945in" svg:width="0.6866in" svg:height="0.6189in"><draw:image xlink:href="Pictures/10000001000000840000007752069C51.png" xlink:type="simple" xlink:show="embed" xlink:actuate="onLoad" draw:mime-type="image/png"/></draw:frame><draw:frame draw:style-name="Mfr3" draw:name="Frame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1" text:anchor-type="char" svg:x="7.2972in" svg:y="10.8752in" svg:width="0.2in" svg:height="0.1283in"><draw:text-box><text:p text:style-name="MP7"><text:page-number text:select-page="current">14</text:page-number></text:p></draw:text-box></draw:frame><draw:frame draw:style-name="Mfr4" draw:name="Frame711" text:anchor-type="char" svg:x="7.2972in" svg:y="10.8752in" svg:width="0.2in" svg:height="0.1283in"><draw:text-box><text:p text:style-name="MP7"><text:page-number text:select-page="current">14</text:page-number></text:p></draw:text-box></draw:frame><draw:frame draw:style-name="Mfr2" draw:name="Image194" text:anchor-type="char" svg:x="0.7736in" svg:y="10.8752in" svg:width="1.9181in" svg:height="0.128in"><draw:image xlink:href="Pictures/100000010000017F0000001931F81BC8.png" xlink:type="simple" xlink:show="embed" xlink:actuate="onLoad" draw:mime-type="image/png"/></draw:frame><draw:frame draw:style-name="Mfr2" draw:name="Image19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3" style:page-layout-name="Mpm7" draw:style-name="Mdp1">
      <style:header>
        <text:p text:style-name="MP1"><draw:frame draw:style-name="Mfr3" draw:name="Frame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7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196" text:anchor-type="char" svg:x="0.4925in" svg:y="0in" svg:width="7.7756in" svg:height="1.3874in"><draw:image xlink:href="Pictures/1000000100000613000001153857E5DA.png" xlink:type="simple" xlink:show="embed" xlink:actuate="onLoad" draw:mime-type="image/png"/></draw:frame><draw:frame draw:style-name="Mfr2" draw:name="Image201" text:anchor-type="char" svg:x="1.6811in" svg:y="0.5965in" svg:width="1.5984in" svg:height="0.4035in"><draw:image xlink:href="Pictures/100000010000013F000000509651FD70.png" xlink:type="simple" xlink:show="embed" xlink:actuate="onLoad" draw:mime-type="image/png"/></draw:frame><draw:frame draw:style-name="Mfr2" draw:name="Image202"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03" text:anchor-type="char" svg:x="0.4925in" svg:y="0in" svg:width="7.7756in" svg:height="1.3874in" draw:z-index="354"><draw:image xlink:href="Pictures/1000000100000613000001153857E5DA.png" xlink:type="simple" xlink:show="embed" xlink:actuate="onLoad" draw:mime-type="image/png"/></draw:frame><draw:frame draw:style-name="Mfr2" draw:name="Image209" text:anchor-type="char" svg:x="1.6811in" svg:y="0.5965in" svg:width="1.5984in" svg:height="0.4035in" draw:z-index="368"><draw:image xlink:href="Pictures/100000010000013F000000509651FD70.png" xlink:type="simple" xlink:show="embed" xlink:actuate="onLoad" draw:mime-type="image/png"/></draw:frame><draw:frame draw:style-name="Mfr2" draw:name="Image210" text:anchor-type="char" svg:x="5.5709in" svg:y="0.7409in" svg:width="1.9236in" svg:height="0.2028in" draw:z-index="362"><draw:image xlink:href="Pictures/100000010000018000000028EC1C6272.png" xlink:type="simple" xlink:show="embed" xlink:actuate="onLoad" draw:mime-type="image/png"/></draw:frame></text:p>
      </style:header-left>
      <style:footer>
        <text:p text:style-name="MP1"><draw:frame draw:style-name="Mfr1" draw:name="Image 179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7" text:anchor-type="char" svg:x="7.2972in" svg:y="10.8752in" svg:width="0.2in" svg:height="0.1283in"><draw:text-box><text:p text:style-name="MP7"><text:page-number text:select-page="current">15</text:page-number></text:p></draw:text-box></draw:frame><draw:frame draw:style-name="Mfr4" draw:name="Frame771" text:anchor-type="char" svg:x="7.2972in" svg:y="10.8752in" svg:width="0.2in" svg:height="0.1283in"><draw:text-box><text:p text:style-name="MP7"><text:page-number text:select-page="current">15</text:page-number></text:p></draw:text-box></draw:frame><draw:frame draw:style-name="Mfr2" draw:name="Image211" text:anchor-type="char" svg:x="0.7736in" svg:y="10.8752in" svg:width="1.9181in" svg:height="0.128in"><draw:image xlink:href="Pictures/100000010000017F0000001931F81BC8.png" xlink:type="simple" xlink:show="embed" xlink:actuate="onLoad" draw:mime-type="image/png"/></draw:frame><draw:frame draw:style-name="Mfr2" draw:name="Image21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82 Copy 1 Copy 1 Copy 1" text:anchor-type="char" svg:x="3.7902in" svg:y="10.5945in" svg:width="0.6866in" svg:height="0.6189in" draw:z-index="105"><draw:image xlink:href="Pictures/10000001000000840000007752069C51.png" xlink:type="simple" xlink:show="embed" xlink:actuate="onLoad" draw:mime-type="image/png"/></draw:frame><draw:frame draw:style-name="Mfr2" draw:name="Image214" text:anchor-type="char" svg:x="0.7736in" svg:y="10.8752in" svg:width="1.9181in" svg:height="0.128in" draw:z-index="375"><draw:image xlink:href="Pictures/100000010000017F0000001931F81BC8.png" xlink:type="simple" xlink:show="embed" xlink:actuate="onLoad" draw:mime-type="image/png"/></draw:frame><draw:frame draw:style-name="Mfr2" draw:name="Image215" text:anchor-type="char" svg:x="7.2972in" svg:y="10.8752in" svg:width="0.1984in" svg:height="0.128in" draw:z-index="369"><draw:image xlink:href="Pictures/100000010000002700000019D898E835.png" xlink:type="simple" xlink:show="embed" xlink:actuate="onLoad" draw:mime-type="image/png"/></draw:frame></text:p>
      </style:footer-left>
    </style:master-page>
    <style:master-page style:name="Converted14" style:page-layout-name="Mpm7" draw:style-name="Mdp1">
      <style:header>
        <text:p text:style-name="MP1"><draw:frame draw:style-name="Mfr2" draw:name="Image217" text:anchor-type="char" svg:x="0.4925in" svg:y="0in" svg:width="7.7756in" svg:height="1.3874in" draw:z-index="379"><draw:image xlink:href="Pictures/1000000100000613000001153857E5DA.png" xlink:type="simple" xlink:show="embed" xlink:actuate="onLoad" draw:mime-type="image/png"/></draw:frame><draw:frame draw:style-name="Mfr2" draw:name="Image218" text:anchor-type="char" svg:x="1.6811in" svg:y="0.5965in" svg:width="1.5984in" svg:height="0.4035in" draw:z-index="377"><draw:image xlink:href="Pictures/100000010000013F000000509651FD70.png" xlink:type="simple" xlink:show="embed" xlink:actuate="onLoad" draw:mime-type="image/png"/></draw:frame><draw:frame draw:style-name="Mfr2" draw:name="Image219" text:anchor-type="char" svg:x="5.5709in" svg:y="0.7409in" svg:width="1.9236in" svg:height="0.2028in" draw:z-index="376"><draw:image xlink:href="Pictures/100000010000018000000028EC1C6272.png" xlink:type="simple" xlink:show="embed" xlink:actuate="onLoad" draw:mime-type="image/png"/></draw:frame></text:p>
      </style:header>
      <style:header-left>
        <text:p text:style-name="MP1"><draw:frame draw:style-name="Mfr3" draw:name="Frame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8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220" text:anchor-type="char" svg:x="0.4925in" svg:y="0in" svg:width="7.7756in" svg:height="1.3874in"><draw:image xlink:href="Pictures/1000000100000613000001153857E5DA.png" xlink:type="simple" xlink:show="embed" xlink:actuate="onLoad" draw:mime-type="image/png"/></draw:frame><draw:frame draw:style-name="Mfr2" draw:name="Image221" text:anchor-type="char" svg:x="1.6811in" svg:y="0.5965in" svg:width="1.5984in" svg:height="0.4035in"><draw:image xlink:href="Pictures/100000010000013F000000509651FD70.png" xlink:type="simple" xlink:show="embed" xlink:actuate="onLoad" draw:mime-type="image/png"/></draw:frame><draw:frame draw:style-name="Mfr2" draw:name="Image222"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79 Copy 1 Copy 1 Copy 1 Copy 1" text:anchor-type="char" svg:x="3.7902in" svg:y="10.5945in" svg:width="0.6866in" svg:height="0.6189in" draw:z-index="137"><draw:image xlink:href="Pictures/10000001000000840000007752069C51.png" xlink:type="simple" xlink:show="embed" xlink:actuate="onLoad" draw:mime-type="image/png"/></draw:frame><draw:frame draw:style-name="Mfr2" draw:name="Image224" text:anchor-type="char" svg:x="0.7736in" svg:y="10.8752in" svg:width="1.9181in" svg:height="0.128in" draw:z-index="378"><draw:image xlink:href="Pictures/100000010000017F0000001931F81BC8.png" xlink:type="simple" xlink:show="embed" xlink:actuate="onLoad" draw:mime-type="image/png"/></draw:frame><draw:frame draw:style-name="Mfr2" draw:name="Image225" text:anchor-type="char" svg:x="7.2972in" svg:y="10.8752in" svg:width="0.1984in" svg:height="0.128in" draw:z-index="380"><draw:image xlink:href="Pictures/100000010000002700000019D898E835.png" xlink:type="simple" xlink:show="embed" xlink:actuate="onLoad" draw:mime-type="image/png"/></draw:frame></text:p>
      </style:footer>
      <style:footer-left>
        <text:p text:style-name="MP1"><draw:frame draw:style-name="Mfr1" draw:name="Image 182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7" text:anchor-type="char" svg:x="7.2972in" svg:y="10.8752in" svg:width="0.2in" svg:height="0.1283in"><draw:text-box><text:p text:style-name="MP7"><text:page-number text:select-page="current">16</text:page-number></text:p></draw:text-box></draw:frame><draw:frame draw:style-name="Mfr4" draw:name="Frame871" text:anchor-type="char" svg:x="7.2972in" svg:y="10.8752in" svg:width="0.2in" svg:height="0.1283in"><draw:text-box><text:p text:style-name="MP7"><text:page-number text:select-page="current">16</text:page-number></text:p></draw:text-box></draw:frame><draw:frame draw:style-name="Mfr2" draw:name="Image227" text:anchor-type="char" svg:x="0.7736in" svg:y="10.8752in" svg:width="1.9181in" svg:height="0.128in"><draw:image xlink:href="Pictures/100000010000017F0000001931F81BC8.png" xlink:type="simple" xlink:show="embed" xlink:actuate="onLoad" draw:mime-type="image/png"/></draw:frame><draw:frame draw:style-name="Mfr2" draw:name="Image228"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5" style:page-layout-name="Mpm8" draw:style-name="Mdp1">
      <style:header>
        <text:p text:style-name="MP1"><draw:frame draw:style-name="Mfr4" draw:name="Frame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56" text:anchor-type="char" svg:x="0.4925in" svg:y="0in" svg:width="7.7756in" svg:height="1.3874in"><draw:image xlink:href="Pictures/100000010000061300000115FB6770EA.png" xlink:type="simple" xlink:show="embed" xlink:actuate="onLoad" draw:mime-type="image/png"/></draw:frame><draw:frame draw:style-name="Mfr2" draw:name="Image57" text:anchor-type="char" svg:x="1.6811in" svg:y="0.5965in" svg:width="1.5984in" svg:height="0.4035in"><draw:image xlink:href="Pictures/100000010000013F000000509651FD70.png" xlink:type="simple" xlink:show="embed" xlink:actuate="onLoad" draw:mime-type="image/png"/></draw:frame><draw:frame draw:style-name="Mfr2" draw:name="Image102"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1" draw:name="Image 216" text:anchor-type="char" svg:x="0.4937in" svg:y="0in" svg:width="7.7736in" svg:height="1.3681in" draw:z-index="4"><draw:image xlink:href="Pictures/10000000000009180000019B2F5AA03B.png" xlink:type="simple" xlink:show="embed" xlink:actuate="onLoad" draw:mime-type="image/png"/></draw:frame></text:p>
      </style:header-left>
      <style:footer>
        <text:p text:style-name="MP1"><draw:frame draw:style-name="Mfr1" draw:name="Image 226" text:anchor-type="char" svg:x="3.7902in" svg:y="10.5945in" svg:width="0.6866in" svg:height="0.6189in"><draw:image xlink:href="Pictures/10000001000000840000007752069C51.png" xlink:type="simple" xlink:show="embed" xlink:actuate="onLoad" draw:mime-type="image/png"/></draw:frame><draw:frame draw:style-name="Mfr4" draw:name="Frame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3" text:anchor-type="char" svg:x="7.2972in" svg:y="10.8752in" svg:width="0.2in" svg:height="0.1283in"><draw:text-box><text:p text:style-name="MP7"><text:page-number text:select-page="current">17</text:page-number></text:p></draw:text-box></draw:frame><draw:frame draw:style-name="Mfr2" draw:name="Image99" text:anchor-type="char" svg:x="0.7736in" svg:y="10.8752in" svg:width="1.9181in" svg:height="0.128in"><draw:image xlink:href="Pictures/100000010000017F0000001931F81BC8.png" xlink:type="simple" xlink:show="embed" xlink:actuate="onLoad" draw:mime-type="image/png"/></draw:frame><draw:frame draw:style-name="Mfr2" draw:name="Image10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23" text:anchor-type="char" svg:x="3.7965in" svg:y="10.5917in" svg:width="0.6945in" svg:height="0.6138in" draw:z-index="12"><draw:image xlink:href="Pictures/10000000000000D0000000B830B1DD11.jpg" xlink:type="simple" xlink:show="embed" xlink:actuate="onLoad" draw:mime-type="image/jpeg"/></draw:frame><draw:frame draw:style-name="Mfr2" draw:name="Image58" text:anchor-type="char" svg:x="0.7752in" svg:y="10.8756in" svg:width="1.9138in" svg:height="0.1217in" draw:z-index="212"><draw:image xlink:href="Pictures/100000010000017E0000001834F6B01A.png" xlink:type="simple" xlink:show="embed" xlink:actuate="onLoad" draw:mime-type="image/png"/></draw:frame><draw:frame draw:style-name="Mfr2" draw:name="Image59" text:anchor-type="char" svg:x="7.2972in" svg:y="10.8752in" svg:width="0.1984in" svg:height="0.128in" draw:z-index="213"><draw:image xlink:href="Pictures/100000010000002700000019D898E835.png" xlink:type="simple" xlink:show="embed" xlink:actuate="onLoad" draw:mime-type="image/png"/></draw:frame></text:p>
      </style:footer-left>
    </style:master-page>
    <style:master-page style:name="Converted16" style:page-layout-name="Mpm7" draw:style-name="Mdp1">
      <style:header>
        <text:p text:style-name="MP1"><draw:frame draw:style-name="Mfr2" draw:name="Image229" text:anchor-type="char" svg:x="0.4925in" svg:y="0in" svg:width="7.7756in" svg:height="1.3874in" draw:z-index="305"><draw:image xlink:href="Pictures/1000000100000613000001153857E5DA.png" xlink:type="simple" xlink:show="embed" xlink:actuate="onLoad" draw:mime-type="image/png"/></draw:frame><draw:frame draw:style-name="Mfr2" draw:name="Image230" text:anchor-type="char" svg:x="1.6811in" svg:y="0.5965in" svg:width="1.5984in" svg:height="0.4035in" draw:z-index="313"><draw:image xlink:href="Pictures/100000010000013F000000509651FD70.png" xlink:type="simple" xlink:show="embed" xlink:actuate="onLoad" draw:mime-type="image/png"/></draw:frame><draw:frame draw:style-name="Mfr2" draw:name="Image231" text:anchor-type="char" svg:x="5.5709in" svg:y="0.7409in" svg:width="1.9236in" svg:height="0.2028in" draw:z-index="325"><draw:image xlink:href="Pictures/100000010000018000000028EC1C6272.png" xlink:type="simple" xlink:show="embed" xlink:actuate="onLoad" draw:mime-type="image/png"/></draw:frame></text:p>
      </style:header>
      <style:header-left>
        <text:p text:style-name="MP1"><draw:frame draw:style-name="Mfr1" draw:name="Image 216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226 Copy 1" text:anchor-type="char" svg:x="3.7902in" svg:y="10.5945in" svg:width="0.6866in" svg:height="0.6189in" draw:z-index="103"><draw:image xlink:href="Pictures/10000001000000840000007752069C51.png" xlink:type="simple" xlink:show="embed" xlink:actuate="onLoad" draw:mime-type="image/png"/></draw:frame><draw:frame draw:style-name="Mfr2" draw:name="Image232" text:anchor-type="char" svg:x="0.7736in" svg:y="10.8752in" svg:width="1.9181in" svg:height="0.128in" draw:z-index="312"><draw:image xlink:href="Pictures/100000010000017F0000001931F81BC8.png" xlink:type="simple" xlink:show="embed" xlink:actuate="onLoad" draw:mime-type="image/png"/></draw:frame><draw:frame draw:style-name="Mfr2" draw:name="Image233" text:anchor-type="char" svg:x="7.2972in" svg:y="10.8752in" svg:width="0.1984in" svg:height="0.128in" draw:z-index="306"><draw:image xlink:href="Pictures/100000010000002700000019D898E835.png" xlink:type="simple" xlink:show="embed" xlink:actuate="onLoad" draw:mime-type="image/png"/></draw:frame></text:p>
      </style:footer>
      <style:footer-left>
        <text:p text:style-name="MP1"><draw:frame draw:style-name="Mfr1" draw:name="Image 223 Copy 1" text:anchor-type="char" svg:x="3.7965in" svg:y="10.5917in" svg:width="0.6945in" svg:height="0.6138in"><draw:image xlink:href="Pictures/10000000000000D0000000B830B1DD11.jpg" xlink:type="simple" xlink:show="embed" xlink:actuate="onLoad" draw:mime-type="image/jpeg"/></draw:frame><draw:frame draw:style-name="Mfr3" draw:name="Frame96" text:anchor-type="char" svg:x="0.7752in" svg:y="10.8756in" svg:width="1.9154in" svg:height="0.122in"><draw:text-box><text:p text:style-name="MP8"><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4" draw:name="Frame98" text:anchor-type="char" svg:x="0.7752in" svg:y="10.8756in" svg:width="1.9154in" svg:height="0.122in"><draw:text-box><text:p text:style-name="MP8"><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97" text:anchor-type="char" svg:x="7.2972in" svg:y="10.8752in" svg:width="0.2in" svg:height="0.1283in"><draw:text-box><text:p text:style-name="MP7"><text:page-number text:select-page="current">18</text:page-number></text:p></draw:text-box></draw:frame><draw:frame draw:style-name="Mfr4" draw:name="Frame99" text:anchor-type="char" svg:x="7.2972in" svg:y="10.8752in" svg:width="0.2in" svg:height="0.1283in"><draw:text-box><text:p text:style-name="MP7"><text:page-number text:select-page="current">18</text:page-number></text:p></draw:text-box></draw:frame><draw:frame draw:style-name="Mfr2" draw:name="Image234" text:anchor-type="char" svg:x="0.7752in" svg:y="10.8756in" svg:width="1.9138in" svg:height="0.1217in"><draw:image xlink:href="Pictures/100000010000017E0000001834F6B01A.png" xlink:type="simple" xlink:show="embed" xlink:actuate="onLoad" draw:mime-type="image/png"/></draw:frame><draw:frame draw:style-name="Mfr2" draw:name="Image23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7" style:page-layout-name="Mpm8" draw:style-name="Mdp1">
      <style:header>
        <text:p text:style-name="MP1"><draw:frame draw:style-name="Mfr3" draw:name="Frame10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01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236" text:anchor-type="char" svg:x="0.4925in" svg:y="0in" svg:width="7.7756in" svg:height="1.3874in"><draw:image xlink:href="Pictures/1000000100000613000001153857E5DA.png" xlink:type="simple" xlink:show="embed" xlink:actuate="onLoad" draw:mime-type="image/png"/></draw:frame><draw:frame draw:style-name="Mfr2" draw:name="Image237" text:anchor-type="char" svg:x="1.6811in" svg:y="0.5965in" svg:width="1.5984in" svg:height="0.4035in"><draw:image xlink:href="Pictures/100000010000013F000000509651FD70.png" xlink:type="simple" xlink:show="embed" xlink:actuate="onLoad" draw:mime-type="image/png"/></draw:frame><draw:frame draw:style-name="Mfr2" draw:name="Image23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1" draw:name="Image 216 Copy 1 Copy 1" text:anchor-type="char" svg:x="0.4937in" svg:y="0in" svg:width="7.7736in" svg:height="1.3681in" draw:z-index="93"><draw:image xlink:href="Pictures/10000000000009180000019B2F5AA03B.png" xlink:type="simple" xlink:show="embed" xlink:actuate="onLoad" draw:mime-type="image/png"/></draw:frame></text:p>
      </style:header-left>
      <style:footer>
        <text:p text:style-name="MP1"><draw:frame draw:style-name="Mfr1" draw:name="Image 226 Copy 1 Copy 1" text:anchor-type="char" svg:x="3.7902in" svg:y="10.5945in" svg:width="0.6866in" svg:height="0.6189in"><draw:image xlink:href="Pictures/10000001000000840000007752069C51.png" xlink:type="simple" xlink:show="embed" xlink:actuate="onLoad" draw:mime-type="image/png"/></draw:frame><draw:frame draw:style-name="Mfr3" draw:name="Frame1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3" text:anchor-type="char" svg:x="7.2972in" svg:y="10.8752in" svg:width="0.2in" svg:height="0.1283in"><draw:text-box><text:p text:style-name="MP7"><text:page-number text:select-page="current">19</text:page-number></text:p></draw:text-box></draw:frame><draw:frame draw:style-name="Mfr4" draw:name="Frame1031" text:anchor-type="char" svg:x="7.2972in" svg:y="10.8752in" svg:width="0.2in" svg:height="0.1283in"><draw:text-box><text:p text:style-name="MP7"><text:page-number text:select-page="current">19</text:page-number></text:p></draw:text-box></draw:frame><draw:frame draw:style-name="Mfr2" draw:name="Image239" text:anchor-type="char" svg:x="0.7736in" svg:y="10.8752in" svg:width="1.9181in" svg:height="0.128in"><draw:image xlink:href="Pictures/100000010000017F0000001931F81BC8.png" xlink:type="simple" xlink:show="embed" xlink:actuate="onLoad" draw:mime-type="image/png"/></draw:frame><draw:frame draw:style-name="Mfr2" draw:name="Image24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23 Copy 1 Copy 1" text:anchor-type="char" svg:x="3.7965in" svg:y="10.5917in" svg:width="0.6945in" svg:height="0.6138in" draw:z-index="128"><draw:image xlink:href="Pictures/10000000000000D0000000B830B1DD11.jpg" xlink:type="simple" xlink:show="embed" xlink:actuate="onLoad" draw:mime-type="image/jpeg"/></draw:frame><draw:frame draw:style-name="Mfr2" draw:name="Image242" text:anchor-type="char" svg:x="0.7752in" svg:y="10.8756in" svg:width="1.9138in" svg:height="0.1217in" draw:z-index="361"><draw:image xlink:href="Pictures/100000010000017E0000001834F6B01A.png" xlink:type="simple" xlink:show="embed" xlink:actuate="onLoad" draw:mime-type="image/png"/></draw:frame><draw:frame draw:style-name="Mfr2" draw:name="Image243" text:anchor-type="char" svg:x="7.2972in" svg:y="10.8752in" svg:width="0.1984in" svg:height="0.128in" draw:z-index="360"><draw:image xlink:href="Pictures/100000010000002700000019D898E835.png" xlink:type="simple" xlink:show="embed" xlink:actuate="onLoad" draw:mime-type="image/png"/></draw:frame></text:p>
      </style:footer-left>
    </style:master-page>
    <style:master-page style:name="Converted18" style:page-layout-name="Mpm7" draw:style-name="Mdp1">
      <style:header>
        <text:p text:style-name="MP1"><draw:frame draw:style-name="Mfr2" draw:name="Image245" text:anchor-type="char" svg:x="0.4925in" svg:y="0in" svg:width="7.7756in" svg:height="1.3874in" draw:z-index="374"><draw:image xlink:href="Pictures/1000000100000613000001153857E5DA.png" xlink:type="simple" xlink:show="embed" xlink:actuate="onLoad" draw:mime-type="image/png"/></draw:frame><draw:frame draw:style-name="Mfr2" draw:name="Image246" text:anchor-type="char" svg:x="1.6811in" svg:y="0.5965in" svg:width="1.5984in" svg:height="0.4035in" draw:z-index="373"><draw:image xlink:href="Pictures/100000010000013F000000509651FD70.png" xlink:type="simple" xlink:show="embed" xlink:actuate="onLoad" draw:mime-type="image/png"/></draw:frame><draw:frame draw:style-name="Mfr2" draw:name="Image248" text:anchor-type="char" svg:x="5.5709in" svg:y="0.7409in" svg:width="1.9236in" svg:height="0.2028in" draw:z-index="372"><draw:image xlink:href="Pictures/100000010000018000000028EC1C6272.png" xlink:type="simple" xlink:show="embed" xlink:actuate="onLoad" draw:mime-type="image/png"/></draw:frame></text:p>
      </style:header>
      <style:header-left>
        <text:p text:style-name="MP1"><draw:frame draw:style-name="Mfr1" draw:name="Image 216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226 Copy 1 Copy 1 Copy 1" text:anchor-type="char" svg:x="3.7902in" svg:y="10.5945in" svg:width="0.6866in" svg:height="0.6189in" draw:z-index="141"><draw:image xlink:href="Pictures/10000001000000840000007752069C51.png" xlink:type="simple" xlink:show="embed" xlink:actuate="onLoad" draw:mime-type="image/png"/></draw:frame><draw:frame draw:style-name="Mfr2" draw:name="Image250" text:anchor-type="char" svg:x="0.7736in" svg:y="10.8752in" svg:width="1.9181in" svg:height="0.128in" draw:z-index="371"><draw:image xlink:href="Pictures/100000010000017F0000001931F81BC8.png" xlink:type="simple" xlink:show="embed" xlink:actuate="onLoad" draw:mime-type="image/png"/></draw:frame><draw:frame draw:style-name="Mfr2" draw:name="Image251" text:anchor-type="char" svg:x="7.2972in" svg:y="10.8752in" svg:width="0.1984in" svg:height="0.128in" draw:z-index="370"><draw:image xlink:href="Pictures/100000010000002700000019D898E835.png" xlink:type="simple" xlink:show="embed" xlink:actuate="onLoad" draw:mime-type="image/png"/></draw:frame></text:p>
      </style:footer>
      <style:footer-left>
        <text:p text:style-name="MP1"><draw:frame draw:style-name="Mfr1" draw:name="Image 223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110" text:anchor-type="char" svg:x="0.7752in" svg:y="10.8756in" svg:width="1.9154in" svg:height="0.122in"><draw:text-box><text:p text:style-name="MP8"><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4" draw:name="Frame1101" text:anchor-type="char" svg:x="0.7752in" svg:y="10.8756in" svg:width="1.9154in" svg:height="0.122in"><draw:text-box><text:p text:style-name="MP8"><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11" text:anchor-type="char" svg:x="7.2972in" svg:y="10.8752in" svg:width="0.2in" svg:height="0.1283in"><draw:text-box><text:p text:style-name="MP7"><text:page-number text:select-page="current">20</text:page-number></text:p></draw:text-box></draw:frame><draw:frame draw:style-name="Mfr4" draw:name="Frame1111" text:anchor-type="char" svg:x="7.2972in" svg:y="10.8752in" svg:width="0.2in" svg:height="0.1283in"><draw:text-box><text:p text:style-name="MP7"><text:page-number text:select-page="current">20</text:page-number></text:p></draw:text-box></draw:frame><draw:frame draw:style-name="Mfr2" draw:name="Image252" text:anchor-type="char" svg:x="0.7752in" svg:y="10.8756in" svg:width="1.9138in" svg:height="0.1217in"><draw:image xlink:href="Pictures/100000010000017E0000001834F6B01A.png" xlink:type="simple" xlink:show="embed" xlink:actuate="onLoad" draw:mime-type="image/png"/></draw:frame><draw:frame draw:style-name="Mfr2" draw:name="Image253"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9" style:page-layout-name="Mpm7" draw:style-name="Mdp1">
      <style:header>
        <text:p text:style-name="MP1"><draw:frame draw:style-name="Mfr4" draw:name="Frame11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64" text:anchor-type="char" svg:x="0.4925in" svg:y="0in" svg:width="7.7756in" svg:height="1.3874in"><draw:image xlink:href="Pictures/100000010000061300000115FB6770EA.png" xlink:type="simple" xlink:show="embed" xlink:actuate="onLoad" draw:mime-type="image/png"/></draw:frame><draw:frame draw:style-name="Mfr2" draw:name="Image97" text:anchor-type="char" svg:x="1.6811in" svg:y="0.5965in" svg:width="1.5984in" svg:height="0.4035in"><draw:image xlink:href="Pictures/100000010000013F000000509651FD70.png" xlink:type="simple" xlink:show="embed" xlink:actuate="onLoad" draw:mime-type="image/png"/></draw:frame><draw:frame draw:style-name="Mfr2" draw:name="Image9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60" text:anchor-type="char" svg:x="0.4925in" svg:y="0in" svg:width="7.7756in" svg:height="1.3874in" draw:z-index="215"><draw:image xlink:href="Pictures/100000010000061300000115FB6770EA.png" xlink:type="simple" xlink:show="embed" xlink:actuate="onLoad" draw:mime-type="image/png"/></draw:frame><draw:frame draw:style-name="Mfr2" draw:name="Image61" text:anchor-type="char" svg:x="1.6811in" svg:y="0.5965in" svg:width="1.5984in" svg:height="0.4035in" draw:z-index="216"><draw:image xlink:href="Pictures/100000010000013F000000509651FD70.png" xlink:type="simple" xlink:show="embed" xlink:actuate="onLoad" draw:mime-type="image/png"/></draw:frame><draw:frame draw:style-name="Mfr2" draw:name="Image63" text:anchor-type="char" svg:x="5.5709in" svg:y="0.7409in" svg:width="1.9236in" svg:height="0.2028in" draw:z-index="217"><draw:image xlink:href="Pictures/100000010000018000000028EC1C6272.png" xlink:type="simple" xlink:show="embed" xlink:actuate="onLoad" draw:mime-type="image/png"/></draw:frame></text:p>
      </style:header-left>
      <style:footer>
        <text:p text:style-name="MP1"><draw:frame draw:style-name="Mfr1" draw:name="Image 244" text:anchor-type="char" svg:x="3.7902in" svg:y="10.5945in" svg:width="0.6866in" svg:height="0.6189in"><draw:image xlink:href="Pictures/10000001000000840000007752069C51.png" xlink:type="simple" xlink:show="embed" xlink:actuate="onLoad" draw:mime-type="image/png"/></draw:frame><draw:frame draw:style-name="Mfr4" draw:name="Frame1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9" text:anchor-type="char" svg:x="7.2972in" svg:y="10.8752in" svg:width="0.2in" svg:height="0.1283in"><draw:text-box><text:p text:style-name="MP7"><text:page-number text:select-page="current">21</text:page-number></text:p></draw:text-box></draw:frame><draw:frame draw:style-name="Mfr2" draw:name="Image95" text:anchor-type="char" svg:x="0.7736in" svg:y="10.8752in" svg:width="1.9181in" svg:height="0.128in"><draw:image xlink:href="Pictures/100000010000017F0000001931F81BC8.png" xlink:type="simple" xlink:show="embed" xlink:actuate="onLoad" draw:mime-type="image/png"/></draw:frame><draw:frame draw:style-name="Mfr2" draw:name="Image96"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41" text:anchor-type="char" svg:x="3.7902in" svg:y="10.5945in" svg:width="0.6866in" svg:height="0.6189in" draw:z-index="19"><draw:image xlink:href="Pictures/10000001000000840000007752069C51.png" xlink:type="simple" xlink:show="embed" xlink:actuate="onLoad" draw:mime-type="image/png"/></draw:frame><draw:frame draw:style-name="Mfr2" draw:name="Image66" text:anchor-type="char" svg:x="0.7736in" svg:y="10.8752in" svg:width="1.9181in" svg:height="0.128in" draw:z-index="222"><draw:image xlink:href="Pictures/100000010000017F0000001931F81BC8.png" xlink:type="simple" xlink:show="embed" xlink:actuate="onLoad" draw:mime-type="image/png"/></draw:frame><draw:frame draw:style-name="Mfr2" draw:name="Image67" text:anchor-type="char" svg:x="7.2972in" svg:y="10.8752in" svg:width="0.1984in" svg:height="0.128in" draw:z-index="223"><draw:image xlink:href="Pictures/100000010000002700000019D898E835.png" xlink:type="simple" xlink:show="embed" xlink:actuate="onLoad" draw:mime-type="image/png"/></draw:frame></text:p>
      </style:footer-left>
    </style:master-page>
    <style:master-page style:name="Converted20" style:page-layout-name="Mpm7" draw:style-name="Mdp1">
      <style:header>
        <text:p text:style-name="MP1"><draw:frame draw:style-name="Mfr2" draw:name="Image254" text:anchor-type="char" svg:x="0.4925in" svg:y="0in" svg:width="7.7756in" svg:height="1.3874in" draw:z-index="353"><draw:image xlink:href="Pictures/1000000100000613000001153857E5DA.png" xlink:type="simple" xlink:show="embed" xlink:actuate="onLoad" draw:mime-type="image/png"/></draw:frame><draw:frame draw:style-name="Mfr2" draw:name="Image255" text:anchor-type="char" svg:x="1.6811in" svg:y="0.5965in" svg:width="1.5984in" svg:height="0.4035in" draw:z-index="352"><draw:image xlink:href="Pictures/100000010000013F000000509651FD70.png" xlink:type="simple" xlink:show="embed" xlink:actuate="onLoad" draw:mime-type="image/png"/></draw:frame><draw:frame draw:style-name="Mfr2" draw:name="Image256" text:anchor-type="char" svg:x="5.5709in" svg:y="0.7409in" svg:width="1.9236in" svg:height="0.2028in" draw:z-index="345"><draw:image xlink:href="Pictures/100000010000018000000028EC1C6272.png" xlink:type="simple" xlink:show="embed" xlink:actuate="onLoad" draw:mime-type="image/png"/></draw:frame></text:p>
      </style:header>
      <style:header-left>
        <text:p text:style-name="MP1"><draw:frame draw:style-name="Mfr3" draw:name="Frame11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2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257" text:anchor-type="char" svg:x="0.4925in" svg:y="0in" svg:width="7.7756in" svg:height="1.3874in"><draw:image xlink:href="Pictures/1000000100000613000001153857E5DA.png" xlink:type="simple" xlink:show="embed" xlink:actuate="onLoad" draw:mime-type="image/png"/></draw:frame><draw:frame draw:style-name="Mfr2" draw:name="Image258" text:anchor-type="char" svg:x="1.6811in" svg:y="0.5965in" svg:width="1.5984in" svg:height="0.4035in"><draw:image xlink:href="Pictures/100000010000013F000000509651FD70.png" xlink:type="simple" xlink:show="embed" xlink:actuate="onLoad" draw:mime-type="image/png"/></draw:frame><draw:frame draw:style-name="Mfr2" draw:name="Image259"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44 Copy 1" text:anchor-type="char" svg:x="3.7902in" svg:y="10.5945in" svg:width="0.6866in" svg:height="0.6189in" draw:z-index="87"><draw:image xlink:href="Pictures/10000001000000840000007752069C51.png" xlink:type="simple" xlink:show="embed" xlink:actuate="onLoad" draw:mime-type="image/png"/></draw:frame><draw:frame draw:style-name="Mfr2" draw:name="Image260" text:anchor-type="char" svg:x="0.7736in" svg:y="10.8752in" svg:width="1.9181in" svg:height="0.128in" draw:z-index="351"><draw:image xlink:href="Pictures/100000010000017F0000001931F81BC8.png" xlink:type="simple" xlink:show="embed" xlink:actuate="onLoad" draw:mime-type="image/png"/></draw:frame><draw:frame draw:style-name="Mfr2" draw:name="Image261" text:anchor-type="char" svg:x="7.2972in" svg:y="10.8752in" svg:width="0.1984in" svg:height="0.128in" draw:z-index="350"><draw:image xlink:href="Pictures/100000010000002700000019D898E835.png" xlink:type="simple" xlink:show="embed" xlink:actuate="onLoad" draw:mime-type="image/png"/></draw:frame></text:p>
      </style:footer>
      <style:footer-left>
        <text:p text:style-name="MP1"><draw:frame draw:style-name="Mfr1" draw:name="Image 241 Copy 1" text:anchor-type="char" svg:x="3.7902in" svg:y="10.5945in" svg:width="0.6866in" svg:height="0.6189in"><draw:image xlink:href="Pictures/10000001000000840000007752069C51.png" xlink:type="simple" xlink:show="embed" xlink:actuate="onLoad" draw:mime-type="image/png"/></draw:frame><draw:frame draw:style-name="Mfr3" draw:name="Frame1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5" text:anchor-type="char" svg:x="7.2972in" svg:y="10.8752in" svg:width="0.2in" svg:height="0.1283in"><draw:text-box><text:p text:style-name="MP7"><text:page-number text:select-page="current">22</text:page-number></text:p></draw:text-box></draw:frame><draw:frame draw:style-name="Mfr4" draw:name="Frame127" text:anchor-type="char" svg:x="7.2972in" svg:y="10.8752in" svg:width="0.2in" svg:height="0.1283in"><draw:text-box><text:p text:style-name="MP7"><text:page-number text:select-page="current">22</text:page-number></text:p></draw:text-box></draw:frame><draw:frame draw:style-name="Mfr2" draw:name="Image263" text:anchor-type="char" svg:x="0.7736in" svg:y="10.8752in" svg:width="1.9181in" svg:height="0.128in"><draw:image xlink:href="Pictures/100000010000017F0000001931F81BC8.png" xlink:type="simple" xlink:show="embed" xlink:actuate="onLoad" draw:mime-type="image/png"/></draw:frame><draw:frame draw:style-name="Mfr2" draw:name="Image264"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1" style:page-layout-name="Mpm7" draw:style-name="Mdp1">
      <style:header>
        <text:p text:style-name="MP1"><draw:frame draw:style-name="Mfr3" draw:name="Frame1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29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266" text:anchor-type="char" svg:x="0.4925in" svg:y="0in" svg:width="7.7756in" svg:height="1.3874in"><draw:image xlink:href="Pictures/1000000100000613000001153857E5DA.png" xlink:type="simple" xlink:show="embed" xlink:actuate="onLoad" draw:mime-type="image/png"/></draw:frame><draw:frame draw:style-name="Mfr2" draw:name="Image267" text:anchor-type="char" svg:x="1.6811in" svg:y="0.5965in" svg:width="1.5984in" svg:height="0.4035in"><draw:image xlink:href="Pictures/100000010000013F000000509651FD70.png" xlink:type="simple" xlink:show="embed" xlink:actuate="onLoad" draw:mime-type="image/png"/></draw:frame><draw:frame draw:style-name="Mfr2" draw:name="Image270"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71" text:anchor-type="char" svg:x="0.4925in" svg:y="0in" svg:width="7.7756in" svg:height="1.3874in" draw:z-index="357"><draw:image xlink:href="Pictures/1000000100000613000001153857E5DA.png" xlink:type="simple" xlink:show="embed" xlink:actuate="onLoad" draw:mime-type="image/png"/></draw:frame><draw:frame draw:style-name="Mfr2" draw:name="Image272" text:anchor-type="char" svg:x="1.6811in" svg:y="0.5965in" svg:width="1.5984in" svg:height="0.4035in" draw:z-index="356"><draw:image xlink:href="Pictures/100000010000013F000000509651FD70.png" xlink:type="simple" xlink:show="embed" xlink:actuate="onLoad" draw:mime-type="image/png"/></draw:frame><draw:frame draw:style-name="Mfr2" draw:name="Image273" text:anchor-type="char" svg:x="5.5709in" svg:y="0.7409in" svg:width="1.9236in" svg:height="0.2028in" draw:z-index="355"><draw:image xlink:href="Pictures/100000010000018000000028EC1C6272.png" xlink:type="simple" xlink:show="embed" xlink:actuate="onLoad" draw:mime-type="image/png"/></draw:frame></text:p>
      </style:header-left>
      <style:footer>
        <text:p text:style-name="MP1"><draw:frame draw:style-name="Mfr1" draw:name="Image 244 Copy 1 Copy 1" text:anchor-type="char" svg:x="3.7902in" svg:y="10.5945in" svg:width="0.6866in" svg:height="0.6189in"><draw:image xlink:href="Pictures/10000001000000840000007752069C51.png" xlink:type="simple" xlink:show="embed" xlink:actuate="onLoad" draw:mime-type="image/png"/></draw:frame><draw:frame draw:style-name="Mfr3" draw:name="Frame1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 text:anchor-type="char" svg:x="7.2972in" svg:y="10.8752in" svg:width="0.2in" svg:height="0.1283in"><draw:text-box><text:p text:style-name="MP7"><text:page-number text:select-page="current">23</text:page-number></text:p></draw:text-box></draw:frame><draw:frame draw:style-name="Mfr4" draw:name="Frame1331" text:anchor-type="char" svg:x="7.2972in" svg:y="10.8752in" svg:width="0.2in" svg:height="0.1283in"><draw:text-box><text:p text:style-name="MP7"><text:page-number text:select-page="current">23</text:page-number></text:p></draw:text-box></draw:frame><draw:frame draw:style-name="Mfr2" draw:name="Image274" text:anchor-type="char" svg:x="0.7736in" svg:y="10.8752in" svg:width="1.9181in" svg:height="0.128in"><draw:image xlink:href="Pictures/100000010000017F0000001931F81BC8.png" xlink:type="simple" xlink:show="embed" xlink:actuate="onLoad" draw:mime-type="image/png"/></draw:frame><draw:frame draw:style-name="Mfr2" draw:name="Image282"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41 Copy 1 Copy 1" text:anchor-type="char" svg:x="3.7902in" svg:y="10.5945in" svg:width="0.6866in" svg:height="0.6189in" draw:z-index="130"><draw:image xlink:href="Pictures/10000001000000840000007752069C51.png" xlink:type="simple" xlink:show="embed" xlink:actuate="onLoad" draw:mime-type="image/png"/></draw:frame><draw:frame draw:style-name="Mfr2" draw:name="Image283" text:anchor-type="char" svg:x="0.7736in" svg:y="10.8752in" svg:width="1.9181in" svg:height="0.128in" draw:z-index="359"><draw:image xlink:href="Pictures/100000010000017F0000001931F81BC8.png" xlink:type="simple" xlink:show="embed" xlink:actuate="onLoad" draw:mime-type="image/png"/></draw:frame><draw:frame draw:style-name="Mfr2" draw:name="Image284" text:anchor-type="char" svg:x="7.2972in" svg:y="10.8752in" svg:width="0.1984in" svg:height="0.128in" draw:z-index="358"><draw:image xlink:href="Pictures/100000010000002700000019D898E835.png" xlink:type="simple" xlink:show="embed" xlink:actuate="onLoad" draw:mime-type="image/png"/></draw:frame></text:p>
      </style:footer-left>
    </style:master-page>
    <style:master-page style:name="Converted22" style:page-layout-name="Mpm7" draw:style-name="Mdp1">
      <style:header>
        <text:p text:style-name="MP1"><draw:frame draw:style-name="Mfr2" draw:name="Image285" text:anchor-type="char" svg:x="0.4925in" svg:y="0in" svg:width="7.7756in" svg:height="1.3874in" draw:z-index="365"><draw:image xlink:href="Pictures/1000000100000613000001153857E5DA.png" xlink:type="simple" xlink:show="embed" xlink:actuate="onLoad" draw:mime-type="image/png"/></draw:frame><draw:frame draw:style-name="Mfr2" draw:name="Image286" text:anchor-type="char" svg:x="1.6811in" svg:y="0.5965in" svg:width="1.5984in" svg:height="0.4035in" draw:z-index="364"><draw:image xlink:href="Pictures/100000010000013F000000509651FD70.png" xlink:type="simple" xlink:show="embed" xlink:actuate="onLoad" draw:mime-type="image/png"/></draw:frame><draw:frame draw:style-name="Mfr2" draw:name="Image287" text:anchor-type="char" svg:x="5.5709in" svg:y="0.7409in" svg:width="1.9236in" svg:height="0.2028in" draw:z-index="363"><draw:image xlink:href="Pictures/100000010000018000000028EC1C6272.png" xlink:type="simple" xlink:show="embed" xlink:actuate="onLoad" draw:mime-type="image/png"/></draw:frame></text:p>
      </style:header>
      <style:header-left>
        <text:p text:style-name="MP1"><draw:frame draw:style-name="Mfr3" draw:name="Frame13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39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296" text:anchor-type="char" svg:x="0.4925in" svg:y="0in" svg:width="7.7756in" svg:height="1.3874in"><draw:image xlink:href="Pictures/1000000100000613000001153857E5DA.png" xlink:type="simple" xlink:show="embed" xlink:actuate="onLoad" draw:mime-type="image/png"/></draw:frame><draw:frame draw:style-name="Mfr2" draw:name="Image297" text:anchor-type="char" svg:x="1.6811in" svg:y="0.5965in" svg:width="1.5984in" svg:height="0.4035in"><draw:image xlink:href="Pictures/100000010000013F000000509651FD70.png" xlink:type="simple" xlink:show="embed" xlink:actuate="onLoad" draw:mime-type="image/png"/></draw:frame><draw:frame draw:style-name="Mfr2" draw:name="Image29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44 Copy 1 Copy 1 Copy 1" text:anchor-type="char" svg:x="3.7902in" svg:y="10.5945in" svg:width="0.6866in" svg:height="0.6189in" draw:z-index="143"><draw:image xlink:href="Pictures/10000001000000840000007752069C51.png" xlink:type="simple" xlink:show="embed" xlink:actuate="onLoad" draw:mime-type="image/png"/></draw:frame><draw:frame draw:style-name="Mfr2" draw:name="Image299" text:anchor-type="char" svg:x="0.7736in" svg:y="10.8752in" svg:width="1.9181in" svg:height="0.128in" draw:z-index="367"><draw:image xlink:href="Pictures/100000010000017F0000001931F81BC8.png" xlink:type="simple" xlink:show="embed" xlink:actuate="onLoad" draw:mime-type="image/png"/></draw:frame><draw:frame draw:style-name="Mfr2" draw:name="Image300" text:anchor-type="char" svg:x="7.2972in" svg:y="10.8752in" svg:width="0.1984in" svg:height="0.128in" draw:z-index="366"><draw:image xlink:href="Pictures/100000010000002700000019D898E835.png" xlink:type="simple" xlink:show="embed" xlink:actuate="onLoad" draw:mime-type="image/png"/></draw:frame></text:p>
      </style:footer>
      <style:footer-left>
        <text:p text:style-name="MP1"><draw:frame draw:style-name="Mfr1" draw:name="Image 24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3" text:anchor-type="char" svg:x="7.2972in" svg:y="10.8752in" svg:width="0.2in" svg:height="0.1283in"><draw:text-box><text:p text:style-name="MP7"><text:page-number text:select-page="current">24</text:page-number></text:p></draw:text-box></draw:frame><draw:frame draw:style-name="Mfr4" draw:name="Frame1431" text:anchor-type="char" svg:x="7.2972in" svg:y="10.8752in" svg:width="0.2in" svg:height="0.1283in"><draw:text-box><text:p text:style-name="MP7"><text:page-number text:select-page="current">24</text:page-number></text:p></draw:text-box></draw:frame><draw:frame draw:style-name="Mfr2" draw:name="Image301" text:anchor-type="char" svg:x="0.7736in" svg:y="10.8752in" svg:width="1.9181in" svg:height="0.128in"><draw:image xlink:href="Pictures/100000010000017F0000001931F81BC8.png" xlink:type="simple" xlink:show="embed" xlink:actuate="onLoad" draw:mime-type="image/png"/></draw:frame><draw:frame draw:style-name="Mfr2" draw:name="Image30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3" style:page-layout-name="Mpm6" draw:style-name="Mdp1">
      <style:header>
        <text:p text:style-name="MP1"><draw:frame draw:style-name="Mfr3" draw:name="Frame14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45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03" text:anchor-type="char" svg:x="0.4925in" svg:y="0in" svg:width="7.7756in" svg:height="1.3874in"><draw:image xlink:href="Pictures/1000000100000613000001153857E5DA.png" xlink:type="simple" xlink:show="embed" xlink:actuate="onLoad" draw:mime-type="image/png"/></draw:frame><draw:frame draw:style-name="Mfr2" draw:name="Image304" text:anchor-type="char" svg:x="1.6811in" svg:y="0.5965in" svg:width="1.5984in" svg:height="0.4035in"><draw:image xlink:href="Pictures/100000010000013F000000509651FD70.png" xlink:type="simple" xlink:show="embed" xlink:actuate="onLoad" draw:mime-type="image/png"/></draw:frame><draw:frame draw:style-name="Mfr2" draw:name="Image305" text:anchor-type="char" svg:x="5.5709in" svg:y="0.7409in" svg:width="1.9236in" svg:height="0.2028in"><draw:image xlink:href="Pictures/100000010000018000000028EC1C6272.png" xlink:type="simple" xlink:show="embed" xlink:actuate="onLoad" draw:mime-type="image/png"/></draw:frame></text:p>
      </style:header>
      <style:header-left>
        <text:p text:style-name="MP2"/>
      </style:header-left>
      <style:footer>
        <text:p text:style-name="MP1"><draw:frame draw:style-name="Mfr1" draw:name="Image 244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 text:anchor-type="char" svg:x="7.2972in" svg:y="10.8752in" svg:width="0.2in" svg:height="0.1283in"><draw:text-box><text:p text:style-name="MP7"><text:page-number text:select-page="current">25</text:page-number></text:p></draw:text-box></draw:frame><draw:frame draw:style-name="Mfr4" draw:name="Frame1471" text:anchor-type="char" svg:x="7.2972in" svg:y="10.8752in" svg:width="0.2in" svg:height="0.1283in"><draw:text-box><text:p text:style-name="MP7"><text:page-number text:select-page="current">25</text:page-number></text:p></draw:text-box></draw:frame><draw:frame draw:style-name="Mfr2" draw:name="Image306" text:anchor-type="char" svg:x="0.7736in" svg:y="10.8752in" svg:width="1.9181in" svg:height="0.128in"><draw:image xlink:href="Pictures/100000010000017F0000001931F81BC8.png" xlink:type="simple" xlink:show="embed" xlink:actuate="onLoad" draw:mime-type="image/png"/></draw:frame><draw:frame draw:style-name="Mfr2" draw:name="Image307" text:anchor-type="char" svg:x="7.2972in" svg:y="10.8752in" svg:width="0.1984in" svg:height="0.128in"><draw:image xlink:href="Pictures/100000010000002700000019D898E835.png" xlink:type="simple" xlink:show="embed" xlink:actuate="onLoad" draw:mime-type="image/png"/></draw:frame></text:p>
      </style:footer>
      <style:footer-left>
        <text:p text:style-name="MP2"/>
      </style:footer-left>
    </style:master-page>
    <style:master-page style:name="Converted24" style:page-layout-name="Mpm7" draw:style-name="Mdp1">
      <style:header>
        <text:p text:style-name="MP1"><draw:frame draw:style-name="Mfr2" draw:name="Image69" text:anchor-type="char" svg:x="0.4925in" svg:y="0in" svg:width="7.7756in" svg:height="1.3874in" draw:z-index="224"><draw:image xlink:href="Pictures/100000010000061300000115FB6770EA.png" xlink:type="simple" xlink:show="embed" xlink:actuate="onLoad" draw:mime-type="image/png"/></draw:frame><draw:frame draw:style-name="Mfr2" draw:name="Image70" text:anchor-type="char" svg:x="1.6811in" svg:y="0.5965in" svg:width="1.5984in" svg:height="0.4035in" draw:z-index="225"><draw:image xlink:href="Pictures/100000010000013F000000509651FD70.png" xlink:type="simple" xlink:show="embed" xlink:actuate="onLoad" draw:mime-type="image/png"/></draw:frame><draw:frame draw:style-name="Mfr2" draw:name="Image71" text:anchor-type="char" svg:x="5.5709in" svg:y="0.7409in" svg:width="1.9236in" svg:height="0.2028in" draw:z-index="226"><draw:image xlink:href="Pictures/100000010000018000000028EC1C6272.png" xlink:type="simple" xlink:show="embed" xlink:actuate="onLoad" draw:mime-type="image/png"/></draw:frame></text:p>
      </style:header>
      <style:header-left>
        <text:p text:style-name="MP1"><draw:frame draw:style-name="Mfr4" draw:name="Frame1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72" text:anchor-type="char" svg:x="0.4925in" svg:y="0in" svg:width="7.7756in" svg:height="1.3874in"><draw:image xlink:href="Pictures/100000010000061300000115FB6770EA.png" xlink:type="simple" xlink:show="embed" xlink:actuate="onLoad" draw:mime-type="image/png"/></draw:frame><draw:frame draw:style-name="Mfr2" draw:name="Image93" text:anchor-type="char" svg:x="1.6811in" svg:y="0.5965in" svg:width="1.5984in" svg:height="0.4035in"><draw:image xlink:href="Pictures/100000010000013F000000509651FD70.png" xlink:type="simple" xlink:show="embed" xlink:actuate="onLoad" draw:mime-type="image/png"/></draw:frame><draw:frame draw:style-name="Mfr2" draw:name="Image94"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text:anchor-type="char" svg:x="3.7902in" svg:y="10.5945in" svg:width="0.6866in" svg:height="0.6189in" draw:z-index="21"><draw:image xlink:href="Pictures/10000001000000840000007752069C51.png" xlink:type="simple" xlink:show="embed" xlink:actuate="onLoad" draw:mime-type="image/png"/></draw:frame><draw:frame draw:style-name="Mfr2" draw:name="Image73" text:anchor-type="char" svg:x="0.7736in" svg:y="10.8752in" svg:width="1.9181in" svg:height="0.128in" draw:z-index="246"><draw:image xlink:href="Pictures/100000010000017F0000001931F81BC8.png" xlink:type="simple" xlink:show="embed" xlink:actuate="onLoad" draw:mime-type="image/png"/></draw:frame><draw:frame draw:style-name="Mfr2" draw:name="Image74" text:anchor-type="char" svg:x="7.2972in" svg:y="10.8752in" svg:width="0.1984in" svg:height="0.128in" draw:z-index="252"><draw:image xlink:href="Pictures/100000010000002700000019D898E835.png" xlink:type="simple" xlink:show="embed" xlink:actuate="onLoad" draw:mime-type="image/png"/></draw:frame></text:p>
      </style:footer>
      <style:footer-left>
        <text:p text:style-name="MP1"><draw:frame draw:style-name="Mfr1" draw:name="Image 265" text:anchor-type="char" svg:x="3.7902in" svg:y="10.5945in" svg:width="0.6866in" svg:height="0.6189in"><draw:image xlink:href="Pictures/10000001000000840000007752069C51.png" xlink:type="simple" xlink:show="embed" xlink:actuate="onLoad" draw:mime-type="image/png"/></draw:frame><draw:frame draw:style-name="Mfr4" draw:name="Frame1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5" text:anchor-type="char" svg:x="7.2972in" svg:y="10.8752in" svg:width="0.2in" svg:height="0.1283in"><draw:text-box><text:p text:style-name="MP7"><text:page-number text:select-page="current">26</text:page-number></text:p></draw:text-box></draw:frame><draw:frame draw:style-name="Mfr2" draw:name="Image75" text:anchor-type="char" svg:x="0.7736in" svg:y="10.8752in" svg:width="1.9181in" svg:height="0.128in"><draw:image xlink:href="Pictures/100000010000017F0000001931F81BC8.png" xlink:type="simple" xlink:show="embed" xlink:actuate="onLoad" draw:mime-type="image/png"/></draw:frame><draw:frame draw:style-name="Mfr2" draw:name="Image9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5" style:page-layout-name="Mpm7" draw:style-name="Mdp1">
      <style:header>
        <text:p text:style-name="MP1"><draw:frame draw:style-name="Mfr3" draw:name="Frame14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5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08" text:anchor-type="char" svg:x="0.4925in" svg:y="0in" svg:width="7.7756in" svg:height="1.3874in"><draw:image xlink:href="Pictures/1000000100000613000001153857E5DA.png" xlink:type="simple" xlink:show="embed" xlink:actuate="onLoad" draw:mime-type="image/png"/></draw:frame><draw:frame draw:style-name="Mfr2" draw:name="Image309" text:anchor-type="char" svg:x="1.6811in" svg:y="0.5965in" svg:width="1.5984in" svg:height="0.4035in"><draw:image xlink:href="Pictures/100000010000013F000000509651FD70.png" xlink:type="simple" xlink:show="embed" xlink:actuate="onLoad" draw:mime-type="image/png"/></draw:frame><draw:frame draw:style-name="Mfr2" draw:name="Image310"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311" text:anchor-type="char" svg:x="0.4925in" svg:y="0in" svg:width="7.7756in" svg:height="1.3874in" draw:z-index="237"><draw:image xlink:href="Pictures/1000000100000613000001153857E5DA.png" xlink:type="simple" xlink:show="embed" xlink:actuate="onLoad" draw:mime-type="image/png"/></draw:frame><draw:frame draw:style-name="Mfr2" draw:name="Image312" text:anchor-type="char" svg:x="1.6811in" svg:y="0.5965in" svg:width="1.5984in" svg:height="0.4035in" draw:z-index="236"><draw:image xlink:href="Pictures/100000010000013F000000509651FD70.png" xlink:type="simple" xlink:show="embed" xlink:actuate="onLoad" draw:mime-type="image/png"/></draw:frame><draw:frame draw:style-name="Mfr2" draw:name="Image313" text:anchor-type="char" svg:x="5.5709in" svg:y="0.7409in" svg:width="1.9236in" svg:height="0.2028in" draw:z-index="233"><draw:image xlink:href="Pictures/100000010000018000000028EC1C6272.png" xlink:type="simple" xlink:show="embed" xlink:actuate="onLoad" draw:mime-type="image/png"/></draw:frame></text:p>
      </style:header-left>
      <style:footer>
        <text:p text:style-name="MP1"><draw:frame draw:style-name="Mfr1" draw:name="Image 262 Copy 1" text:anchor-type="char" svg:x="3.7902in" svg:y="10.5945in" svg:width="0.6866in" svg:height="0.6189in"><draw:image xlink:href="Pictures/10000001000000840000007752069C51.png" xlink:type="simple" xlink:show="embed" xlink:actuate="onLoad" draw:mime-type="image/png"/></draw:frame><draw:frame draw:style-name="Mfr3" draw:name="Frame15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9" text:anchor-type="char" svg:x="7.2972in" svg:y="10.8752in" svg:width="0.2in" svg:height="0.1283in"><draw:text-box><text:p text:style-name="MP7"><text:page-number text:select-page="current">27</text:page-number></text:p></draw:text-box></draw:frame><draw:frame draw:style-name="Mfr4" draw:name="Frame161" text:anchor-type="char" svg:x="7.2972in" svg:y="10.8752in" svg:width="0.2in" svg:height="0.1283in"><draw:text-box><text:p text:style-name="MP7"><text:page-number text:select-page="current">27</text:page-number></text:p></draw:text-box></draw:frame><draw:frame draw:style-name="Mfr2" draw:name="Image314" text:anchor-type="char" svg:x="0.7736in" svg:y="10.8752in" svg:width="1.9181in" svg:height="0.128in"><draw:image xlink:href="Pictures/100000010000017F0000001931F81BC8.png" xlink:type="simple" xlink:show="embed" xlink:actuate="onLoad" draw:mime-type="image/png"/></draw:frame><draw:frame draw:style-name="Mfr2" draw:name="Image315"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text:anchor-type="char" svg:x="3.7902in" svg:y="10.5945in" svg:width="0.6866in" svg:height="0.6189in" draw:z-index="136"><draw:image xlink:href="Pictures/10000001000000840000007752069C51.png" xlink:type="simple" xlink:show="embed" xlink:actuate="onLoad" draw:mime-type="image/png"/></draw:frame><draw:frame draw:style-name="Mfr2" draw:name="Image316" text:anchor-type="char" svg:x="0.7736in" svg:y="10.8752in" svg:width="1.9181in" svg:height="0.128in" draw:z-index="235"><draw:image xlink:href="Pictures/100000010000017F0000001931F81BC8.png" xlink:type="simple" xlink:show="embed" xlink:actuate="onLoad" draw:mime-type="image/png"/></draw:frame><draw:frame draw:style-name="Mfr2" draw:name="Image321" text:anchor-type="char" svg:x="7.2972in" svg:y="10.8752in" svg:width="0.1984in" svg:height="0.128in" draw:z-index="234"><draw:image xlink:href="Pictures/100000010000002700000019D898E835.png" xlink:type="simple" xlink:show="embed" xlink:actuate="onLoad" draw:mime-type="image/png"/></draw:frame></text:p>
      </style:footer-left>
    </style:master-page>
    <style:master-page style:name="Converted26" style:page-layout-name="Mpm7" draw:style-name="Mdp1">
      <style:header>
        <text:p text:style-name="MP1"><draw:frame draw:style-name="Mfr2" draw:name="Image322" text:anchor-type="char" svg:x="0.4925in" svg:y="0in" svg:width="7.7756in" svg:height="1.3874in" draw:z-index="242"><draw:image xlink:href="Pictures/1000000100000613000001153857E5DA.png" xlink:type="simple" xlink:show="embed" xlink:actuate="onLoad" draw:mime-type="image/png"/></draw:frame><draw:frame draw:style-name="Mfr2" draw:name="Image323" text:anchor-type="char" svg:x="1.6811in" svg:y="0.5965in" svg:width="1.5984in" svg:height="0.4035in" draw:z-index="241"><draw:image xlink:href="Pictures/100000010000013F000000509651FD70.png" xlink:type="simple" xlink:show="embed" xlink:actuate="onLoad" draw:mime-type="image/png"/></draw:frame><draw:frame draw:style-name="Mfr2" draw:name="Image324" text:anchor-type="char" svg:x="5.5709in" svg:y="0.7409in" svg:width="1.9236in" svg:height="0.2028in" draw:z-index="240"><draw:image xlink:href="Pictures/100000010000018000000028EC1C6272.png" xlink:type="simple" xlink:show="embed" xlink:actuate="onLoad" draw:mime-type="image/png"/></draw:frame></text:p>
      </style:header>
      <style:header-left>
        <text:p text:style-name="MP1"><draw:frame draw:style-name="Mfr3" draw:name="Frame1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67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25" text:anchor-type="char" svg:x="0.4925in" svg:y="0in" svg:width="7.7756in" svg:height="1.3874in"><draw:image xlink:href="Pictures/1000000100000613000001153857E5DA.png" xlink:type="simple" xlink:show="embed" xlink:actuate="onLoad" draw:mime-type="image/png"/></draw:frame><draw:frame draw:style-name="Mfr2" draw:name="Image326" text:anchor-type="char" svg:x="1.6811in" svg:y="0.5965in" svg:width="1.5984in" svg:height="0.4035in"><draw:image xlink:href="Pictures/100000010000013F000000509651FD70.png" xlink:type="simple" xlink:show="embed" xlink:actuate="onLoad" draw:mime-type="image/png"/></draw:frame><draw:frame draw:style-name="Mfr2" draw:name="Image32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text:anchor-type="char" svg:x="3.7902in" svg:y="10.5945in" svg:width="0.6866in" svg:height="0.6189in" draw:z-index="139"><draw:image xlink:href="Pictures/10000001000000840000007752069C51.png" xlink:type="simple" xlink:show="embed" xlink:actuate="onLoad" draw:mime-type="image/png"/></draw:frame><draw:frame draw:style-name="Mfr2" draw:name="Image329" text:anchor-type="char" svg:x="0.7736in" svg:y="10.8752in" svg:width="1.9181in" svg:height="0.128in" draw:z-index="244"><draw:image xlink:href="Pictures/100000010000017F0000001931F81BC8.png" xlink:type="simple" xlink:show="embed" xlink:actuate="onLoad" draw:mime-type="image/png"/></draw:frame><draw:frame draw:style-name="Mfr2" draw:name="Image330" text:anchor-type="char" svg:x="7.2972in" svg:y="10.8752in" svg:width="0.1984in" svg:height="0.128in" draw:z-index="243"><draw:image xlink:href="Pictures/100000010000002700000019D898E835.png" xlink:type="simple" xlink:show="embed" xlink:actuate="onLoad" draw:mime-type="image/png"/></draw:frame></text:p>
      </style:footer>
      <style:footer-left>
        <text:p text:style-name="MP1"><draw:frame draw:style-name="Mfr1" draw:name="Image 265 Copy 1 Copy 1" text:anchor-type="char" svg:x="3.7902in" svg:y="10.5945in" svg:width="0.6866in" svg:height="0.6189in"><draw:image xlink:href="Pictures/10000001000000840000007752069C51.png" xlink:type="simple" xlink:show="embed" xlink:actuate="onLoad" draw:mime-type="image/png"/></draw:frame><draw:frame draw:style-name="Mfr3" draw:name="Frame1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1" text:anchor-type="char" svg:x="7.2972in" svg:y="10.8752in" svg:width="0.2in" svg:height="0.1283in"><draw:text-box><text:p text:style-name="MP7"><text:page-number text:select-page="current">28</text:page-number></text:p></draw:text-box></draw:frame><draw:frame draw:style-name="Mfr4" draw:name="Frame1711" text:anchor-type="char" svg:x="7.2972in" svg:y="10.8752in" svg:width="0.2in" svg:height="0.1283in"><draw:text-box><text:p text:style-name="MP7"><text:page-number text:select-page="current">28</text:page-number></text:p></draw:text-box></draw:frame><draw:frame draw:style-name="Mfr2" draw:name="Image331" text:anchor-type="char" svg:x="0.7736in" svg:y="10.8752in" svg:width="1.9181in" svg:height="0.128in"><draw:image xlink:href="Pictures/100000010000017F0000001931F81BC8.png" xlink:type="simple" xlink:show="embed" xlink:actuate="onLoad" draw:mime-type="image/png"/></draw:frame><draw:frame draw:style-name="Mfr2" draw:name="Image33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7" style:page-layout-name="Mpm7" draw:style-name="Mdp1">
      <style:header>
        <text:p text:style-name="MP1"><draw:frame draw:style-name="Mfr3" draw:name="Frame1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7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33" text:anchor-type="char" svg:x="0.4925in" svg:y="0in" svg:width="7.7756in" svg:height="1.3874in"><draw:image xlink:href="Pictures/1000000100000613000001153857E5DA.png" xlink:type="simple" xlink:show="embed" xlink:actuate="onLoad" draw:mime-type="image/png"/></draw:frame><draw:frame draw:style-name="Mfr2" draw:name="Image334" text:anchor-type="char" svg:x="1.6811in" svg:y="0.5965in" svg:width="1.5984in" svg:height="0.4035in"><draw:image xlink:href="Pictures/100000010000013F000000509651FD70.png" xlink:type="simple" xlink:show="embed" xlink:actuate="onLoad" draw:mime-type="image/png"/></draw:frame><draw:frame draw:style-name="Mfr2" draw:name="Image33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336" text:anchor-type="char" svg:x="0.4925in" svg:y="0in" svg:width="7.7756in" svg:height="1.3874in" draw:z-index="249"><draw:image xlink:href="Pictures/1000000100000613000001153857E5DA.png" xlink:type="simple" xlink:show="embed" xlink:actuate="onLoad" draw:mime-type="image/png"/></draw:frame><draw:frame draw:style-name="Mfr2" draw:name="Image337" text:anchor-type="char" svg:x="1.6811in" svg:y="0.5965in" svg:width="1.5984in" svg:height="0.4035in" draw:z-index="248"><draw:image xlink:href="Pictures/100000010000013F000000509651FD70.png" xlink:type="simple" xlink:show="embed" xlink:actuate="onLoad" draw:mime-type="image/png"/></draw:frame><draw:frame draw:style-name="Mfr2" draw:name="Image338" text:anchor-type="char" svg:x="5.5709in" svg:y="0.7409in" svg:width="1.9236in" svg:height="0.2028in" draw:z-index="247"><draw:image xlink:href="Pictures/100000010000018000000028EC1C6272.png" xlink:type="simple" xlink:show="embed" xlink:actuate="onLoad" draw:mime-type="image/png"/></draw:frame></text:p>
      </style:header-left>
      <style:footer>
        <text:p text:style-name="MP1"><draw:frame draw:style-name="Mfr1" draw:name="Image 262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 text:anchor-type="char" svg:x="7.2972in" svg:y="10.8752in" svg:width="0.2in" svg:height="0.1283in"><draw:text-box><text:p text:style-name="MP7"><text:page-number text:select-page="current">29</text:page-number></text:p></draw:text-box></draw:frame><draw:frame draw:style-name="Mfr4" draw:name="Frame1771" text:anchor-type="char" svg:x="7.2972in" svg:y="10.8752in" svg:width="0.2in" svg:height="0.1283in"><draw:text-box><text:p text:style-name="MP7"><text:page-number text:select-page="current">29</text:page-number></text:p></draw:text-box></draw:frame><draw:frame draw:style-name="Mfr2" draw:name="Image339" text:anchor-type="char" svg:x="0.7736in" svg:y="10.8752in" svg:width="1.9181in" svg:height="0.128in"><draw:image xlink:href="Pictures/100000010000017F0000001931F81BC8.png" xlink:type="simple" xlink:show="embed" xlink:actuate="onLoad" draw:mime-type="image/png"/></draw:frame><draw:frame draw:style-name="Mfr2" draw:name="Image34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text:anchor-type="char" svg:x="3.7902in" svg:y="10.5945in" svg:width="0.6866in" svg:height="0.6189in" draw:z-index="140"><draw:image xlink:href="Pictures/10000001000000840000007752069C51.png" xlink:type="simple" xlink:show="embed" xlink:actuate="onLoad" draw:mime-type="image/png"/></draw:frame><draw:frame draw:style-name="Mfr2" draw:name="Image341" text:anchor-type="char" svg:x="0.7736in" svg:y="10.8752in" svg:width="1.9181in" svg:height="0.128in" draw:z-index="251"><draw:image xlink:href="Pictures/100000010000017F0000001931F81BC8.png" xlink:type="simple" xlink:show="embed" xlink:actuate="onLoad" draw:mime-type="image/png"/></draw:frame><draw:frame draw:style-name="Mfr2" draw:name="Image342" text:anchor-type="char" svg:x="7.2972in" svg:y="10.8752in" svg:width="0.1984in" svg:height="0.128in" draw:z-index="250"><draw:image xlink:href="Pictures/100000010000002700000019D898E835.png" xlink:type="simple" xlink:show="embed" xlink:actuate="onLoad" draw:mime-type="image/png"/></draw:frame></text:p>
      </style:footer-left>
    </style:master-page>
    <style:master-page style:name="Converted28" style:page-layout-name="Mpm7" draw:style-name="Mdp1">
      <style:header>
        <text:p text:style-name="MP1"><draw:frame draw:style-name="Mfr2" draw:name="Image343" text:anchor-type="char" svg:x="0.4925in" svg:y="0in" svg:width="7.7756in" svg:height="1.3874in" draw:z-index="257"><draw:image xlink:href="Pictures/1000000100000613000001153857E5DA.png" xlink:type="simple" xlink:show="embed" xlink:actuate="onLoad" draw:mime-type="image/png"/></draw:frame><draw:frame draw:style-name="Mfr2" draw:name="Image344" text:anchor-type="char" svg:x="1.6811in" svg:y="0.5965in" svg:width="1.5984in" svg:height="0.4035in" draw:z-index="256"><draw:image xlink:href="Pictures/100000010000013F000000509651FD70.png" xlink:type="simple" xlink:show="embed" xlink:actuate="onLoad" draw:mime-type="image/png"/></draw:frame><draw:frame draw:style-name="Mfr2" draw:name="Image345" text:anchor-type="char" svg:x="5.5709in" svg:y="0.7409in" svg:width="1.9236in" svg:height="0.2028in" draw:z-index="255"><draw:image xlink:href="Pictures/100000010000018000000028EC1C6272.png" xlink:type="simple" xlink:show="embed" xlink:actuate="onLoad" draw:mime-type="image/png"/></draw:frame></text:p>
      </style:header>
      <style:header-left>
        <text:p text:style-name="MP1"><draw:frame draw:style-name="Mfr3" draw:name="Frame1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8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46" text:anchor-type="char" svg:x="0.4925in" svg:y="0in" svg:width="7.7756in" svg:height="1.3874in"><draw:image xlink:href="Pictures/1000000100000613000001153857E5DA.png" xlink:type="simple" xlink:show="embed" xlink:actuate="onLoad" draw:mime-type="image/png"/></draw:frame><draw:frame draw:style-name="Mfr2" draw:name="Image347" text:anchor-type="char" svg:x="1.6811in" svg:y="0.5965in" svg:width="1.5984in" svg:height="0.4035in"><draw:image xlink:href="Pictures/100000010000013F000000509651FD70.png" xlink:type="simple" xlink:show="embed" xlink:actuate="onLoad" draw:mime-type="image/png"/></draw:frame><draw:frame draw:style-name="Mfr2" draw:name="Image34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text:anchor-type="char" svg:x="3.7902in" svg:y="10.5945in" svg:width="0.6866in" svg:height="0.6189in" draw:z-index="142"><draw:image xlink:href="Pictures/10000001000000840000007752069C51.png" xlink:type="simple" xlink:show="embed" xlink:actuate="onLoad" draw:mime-type="image/png"/></draw:frame><draw:frame draw:style-name="Mfr2" draw:name="Image349" text:anchor-type="char" svg:x="0.7736in" svg:y="10.8752in" svg:width="1.9181in" svg:height="0.128in" draw:z-index="259"><draw:image xlink:href="Pictures/100000010000017F0000001931F81BC8.png" xlink:type="simple" xlink:show="embed" xlink:actuate="onLoad" draw:mime-type="image/png"/></draw:frame><draw:frame draw:style-name="Mfr2" draw:name="Image350" text:anchor-type="char" svg:x="7.2972in" svg:y="10.8752in" svg:width="0.1984in" svg:height="0.128in" draw:z-index="258"><draw:image xlink:href="Pictures/100000010000002700000019D898E835.png" xlink:type="simple" xlink:show="embed" xlink:actuate="onLoad" draw:mime-type="image/png"/></draw:frame></text:p>
      </style:footer>
      <style:footer-left>
        <text:p text:style-name="MP1"><draw:frame draw:style-name="Mfr1" draw:name="Image 265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 text:anchor-type="char" svg:x="7.2972in" svg:y="10.8752in" svg:width="0.2in" svg:height="0.1283in"><draw:text-box><text:p text:style-name="MP7"><text:page-number text:select-page="current">30</text:page-number></text:p></draw:text-box></draw:frame><draw:frame draw:style-name="Mfr4" draw:name="Frame1871" text:anchor-type="char" svg:x="7.2972in" svg:y="10.8752in" svg:width="0.2in" svg:height="0.1283in"><draw:text-box><text:p text:style-name="MP7"><text:page-number text:select-page="current">30</text:page-number></text:p></draw:text-box></draw:frame><draw:frame draw:style-name="Mfr2" draw:name="Image351" text:anchor-type="char" svg:x="0.7736in" svg:y="10.8752in" svg:width="1.9181in" svg:height="0.128in"><draw:image xlink:href="Pictures/100000010000017F0000001931F81BC8.png" xlink:type="simple" xlink:show="embed" xlink:actuate="onLoad" draw:mime-type="image/png"/></draw:frame><draw:frame draw:style-name="Mfr2" draw:name="Image35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9" style:page-layout-name="Mpm7" draw:style-name="Mdp1">
      <style:header>
        <text:p text:style-name="MP1"><draw:frame draw:style-name="Mfr3" draw:name="Frame1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89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53" text:anchor-type="char" svg:x="0.4925in" svg:y="0in" svg:width="7.7756in" svg:height="1.3874in"><draw:image xlink:href="Pictures/1000000100000613000001153857E5DA.png" xlink:type="simple" xlink:show="embed" xlink:actuate="onLoad" draw:mime-type="image/png"/></draw:frame><draw:frame draw:style-name="Mfr2" draw:name="Image354" text:anchor-type="char" svg:x="1.6811in" svg:y="0.5965in" svg:width="1.5984in" svg:height="0.4035in"><draw:image xlink:href="Pictures/100000010000013F000000509651FD70.png" xlink:type="simple" xlink:show="embed" xlink:actuate="onLoad" draw:mime-type="image/png"/></draw:frame><draw:frame draw:style-name="Mfr2" draw:name="Image35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356" text:anchor-type="char" svg:x="0.4925in" svg:y="0in" svg:width="7.7756in" svg:height="1.3874in" draw:z-index="263"><draw:image xlink:href="Pictures/1000000100000613000001153857E5DA.png" xlink:type="simple" xlink:show="embed" xlink:actuate="onLoad" draw:mime-type="image/png"/></draw:frame><draw:frame draw:style-name="Mfr2" draw:name="Image357" text:anchor-type="char" svg:x="1.6811in" svg:y="0.5965in" svg:width="1.5984in" svg:height="0.4035in" draw:z-index="262"><draw:image xlink:href="Pictures/100000010000013F000000509651FD70.png" xlink:type="simple" xlink:show="embed" xlink:actuate="onLoad" draw:mime-type="image/png"/></draw:frame><draw:frame draw:style-name="Mfr2" draw:name="Image358" text:anchor-type="char" svg:x="5.5709in" svg:y="0.7409in" svg:width="1.9236in" svg:height="0.2028in" draw:z-index="261"><draw:image xlink:href="Pictures/100000010000018000000028EC1C6272.png" xlink:type="simple" xlink:show="embed" xlink:actuate="onLoad" draw:mime-type="image/png"/></draw:frame></text:p>
      </style:header-left>
      <style:footer>
        <text:p text:style-name="MP1"><draw:frame draw:style-name="Mfr1" draw:name="Image 262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 text:anchor-type="char" svg:x="7.2972in" svg:y="10.8752in" svg:width="0.2in" svg:height="0.1283in"><draw:text-box><text:p text:style-name="MP7"><text:page-number text:select-page="current">31</text:page-number></text:p></draw:text-box></draw:frame><draw:frame draw:style-name="Mfr4" draw:name="Frame1931" text:anchor-type="char" svg:x="7.2972in" svg:y="10.8752in" svg:width="0.2in" svg:height="0.1283in"><draw:text-box><text:p text:style-name="MP7"><text:page-number text:select-page="current">31</text:page-number></text:p></draw:text-box></draw:frame><draw:frame draw:style-name="Mfr2" draw:name="Image359" text:anchor-type="char" svg:x="0.7736in" svg:y="10.8752in" svg:width="1.9181in" svg:height="0.128in"><draw:image xlink:href="Pictures/100000010000017F0000001931F81BC8.png" xlink:type="simple" xlink:show="embed" xlink:actuate="onLoad" draw:mime-type="image/png"/></draw:frame><draw:frame draw:style-name="Mfr2" draw:name="Image36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text:anchor-type="char" svg:x="3.7902in" svg:y="10.5945in" svg:width="0.6866in" svg:height="0.6189in" draw:z-index="147"><draw:image xlink:href="Pictures/10000001000000840000007752069C51.png" xlink:type="simple" xlink:show="embed" xlink:actuate="onLoad" draw:mime-type="image/png"/></draw:frame><draw:frame draw:style-name="Mfr2" draw:name="Image361" text:anchor-type="char" svg:x="0.7736in" svg:y="10.8752in" svg:width="1.9181in" svg:height="0.128in" draw:z-index="265"><draw:image xlink:href="Pictures/100000010000017F0000001931F81BC8.png" xlink:type="simple" xlink:show="embed" xlink:actuate="onLoad" draw:mime-type="image/png"/></draw:frame><draw:frame draw:style-name="Mfr2" draw:name="Image362" text:anchor-type="char" svg:x="7.2972in" svg:y="10.8752in" svg:width="0.1984in" svg:height="0.128in" draw:z-index="264"><draw:image xlink:href="Pictures/100000010000002700000019D898E835.png" xlink:type="simple" xlink:show="embed" xlink:actuate="onLoad" draw:mime-type="image/png"/></draw:frame></text:p>
      </style:footer-left>
    </style:master-page>
    <style:master-page style:name="Converted30" style:page-layout-name="Mpm7" draw:style-name="Mdp1">
      <style:header>
        <text:p text:style-name="MP1"><draw:frame draw:style-name="Mfr2" draw:name="Image363" text:anchor-type="char" svg:x="0.4925in" svg:y="0in" svg:width="7.7756in" svg:height="1.3874in" draw:z-index="271"><draw:image xlink:href="Pictures/1000000100000613000001153857E5DA.png" xlink:type="simple" xlink:show="embed" xlink:actuate="onLoad" draw:mime-type="image/png"/></draw:frame><draw:frame draw:style-name="Mfr2" draw:name="Image364" text:anchor-type="char" svg:x="1.6811in" svg:y="0.5965in" svg:width="1.5984in" svg:height="0.4035in" draw:z-index="270"><draw:image xlink:href="Pictures/100000010000013F000000509651FD70.png" xlink:type="simple" xlink:show="embed" xlink:actuate="onLoad" draw:mime-type="image/png"/></draw:frame><draw:frame draw:style-name="Mfr2" draw:name="Image365" text:anchor-type="char" svg:x="5.5709in" svg:y="0.7409in" svg:width="1.9236in" svg:height="0.2028in" draw:z-index="269"><draw:image xlink:href="Pictures/100000010000018000000028EC1C6272.png" xlink:type="simple" xlink:show="embed" xlink:actuate="onLoad" draw:mime-type="image/png"/></draw:frame></text:p>
      </style:header>
      <style:header-left>
        <text:p text:style-name="MP1"><draw:frame draw:style-name="Mfr3" draw:name="Frame19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199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66" text:anchor-type="char" svg:x="0.4925in" svg:y="0in" svg:width="7.7756in" svg:height="1.3874in"><draw:image xlink:href="Pictures/1000000100000613000001153857E5DA.png" xlink:type="simple" xlink:show="embed" xlink:actuate="onLoad" draw:mime-type="image/png"/></draw:frame><draw:frame draw:style-name="Mfr2" draw:name="Image367" text:anchor-type="char" svg:x="1.6811in" svg:y="0.5965in" svg:width="1.5984in" svg:height="0.4035in"><draw:image xlink:href="Pictures/100000010000013F000000509651FD70.png" xlink:type="simple" xlink:show="embed" xlink:actuate="onLoad" draw:mime-type="image/png"/></draw:frame><draw:frame draw:style-name="Mfr2" draw:name="Image36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text:anchor-type="char" svg:x="3.7902in" svg:y="10.5945in" svg:width="0.6866in" svg:height="0.6189in" draw:z-index="152"><draw:image xlink:href="Pictures/10000001000000840000007752069C51.png" xlink:type="simple" xlink:show="embed" xlink:actuate="onLoad" draw:mime-type="image/png"/></draw:frame><draw:frame draw:style-name="Mfr2" draw:name="Image369" text:anchor-type="char" svg:x="0.7736in" svg:y="10.8752in" svg:width="1.9181in" svg:height="0.128in" draw:z-index="273"><draw:image xlink:href="Pictures/100000010000017F0000001931F81BC8.png" xlink:type="simple" xlink:show="embed" xlink:actuate="onLoad" draw:mime-type="image/png"/></draw:frame><draw:frame draw:style-name="Mfr2" draw:name="Image370" text:anchor-type="char" svg:x="7.2972in" svg:y="10.8752in" svg:width="0.1984in" svg:height="0.128in" draw:z-index="272"><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3" text:anchor-type="char" svg:x="7.2972in" svg:y="10.8752in" svg:width="0.2in" svg:height="0.1283in"><draw:text-box><text:p text:style-name="MP7"><text:page-number text:select-page="current">32</text:page-number></text:p></draw:text-box></draw:frame><draw:frame draw:style-name="Mfr4" draw:name="Frame2031" text:anchor-type="char" svg:x="7.2972in" svg:y="10.8752in" svg:width="0.2in" svg:height="0.1283in"><draw:text-box><text:p text:style-name="MP7"><text:page-number text:select-page="current">32</text:page-number></text:p></draw:text-box></draw:frame><draw:frame draw:style-name="Mfr2" draw:name="Image371" text:anchor-type="char" svg:x="0.7736in" svg:y="10.8752in" svg:width="1.9181in" svg:height="0.128in"><draw:image xlink:href="Pictures/100000010000017F0000001931F81BC8.png" xlink:type="simple" xlink:show="embed" xlink:actuate="onLoad" draw:mime-type="image/png"/></draw:frame><draw:frame draw:style-name="Mfr2" draw:name="Image37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1" style:page-layout-name="Mpm7" draw:style-name="Mdp1">
      <style:header>
        <text:p text:style-name="MP1"><draw:frame draw:style-name="Mfr3" draw:name="Frame20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05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73" text:anchor-type="char" svg:x="0.4925in" svg:y="0in" svg:width="7.7756in" svg:height="1.3874in"><draw:image xlink:href="Pictures/1000000100000613000001153857E5DA.png" xlink:type="simple" xlink:show="embed" xlink:actuate="onLoad" draw:mime-type="image/png"/></draw:frame><draw:frame draw:style-name="Mfr2" draw:name="Image374" text:anchor-type="char" svg:x="1.6811in" svg:y="0.5965in" svg:width="1.5984in" svg:height="0.4035in"><draw:image xlink:href="Pictures/100000010000013F000000509651FD70.png" xlink:type="simple" xlink:show="embed" xlink:actuate="onLoad" draw:mime-type="image/png"/></draw:frame><draw:frame draw:style-name="Mfr2" draw:name="Image37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376" text:anchor-type="char" svg:x="0.4925in" svg:y="0in" svg:width="7.7756in" svg:height="1.3874in" draw:z-index="279"><draw:image xlink:href="Pictures/1000000100000613000001153857E5DA.png" xlink:type="simple" xlink:show="embed" xlink:actuate="onLoad" draw:mime-type="image/png"/></draw:frame><draw:frame draw:style-name="Mfr2" draw:name="Image377" text:anchor-type="char" svg:x="1.6811in" svg:y="0.5965in" svg:width="1.5984in" svg:height="0.4035in" draw:z-index="278"><draw:image xlink:href="Pictures/100000010000013F000000509651FD70.png" xlink:type="simple" xlink:show="embed" xlink:actuate="onLoad" draw:mime-type="image/png"/></draw:frame><draw:frame draw:style-name="Mfr2" draw:name="Image378" text:anchor-type="char" svg:x="5.5709in" svg:y="0.7409in" svg:width="1.9236in" svg:height="0.2028in" draw:z-index="277"><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 text:anchor-type="char" svg:x="7.2972in" svg:y="10.8752in" svg:width="0.2in" svg:height="0.1283in"><draw:text-box><text:p text:style-name="MP7"><text:page-number text:select-page="current">33</text:page-number></text:p></draw:text-box></draw:frame><draw:frame draw:style-name="Mfr4" draw:name="Frame2091" text:anchor-type="char" svg:x="7.2972in" svg:y="10.8752in" svg:width="0.2in" svg:height="0.1283in"><draw:text-box><text:p text:style-name="MP7"><text:page-number text:select-page="current">33</text:page-number></text:p></draw:text-box></draw:frame><draw:frame draw:style-name="Mfr2" draw:name="Image379" text:anchor-type="char" svg:x="0.7736in" svg:y="10.8752in" svg:width="1.9181in" svg:height="0.128in"><draw:image xlink:href="Pictures/100000010000017F0000001931F81BC8.png" xlink:type="simple" xlink:show="embed" xlink:actuate="onLoad" draw:mime-type="image/png"/></draw:frame><draw:frame draw:style-name="Mfr2" draw:name="Image38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text:anchor-type="char" svg:x="3.7902in" svg:y="10.5945in" svg:width="0.6866in" svg:height="0.6189in" draw:z-index="155"><draw:image xlink:href="Pictures/10000001000000840000007752069C51.png" xlink:type="simple" xlink:show="embed" xlink:actuate="onLoad" draw:mime-type="image/png"/></draw:frame><draw:frame draw:style-name="Mfr2" draw:name="Image381" text:anchor-type="char" svg:x="0.7736in" svg:y="10.8752in" svg:width="1.9181in" svg:height="0.128in" draw:z-index="281"><draw:image xlink:href="Pictures/100000010000017F0000001931F81BC8.png" xlink:type="simple" xlink:show="embed" xlink:actuate="onLoad" draw:mime-type="image/png"/></draw:frame><draw:frame draw:style-name="Mfr2" draw:name="Image382" text:anchor-type="char" svg:x="7.2972in" svg:y="10.8752in" svg:width="0.1984in" svg:height="0.128in" draw:z-index="280"><draw:image xlink:href="Pictures/100000010000002700000019D898E835.png" xlink:type="simple" xlink:show="embed" xlink:actuate="onLoad" draw:mime-type="image/png"/></draw:frame></text:p>
      </style:footer-left>
    </style:master-page>
    <style:master-page style:name="Converted32" style:page-layout-name="Mpm7" draw:style-name="Mdp1">
      <style:header>
        <text:p text:style-name="MP1"><draw:frame draw:style-name="Mfr2" draw:name="Image383" text:anchor-type="char" svg:x="0.4925in" svg:y="0in" svg:width="7.7756in" svg:height="1.3874in" draw:z-index="284"><draw:image xlink:href="Pictures/1000000100000613000001153857E5DA.png" xlink:type="simple" xlink:show="embed" xlink:actuate="onLoad" draw:mime-type="image/png"/></draw:frame><draw:frame draw:style-name="Mfr2" draw:name="Image384" text:anchor-type="char" svg:x="1.6811in" svg:y="0.5965in" svg:width="1.5984in" svg:height="0.4035in" draw:z-index="283"><draw:image xlink:href="Pictures/100000010000013F000000509651FD70.png" xlink:type="simple" xlink:show="embed" xlink:actuate="onLoad" draw:mime-type="image/png"/></draw:frame><draw:frame draw:style-name="Mfr2" draw:name="Image385" text:anchor-type="char" svg:x="5.5709in" svg:y="0.7409in" svg:width="1.9236in" svg:height="0.2028in" draw:z-index="282"><draw:image xlink:href="Pictures/100000010000018000000028EC1C6272.png" xlink:type="simple" xlink:show="embed" xlink:actuate="onLoad" draw:mime-type="image/png"/></draw:frame></text:p>
      </style:header>
      <style:header-left>
        <text:p text:style-name="MP1"><draw:frame draw:style-name="Mfr3" draw:name="Frame21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15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86" text:anchor-type="char" svg:x="0.4925in" svg:y="0in" svg:width="7.7756in" svg:height="1.3874in"><draw:image xlink:href="Pictures/1000000100000613000001153857E5DA.png" xlink:type="simple" xlink:show="embed" xlink:actuate="onLoad" draw:mime-type="image/png"/></draw:frame><draw:frame draw:style-name="Mfr2" draw:name="Image387" text:anchor-type="char" svg:x="1.6811in" svg:y="0.5965in" svg:width="1.5984in" svg:height="0.4035in"><draw:image xlink:href="Pictures/100000010000013F000000509651FD70.png" xlink:type="simple" xlink:show="embed" xlink:actuate="onLoad" draw:mime-type="image/png"/></draw:frame><draw:frame draw:style-name="Mfr2" draw:name="Image38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text:anchor-type="char" svg:x="3.7902in" svg:y="10.5945in" svg:width="0.6866in" svg:height="0.6189in" draw:z-index="163"><draw:image xlink:href="Pictures/10000001000000840000007752069C51.png" xlink:type="simple" xlink:show="embed" xlink:actuate="onLoad" draw:mime-type="image/png"/></draw:frame><draw:frame draw:style-name="Mfr2" draw:name="Image389" text:anchor-type="char" svg:x="0.7736in" svg:y="10.8752in" svg:width="1.9181in" svg:height="0.128in" draw:z-index="286"><draw:image xlink:href="Pictures/100000010000017F0000001931F81BC8.png" xlink:type="simple" xlink:show="embed" xlink:actuate="onLoad" draw:mime-type="image/png"/></draw:frame><draw:frame draw:style-name="Mfr2" draw:name="Image390" text:anchor-type="char" svg:x="7.2972in" svg:y="10.8752in" svg:width="0.1984in" svg:height="0.128in" draw:z-index="285"><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9" text:anchor-type="char" svg:x="7.2972in" svg:y="10.8752in" svg:width="0.2in" svg:height="0.1283in"><draw:text-box><text:p text:style-name="MP7"><text:page-number text:select-page="current">34</text:page-number></text:p></draw:text-box></draw:frame><draw:frame draw:style-name="Mfr4" draw:name="Frame2191" text:anchor-type="char" svg:x="7.2972in" svg:y="10.8752in" svg:width="0.2in" svg:height="0.1283in"><draw:text-box><text:p text:style-name="MP7"><text:page-number text:select-page="current">34</text:page-number></text:p></draw:text-box></draw:frame><draw:frame draw:style-name="Mfr2" draw:name="Image391" text:anchor-type="char" svg:x="0.7736in" svg:y="10.8752in" svg:width="1.9181in" svg:height="0.128in"><draw:image xlink:href="Pictures/100000010000017F0000001931F81BC8.png" xlink:type="simple" xlink:show="embed" xlink:actuate="onLoad" draw:mime-type="image/png"/></draw:frame><draw:frame draw:style-name="Mfr2" draw:name="Image39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3" style:page-layout-name="Mpm7" draw:style-name="Mdp1">
      <style:header>
        <text:p text:style-name="MP1"><draw:frame draw:style-name="Mfr3" draw:name="Frame22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21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393" text:anchor-type="char" svg:x="0.4925in" svg:y="0in" svg:width="7.7756in" svg:height="1.3874in"><draw:image xlink:href="Pictures/1000000100000613000001153857E5DA.png" xlink:type="simple" xlink:show="embed" xlink:actuate="onLoad" draw:mime-type="image/png"/></draw:frame><draw:frame draw:style-name="Mfr2" draw:name="Image394" text:anchor-type="char" svg:x="1.6811in" svg:y="0.5965in" svg:width="1.5984in" svg:height="0.4035in"><draw:image xlink:href="Pictures/100000010000013F000000509651FD70.png" xlink:type="simple" xlink:show="embed" xlink:actuate="onLoad" draw:mime-type="image/png"/></draw:frame><draw:frame draw:style-name="Mfr2" draw:name="Image39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396" text:anchor-type="char" svg:x="0.4925in" svg:y="0in" svg:width="7.7756in" svg:height="1.3874in" draw:z-index="292"><draw:image xlink:href="Pictures/1000000100000613000001153857E5DA.png" xlink:type="simple" xlink:show="embed" xlink:actuate="onLoad" draw:mime-type="image/png"/></draw:frame><draw:frame draw:style-name="Mfr2" draw:name="Image397" text:anchor-type="char" svg:x="1.6811in" svg:y="0.5965in" svg:width="1.5984in" svg:height="0.4035in" draw:z-index="291"><draw:image xlink:href="Pictures/100000010000013F000000509651FD70.png" xlink:type="simple" xlink:show="embed" xlink:actuate="onLoad" draw:mime-type="image/png"/></draw:frame><draw:frame draw:style-name="Mfr2" draw:name="Image398" text:anchor-type="char" svg:x="5.5709in" svg:y="0.7409in" svg:width="1.9236in" svg:height="0.2028in" draw:z-index="290"><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 text:anchor-type="char" svg:x="7.2972in" svg:y="10.8752in" svg:width="0.2in" svg:height="0.1283in"><draw:text-box><text:p text:style-name="MP7"><text:page-number text:select-page="current">35</text:page-number></text:p></draw:text-box></draw:frame><draw:frame draw:style-name="Mfr4" draw:name="Frame2251" text:anchor-type="char" svg:x="7.2972in" svg:y="10.8752in" svg:width="0.2in" svg:height="0.1283in"><draw:text-box><text:p text:style-name="MP7"><text:page-number text:select-page="current">35</text:page-number></text:p></draw:text-box></draw:frame><draw:frame draw:style-name="Mfr2" draw:name="Image399" text:anchor-type="char" svg:x="0.7736in" svg:y="10.8752in" svg:width="1.9181in" svg:height="0.128in"><draw:image xlink:href="Pictures/100000010000017F0000001931F81BC8.png" xlink:type="simple" xlink:show="embed" xlink:actuate="onLoad" draw:mime-type="image/png"/></draw:frame><draw:frame draw:style-name="Mfr2" draw:name="Image40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text:anchor-type="char" svg:x="3.7902in" svg:y="10.5945in" svg:width="0.6866in" svg:height="0.6189in" draw:z-index="160"><draw:image xlink:href="Pictures/10000001000000840000007752069C51.png" xlink:type="simple" xlink:show="embed" xlink:actuate="onLoad" draw:mime-type="image/png"/></draw:frame><draw:frame draw:style-name="Mfr2" draw:name="Image401" text:anchor-type="char" svg:x="0.7736in" svg:y="10.8752in" svg:width="1.9181in" svg:height="0.128in" draw:z-index="294"><draw:image xlink:href="Pictures/100000010000017F0000001931F81BC8.png" xlink:type="simple" xlink:show="embed" xlink:actuate="onLoad" draw:mime-type="image/png"/></draw:frame><draw:frame draw:style-name="Mfr2" draw:name="Image402" text:anchor-type="char" svg:x="7.2972in" svg:y="10.8752in" svg:width="0.1984in" svg:height="0.128in" draw:z-index="293"><draw:image xlink:href="Pictures/100000010000002700000019D898E835.png" xlink:type="simple" xlink:show="embed" xlink:actuate="onLoad" draw:mime-type="image/png"/></draw:frame></text:p>
      </style:footer-left>
    </style:master-page>
    <style:master-page style:name="Converted34" style:page-layout-name="Mpm7" draw:style-name="Mdp1">
      <style:header>
        <text:p text:style-name="MP1"><draw:frame draw:style-name="Mfr2" draw:name="Image403" text:anchor-type="char" svg:x="0.4925in" svg:y="0in" svg:width="7.7756in" svg:height="1.3874in" draw:z-index="297"><draw:image xlink:href="Pictures/1000000100000613000001153857E5DA.png" xlink:type="simple" xlink:show="embed" xlink:actuate="onLoad" draw:mime-type="image/png"/></draw:frame><draw:frame draw:style-name="Mfr2" draw:name="Image404" text:anchor-type="char" svg:x="1.6811in" svg:y="0.5965in" svg:width="1.5984in" svg:height="0.4035in" draw:z-index="296"><draw:image xlink:href="Pictures/100000010000013F000000509651FD70.png" xlink:type="simple" xlink:show="embed" xlink:actuate="onLoad" draw:mime-type="image/png"/></draw:frame><draw:frame draw:style-name="Mfr2" draw:name="Image405" text:anchor-type="char" svg:x="5.5709in" svg:y="0.7409in" svg:width="1.9236in" svg:height="0.2028in" draw:z-index="295"><draw:image xlink:href="Pictures/100000010000018000000028EC1C6272.png" xlink:type="simple" xlink:show="embed" xlink:actuate="onLoad" draw:mime-type="image/png"/></draw:frame></text:p>
      </style:header>
      <style:header-left>
        <text:p text:style-name="MP1"><draw:frame draw:style-name="Mfr3" draw:name="Frame2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31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06" text:anchor-type="char" svg:x="0.4925in" svg:y="0in" svg:width="7.7756in" svg:height="1.3874in"><draw:image xlink:href="Pictures/1000000100000613000001153857E5DA.png" xlink:type="simple" xlink:show="embed" xlink:actuate="onLoad" draw:mime-type="image/png"/></draw:frame><draw:frame draw:style-name="Mfr2" draw:name="Image407" text:anchor-type="char" svg:x="1.6811in" svg:y="0.5965in" svg:width="1.5984in" svg:height="0.4035in"><draw:image xlink:href="Pictures/100000010000013F000000509651FD70.png" xlink:type="simple" xlink:show="embed" xlink:actuate="onLoad" draw:mime-type="image/png"/></draw:frame><draw:frame draw:style-name="Mfr2" draw:name="Image40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text:anchor-type="char" svg:x="3.7902in" svg:y="10.5945in" svg:width="0.6866in" svg:height="0.6189in" draw:z-index="161"><draw:image xlink:href="Pictures/10000001000000840000007752069C51.png" xlink:type="simple" xlink:show="embed" xlink:actuate="onLoad" draw:mime-type="image/png"/></draw:frame><draw:frame draw:style-name="Mfr2" draw:name="Image409" text:anchor-type="char" svg:x="0.7736in" svg:y="10.8752in" svg:width="1.9181in" svg:height="0.128in" draw:z-index="299"><draw:image xlink:href="Pictures/100000010000017F0000001931F81BC8.png" xlink:type="simple" xlink:show="embed" xlink:actuate="onLoad" draw:mime-type="image/png"/></draw:frame><draw:frame draw:style-name="Mfr2" draw:name="Image410" text:anchor-type="char" svg:x="7.2972in" svg:y="10.8752in" svg:width="0.1984in" svg:height="0.128in" draw:z-index="298"><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 text:anchor-type="char" svg:x="7.2972in" svg:y="10.8752in" svg:width="0.2in" svg:height="0.1283in"><draw:text-box><text:p text:style-name="MP7"><text:page-number text:select-page="current">36</text:page-number></text:p></draw:text-box></draw:frame><draw:frame draw:style-name="Mfr4" draw:name="Frame2351" text:anchor-type="char" svg:x="7.2972in" svg:y="10.8752in" svg:width="0.2in" svg:height="0.1283in"><draw:text-box><text:p text:style-name="MP7"><text:page-number text:select-page="current">36</text:page-number></text:p></draw:text-box></draw:frame><draw:frame draw:style-name="Mfr2" draw:name="Image411" text:anchor-type="char" svg:x="0.7736in" svg:y="10.8752in" svg:width="1.9181in" svg:height="0.128in"><draw:image xlink:href="Pictures/100000010000017F0000001931F81BC8.png" xlink:type="simple" xlink:show="embed" xlink:actuate="onLoad" draw:mime-type="image/png"/></draw:frame><draw:frame draw:style-name="Mfr2" draw:name="Image41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5" style:page-layout-name="Mpm7" draw:style-name="Mdp1">
      <style:header>
        <text:p text:style-name="MP1"><draw:frame draw:style-name="Mfr3" draw:name="Frame2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37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13" text:anchor-type="char" svg:x="0.4925in" svg:y="0in" svg:width="7.7756in" svg:height="1.3874in"><draw:image xlink:href="Pictures/1000000100000613000001153857E5DA.png" xlink:type="simple" xlink:show="embed" xlink:actuate="onLoad" draw:mime-type="image/png"/></draw:frame><draw:frame draw:style-name="Mfr2" draw:name="Image414" text:anchor-type="char" svg:x="1.6811in" svg:y="0.5965in" svg:width="1.5984in" svg:height="0.4035in"><draw:image xlink:href="Pictures/100000010000013F000000509651FD70.png" xlink:type="simple" xlink:show="embed" xlink:actuate="onLoad" draw:mime-type="image/png"/></draw:frame><draw:frame draw:style-name="Mfr2" draw:name="Image41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416" text:anchor-type="char" svg:x="0.4925in" svg:y="0in" svg:width="7.7756in" svg:height="1.3874in" draw:z-index="302"><draw:image xlink:href="Pictures/1000000100000613000001153857E5DA.png" xlink:type="simple" xlink:show="embed" xlink:actuate="onLoad" draw:mime-type="image/png"/></draw:frame><draw:frame draw:style-name="Mfr2" draw:name="Image417" text:anchor-type="char" svg:x="1.6811in" svg:y="0.5965in" svg:width="1.5984in" svg:height="0.4035in" draw:z-index="301"><draw:image xlink:href="Pictures/100000010000013F000000509651FD70.png" xlink:type="simple" xlink:show="embed" xlink:actuate="onLoad" draw:mime-type="image/png"/></draw:frame><draw:frame draw:style-name="Mfr2" draw:name="Image418" text:anchor-type="char" svg:x="5.5709in" svg:y="0.7409in" svg:width="1.9236in" svg:height="0.2028in" draw:z-index="300"><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 text:anchor-type="char" svg:x="7.2972in" svg:y="10.8752in" svg:width="0.2in" svg:height="0.1283in"><draw:text-box><text:p text:style-name="MP7"><text:page-number text:select-page="current">37</text:page-number></text:p></draw:text-box></draw:frame><draw:frame draw:style-name="Mfr4" draw:name="Frame2411" text:anchor-type="char" svg:x="7.2972in" svg:y="10.8752in" svg:width="0.2in" svg:height="0.1283in"><draw:text-box><text:p text:style-name="MP7"><text:page-number text:select-page="current">37</text:page-number></text:p></draw:text-box></draw:frame><draw:frame draw:style-name="Mfr2" draw:name="Image419" text:anchor-type="char" svg:x="0.7736in" svg:y="10.8752in" svg:width="1.9181in" svg:height="0.128in"><draw:image xlink:href="Pictures/100000010000017F0000001931F81BC8.png" xlink:type="simple" xlink:show="embed" xlink:actuate="onLoad" draw:mime-type="image/png"/></draw:frame><draw:frame draw:style-name="Mfr2" draw:name="Image42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text:anchor-type="char" svg:x="3.7902in" svg:y="10.5945in" svg:width="0.6866in" svg:height="0.6189in" draw:z-index="158"><draw:image xlink:href="Pictures/10000001000000840000007752069C51.png" xlink:type="simple" xlink:show="embed" xlink:actuate="onLoad" draw:mime-type="image/png"/></draw:frame><draw:frame draw:style-name="Mfr2" draw:name="Image421" text:anchor-type="char" svg:x="0.7736in" svg:y="10.8752in" svg:width="1.9181in" svg:height="0.128in" draw:z-index="304"><draw:image xlink:href="Pictures/100000010000017F0000001931F81BC8.png" xlink:type="simple" xlink:show="embed" xlink:actuate="onLoad" draw:mime-type="image/png"/></draw:frame><draw:frame draw:style-name="Mfr2" draw:name="Image422" text:anchor-type="char" svg:x="7.2972in" svg:y="10.8752in" svg:width="0.1984in" svg:height="0.128in" draw:z-index="303"><draw:image xlink:href="Pictures/100000010000002700000019D898E835.png" xlink:type="simple" xlink:show="embed" xlink:actuate="onLoad" draw:mime-type="image/png"/></draw:frame></text:p>
      </style:footer-left>
    </style:master-page>
    <style:master-page style:name="Converted36" style:page-layout-name="Mpm7" draw:style-name="Mdp1">
      <style:header>
        <text:p text:style-name="MP1"><draw:frame draw:style-name="Mfr2" draw:name="Image423" text:anchor-type="char" svg:x="0.4925in" svg:y="0in" svg:width="7.7756in" svg:height="1.3874in" draw:z-index="309"><draw:image xlink:href="Pictures/1000000100000613000001153857E5DA.png" xlink:type="simple" xlink:show="embed" xlink:actuate="onLoad" draw:mime-type="image/png"/></draw:frame><draw:frame draw:style-name="Mfr2" draw:name="Image424" text:anchor-type="char" svg:x="1.6811in" svg:y="0.5965in" svg:width="1.5984in" svg:height="0.4035in" draw:z-index="308"><draw:image xlink:href="Pictures/100000010000013F000000509651FD70.png" xlink:type="simple" xlink:show="embed" xlink:actuate="onLoad" draw:mime-type="image/png"/></draw:frame><draw:frame draw:style-name="Mfr2" draw:name="Image425" text:anchor-type="char" svg:x="5.5709in" svg:y="0.7409in" svg:width="1.9236in" svg:height="0.2028in" draw:z-index="307"><draw:image xlink:href="Pictures/100000010000018000000028EC1C6272.png" xlink:type="simple" xlink:show="embed" xlink:actuate="onLoad" draw:mime-type="image/png"/></draw:frame></text:p>
      </style:header>
      <style:header-left>
        <text:p text:style-name="MP1"><draw:frame draw:style-name="Mfr3" draw:name="Frame24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47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26" text:anchor-type="char" svg:x="0.4925in" svg:y="0in" svg:width="7.7756in" svg:height="1.3874in"><draw:image xlink:href="Pictures/1000000100000613000001153857E5DA.png" xlink:type="simple" xlink:show="embed" xlink:actuate="onLoad" draw:mime-type="image/png"/></draw:frame><draw:frame draw:style-name="Mfr2" draw:name="Image427" text:anchor-type="char" svg:x="1.6811in" svg:y="0.5965in" svg:width="1.5984in" svg:height="0.4035in"><draw:image xlink:href="Pictures/100000010000013F000000509651FD70.png" xlink:type="simple" xlink:show="embed" xlink:actuate="onLoad" draw:mime-type="image/png"/></draw:frame><draw:frame draw:style-name="Mfr2" draw:name="Image42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text:anchor-type="char" svg:x="3.7902in" svg:y="10.5945in" svg:width="0.6866in" svg:height="0.6189in" draw:z-index="156"><draw:image xlink:href="Pictures/10000001000000840000007752069C51.png" xlink:type="simple" xlink:show="embed" xlink:actuate="onLoad" draw:mime-type="image/png"/></draw:frame><draw:frame draw:style-name="Mfr2" draw:name="Image429" text:anchor-type="char" svg:x="0.7736in" svg:y="10.8752in" svg:width="1.9181in" svg:height="0.128in" draw:z-index="311"><draw:image xlink:href="Pictures/100000010000017F0000001931F81BC8.png" xlink:type="simple" xlink:show="embed" xlink:actuate="onLoad" draw:mime-type="image/png"/></draw:frame><draw:frame draw:style-name="Mfr2" draw:name="Image430" text:anchor-type="char" svg:x="7.2972in" svg:y="10.8752in" svg:width="0.1984in" svg:height="0.128in" draw:z-index="310"><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 text:anchor-type="char" svg:x="7.2972in" svg:y="10.8752in" svg:width="0.2in" svg:height="0.1283in"><draw:text-box><text:p text:style-name="MP7"><text:page-number text:select-page="current">38</text:page-number></text:p></draw:text-box></draw:frame><draw:frame draw:style-name="Mfr4" draw:name="Frame2511" text:anchor-type="char" svg:x="7.2972in" svg:y="10.8752in" svg:width="0.2in" svg:height="0.1283in"><draw:text-box><text:p text:style-name="MP7"><text:page-number text:select-page="current">38</text:page-number></text:p></draw:text-box></draw:frame><draw:frame draw:style-name="Mfr2" draw:name="Image431" text:anchor-type="char" svg:x="0.7736in" svg:y="10.8752in" svg:width="1.9181in" svg:height="0.128in"><draw:image xlink:href="Pictures/100000010000017F0000001931F81BC8.png" xlink:type="simple" xlink:show="embed" xlink:actuate="onLoad" draw:mime-type="image/png"/></draw:frame><draw:frame draw:style-name="Mfr2" draw:name="Image43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7" style:page-layout-name="Mpm7" draw:style-name="Mdp1">
      <style:header>
        <text:p text:style-name="MP1"><draw:frame draw:style-name="Mfr3" draw:name="Frame25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5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33" text:anchor-type="char" svg:x="0.4925in" svg:y="0in" svg:width="7.7756in" svg:height="1.3874in"><draw:image xlink:href="Pictures/1000000100000613000001153857E5DA.png" xlink:type="simple" xlink:show="embed" xlink:actuate="onLoad" draw:mime-type="image/png"/></draw:frame><draw:frame draw:style-name="Mfr2" draw:name="Image434" text:anchor-type="char" svg:x="1.6811in" svg:y="0.5965in" svg:width="1.5984in" svg:height="0.4035in"><draw:image xlink:href="Pictures/100000010000013F000000509651FD70.png" xlink:type="simple" xlink:show="embed" xlink:actuate="onLoad" draw:mime-type="image/png"/></draw:frame><draw:frame draw:style-name="Mfr2" draw:name="Image43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436" text:anchor-type="char" svg:x="0.4925in" svg:y="0in" svg:width="7.7756in" svg:height="1.3874in" draw:z-index="316"><draw:image xlink:href="Pictures/1000000100000613000001153857E5DA.png" xlink:type="simple" xlink:show="embed" xlink:actuate="onLoad" draw:mime-type="image/png"/></draw:frame><draw:frame draw:style-name="Mfr2" draw:name="Image437" text:anchor-type="char" svg:x="1.6811in" svg:y="0.5965in" svg:width="1.5984in" svg:height="0.4035in" draw:z-index="315"><draw:image xlink:href="Pictures/100000010000013F000000509651FD70.png" xlink:type="simple" xlink:show="embed" xlink:actuate="onLoad" draw:mime-type="image/png"/></draw:frame><draw:frame draw:style-name="Mfr2" draw:name="Image438" text:anchor-type="char" svg:x="5.5709in" svg:y="0.7409in" svg:width="1.9236in" svg:height="0.2028in" draw:z-index="314"><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 text:anchor-type="char" svg:x="7.2972in" svg:y="10.8752in" svg:width="0.2in" svg:height="0.1283in"><draw:text-box><text:p text:style-name="MP7"><text:page-number text:select-page="current">39</text:page-number></text:p></draw:text-box></draw:frame><draw:frame draw:style-name="Mfr4" draw:name="Frame2571" text:anchor-type="char" svg:x="7.2972in" svg:y="10.8752in" svg:width="0.2in" svg:height="0.1283in"><draw:text-box><text:p text:style-name="MP7"><text:page-number text:select-page="current">39</text:page-number></text:p></draw:text-box></draw:frame><draw:frame draw:style-name="Mfr2" draw:name="Image439" text:anchor-type="char" svg:x="0.7736in" svg:y="10.8752in" svg:width="1.9181in" svg:height="0.128in"><draw:image xlink:href="Pictures/100000010000017F0000001931F81BC8.png" xlink:type="simple" xlink:show="embed" xlink:actuate="onLoad" draw:mime-type="image/png"/></draw:frame><draw:frame draw:style-name="Mfr2" draw:name="Image44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text:anchor-type="char" svg:x="3.7902in" svg:y="10.5945in" svg:width="0.6866in" svg:height="0.6189in" draw:z-index="206"><draw:image xlink:href="Pictures/10000001000000840000007752069C51.png" xlink:type="simple" xlink:show="embed" xlink:actuate="onLoad" draw:mime-type="image/png"/></draw:frame><draw:frame draw:style-name="Mfr2" draw:name="Image441" text:anchor-type="char" svg:x="0.7736in" svg:y="10.8752in" svg:width="1.9181in" svg:height="0.128in" draw:z-index="318"><draw:image xlink:href="Pictures/100000010000017F0000001931F81BC8.png" xlink:type="simple" xlink:show="embed" xlink:actuate="onLoad" draw:mime-type="image/png"/></draw:frame><draw:frame draw:style-name="Mfr2" draw:name="Image442" text:anchor-type="char" svg:x="7.2972in" svg:y="10.8752in" svg:width="0.1984in" svg:height="0.128in" draw:z-index="317"><draw:image xlink:href="Pictures/100000010000002700000019D898E835.png" xlink:type="simple" xlink:show="embed" xlink:actuate="onLoad" draw:mime-type="image/png"/></draw:frame></text:p>
      </style:footer-left>
    </style:master-page>
    <style:master-page style:name="Converted38" style:page-layout-name="Mpm7" draw:style-name="Mdp1">
      <style:header>
        <text:p text:style-name="MP1"><draw:frame draw:style-name="Mfr2" draw:name="Image443" text:anchor-type="char" svg:x="0.4925in" svg:y="0in" svg:width="7.7756in" svg:height="1.3874in" draw:z-index="322"><draw:image xlink:href="Pictures/1000000100000613000001153857E5DA.png" xlink:type="simple" xlink:show="embed" xlink:actuate="onLoad" draw:mime-type="image/png"/></draw:frame><draw:frame draw:style-name="Mfr2" draw:name="Image444" text:anchor-type="char" svg:x="1.6811in" svg:y="0.5965in" svg:width="1.5984in" svg:height="0.4035in" draw:z-index="321"><draw:image xlink:href="Pictures/100000010000013F000000509651FD70.png" xlink:type="simple" xlink:show="embed" xlink:actuate="onLoad" draw:mime-type="image/png"/></draw:frame><draw:frame draw:style-name="Mfr2" draw:name="Image445" text:anchor-type="char" svg:x="5.5709in" svg:y="0.7409in" svg:width="1.9236in" svg:height="0.2028in" draw:z-index="320"><draw:image xlink:href="Pictures/100000010000018000000028EC1C6272.png" xlink:type="simple" xlink:show="embed" xlink:actuate="onLoad" draw:mime-type="image/png"/></draw:frame></text:p>
      </style:header>
      <style:header-left>
        <text:p text:style-name="MP1"><draw:frame draw:style-name="Mfr3" draw:name="Frame26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3"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63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46" text:anchor-type="char" svg:x="0.4925in" svg:y="0in" svg:width="7.7756in" svg:height="1.3874in"><draw:image xlink:href="Pictures/1000000100000613000001153857E5DA.png" xlink:type="simple" xlink:show="embed" xlink:actuate="onLoad" draw:mime-type="image/png"/></draw:frame><draw:frame draw:style-name="Mfr2" draw:name="Image447" text:anchor-type="char" svg:x="1.6811in" svg:y="0.5965in" svg:width="1.5984in" svg:height="0.4035in"><draw:image xlink:href="Pictures/100000010000013F000000509651FD70.png" xlink:type="simple" xlink:show="embed" xlink:actuate="onLoad" draw:mime-type="image/png"/></draw:frame><draw:frame draw:style-name="Mfr2" draw:name="Image44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text:anchor-type="char" svg:x="3.7902in" svg:y="10.5945in" svg:width="0.6866in" svg:height="0.6189in" draw:z-index="238"><draw:image xlink:href="Pictures/10000001000000840000007752069C51.png" xlink:type="simple" xlink:show="embed" xlink:actuate="onLoad" draw:mime-type="image/png"/></draw:frame><draw:frame draw:style-name="Mfr2" draw:name="Image449" text:anchor-type="char" svg:x="0.7736in" svg:y="10.8752in" svg:width="1.9181in" svg:height="0.128in" draw:z-index="324"><draw:image xlink:href="Pictures/100000010000017F0000001931F81BC8.png" xlink:type="simple" xlink:show="embed" xlink:actuate="onLoad" draw:mime-type="image/png"/></draw:frame><draw:frame draw:style-name="Mfr2" draw:name="Image450" text:anchor-type="char" svg:x="7.2972in" svg:y="10.8752in" svg:width="0.1984in" svg:height="0.128in" draw:z-index="323"><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7" text:anchor-type="char" svg:x="7.2972in" svg:y="10.8752in" svg:width="0.2in" svg:height="0.1283in"><draw:text-box><text:p text:style-name="MP7"><text:page-number text:select-page="current">40</text:page-number></text:p></draw:text-box></draw:frame><draw:frame draw:style-name="Mfr4" draw:name="Frame2671" text:anchor-type="char" svg:x="7.2972in" svg:y="10.8752in" svg:width="0.2in" svg:height="0.1283in"><draw:text-box><text:p text:style-name="MP7"><text:page-number text:select-page="current">40</text:page-number></text:p></draw:text-box></draw:frame><draw:frame draw:style-name="Mfr2" draw:name="Image451" text:anchor-type="char" svg:x="0.7736in" svg:y="10.8752in" svg:width="1.9181in" svg:height="0.128in"><draw:image xlink:href="Pictures/100000010000017F0000001931F81BC8.png" xlink:type="simple" xlink:show="embed" xlink:actuate="onLoad" draw:mime-type="image/png"/></draw:frame><draw:frame draw:style-name="Mfr2" draw:name="Image45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9" style:page-layout-name="Mpm7" draw:style-name="Mdp1">
      <style:header>
        <text:p text:style-name="MP1"><draw:frame draw:style-name="Mfr3" draw:name="Frame2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69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53" text:anchor-type="char" svg:x="0.4925in" svg:y="0in" svg:width="7.7756in" svg:height="1.3874in"><draw:image xlink:href="Pictures/1000000100000613000001153857E5DA.png" xlink:type="simple" xlink:show="embed" xlink:actuate="onLoad" draw:mime-type="image/png"/></draw:frame><draw:frame draw:style-name="Mfr2" draw:name="Image454" text:anchor-type="char" svg:x="1.6811in" svg:y="0.5965in" svg:width="1.5984in" svg:height="0.4035in"><draw:image xlink:href="Pictures/100000010000013F000000509651FD70.png" xlink:type="simple" xlink:show="embed" xlink:actuate="onLoad" draw:mime-type="image/png"/></draw:frame><draw:frame draw:style-name="Mfr2" draw:name="Image45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456" text:anchor-type="char" svg:x="0.4925in" svg:y="0in" svg:width="7.7756in" svg:height="1.3874in" draw:z-index="328"><draw:image xlink:href="Pictures/1000000100000613000001153857E5DA.png" xlink:type="simple" xlink:show="embed" xlink:actuate="onLoad" draw:mime-type="image/png"/></draw:frame><draw:frame draw:style-name="Mfr2" draw:name="Image457" text:anchor-type="char" svg:x="1.6811in" svg:y="0.5965in" svg:width="1.5984in" svg:height="0.4035in" draw:z-index="327"><draw:image xlink:href="Pictures/100000010000013F000000509651FD70.png" xlink:type="simple" xlink:show="embed" xlink:actuate="onLoad" draw:mime-type="image/png"/></draw:frame><draw:frame draw:style-name="Mfr2" draw:name="Image458" text:anchor-type="char" svg:x="5.5709in" svg:y="0.7409in" svg:width="1.9236in" svg:height="0.2028in" draw:z-index="326"><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3" text:anchor-type="char" svg:x="7.2972in" svg:y="10.8752in" svg:width="0.2in" svg:height="0.1283in"><draw:text-box><text:p text:style-name="MP7"><text:page-number text:select-page="current">41</text:page-number></text:p></draw:text-box></draw:frame><draw:frame draw:style-name="Mfr4" draw:name="Frame2731" text:anchor-type="char" svg:x="7.2972in" svg:y="10.8752in" svg:width="0.2in" svg:height="0.1283in"><draw:text-box><text:p text:style-name="MP7"><text:page-number text:select-page="current">41</text:page-number></text:p></draw:text-box></draw:frame><draw:frame draw:style-name="Mfr2" draw:name="Image459" text:anchor-type="char" svg:x="0.7736in" svg:y="10.8752in" svg:width="1.9181in" svg:height="0.128in"><draw:image xlink:href="Pictures/100000010000017F0000001931F81BC8.png" xlink:type="simple" xlink:show="embed" xlink:actuate="onLoad" draw:mime-type="image/png"/></draw:frame><draw:frame draw:style-name="Mfr2" draw:name="Image46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text:anchor-type="char" svg:x="3.7902in" svg:y="10.5945in" svg:width="0.6866in" svg:height="0.6189in" draw:z-index="239"><draw:image xlink:href="Pictures/10000001000000840000007752069C51.png" xlink:type="simple" xlink:show="embed" xlink:actuate="onLoad" draw:mime-type="image/png"/></draw:frame><draw:frame draw:style-name="Mfr2" draw:name="Image461" text:anchor-type="char" svg:x="0.7736in" svg:y="10.8752in" svg:width="1.9181in" svg:height="0.128in" draw:z-index="330"><draw:image xlink:href="Pictures/100000010000017F0000001931F81BC8.png" xlink:type="simple" xlink:show="embed" xlink:actuate="onLoad" draw:mime-type="image/png"/></draw:frame><draw:frame draw:style-name="Mfr2" draw:name="Image462" text:anchor-type="char" svg:x="7.2972in" svg:y="10.8752in" svg:width="0.1984in" svg:height="0.128in" draw:z-index="329"><draw:image xlink:href="Pictures/100000010000002700000019D898E835.png" xlink:type="simple" xlink:show="embed" xlink:actuate="onLoad" draw:mime-type="image/png"/></draw:frame></text:p>
      </style:footer-left>
    </style:master-page>
    <style:master-page style:name="Converted40" style:page-layout-name="Mpm7" draw:style-name="Mdp1">
      <style:header>
        <text:p text:style-name="MP1"><draw:frame draw:style-name="Mfr2" draw:name="Image463" text:anchor-type="char" svg:x="0.4925in" svg:y="0in" svg:width="7.7756in" svg:height="1.3874in" draw:z-index="335"><draw:image xlink:href="Pictures/1000000100000613000001153857E5DA.png" xlink:type="simple" xlink:show="embed" xlink:actuate="onLoad" draw:mime-type="image/png"/></draw:frame><draw:frame draw:style-name="Mfr2" draw:name="Image464" text:anchor-type="char" svg:x="1.6811in" svg:y="0.5965in" svg:width="1.5984in" svg:height="0.4035in" draw:z-index="334"><draw:image xlink:href="Pictures/100000010000013F000000509651FD70.png" xlink:type="simple" xlink:show="embed" xlink:actuate="onLoad" draw:mime-type="image/png"/></draw:frame><draw:frame draw:style-name="Mfr2" draw:name="Image465" text:anchor-type="char" svg:x="5.5709in" svg:y="0.7409in" svg:width="1.9236in" svg:height="0.2028in" draw:z-index="333"><draw:image xlink:href="Pictures/100000010000018000000028EC1C6272.png" xlink:type="simple" xlink:show="embed" xlink:actuate="onLoad" draw:mime-type="image/png"/></draw:frame></text:p>
      </style:header>
      <style:header-left>
        <text:p text:style-name="MP1"><draw:frame draw:style-name="Mfr3" draw:name="Frame27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9"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79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66" text:anchor-type="char" svg:x="0.4925in" svg:y="0in" svg:width="7.7756in" svg:height="1.3874in"><draw:image xlink:href="Pictures/1000000100000613000001153857E5DA.png" xlink:type="simple" xlink:show="embed" xlink:actuate="onLoad" draw:mime-type="image/png"/></draw:frame><draw:frame draw:style-name="Mfr2" draw:name="Image467" text:anchor-type="char" svg:x="1.6811in" svg:y="0.5965in" svg:width="1.5984in" svg:height="0.4035in"><draw:image xlink:href="Pictures/100000010000013F000000509651FD70.png" xlink:type="simple" xlink:show="embed" xlink:actuate="onLoad" draw:mime-type="image/png"/></draw:frame><draw:frame draw:style-name="Mfr2" draw:name="Image46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text:anchor-type="char" svg:x="3.7902in" svg:y="10.5945in" svg:width="0.6866in" svg:height="0.6189in" draw:z-index="221"><draw:image xlink:href="Pictures/10000001000000840000007752069C51.png" xlink:type="simple" xlink:show="embed" xlink:actuate="onLoad" draw:mime-type="image/png"/></draw:frame><draw:frame draw:style-name="Mfr2" draw:name="Image469" text:anchor-type="char" svg:x="0.7736in" svg:y="10.8752in" svg:width="1.9181in" svg:height="0.128in" draw:z-index="337"><draw:image xlink:href="Pictures/100000010000017F0000001931F81BC8.png" xlink:type="simple" xlink:show="embed" xlink:actuate="onLoad" draw:mime-type="image/png"/></draw:frame><draw:frame draw:style-name="Mfr2" draw:name="Image470" text:anchor-type="char" svg:x="7.2972in" svg:y="10.8752in" svg:width="0.1984in" svg:height="0.128in" draw:z-index="336"><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3" text:anchor-type="char" svg:x="7.2972in" svg:y="10.8752in" svg:width="0.2in" svg:height="0.1283in"><draw:text-box><text:p text:style-name="MP7"><text:page-number text:select-page="current">42</text:page-number></text:p></draw:text-box></draw:frame><draw:frame draw:style-name="Mfr4" draw:name="Frame2831" text:anchor-type="char" svg:x="7.2972in" svg:y="10.8752in" svg:width="0.2in" svg:height="0.1283in"><draw:text-box><text:p text:style-name="MP7"><text:page-number text:select-page="current">42</text:page-number></text:p></draw:text-box></draw:frame><draw:frame draw:style-name="Mfr2" draw:name="Image471" text:anchor-type="char" svg:x="0.7736in" svg:y="10.8752in" svg:width="1.9181in" svg:height="0.128in"><draw:image xlink:href="Pictures/100000010000017F0000001931F81BC8.png" xlink:type="simple" xlink:show="embed" xlink:actuate="onLoad" draw:mime-type="image/png"/></draw:frame><draw:frame draw:style-name="Mfr2" draw:name="Image47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41" style:page-layout-name="Mpm7" draw:style-name="Mdp1">
      <style:header>
        <text:p text:style-name="MP1"><draw:frame draw:style-name="Mfr3" draw:name="Frame2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5"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86"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73" text:anchor-type="char" svg:x="0.4925in" svg:y="0in" svg:width="7.7756in" svg:height="1.3874in"><draw:image xlink:href="Pictures/1000000100000613000001153857E5DA.png" xlink:type="simple" xlink:show="embed" xlink:actuate="onLoad" draw:mime-type="image/png"/></draw:frame><draw:frame draw:style-name="Mfr2" draw:name="Image474" text:anchor-type="char" svg:x="1.6811in" svg:y="0.5965in" svg:width="1.5984in" svg:height="0.4035in"><draw:image xlink:href="Pictures/100000010000013F000000509651FD70.png" xlink:type="simple" xlink:show="embed" xlink:actuate="onLoad" draw:mime-type="image/png"/></draw:frame><draw:frame draw:style-name="Mfr2" draw:name="Image47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476" text:anchor-type="char" svg:x="0.4925in" svg:y="0in" svg:width="7.7756in" svg:height="1.3874in" draw:z-index="342"><draw:image xlink:href="Pictures/1000000100000613000001153857E5DA.png" xlink:type="simple" xlink:show="embed" xlink:actuate="onLoad" draw:mime-type="image/png"/></draw:frame><draw:frame draw:style-name="Mfr2" draw:name="Image477" text:anchor-type="char" svg:x="1.6811in" svg:y="0.5965in" svg:width="1.5984in" svg:height="0.4035in" draw:z-index="341"><draw:image xlink:href="Pictures/100000010000013F000000509651FD70.png" xlink:type="simple" xlink:show="embed" xlink:actuate="onLoad" draw:mime-type="image/png"/></draw:frame><draw:frame draw:style-name="Mfr2" draw:name="Image478" text:anchor-type="char" svg:x="5.5709in" svg:y="0.7409in" svg:width="1.9236in" svg:height="0.2028in" draw:z-index="340"><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0" text:anchor-type="char" svg:x="7.2972in" svg:y="10.8752in" svg:width="0.2in" svg:height="0.1283in"><draw:text-box><text:p text:style-name="MP7"><text:page-number text:select-page="current">43</text:page-number></text:p></draw:text-box></draw:frame><draw:frame draw:style-name="Mfr4" draw:name="Frame2901" text:anchor-type="char" svg:x="7.2972in" svg:y="10.8752in" svg:width="0.2in" svg:height="0.1283in"><draw:text-box><text:p text:style-name="MP7"><text:page-number text:select-page="current">43</text:page-number></text:p></draw:text-box></draw:frame><draw:frame draw:style-name="Mfr2" draw:name="Image479" text:anchor-type="char" svg:x="0.7736in" svg:y="10.8752in" svg:width="1.9181in" svg:height="0.128in"><draw:image xlink:href="Pictures/100000010000017F0000001931F81BC8.png" xlink:type="simple" xlink:show="embed" xlink:actuate="onLoad" draw:mime-type="image/png"/></draw:frame><draw:frame draw:style-name="Mfr2" draw:name="Image48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Copy 1" text:anchor-type="char" svg:x="3.7902in" svg:y="10.5945in" svg:width="0.6866in" svg:height="0.6189in" draw:z-index="232"><draw:image xlink:href="Pictures/10000001000000840000007752069C51.png" xlink:type="simple" xlink:show="embed" xlink:actuate="onLoad" draw:mime-type="image/png"/></draw:frame><draw:frame draw:style-name="Mfr2" draw:name="Image481" text:anchor-type="char" svg:x="0.7736in" svg:y="10.8752in" svg:width="1.9181in" svg:height="0.128in" draw:z-index="344"><draw:image xlink:href="Pictures/100000010000017F0000001931F81BC8.png" xlink:type="simple" xlink:show="embed" xlink:actuate="onLoad" draw:mime-type="image/png"/></draw:frame><draw:frame draw:style-name="Mfr2" draw:name="Image482" text:anchor-type="char" svg:x="7.2972in" svg:y="10.8752in" svg:width="0.1984in" svg:height="0.128in" draw:z-index="343"><draw:image xlink:href="Pictures/100000010000002700000019D898E835.png" xlink:type="simple" xlink:show="embed" xlink:actuate="onLoad" draw:mime-type="image/png"/></draw:frame></text:p>
      </style:footer-left>
    </style:master-page>
    <style:master-page style:name="Converted42" style:page-layout-name="Mpm7" draw:style-name="Mdp1">
      <style:header>
        <text:p text:style-name="MP1"><draw:frame draw:style-name="Mfr2" draw:name="Image483" text:anchor-type="char" svg:x="0.4925in" svg:y="0in" svg:width="7.7756in" svg:height="1.3874in" draw:z-index="349"><draw:image xlink:href="Pictures/1000000100000613000001153857E5DA.png" xlink:type="simple" xlink:show="embed" xlink:actuate="onLoad" draw:mime-type="image/png"/></draw:frame><draw:frame draw:style-name="Mfr2" draw:name="Image484" text:anchor-type="char" svg:x="1.6811in" svg:y="0.5965in" svg:width="1.5984in" svg:height="0.4035in" draw:z-index="348"><draw:image xlink:href="Pictures/100000010000013F000000509651FD70.png" xlink:type="simple" xlink:show="embed" xlink:actuate="onLoad" draw:mime-type="image/png"/></draw:frame><draw:frame draw:style-name="Mfr2" draw:name="Image485" text:anchor-type="char" svg:x="5.5709in" svg:y="0.7409in" svg:width="1.9236in" svg:height="0.2028in" draw:z-index="346"><draw:image xlink:href="Pictures/100000010000018000000028EC1C6272.png" xlink:type="simple" xlink:show="embed" xlink:actuate="onLoad" draw:mime-type="image/png"/></draw:frame></text:p>
      </style:header>
      <style:header-left>
        <text:p text:style-name="MP1"><draw:frame draw:style-name="Mfr3" draw:name="Frame2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9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6"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296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86" text:anchor-type="char" svg:x="0.4925in" svg:y="0in" svg:width="7.7756in" svg:height="1.3874in"><draw:image xlink:href="Pictures/1000000100000613000001153857E5DA.png" xlink:type="simple" xlink:show="embed" xlink:actuate="onLoad" draw:mime-type="image/png"/></draw:frame><draw:frame draw:style-name="Mfr2" draw:name="Image487" text:anchor-type="char" svg:x="1.6811in" svg:y="0.5965in" svg:width="1.5984in" svg:height="0.4035in"><draw:image xlink:href="Pictures/100000010000013F000000509651FD70.png" xlink:type="simple" xlink:show="embed" xlink:actuate="onLoad" draw:mime-type="image/png"/></draw:frame><draw:frame draw:style-name="Mfr2" draw:name="Image48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Copy 1" text:anchor-type="char" svg:x="3.7902in" svg:y="10.5945in" svg:width="0.6866in" svg:height="0.6189in" draw:z-index="228"><draw:image xlink:href="Pictures/10000001000000840000007752069C51.png" xlink:type="simple" xlink:show="embed" xlink:actuate="onLoad" draw:mime-type="image/png"/></draw:frame><draw:frame draw:style-name="Mfr2" draw:name="Image489" text:anchor-type="char" svg:x="0.7736in" svg:y="10.8752in" svg:width="1.9181in" svg:height="0.128in" draw:z-index="347"><draw:image xlink:href="Pictures/100000010000017F0000001931F81BC8.png" xlink:type="simple" xlink:show="embed" xlink:actuate="onLoad" draw:mime-type="image/png"/></draw:frame><draw:frame draw:style-name="Mfr2" draw:name="Image490" text:anchor-type="char" svg:x="7.2972in" svg:y="10.8752in" svg:width="0.1984in" svg:height="0.128in" draw:z-index="387"><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 text:anchor-type="char" svg:x="7.2972in" svg:y="10.8752in" svg:width="0.2in" svg:height="0.1283in"><draw:text-box><text:p text:style-name="MP9"><text:span text:style-name="MT7"><text:page-number text:select-page="current">44</text:page-number></text:span></text:p></draw:text-box></draw:frame><draw:frame draw:style-name="Mfr3" draw:name="Frame300" text:anchor-type="char" svg:x="7.2972in" svg:y="10.8752in" svg:width="0.2in" svg:height="0.1283in"><draw:text-box><text:p text:style-name="MP7"><text:page-number text:select-page="current">44</text:page-number></text:p></draw:text-box></draw:frame><draw:frame draw:style-name="Mfr4" draw:name="Frame3001" text:anchor-type="char" svg:x="7.2972in" svg:y="10.8752in" svg:width="0.2in" svg:height="0.1283in"><draw:text-box><text:p text:style-name="MP7"><text:page-number text:select-page="current">44</text:page-number></text:p></draw:text-box></draw:frame><draw:frame draw:style-name="Mfr2" draw:name="Image491" text:anchor-type="char" svg:x="0.7736in" svg:y="10.8752in" svg:width="1.9181in" svg:height="0.128in" draw:z-index="48"><draw:image xlink:href="Pictures/100000010000017F0000001931F81BC8.png" xlink:type="simple" xlink:show="embed" xlink:actuate="onLoad" draw:mime-type="image/png"/></draw:frame><draw:frame draw:style-name="Mfr2" draw:name="Image492" text:anchor-type="char" svg:x="7.2972in" svg:y="10.8752in" svg:width="0.1984in" svg:height="0.128in" draw:z-index="50"><draw:image xlink:href="Pictures/100000010000002700000019D898E835.png" xlink:type="simple" xlink:show="embed" xlink:actuate="onLoad" draw:mime-type="image/png"/></draw:frame></text:p>
      </style:footer-left>
    </style:master-page>
    <style:master-page style:name="Converted43" style:page-layout-name="Mpm7" draw:style-name="Mdp1">
      <style:header>
        <text:p text:style-name="MP1"><draw:frame draw:style-name="Mfr3" draw:name="Frame3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302"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302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493" text:anchor-type="char" svg:x="0.4925in" svg:y="0in" svg:width="7.7756in" svg:height="1.3874in" draw:z-index="51"><draw:image xlink:href="Pictures/1000000100000613000001153857E5DA.png" xlink:type="simple" xlink:show="embed" xlink:actuate="onLoad" draw:mime-type="image/png"/></draw:frame><draw:frame draw:style-name="Mfr2" draw:name="Image494" text:anchor-type="char" svg:x="1.6811in" svg:y="0.5965in" svg:width="1.5984in" svg:height="0.4035in" draw:z-index="52"><draw:image xlink:href="Pictures/100000010000013F000000509651FD70.png" xlink:type="simple" xlink:show="embed" xlink:actuate="onLoad" draw:mime-type="image/png"/></draw:frame><draw:frame draw:style-name="Mfr2" draw:name="Image495" text:anchor-type="char" svg:x="5.5709in" svg:y="0.7409in" svg:width="1.9236in" svg:height="0.2028in" draw:z-index="54"><draw:image xlink:href="Pictures/100000010000018000000028EC1C6272.png" xlink:type="simple" xlink:show="embed" xlink:actuate="onLoad" draw:mime-type="image/png"/></draw:frame></text:p>
      </style:header>
      <style:header-left>
        <text:p text:style-name="MP1"><draw:frame draw:style-name="Mfr2" draw:name="Image496" text:anchor-type="char" svg:x="0.4925in" svg:y="0in" svg:width="7.7756in" svg:height="1.3874in" draw:z-index="388"><draw:image xlink:href="Pictures/1000000100000613000001153857E5DA.png" xlink:type="simple" xlink:show="embed" xlink:actuate="onLoad" draw:mime-type="image/png"/></draw:frame><draw:frame draw:style-name="Mfr2" draw:name="Image497" text:anchor-type="char" svg:x="1.6811in" svg:y="0.5965in" svg:width="1.5984in" svg:height="0.4035in" draw:z-index="389"><draw:image xlink:href="Pictures/100000010000013F000000509651FD70.png" xlink:type="simple" xlink:show="embed" xlink:actuate="onLoad" draw:mime-type="image/png"/></draw:frame><draw:frame draw:style-name="Mfr2" draw:name="Image498" text:anchor-type="char" svg:x="5.5709in" svg:y="0.7409in" svg:width="1.9236in" svg:height="0.2028in" draw:z-index="390"><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8" text:anchor-type="char" svg:x="7.2972in" svg:y="10.8752in" svg:width="0.2in" svg:height="0.1283in"><draw:text-box><text:p text:style-name="MP9"><text:span text:style-name="MT7"><text:page-number text:select-page="current">45</text:page-number></text:span></text:p></draw:text-box></draw:frame><draw:frame draw:style-name="Mfr3" draw:name="Frame306" text:anchor-type="char" svg:x="7.2972in" svg:y="10.8752in" svg:width="0.2in" svg:height="0.1283in"><draw:text-box><text:p text:style-name="MP7"><text:page-number text:select-page="current">45</text:page-number></text:p></draw:text-box></draw:frame><draw:frame draw:style-name="Mfr4" draw:name="Frame3061" text:anchor-type="char" svg:x="7.2972in" svg:y="10.8752in" svg:width="0.2in" svg:height="0.1283in"><draw:text-box><text:p text:style-name="MP7"><text:page-number text:select-page="current">45</text:page-number></text:p></draw:text-box></draw:frame><draw:frame draw:style-name="Mfr2" draw:name="Image499" text:anchor-type="char" svg:x="0.7736in" svg:y="10.8752in" svg:width="1.9181in" svg:height="0.128in" draw:z-index="58"><draw:image xlink:href="Pictures/100000010000017F0000001931F81BC8.png" xlink:type="simple" xlink:show="embed" xlink:actuate="onLoad" draw:mime-type="image/png"/></draw:frame><draw:frame draw:style-name="Mfr2" draw:name="Image500" text:anchor-type="char" svg:x="7.2972in" svg:y="10.8752in" svg:width="0.1984in" svg:height="0.128in" draw:z-index="59"><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Copy 1 Copy 1 Copy 1" text:anchor-type="char" svg:x="3.7902in" svg:y="10.5945in" svg:width="0.6866in" svg:height="0.6189in" draw:z-index="219"><draw:image xlink:href="Pictures/10000001000000840000007752069C51.png" xlink:type="simple" xlink:show="embed" xlink:actuate="onLoad" draw:mime-type="image/png"/></draw:frame><draw:frame draw:style-name="Mfr2" draw:name="Image501" text:anchor-type="char" svg:x="0.7736in" svg:y="10.8752in" svg:width="1.9181in" svg:height="0.128in" draw:z-index="391"><draw:image xlink:href="Pictures/100000010000017F0000001931F81BC8.png" xlink:type="simple" xlink:show="embed" xlink:actuate="onLoad" draw:mime-type="image/png"/></draw:frame><draw:frame draw:style-name="Mfr2" draw:name="Image502" text:anchor-type="char" svg:x="7.2972in" svg:y="10.8752in" svg:width="0.1984in" svg:height="0.128in" draw:z-index="392"><draw:image xlink:href="Pictures/100000010000002700000019D898E835.png" xlink:type="simple" xlink:show="embed" xlink:actuate="onLoad" draw:mime-type="image/png"/></draw:frame></text:p>
      </style:footer-left>
    </style:master-page>
    <style:master-page style:name="Converted44" style:page-layout-name="Mpm7" draw:style-name="Mdp1">
      <style:header>
        <text:p text:style-name="MP1"><draw:frame draw:style-name="Mfr2" draw:name="Image503" text:anchor-type="char" svg:x="0.4925in" svg:y="0in" svg:width="7.7756in" svg:height="1.3874in" draw:z-index="393"><draw:image xlink:href="Pictures/1000000100000613000001153857E5DA.png" xlink:type="simple" xlink:show="embed" xlink:actuate="onLoad" draw:mime-type="image/png"/></draw:frame><draw:frame draw:style-name="Mfr2" draw:name="Image504" text:anchor-type="char" svg:x="1.6811in" svg:y="0.5965in" svg:width="1.5984in" svg:height="0.4035in" draw:z-index="394"><draw:image xlink:href="Pictures/100000010000013F000000509651FD70.png" xlink:type="simple" xlink:show="embed" xlink:actuate="onLoad" draw:mime-type="image/png"/></draw:frame><draw:frame draw:style-name="Mfr2" draw:name="Image505" text:anchor-type="char" svg:x="5.5709in" svg:y="0.7409in" svg:width="1.9236in" svg:height="0.2028in" draw:z-index="395"><draw:image xlink:href="Pictures/100000010000018000000028EC1C6272.png" xlink:type="simple" xlink:show="embed" xlink:actuate="onLoad" draw:mime-type="image/png"/></draw:frame></text:p>
      </style:header>
      <style:header-left>
        <text:p text:style-name="MP1"><draw:frame draw:style-name="Mfr3" draw:name="Frame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4"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312"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312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506" text:anchor-type="char" svg:x="0.4925in" svg:y="0in" svg:width="7.7756in" svg:height="1.3874in" draw:z-index="67"><draw:image xlink:href="Pictures/1000000100000613000001153857E5DA.png" xlink:type="simple" xlink:show="embed" xlink:actuate="onLoad" draw:mime-type="image/png"/></draw:frame><draw:frame draw:style-name="Mfr2" draw:name="Image507" text:anchor-type="char" svg:x="1.6811in" svg:y="0.5965in" svg:width="1.5984in" svg:height="0.4035in" draw:z-index="68"><draw:image xlink:href="Pictures/100000010000013F000000509651FD70.png" xlink:type="simple" xlink:show="embed" xlink:actuate="onLoad" draw:mime-type="image/png"/></draw:frame><draw:frame draw:style-name="Mfr2" draw:name="Image508" text:anchor-type="char" svg:x="5.5709in" svg:y="0.7409in" svg:width="1.9236in" svg:height="0.2028in" draw:z-index="69"><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Copy 1 Copy 1 Copy 1" text:anchor-type="char" svg:x="3.7902in" svg:y="10.5945in" svg:width="0.6866in" svg:height="0.6189in" draw:z-index="201"><draw:image xlink:href="Pictures/10000001000000840000007752069C51.png" xlink:type="simple" xlink:show="embed" xlink:actuate="onLoad" draw:mime-type="image/png"/></draw:frame><draw:frame draw:style-name="Mfr2" draw:name="Image509" text:anchor-type="char" svg:x="0.7736in" svg:y="10.8752in" svg:width="1.9181in" svg:height="0.128in" draw:z-index="396"><draw:image xlink:href="Pictures/100000010000017F0000001931F81BC8.png" xlink:type="simple" xlink:show="embed" xlink:actuate="onLoad" draw:mime-type="image/png"/></draw:frame><draw:frame draw:style-name="Mfr2" draw:name="Image510" text:anchor-type="char" svg:x="7.2972in" svg:y="10.8752in" svg:width="0.1984in" svg:height="0.128in" draw:z-index="397"><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 text:anchor-type="char" svg:x="7.2972in" svg:y="10.8752in" svg:width="0.2in" svg:height="0.1283in"><draw:text-box><text:p text:style-name="MP9"><text:span text:style-name="MT7"><text:page-number text:select-page="current">46</text:page-number></text:span></text:p></draw:text-box></draw:frame><draw:frame draw:style-name="Mfr3" draw:name="Frame316" text:anchor-type="char" svg:x="7.2972in" svg:y="10.8752in" svg:width="0.2in" svg:height="0.1283in"><draw:text-box><text:p text:style-name="MP7"><text:page-number text:select-page="current">46</text:page-number></text:p></draw:text-box></draw:frame><draw:frame draw:style-name="Mfr4" draw:name="Frame3161" text:anchor-type="char" svg:x="7.2972in" svg:y="10.8752in" svg:width="0.2in" svg:height="0.1283in"><draw:text-box><text:p text:style-name="MP7"><text:page-number text:select-page="current">46</text:page-number></text:p></draw:text-box></draw:frame><draw:frame draw:style-name="Mfr2" draw:name="Image511" text:anchor-type="char" svg:x="0.7736in" svg:y="10.8752in" svg:width="1.9181in" svg:height="0.128in" draw:z-index="73"><draw:image xlink:href="Pictures/100000010000017F0000001931F81BC8.png" xlink:type="simple" xlink:show="embed" xlink:actuate="onLoad" draw:mime-type="image/png"/></draw:frame><draw:frame draw:style-name="Mfr2" draw:name="Image512" text:anchor-type="char" svg:x="7.2972in" svg:y="10.8752in" svg:width="0.1984in" svg:height="0.128in" draw:z-index="75"><draw:image xlink:href="Pictures/100000010000002700000019D898E835.png" xlink:type="simple" xlink:show="embed" xlink:actuate="onLoad" draw:mime-type="image/png"/></draw:frame></text:p>
      </style:footer-left>
    </style:master-page>
    <style:master-page style:name="Converted45" style:page-layout-name="Mpm7" draw:style-name="Mdp1">
      <style:header>
        <text:p text:style-name="MP1"><draw:frame draw:style-name="Mfr3" draw:name="Frame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4"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318"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318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513" text:anchor-type="char" svg:x="0.4925in" svg:y="0in" svg:width="7.7756in" svg:height="1.3874in" draw:z-index="76"><draw:image xlink:href="Pictures/1000000100000613000001153857E5DA.png" xlink:type="simple" xlink:show="embed" xlink:actuate="onLoad" draw:mime-type="image/png"/></draw:frame><draw:frame draw:style-name="Mfr2" draw:name="Image514" text:anchor-type="char" svg:x="1.6811in" svg:y="0.5965in" svg:width="1.5984in" svg:height="0.4035in" draw:z-index="77"><draw:image xlink:href="Pictures/100000010000013F000000509651FD70.png" xlink:type="simple" xlink:show="embed" xlink:actuate="onLoad" draw:mime-type="image/png"/></draw:frame><draw:frame draw:style-name="Mfr2" draw:name="Image515" text:anchor-type="char" svg:x="5.5709in" svg:y="0.7409in" svg:width="1.9236in" svg:height="0.2028in" draw:z-index="78"><draw:image xlink:href="Pictures/100000010000018000000028EC1C6272.png" xlink:type="simple" xlink:show="embed" xlink:actuate="onLoad" draw:mime-type="image/png"/></draw:frame></text:p>
      </style:header>
      <style:header-left>
        <text:p text:style-name="MP1"><draw:frame draw:style-name="Mfr2" draw:name="Image516" text:anchor-type="char" svg:x="0.4925in" svg:y="0in" svg:width="7.7756in" svg:height="1.3874in" draw:z-index="398"><draw:image xlink:href="Pictures/1000000100000613000001153857E5DA.png" xlink:type="simple" xlink:show="embed" xlink:actuate="onLoad" draw:mime-type="image/png"/></draw:frame><draw:frame draw:style-name="Mfr2" draw:name="Image517" text:anchor-type="char" svg:x="1.6811in" svg:y="0.5965in" svg:width="1.5984in" svg:height="0.4035in" draw:z-index="399"><draw:image xlink:href="Pictures/100000010000013F000000509651FD70.png" xlink:type="simple" xlink:show="embed" xlink:actuate="onLoad" draw:mime-type="image/png"/></draw:frame><draw:frame draw:style-name="Mfr2" draw:name="Image518" text:anchor-type="char" svg:x="5.5709in" svg:y="0.7409in" svg:width="1.9236in" svg:height="0.2028in" draw:z-index="400"><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 text:anchor-type="char" svg:x="7.2972in" svg:y="10.8752in" svg:width="0.2in" svg:height="0.1283in"><draw:text-box><text:p text:style-name="MP9"><text:span text:style-name="MT7"><text:page-number text:select-page="current">47</text:page-number></text:span></text:p></draw:text-box></draw:frame><draw:frame draw:style-name="Mfr3" draw:name="Frame322" text:anchor-type="char" svg:x="7.2972in" svg:y="10.8752in" svg:width="0.2in" svg:height="0.1283in"><draw:text-box><text:p text:style-name="MP7"><text:page-number text:select-page="current">47</text:page-number></text:p></draw:text-box></draw:frame><draw:frame draw:style-name="Mfr4" draw:name="Frame3221" text:anchor-type="char" svg:x="7.2972in" svg:y="10.8752in" svg:width="0.2in" svg:height="0.1283in"><draw:text-box><text:p text:style-name="MP7"><text:page-number text:select-page="current">47</text:page-number></text:p></draw:text-box></draw:frame><draw:frame draw:style-name="Mfr2" draw:name="Image519" text:anchor-type="char" svg:x="0.7736in" svg:y="10.8752in" svg:width="1.9181in" svg:height="0.128in" draw:z-index="89"><draw:image xlink:href="Pictures/100000010000017F0000001931F81BC8.png" xlink:type="simple" xlink:show="embed" xlink:actuate="onLoad" draw:mime-type="image/png"/></draw:frame><draw:frame draw:style-name="Mfr2" draw:name="Image520" text:anchor-type="char" svg:x="7.2972in" svg:y="10.8752in" svg:width="0.1984in" svg:height="0.128in" draw:z-index="92"><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Copy 1 Copy 1 Copy 1 Copy 1 Copy 1" text:anchor-type="char" svg:x="3.7902in" svg:y="10.5945in" svg:width="0.6866in" svg:height="0.6189in" draw:z-index="229"><draw:image xlink:href="Pictures/10000001000000840000007752069C51.png" xlink:type="simple" xlink:show="embed" xlink:actuate="onLoad" draw:mime-type="image/png"/></draw:frame><draw:frame draw:style-name="Mfr2" draw:name="Image521" text:anchor-type="char" svg:x="0.7736in" svg:y="10.8752in" svg:width="1.9181in" svg:height="0.128in" draw:z-index="401"><draw:image xlink:href="Pictures/100000010000017F0000001931F81BC8.png" xlink:type="simple" xlink:show="embed" xlink:actuate="onLoad" draw:mime-type="image/png"/></draw:frame><draw:frame draw:style-name="Mfr2" draw:name="Image522" text:anchor-type="char" svg:x="7.2972in" svg:y="10.8752in" svg:width="0.1984in" svg:height="0.128in" draw:z-index="402"><draw:image xlink:href="Pictures/100000010000002700000019D898E835.png" xlink:type="simple" xlink:show="embed" xlink:actuate="onLoad" draw:mime-type="image/png"/></draw:frame></text:p>
      </style:footer-left>
    </style:master-page>
    <style:master-page style:name="Converted46" style:page-layout-name="Mpm7" draw:style-name="Mdp1">
      <style:header>
        <text:p text:style-name="MP1"><draw:frame draw:style-name="Mfr2" draw:name="Image523" text:anchor-type="char" svg:x="0.4925in" svg:y="0in" svg:width="7.7756in" svg:height="1.3874in" draw:z-index="403"><draw:image xlink:href="Pictures/1000000100000613000001153857E5DA.png" xlink:type="simple" xlink:show="embed" xlink:actuate="onLoad" draw:mime-type="image/png"/></draw:frame><draw:frame draw:style-name="Mfr2" draw:name="Image524" text:anchor-type="char" svg:x="1.6811in" svg:y="0.5965in" svg:width="1.5984in" svg:height="0.4035in" draw:z-index="404"><draw:image xlink:href="Pictures/100000010000013F000000509651FD70.png" xlink:type="simple" xlink:show="embed" xlink:actuate="onLoad" draw:mime-type="image/png"/></draw:frame><draw:frame draw:style-name="Mfr2" draw:name="Image525" text:anchor-type="char" svg:x="5.5709in" svg:y="0.7409in" svg:width="1.9236in" svg:height="0.2028in" draw:z-index="405"><draw:image xlink:href="Pictures/100000010000018000000028EC1C6272.png" xlink:type="simple" xlink:show="embed" xlink:actuate="onLoad" draw:mime-type="image/png"/></draw:frame></text:p>
      </style:header>
      <style:header-left>
        <text:p text:style-name="MP1"><draw:frame draw:style-name="Mfr3" draw:name="Frame10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328"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3281"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526" text:anchor-type="char" svg:x="0.4925in" svg:y="0in" svg:width="7.7756in" svg:height="1.3874in" draw:z-index="101"><draw:image xlink:href="Pictures/1000000100000613000001153857E5DA.png" xlink:type="simple" xlink:show="embed" xlink:actuate="onLoad" draw:mime-type="image/png"/></draw:frame><draw:frame draw:style-name="Mfr2" draw:name="Image527" text:anchor-type="char" svg:x="1.6811in" svg:y="0.5965in" svg:width="1.5984in" svg:height="0.4035in" draw:z-index="102"><draw:image xlink:href="Pictures/100000010000013F000000509651FD70.png" xlink:type="simple" xlink:show="embed" xlink:actuate="onLoad" draw:mime-type="image/png"/></draw:frame><draw:frame draw:style-name="Mfr2" draw:name="Image528" text:anchor-type="char" svg:x="5.5709in" svg:y="0.7409in" svg:width="1.9236in" svg:height="0.2028in" draw:z-index="104"><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Copy 1 Copy 1 Copy 1 Copy 1 Copy 1" text:anchor-type="char" svg:x="3.7902in" svg:y="10.5945in" svg:width="0.6866in" svg:height="0.6189in" draw:z-index="227"><draw:image xlink:href="Pictures/10000001000000840000007752069C51.png" xlink:type="simple" xlink:show="embed" xlink:actuate="onLoad" draw:mime-type="image/png"/></draw:frame><draw:frame draw:style-name="Mfr2" draw:name="Image529" text:anchor-type="char" svg:x="0.7736in" svg:y="10.8752in" svg:width="1.9181in" svg:height="0.128in" draw:z-index="406"><draw:image xlink:href="Pictures/100000010000017F0000001931F81BC8.png" xlink:type="simple" xlink:show="embed" xlink:actuate="onLoad" draw:mime-type="image/png"/></draw:frame><draw:frame draw:style-name="Mfr2" draw:name="Image530" text:anchor-type="char" svg:x="7.2972in" svg:y="10.8752in" svg:width="0.1984in" svg:height="0.128in" draw:z-index="407"><draw:image xlink:href="Pictures/100000010000002700000019D898E835.png" xlink:type="simple" xlink:show="embed" xlink:actuate="onLoad" draw:mime-type="image/png"/></draw:frame></text:p>
      </style:footer>
      <style:footer-left>
        <text:p text:style-name="MP1"><draw:frame draw:style-name="Mfr1" draw:name="Image 265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0" text:anchor-type="char" svg:x="7.2972in" svg:y="10.8752in" svg:width="0.2in" svg:height="0.1283in"><draw:text-box><text:p text:style-name="MP9"><text:span text:style-name="MT7"><text:page-number text:select-page="current">48</text:page-number></text:span></text:p></draw:text-box></draw:frame><draw:frame draw:style-name="Mfr3" draw:name="Frame332" text:anchor-type="char" svg:x="7.2972in" svg:y="10.8752in" svg:width="0.2in" svg:height="0.1283in"><draw:text-box><text:p text:style-name="MP7"><text:page-number text:select-page="current">48</text:page-number></text:p></draw:text-box></draw:frame><draw:frame draw:style-name="Mfr4" draw:name="Frame3321" text:anchor-type="char" svg:x="7.2972in" svg:y="10.8752in" svg:width="0.2in" svg:height="0.1283in"><draw:text-box><text:p text:style-name="MP7"><text:page-number text:select-page="current">48</text:page-number></text:p></draw:text-box></draw:frame><draw:frame draw:style-name="Mfr2" draw:name="Image531" text:anchor-type="char" svg:x="0.7736in" svg:y="10.8752in" svg:width="1.9181in" svg:height="0.128in" draw:z-index="108"><draw:image xlink:href="Pictures/100000010000017F0000001931F81BC8.png" xlink:type="simple" xlink:show="embed" xlink:actuate="onLoad" draw:mime-type="image/png"/></draw:frame><draw:frame draw:style-name="Mfr2" draw:name="Image532" text:anchor-type="char" svg:x="7.2972in" svg:y="10.8752in" svg:width="0.1984in" svg:height="0.128in" draw:z-index="109"><draw:image xlink:href="Pictures/100000010000002700000019D898E835.png" xlink:type="simple" xlink:show="embed" xlink:actuate="onLoad" draw:mime-type="image/png"/></draw:frame></text:p>
      </style:footer-left>
    </style:master-page>
    <style:master-page style:name="Converted47" style:page-layout-name="Mpm7" draw:style-name="Mdp1">
      <style:header>
        <text:p text:style-name="MP1"><draw:frame draw:style-name="Mfr3" draw:name="Frame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3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0"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334"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338"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533" text:anchor-type="char" svg:x="0.4925in" svg:y="0in" svg:width="7.7756in" svg:height="1.3874in" draw:z-index="112"><draw:image xlink:href="Pictures/1000000100000613000001153857E5DA.png" xlink:type="simple" xlink:show="embed" xlink:actuate="onLoad" draw:mime-type="image/png"/></draw:frame><draw:frame draw:style-name="Mfr2" draw:name="Image534" text:anchor-type="char" svg:x="1.6811in" svg:y="0.5965in" svg:width="1.5984in" svg:height="0.4035in" draw:z-index="114"><draw:image xlink:href="Pictures/100000010000013F000000509651FD70.png" xlink:type="simple" xlink:show="embed" xlink:actuate="onLoad" draw:mime-type="image/png"/></draw:frame><draw:frame draw:style-name="Mfr2" draw:name="Image535" text:anchor-type="char" svg:x="5.5709in" svg:y="0.7409in" svg:width="1.9236in" svg:height="0.2028in" draw:z-index="115"><draw:image xlink:href="Pictures/100000010000018000000028EC1C6272.png" xlink:type="simple" xlink:show="embed" xlink:actuate="onLoad" draw:mime-type="image/png"/></draw:frame></text:p>
      </style:header>
      <style:header-left>
        <text:p text:style-name="MP1"><draw:frame draw:style-name="Mfr2" draw:name="Image79" text:anchor-type="char" svg:x="0.4925in" svg:y="0in" svg:width="7.7756in" svg:height="1.3874in" draw:z-index="253"><draw:image xlink:href="Pictures/100000010000061300000115FB6770EA.png" xlink:type="simple" xlink:show="embed" xlink:actuate="onLoad" draw:mime-type="image/png"/></draw:frame><draw:frame draw:style-name="Mfr2" draw:name="Image80" text:anchor-type="char" svg:x="1.6811in" svg:y="0.5965in" svg:width="1.7098in" svg:height="0.4035in" draw:z-index="274"><draw:image xlink:href="Pictures/100000010000015500000050805DB97C.png" xlink:type="simple" xlink:show="embed" xlink:actuate="onLoad" draw:mime-type="image/png"/></draw:frame><draw:frame draw:style-name="Mfr2" draw:name="Image89" text:anchor-type="char" svg:x="5.5709in" svg:y="0.7409in" svg:width="1.9236in" svg:height="0.2028in" draw:z-index="287"><draw:image xlink:href="Pictures/100000010000018000000028EC1C6272.png" xlink:type="simple" xlink:show="embed" xlink:actuate="onLoad" draw:mime-type="image/png"/></draw:frame></text:p>
      </style:header-left>
      <style:footer>
        <text:p text:style-name="MP1"><draw:frame draw:style-name="Mfr1" draw:name="Image 262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4" text:anchor-type="char" svg:x="7.2972in" svg:y="10.8752in" svg:width="0.2in" svg:height="0.1283in"><draw:text-box><text:p text:style-name="MP9"><text:span text:style-name="MT7"><text:page-number text:select-page="current">49</text:page-number></text:span></text:p></draw:text-box></draw:frame><draw:frame draw:style-name="Mfr3" draw:name="Frame336" text:anchor-type="char" svg:x="7.2972in" svg:y="10.8752in" svg:width="0.2in" svg:height="0.1283in"><draw:text-box><text:p text:style-name="MP7"><text:page-number text:select-page="current">49</text:page-number></text:p></draw:text-box></draw:frame><draw:frame draw:style-name="Mfr4" draw:name="Frame340" text:anchor-type="char" svg:x="7.2972in" svg:y="10.8752in" svg:width="0.2in" svg:height="0.1283in"><draw:text-box><text:p text:style-name="MP7"><text:page-number text:select-page="current">49</text:page-number></text:p></draw:text-box></draw:frame><draw:frame draw:style-name="Mfr2" draw:name="Image536" text:anchor-type="char" svg:x="0.7736in" svg:y="10.8752in" svg:width="1.9181in" svg:height="0.128in" draw:z-index="116"><draw:image xlink:href="Pictures/100000010000017F0000001931F81BC8.png" xlink:type="simple" xlink:show="embed" xlink:actuate="onLoad" draw:mime-type="image/png"/></draw:frame><draw:frame draw:style-name="Mfr2" draw:name="Image537" text:anchor-type="char" svg:x="7.2972in" svg:y="10.8752in" svg:width="0.1984in" svg:height="0.128in" draw:z-index="117"><draw:image xlink:href="Pictures/100000010000002700000019D898E835.png" xlink:type="simple" xlink:show="embed" xlink:actuate="onLoad" draw:mime-type="image/png"/></draw:frame></text:p>
      </style:footer>
      <style:footer-left>
        <text:p text:style-name="MP1"><draw:frame draw:style-name="Mfr1" draw:name="Image 327" text:anchor-type="char" svg:x="3.7902in" svg:y="10.5945in" svg:width="0.6866in" svg:height="0.6189in" draw:z-index="23"><draw:image xlink:href="Pictures/10000001000000840000007752069C51.png" xlink:type="simple" xlink:show="embed" xlink:actuate="onLoad" draw:mime-type="image/png"/></draw:frame><draw:frame draw:style-name="Mfr2" draw:name="Image81" text:anchor-type="char" svg:x="0.7736in" svg:y="10.8752in" svg:width="1.9181in" svg:height="0.128in" draw:z-index="275"><draw:image xlink:href="Pictures/100000010000017F0000001931F81BC8.png" xlink:type="simple" xlink:show="embed" xlink:actuate="onLoad" draw:mime-type="image/png"/></draw:frame><draw:frame draw:style-name="Mfr2" draw:name="Image82" text:anchor-type="char" svg:x="7.2972in" svg:y="10.8752in" svg:width="0.1984in" svg:height="0.128in" draw:z-index="276"><draw:image xlink:href="Pictures/100000010000002700000019D898E835.png" xlink:type="simple" xlink:show="embed" xlink:actuate="onLoad" draw:mime-type="image/png"/></draw:frame></text:p>
      </style:footer-left>
    </style:master-page>
    <style:master-page style:name="Converted48" style:page-layout-name="Mpm9" draw:style-name="Mdp1">
      <style:header>
        <text:p text:style-name="MP2"/>
      </style:header>
      <style:header-left>
        <text:p text:style-name="MP1"><draw:frame draw:style-name="Mfr3" draw:name="Frame135"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3"> </text:span><text:span text:style-name="MT11">MUNICIPAL</text:span></text:p></draw:text-box></draw:frame><draw:frame draw:style-name="Mfr3" draw:name="Frame34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3"> </text:span><text:span text:style-name="MT11">MUNICIPAL</text:span></text:p></draw:text-box></draw:frame><draw:frame draw:style-name="Mfr4" draw:name="Frame343"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3"> </text:span><text:span text:style-name="MT11">MUNICIPAL</text:span></text:p></draw:text-box></draw:frame><draw:frame draw:style-name="Mfr3" draw:name="Frame136"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3" draw:name="Frame342"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4" draw:name="Frame344" text:anchor-type="char" svg:x="5.5709in" svg:y="0.7409in" svg:width="1.9252in" svg:height="0.2035in"><draw:text-box><text:p text:style-name="MP3"><text:span text:style-name="MT13">DOM</text:span><text:span text:style-name="MT14"> </text:span><text:span text:style-name="MT13">7644</text:span><text:span text:style-name="MT14"> </text:span><text:span text:style-name="MT13">-</text:span><text:span text:style-name="MT14"> </text:span><text:span text:style-name="MT13">11 de</text:span><text:span text:style-name="MT14"> </text:span><text:span text:style-name="MT13">Agosto</text:span><text:span text:style-name="MT14"> </text:span><text:span text:style-name="MT13">de </text:span><text:span text:style-name="MT15">2026</text:span></text:p></draw:text-box></draw:frame><draw:frame draw:style-name="Mfr2" draw:name="Image538" text:anchor-type="char" svg:x="0.4925in" svg:y="0in" svg:width="7.7756in" svg:height="1.3874in" draw:z-index="118"><draw:image xlink:href="Pictures/1000000100000613000001153857E5DA.png" xlink:type="simple" xlink:show="embed" xlink:actuate="onLoad" draw:mime-type="image/png"/></draw:frame><draw:frame draw:style-name="Mfr2" draw:name="Image539" text:anchor-type="char" svg:x="1.6811in" svg:y="0.5965in" svg:width="1.7098in" svg:height="0.4035in" draw:z-index="119"><draw:image xlink:href="Pictures/100000010000015500000050805DB97C.png" xlink:type="simple" xlink:show="embed" xlink:actuate="onLoad" draw:mime-type="image/png"/></draw:frame><draw:frame draw:style-name="Mfr2" draw:name="Image540" text:anchor-type="char" svg:x="5.5709in" svg:y="0.7409in" svg:width="1.9236in" svg:height="0.2028in" draw:z-index="121"><draw:image xlink:href="Pictures/100000010000018000000028EC1C6272.png" xlink:type="simple" xlink:show="embed" xlink:actuate="onLoad" draw:mime-type="image/png"/></draw:frame></text:p>
      </style:header-left>
      <style:footer>
        <text:p text:style-name="MP2"/>
      </style:footer>
      <style:footer-left>
        <text:p text:style-name="MP1"><draw:frame draw:style-name="Mfr1" draw:name="Image 327 Copy 1" text:anchor-type="char" svg:x="3.7902in" svg:y="10.5945in" svg:width="0.6866in" svg:height="0.6189in"><draw:image xlink:href="Pictures/10000001000000840000007752069C51.png" xlink:type="simple" xlink:show="embed" xlink:actuate="onLoad" draw:mime-type="image/png"/></draw:frame><draw:frame draw:style-name="Mfr3" draw:name="Frame1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0" text:anchor-type="char" svg:x="7.2972in" svg:y="10.8752in" svg:width="0.2in" svg:height="0.1283in"><draw:text-box><text:p text:style-name="MP9"><text:span text:style-name="MT7"><text:page-number text:select-page="current">50</text:page-number></text:span></text:p></draw:text-box></draw:frame><draw:frame draw:style-name="Mfr3" draw:name="Frame346" text:anchor-type="char" svg:x="7.2972in" svg:y="10.8752in" svg:width="0.2in" svg:height="0.1283in"><draw:text-box><text:p text:style-name="MP7"><text:page-number text:select-page="current">50</text:page-number></text:p></draw:text-box></draw:frame><draw:frame draw:style-name="Mfr4" draw:name="Frame3461" text:anchor-type="char" svg:x="7.2972in" svg:y="10.8752in" svg:width="0.2in" svg:height="0.1283in"><draw:text-box><text:p text:style-name="MP7"><text:page-number text:select-page="current">50</text:page-number></text:p></draw:text-box></draw:frame><draw:frame draw:style-name="Mfr2" draw:name="Image541" text:anchor-type="char" svg:x="0.7736in" svg:y="10.8752in" svg:width="1.9181in" svg:height="0.128in" draw:z-index="122"><draw:image xlink:href="Pictures/100000010000017F0000001931F81BC8.png" xlink:type="simple" xlink:show="embed" xlink:actuate="onLoad" draw:mime-type="image/png"/></draw:frame><draw:frame draw:style-name="Mfr2" draw:name="Image542" text:anchor-type="char" svg:x="7.2972in" svg:y="10.8752in" svg:width="0.1984in" svg:height="0.128in" draw:z-index="123"><draw:image xlink:href="Pictures/100000010000002700000019D898E835.png" xlink:type="simple" xlink:show="embed" xlink:actuate="onLoad" draw:mime-type="image/png"/></draw:frame></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2:49:20</meta:creation-date>
    <dc:date>2026-09-01T16:24:55.661096045</dc:date>
    <meta:editing-duration>P0D</meta:editing-duration>
    <meta:generator>LibreOffice/26.2.5.2$Linux_AARCH64 LibreOffice_project/620$Build-2</meta:generator>
    <meta:editing-cycles>3</meta:editing-cycles>
    <meta:document-statistic meta:table-count="9" meta:image-count="619" meta:object-count="0" meta:page-count="49" meta:paragraph-count="1073" meta:word-count="8502" meta:character-count="55334" meta:non-whitespace-character-count="47782"/>
    <meta:user-defined meta:name="AppVersion">12.0000</meta:user-defined>
    <meta:user-defined meta:name="Created" meta:value-type="date">2026-08-10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